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7pt" style:font-size-asian="7pt" style:font-size-complex="7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" style:family="table-cell" style:parent-style-name="Default" style:data-style-name="N0"/>
    <style:style style:name="ce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8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9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3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Default" style:data-style-name="N3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Default" style:data-style-name="N3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Default" style:data-style-name="N0"/>
    <style:style style:name="ce19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22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23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24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25" style:family="table-cell" style:parent-style-name="_19968__33324___34920_4-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6" style:family="table-cell" style:parent-style-name="Default" style:data-style-name="N49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27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28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9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0" style:family="table-cell" style:parent-style-name="Default" style:data-style-name="N49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8pt" style:font-size-asian="8pt" style:font-size-complex="8pt"/>
    </style:style>
    <style:style style:name="ce31" style:family="table-cell" style:parent-style-name="Default" style:data-style-name="N49">
      <style:text-properties style:font-name="Times New Roman" style:font-name-asian="Times New Roman" style:font-name-complex="Times New Roman" fo:font-size="8pt" style:font-size-asian="8pt" style:font-size-complex="8pt"/>
    </style:style>
    <style:style style:name="ce32" style:family="table-cell" style:parent-style-name="Default" style:data-style-name="N30"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3" style:family="table-cell" style:parent-style-name="Default" style:data-style-name="N0">
      <style:text-properties style:font-name="Times New Roman" style:font-name-asian="Times New Roman" style:font-name-complex="Times New Roman" fo:font-size="8pt" style:font-size-asian="8pt" style:font-size-complex="8pt"/>
    </style:style>
    <style:style style:name="ce34" style:family="table-cell" style:parent-style-name="_19968__33324___34920_4-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5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6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7" style:family="table-cell" style:parent-style-name="Default" style:data-style-name="N49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8pt" style:font-size-asian="8pt" style:font-size-complex="8pt"/>
    </style:style>
    <style:style style:name="ce38" style:family="table-cell" style:parent-style-name="Default" style:data-style-name="N49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_20462__34920_1_32__32__32__21488__28771__27511__24180__36914__20986__21475__36031__2613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0" style:family="table-cell" style:parent-style-name="_19968__33324___20462__34920_1_32__32__32__21488__28771__27511__24180__36914__20986__21475__36031__26131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1" style:family="table-cell" style:parent-style-name="Default" style:data-style-name="N0">
      <style:table-cell-properties style:vertical-align="top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/>
    </style:style>
    <style:style style:name="ce43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44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46" style:family="table-cell" style:parent-style-name="Default" style:data-style-name="N3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4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4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50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51" style:family="table-cell" style:parent-style-name="Default" style:data-style-name="N0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8pt" style:font-size-asian="8pt" style:font-size-complex="8pt"/>
    </style:style>
    <style:style style:name="ce52" style:family="table-cell" style:parent-style-name="Default" style:data-style-name="N49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53" style:family="table-cell" style:parent-style-name="_19968__33324___34920_4-2" style:data-style-name="N0">
      <style:table-cell-properties fo:border-top="none" fo:border-bottom="none" fo:border-left="thin solid #000000" fo:border-right="none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4" style:family="table-cell" style:parent-style-name="Default" style:data-style-name="N49">
      <style:table-cell-properties fo:border-top="none" fo:border-bottom="none" fo:border-left="none" fo:border-right="thin solid #000000"/>
      <style:text-properties style:font-name="Times New Roman" style:font-name-asian="Times New Roman" style:font-name-complex="Times New Roman" fo:font-size="8pt" style:font-size-asian="8pt" style:font-size-complex="8pt"/>
    </style:style>
    <style:style style:name="ce55" style:family="table-cell" style:parent-style-name="_21315__20998__20301_" style:data-style-name="N50">
      <style:table-cell-properties fo:border-top="none" fo:border-bottom="none" fo:border-left="thin solid #000000" fo:border-right="none" style:vertical-align="automatic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6" style:family="table-cell" style:parent-style-name="Default" style:data-style-name="N30">
      <style:table-cell-properties fo:border-top="none" fo:border-bottom="none" fo:border-left="thin solid #000000" fo:border-right="none" style:vertical-align="middle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7" style:family="table-cell" style:parent-style-name="_19968__33324___34920_4-2" style:data-style-name="N0">
      <style:table-cell-properties fo:border-top="none" fo:border-bottom="none" fo:border-left="thin solid #000000" fo:border-right="none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8" style:family="table-cell" style:parent-style-name="Default" style:data-style-name="N49">
      <style:table-cell-properties fo:border-top="none" fo:border-bottom="thin solid #000000" fo:border-left="none" fo:border-right="thin solid #000000"/>
      <style:text-properties style:font-name="Times New Roman" style:font-name-asian="Times New Roman" style:font-name-complex="Times New Roman" fo:font-size="8pt" style:font-size-asian="8pt" style:font-size-complex="8pt"/>
    </style:style>
    <style:style style:name="ce59" style:family="table-cell" style:parent-style-name="_21315__20998__20301_" style:data-style-name="N50">
      <style:table-cell-properties fo:border-top="none" fo:border-bottom="thin solid #000000" fo:border-left="thin solid #000000" fo:border-right="none" style:vertical-align="automatic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0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1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fo:font-size="8pt" style:font-size-asian="8pt" style:font-size-complex="8pt"/>
    </style:style>
    <style:style style:name="ce62" style:family="table-cell" style:parent-style-name="_19968__33324__32_2" style:data-style-name="N0">
      <style:table-cell-properties style:vertical-align="top" fo:wrap-option="wra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3" style:family="table-cell" style:parent-style-name="_19968__33324__32_2" style:data-style-name="N0">
      <style:table-cell-properties style:vertical-align="top" fo:background-color="transparent" style:cell-protect="protected"/>
      <style:text-properties fo:color="#000000" fo:font-size="8pt" style:font-size-asian="8pt" style:font-size-complex="8pt"/>
    </style:style>
    <style:style style:name="ce64" style:family="table-cell" style:parent-style-name="Default" style:data-style-name="N3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65" style:family="table-cell" style:parent-style-name="Default" style:data-style-name="N3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6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7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68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69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0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71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72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3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4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75" style:family="table-cell" style:parent-style-name="_19968__33324___34920_4-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7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7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79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9375cm"/>
    </style:style>
    <style:style style:name="co2" style:family="table-column">
      <style:table-column-properties fo:break-before="auto" style:column-width="3.30729166666667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4.36562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35.1pt" style:use-optimal-row-height="false" fo:break-before="auto"/>
    </style:style>
    <style:style style:name="ro3" style:family="table-row">
      <style:table-row-properties style:row-height="9.95pt" style:use-optimal-row-height="false" fo:break-before="auto"/>
    </style:style>
    <style:style style:name="ro4" style:family="table-row">
      <style:table-row-properties style:row-height="31.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6.95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6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ZA06-2A_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number-columns-repeated="2" table:default-cell-style-name="ce1"/>
        <table:table-column table:style-name="co3" table:number-columns-repeated="5" table:default-cell-style-name="ce1"/>
        <table:table-column table:style-name="co5" table:default-cell-style-name="ce1"/>
        <table:table-column table:style-name="co4" table:number-columns-repeated="16369" table:default-cell-style-name="ce1"/>
        <table:table-row table:style-name="ro1">
          <table:table-cell office:value-type="string" table:style-name="ce2">
            <text:p>194 <text:s text:c="4"/>114<text:span text:style-name="T2">年農業統計年報</text:span></text:p>
          </table:table-cell>
          <table:table-cell table:number-columns-repeated="6" table:style-name="ce3"/>
          <table:table-cell table:number-columns-repeated="16377" table:style-name="ce1"/>
        </table:table-row>
        <table:table-row table:style-name="ro2">
          <table:table-cell office:value-type="string" table:number-columns-spanned="7" table:number-rows-spanned="1" table:style-name="ce4">
            <text:p>2.<text:s text:c="2"/><text:span text:style-name="T3">歷年農產品進出口量值－按中分類</text:span></text:p>
          </table:table-cell>
          <table:covered-table-cell table:number-columns-repeated="6"/>
          <table:table-cell table:number-columns-repeated="2" table:style-name="ce1"/>
          <table:table-cell table:number-columns-spanned="6" table:number-rows-spanned="1" table:style-name="ce5"/>
          <table:covered-table-cell table:number-columns-repeated="5"/>
          <table:table-cell table:number-columns-repeated="16369"/>
        </table:table-row>
        <table:table-row table:style-name="ro3">
          <table:table-cell table:number-columns-repeated="7" table:style-name="ce6"/>
          <table:table-cell table:number-columns-repeated="16377" table:style-name="ce1"/>
        </table:table-row>
        <table:table-row table:style-name="ro1">
          <table:table-cell office:value-type="string" table:style-name="ce7">
            <text:p>單位：公噸/千美元</text:p>
          </table:table-cell>
          <table:table-cell table:number-columns-repeated="6" table:style-name="ce8"/>
          <table:table-cell table:number-columns-repeated="2" table:style-name="ce9"/>
          <table:table-cell table:number-columns-repeated="6" table:style-name="ce1"/>
          <table:table-cell table:number-columns-repeated="16369" table:style-name="ce9"/>
        </table:table-row>
        <table:table-row table:style-name="ro4">
          <table:table-cell office:value-type="string" table:number-columns-spanned="2" table:number-rows-spanned="3" table:style-name="ce73">
            <text:p>中分類項</text:p>
          </table:table-cell>
          <table:covered-table-cell/>
          <table:table-cell office:value-type="string" table:number-columns-spanned="5" table:number-rows-spanned="1" table:style-name="ce74">
            <text:p><text:span text:style-name="T4">出</text:span><text:span text:style-name="T5"><text:s text:c="5"/></text:span><text:span text:style-name="T4">口</text:span><text:span text:style-name="T5"><text:s text:c="5"/></text:span><text:span text:style-name="T4">量</text:span></text:p>
            <text:p><text:span text:style-name="T5">Quantity of Export</text:span></text:p>
          </table:table-cell>
          <table:covered-table-cell table:number-columns-repeated="4"/>
          <table:table-cell table:number-columns-repeated="2" table:style-name="ce9"/>
          <table:table-cell table:number-columns-repeated="5" table:style-name="ce1"/>
          <table:table-cell table:number-columns-spanned="1" table:number-rows-spanned="3" table:style-name="ce5"/>
          <table:table-cell table:number-columns-repeated="16369" table:style-name="ce9"/>
        </table:table-row>
        <table:table-row table:style-name="ro5">
          <table:covered-table-cell/>
          <table:covered-table-cell/>
          <table:table-cell office:value-type="string" table:style-name="ce16">
            <text:p>民國<text:span text:style-name="T5"><text:s/>110<text:s/></text:span><text:span text:style-name="T4">年</text:span></text:p>
          </table:table-cell>
          <table:table-cell office:value-type="string" table:style-name="ce17">
            <text:p>民國<text:span text:style-name="T5"><text:s/>111<text:s/></text:span><text:span text:style-name="T4">年</text:span></text:p>
          </table:table-cell>
          <table:table-cell office:value-type="string" table:style-name="ce17">
            <text:p>民國<text:span text:style-name="T5"><text:s/>112<text:s/></text:span><text:span text:style-name="T4">年</text:span></text:p>
          </table:table-cell>
          <table:table-cell office:value-type="string" table:style-name="ce17">
            <text:p>民國<text:span text:style-name="T5"><text:s/>113<text:s/></text:span><text:span text:style-name="T4">年</text:span></text:p>
          </table:table-cell>
          <table:table-cell office:value-type="string" table:style-name="ce17">
            <text:p>民國<text:span text:style-name="T5"><text:s/>114<text:s/></text:span><text:span text:style-name="T4">年</text:span></text:p>
          </table:table-cell>
          <table:table-cell table:number-columns-repeated="2" table:style-name="ce1"/>
          <table:table-cell table:number-columns-repeated="5" table:style-name="ce18"/>
          <table:covered-table-cell/>
          <table:table-cell table:number-columns-repeated="16369"/>
        </table:table-row>
        <table:table-row table:style-name="ro5">
          <table:covered-table-cell/>
          <table:covered-table-cell/>
          <table:table-cell office:value-type="string" table:style-name="ce21">
            <text:p>2021</text:p>
          </table:table-cell>
          <table:table-cell office:value-type="string" table:style-name="ce22">
            <text:p>2022</text:p>
          </table:table-cell>
          <table:table-cell office:value-type="string" table:style-name="ce22">
            <text:p>2023</text:p>
          </table:table-cell>
          <table:table-cell office:value-type="string" table:style-name="ce22">
            <text:p>2024</text:p>
          </table:table-cell>
          <table:table-cell office:value-type="string" table:style-name="ce22">
            <text:p>2025</text:p>
          </table:table-cell>
          <table:table-cell table:number-columns-repeated="2" table:style-name="ce1"/>
          <table:table-cell table:number-columns-repeated="5" table:style-name="ce18"/>
          <table:covered-table-cell/>
          <table:table-cell table:number-columns-repeated="16369"/>
        </table:table-row>
        <table:table-row table:style-name="ro6">
          <table:table-cell table:number-columns-repeated="2" table:style-name="ce8"/>
          <table:table-cell table:style-name="ce23"/>
          <table:table-cell table:number-columns-repeated="4" table:style-name="ce24"/>
          <table:table-cell table:number-columns-repeated="16377" table:style-name="ce1"/>
        </table:table-row>
        <table:table-row table:style-name="ro7">
          <table:table-cell office:value-type="string" table:number-columns-spanned="2" table:number-rows-spanned="1" table:style-name="ce75">
            <text:p><text:span text:style-name="T7">總計</text:span></text:p>
          </table:table-cell>
          <table:covered-table-cell/>
          <table:table-cell office:value-type="float" office:value="2186490.3141362136" table:style-name="ce26">
            <text:p><text:s/>2 186 490</text:p>
          </table:table-cell>
          <table:table-cell office:value-type="float" office:value="1873592.4091191208" table:style-name="ce27">
            <text:p><text:s/>1 873 592</text:p>
          </table:table-cell>
          <table:table-cell office:value-type="float" office:value="1791519.943" table:style-name="ce27">
            <text:p><text:s/>1 791 520</text:p>
          </table:table-cell>
          <table:table-cell office:value-type="float" office:value="1900757.7069999999" table:style-name="ce27">
            <text:p><text:s/>1 900 758</text:p>
          </table:table-cell>
          <table:table-cell office:value-type="float" office:value="1618433.567" table:style-name="ce27">
            <text:p><text:s/>1 618 434</text:p>
          </table:table-cell>
          <table:table-cell table:number-columns-repeated="16377" table:style-name="ce1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7">
          <table:table-cell office:value-type="string" table:style-name="ce32">
            <text:p><text:s text:c="3"/><text:span text:style-name="T7">農耕產品</text:span></text:p>
          </table:table-cell>
          <table:table-cell table:style-name="ce29"/>
          <table:table-cell office:value-type="float" office:value="1313476.29106039" table:style-name="ce26">
            <text:p><text:s/>1 313 476</text:p>
          </table:table-cell>
          <table:table-cell office:value-type="float" office:value="1137633.12805522" table:style-name="ce27">
            <text:p><text:s/>1 137 633</text:p>
          </table:table-cell>
          <table:table-cell office:value-type="float" office:value="1142367.2180000001" table:style-name="ce27">
            <text:p><text:s/>1 142 367</text:p>
          </table:table-cell>
          <table:table-cell office:value-type="float" office:value="1148444.5789999999" table:style-name="ce27">
            <text:p><text:s/>1 148 445</text:p>
          </table:table-cell>
          <table:table-cell office:value-type="float" office:value="1043597.232" table:style-name="ce27">
            <text:p><text:s/>1 043 597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7">
          <table:table-cell table:style-name="ce33"/>
          <table:table-cell office:value-type="string" table:style-name="ce32">
            <text:p><text:span text:style-name="T7">榖類及其製品</text:span></text:p>
          </table:table-cell>
          <table:table-cell office:value-type="float" office:value="309234.73300495598" table:style-name="ce26">
            <text:p><text:s text:c="2"/>309 235</text:p>
          </table:table-cell>
          <table:table-cell office:value-type="float" office:value="250820.24800462299" table:style-name="ce27">
            <text:p><text:s text:c="2"/>250 820</text:p>
          </table:table-cell>
          <table:table-cell office:value-type="float" office:value="238011.31099999999" table:style-name="ce27">
            <text:p><text:s text:c="2"/>238 011</text:p>
          </table:table-cell>
          <table:table-cell office:value-type="float" office:value="247970.61199999999" table:style-name="ce27">
            <text:p><text:s text:c="2"/>247 971</text:p>
          </table:table-cell>
          <table:table-cell office:value-type="float" office:value="221522.304" table:style-name="ce27">
            <text:p><text:s text:c="2"/>221 522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油料籽實及粉</text:span></text:p>
          </table:table-cell>
          <table:table-cell office:value-type="float" office:value="749.96200001700004" table:style-name="ce26">
            <text:p><text:s text:c="3"/>750</text:p>
          </table:table-cell>
          <table:table-cell office:value-type="float" office:value="762.23300002799999" table:style-name="ce27">
            <text:p><text:s text:c="3"/>762</text:p>
          </table:table-cell>
          <table:table-cell office:value-type="float" office:value="641.63599999999997" table:style-name="ce27">
            <text:p><text:s text:c="3"/>642</text:p>
          </table:table-cell>
          <table:table-cell office:value-type="float" office:value="529.41200000000003" table:style-name="ce27">
            <text:p><text:s text:c="3"/>529</text:p>
          </table:table-cell>
          <table:table-cell office:value-type="float" office:value="526.39300000000003" table:style-name="ce27">
            <text:p><text:s text:c="3"/>526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蔬菜及其製品</text:span></text:p>
          </table:table-cell>
          <table:table-cell office:value-type="float" office:value="78283.444005301993" table:style-name="ce26">
            <text:p><text:s text:c="2"/>78 283</text:p>
          </table:table-cell>
          <table:table-cell office:value-type="float" office:value="72671.181004978003" table:style-name="ce27">
            <text:p><text:s text:c="2"/>72 671</text:p>
          </table:table-cell>
          <table:table-cell office:value-type="float" office:value="66002.764999999999" table:style-name="ce27">
            <text:p><text:s text:c="2"/>66 003</text:p>
          </table:table-cell>
          <table:table-cell office:value-type="float" office:value="65393.498" table:style-name="ce27">
            <text:p><text:s text:c="2"/>65 393</text:p>
          </table:table-cell>
          <table:table-cell office:value-type="float" office:value="66325.403999999995" table:style-name="ce27">
            <text:p><text:s text:c="2"/>66 325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水果、堅果及其製品</text:span></text:p>
          </table:table-cell>
          <table:table-cell office:value-type="float" office:value="130383.76500662901" table:style-name="ce26">
            <text:p><text:s text:c="2"/>130 384</text:p>
          </table:table-cell>
          <table:table-cell office:value-type="float" office:value="82571.36600405701" table:style-name="ce27">
            <text:p><text:s text:c="2"/>82 571</text:p>
          </table:table-cell>
          <table:table-cell office:value-type="float" office:value="75742.478000000003" table:style-name="ce27">
            <text:p><text:s text:c="2"/>75 742</text:p>
          </table:table-cell>
          <table:table-cell office:value-type="float" office:value="84507.472999999998" table:style-name="ce27">
            <text:p><text:s text:c="2"/>84 507</text:p>
          </table:table-cell>
          <table:table-cell office:value-type="float" office:value="61253.686999999998" table:style-name="ce27">
            <text:p><text:s text:c="2"/>61 254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花卉及其種苗</text:span></text:p>
          </table:table-cell>
          <table:table-cell office:value-type="float" office:value="21513.990000433001" table:style-name="ce26">
            <text:p><text:s text:c="2"/>21 514</text:p>
          </table:table-cell>
          <table:table-cell office:value-type="float" office:value="19741.729000310999" table:style-name="ce27">
            <text:p><text:s text:c="2"/>19 742</text:p>
          </table:table-cell>
          <table:table-cell office:value-type="float" office:value="19070.098000000002" table:style-name="ce27">
            <text:p><text:s text:c="2"/>19 070</text:p>
          </table:table-cell>
          <table:table-cell office:value-type="float" office:value="18941.437000000002" table:style-name="ce27">
            <text:p><text:s text:c="2"/>18 941</text:p>
          </table:table-cell>
          <table:table-cell office:value-type="float" office:value="17888.208999999999" table:style-name="ce27">
            <text:p><text:s text:c="2"/>17 888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砂糖及其製品</text:span></text:p>
          </table:table-cell>
          <table:table-cell office:value-type="float" office:value="39174.103001452997" table:style-name="ce26">
            <text:p><text:s text:c="2"/>39 174</text:p>
          </table:table-cell>
          <table:table-cell office:value-type="float" office:value="38886.673001482006" table:style-name="ce27">
            <text:p><text:s text:c="2"/>38 887</text:p>
          </table:table-cell>
          <table:table-cell office:value-type="float" office:value="36551.283000000003" table:style-name="ce27">
            <text:p><text:s text:c="2"/>36 551</text:p>
          </table:table-cell>
          <table:table-cell office:value-type="float" office:value="33156.400000000001" table:style-name="ce27">
            <text:p><text:s text:c="2"/>33 156</text:p>
          </table:table-cell>
          <table:table-cell office:value-type="float" office:value="29724.487000000001" table:style-name="ce27">
            <text:p><text:s text:c="2"/>29 724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茶葉及其製品</text:span></text:p>
          </table:table-cell>
          <table:table-cell office:value-type="float" office:value="10444.464000135002" table:style-name="ce26">
            <text:p><text:s text:c="2"/>10 444</text:p>
          </table:table-cell>
          <table:table-cell office:value-type="float" office:value="9326.3000001190012" table:style-name="ce27">
            <text:p><text:s text:c="2"/>9 326</text:p>
          </table:table-cell>
          <table:table-cell office:value-type="float" office:value="8412.1149999999998" table:style-name="ce27">
            <text:p><text:s text:c="2"/>8 412</text:p>
          </table:table-cell>
          <table:table-cell office:value-type="float" office:value="8164.06" table:style-name="ce27">
            <text:p><text:s text:c="2"/>8 164</text:p>
          </table:table-cell>
          <table:table-cell office:value-type="float" office:value="7012.4340000000002" table:style-name="ce27">
            <text:p><text:s text:c="2"/>7 012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菸葉及其製品</text:span></text:p>
          </table:table-cell>
          <table:table-cell office:value-type="float" office:value="10426.88000089" table:style-name="ce26">
            <text:p><text:s text:c="2"/>10 427</text:p>
          </table:table-cell>
          <table:table-cell office:value-type="float" office:value="6837.7610005649994" table:style-name="ce27">
            <text:p><text:s text:c="2"/>6 838</text:p>
          </table:table-cell>
          <table:table-cell office:value-type="float" office:value="6617.2489999999998" table:style-name="ce27">
            <text:p><text:s text:c="2"/>6 617</text:p>
          </table:table-cell>
          <table:table-cell office:value-type="float" office:value="6152.2879999999996" table:style-name="ce27">
            <text:p><text:s text:c="2"/>6 152</text:p>
          </table:table-cell>
          <table:table-cell office:value-type="float" office:value="5627.5219999999999" table:style-name="ce27">
            <text:p><text:s text:c="2"/>5 628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酒類</text:span></text:p>
          </table:table-cell>
          <table:table-cell office:value-type="float" office:value="21016.938000946997" table:style-name="ce26">
            <text:p><text:s text:c="2"/>21 017</text:p>
          </table:table-cell>
          <table:table-cell office:value-type="float" office:value="18780.599000894999" table:style-name="ce27">
            <text:p><text:s text:c="2"/>18 781</text:p>
          </table:table-cell>
          <table:table-cell office:value-type="float" office:value="16395.688999999998" table:style-name="ce27">
            <text:p><text:s text:c="2"/>16 396</text:p>
          </table:table-cell>
          <table:table-cell office:value-type="float" office:value="16763.29" table:style-name="ce27">
            <text:p><text:s text:c="2"/>16 763</text:p>
          </table:table-cell>
          <table:table-cell office:value-type="float" office:value="15734.294" table:style-name="ce27">
            <text:p><text:s text:c="2"/>15 734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其他</text:span></text:p>
          </table:table-cell>
          <table:table-cell office:value-type="float" office:value="692248.012039628" table:style-name="ce26">
            <text:p><text:s text:c="2"/>692 248</text:p>
          </table:table-cell>
          <table:table-cell office:value-type="float" office:value="637235.0380381617" table:style-name="ce27">
            <text:p><text:s text:c="2"/>637 235</text:p>
          </table:table-cell>
          <table:table-cell office:value-type="float" office:value="674922.59400000004" table:style-name="ce27">
            <text:p><text:s text:c="2"/>674 923</text:p>
          </table:table-cell>
          <table:table-cell office:value-type="float" office:value="666866.10900000005" table:style-name="ce27">
            <text:p><text:s text:c="2"/>666 866</text:p>
          </table:table-cell>
          <table:table-cell office:value-type="float" office:value="617982.49800000002" table:style-name="ce27">
            <text:p><text:s text:c="2"/>617 982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7">
          <table:table-cell office:value-type="string" table:style-name="ce32">
            <text:p><text:s text:c="3"/><text:span text:style-name="T7">畜產品</text:span></text:p>
          </table:table-cell>
          <table:table-cell table:style-name="ce29"/>
          <table:table-cell office:value-type="float" office:value="168483.83201329299" table:style-name="ce26">
            <text:p><text:s text:c="2"/>168 484</text:p>
          </table:table-cell>
          <table:table-cell office:value-type="float" office:value="160916.96701293401" table:style-name="ce27">
            <text:p><text:s text:c="2"/>160 917</text:p>
          </table:table-cell>
          <table:table-cell office:value-type="float" office:value="121562.317" table:style-name="ce27">
            <text:p><text:s text:c="2"/>121 562</text:p>
          </table:table-cell>
          <table:table-cell office:value-type="float" office:value="98402.706000000006" table:style-name="ce27">
            <text:p><text:s text:c="2"/>98 403</text:p>
          </table:table-cell>
          <table:table-cell office:value-type="float" office:value="86841.073000000004" table:style-name="ce27">
            <text:p><text:s text:c="2"/>86 841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7">
          <table:table-cell table:style-name="ce33"/>
          <table:table-cell office:value-type="string" table:style-name="ce32">
            <text:p><text:span text:style-name="T7">活畜禽</text:span>,<text:span text:style-name="T7">肉類及雜碎</text:span></text:p>
          </table:table-cell>
          <table:table-cell office:value-type="float" office:value="5692.8040001459995" table:style-name="ce26">
            <text:p><text:s text:c="2"/>5 693</text:p>
          </table:table-cell>
          <table:table-cell office:value-type="float" office:value="5482.6960001179996" table:style-name="ce27">
            <text:p><text:s text:c="2"/>5 483</text:p>
          </table:table-cell>
          <table:table-cell office:value-type="float" office:value="4090.529" table:style-name="ce27">
            <text:p><text:s text:c="2"/>4 091</text:p>
          </table:table-cell>
          <table:table-cell office:value-type="float" office:value="4071.06" table:style-name="ce27">
            <text:p><text:s text:c="2"/>4 071</text:p>
          </table:table-cell>
          <table:table-cell office:value-type="float" office:value="3637.4630000000002" table:style-name="ce27">
            <text:p><text:s text:c="2"/>3 637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29">
            <text:p><text:span text:style-name="T7">乳品</text:span></text:p>
          </table:table-cell>
          <table:table-cell office:value-type="float" office:value="7017.6430003450005" table:style-name="ce26">
            <text:p><text:s text:c="2"/>7 018</text:p>
          </table:table-cell>
          <table:table-cell office:value-type="float" office:value="4591.0950001990004" table:style-name="ce27">
            <text:p><text:s text:c="2"/>4 591</text:p>
          </table:table-cell>
          <table:table-cell office:value-type="float" office:value="3854.5970000000002" table:style-name="ce27">
            <text:p><text:s text:c="2"/>3 855</text:p>
          </table:table-cell>
          <table:table-cell office:value-type="float" office:value="3006.4859999999999" table:style-name="ce27">
            <text:p><text:s text:c="2"/>3 006</text:p>
          </table:table-cell>
          <table:table-cell office:value-type="float" office:value="2429.1039999999998" table:style-name="ce27">
            <text:p><text:s text:c="2"/>2 429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29">
            <text:p><text:span text:style-name="T7">羽毛</text:span></text:p>
          </table:table-cell>
          <table:table-cell office:value-type="float" office:value="11466.458000682" table:style-name="ce26">
            <text:p><text:s text:c="2"/>11 466</text:p>
          </table:table-cell>
          <table:table-cell office:value-type="float" office:value="10564.703000678999" table:style-name="ce27">
            <text:p><text:s text:c="2"/>10 565</text:p>
          </table:table-cell>
          <table:table-cell office:value-type="float" office:value="11026.103999999999" table:style-name="ce27">
            <text:p><text:s text:c="2"/>11 026</text:p>
          </table:table-cell>
          <table:table-cell office:value-type="float" office:value="10417.736000000001" table:style-name="ce27">
            <text:p><text:s text:c="2"/>10 418</text:p>
          </table:table-cell>
          <table:table-cell office:value-type="float" office:value="9167.1039999999994" table:style-name="ce27">
            <text:p><text:s text:c="2"/>9 167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29">
            <text:p><text:span text:style-name="T7">羊毛及動物毛</text:span></text:p>
          </table:table-cell>
          <table:table-cell office:value-type="float" office:value="1022.576000057" table:style-name="ce26">
            <text:p><text:s text:c="2"/>1 023</text:p>
          </table:table-cell>
          <table:table-cell office:value-type="float" office:value="1139.0420000710001" table:style-name="ce27">
            <text:p><text:s text:c="2"/>1 139</text:p>
          </table:table-cell>
          <table:table-cell office:value-type="float" office:value="1129.1600000000001" table:style-name="ce27">
            <text:p><text:s text:c="2"/>1 129</text:p>
          </table:table-cell>
          <table:table-cell office:value-type="float" office:value="713.77200000000005" table:style-name="ce27">
            <text:p><text:s text:c="3"/>714</text:p>
          </table:table-cell>
          <table:table-cell office:value-type="float" office:value="534.18200000000002" table:style-name="ce27">
            <text:p><text:s text:c="3"/>534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4">
            <text:p><text:span text:style-name="T7">皮及其製品</text:span></text:p>
          </table:table-cell>
          <table:table-cell office:value-type="float" office:value="28087.487001695001" table:style-name="ce26">
            <text:p><text:s text:c="2"/>28 087</text:p>
          </table:table-cell>
          <table:table-cell office:value-type="float" office:value="27365.679001706001" table:style-name="ce27">
            <text:p><text:s text:c="2"/>27 366</text:p>
          </table:table-cell>
          <table:table-cell office:value-type="float" office:value="21090.946" table:style-name="ce27">
            <text:p><text:s text:c="2"/>21 091</text:p>
          </table:table-cell>
          <table:table-cell office:value-type="float" office:value="22084.163" table:style-name="ce27">
            <text:p><text:s text:c="2"/>22 084</text:p>
          </table:table-cell>
          <table:table-cell office:value-type="float" office:value="21486.3" table:style-name="ce27">
            <text:p><text:s text:c="2"/>21 486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4">
            <text:p><text:span text:style-name="T7">其他</text:span></text:p>
          </table:table-cell>
          <table:table-cell office:value-type="float" office:value="115196.86401036799" table:style-name="ce26">
            <text:p><text:s text:c="2"/>115 197</text:p>
          </table:table-cell>
          <table:table-cell office:value-type="float" office:value="111773.75201016101" table:style-name="ce27">
            <text:p><text:s text:c="2"/>111 774</text:p>
          </table:table-cell>
          <table:table-cell office:value-type="float" office:value="80370.981" table:style-name="ce27">
            <text:p><text:s text:c="2"/>80 371</text:p>
          </table:table-cell>
          <table:table-cell office:value-type="float" office:value="58109.489000000001" table:style-name="ce27">
            <text:p><text:s text:c="2"/>58 109</text:p>
          </table:table-cell>
          <table:table-cell office:value-type="float" office:value="49586.92" table:style-name="ce27">
            <text:p><text:s text:c="2"/>49 587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7">
          <table:table-cell office:value-type="string" table:style-name="ce32">
            <text:p><text:s text:c="3"/><text:span text:style-name="T7">水產品</text:span></text:p>
          </table:table-cell>
          <table:table-cell table:style-name="ce29"/>
          <table:table-cell office:value-type="float" office:value="675174.88906077691" table:style-name="ce26">
            <text:p><text:s text:c="2"/>675 175</text:p>
          </table:table-cell>
          <table:table-cell office:value-type="float" office:value="550957.84804935602" table:style-name="ce27">
            <text:p><text:s text:c="2"/>550 958</text:p>
          </table:table-cell>
          <table:table-cell office:value-type="float" office:value="507674.49200000003" table:style-name="ce27">
            <text:p><text:s text:c="2"/>507 674</text:p>
          </table:table-cell>
          <table:table-cell office:value-type="float" office:value="639957.63899999997" table:style-name="ce27">
            <text:p><text:s text:c="2"/>639 958</text:p>
          </table:table-cell>
          <table:table-cell office:value-type="float" office:value="465243.038" table:style-name="ce27">
            <text:p><text:s text:c="2"/>465 243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7">
          <table:table-cell table:style-name="ce33"/>
          <table:table-cell office:value-type="string" table:style-name="ce32">
            <text:p><text:span text:style-name="T7">魚類及其製品</text:span></text:p>
          </table:table-cell>
          <table:table-cell office:value-type="float" office:value="565058.68605102506" table:style-name="ce26">
            <text:p><text:s text:c="2"/>565 059</text:p>
          </table:table-cell>
          <table:table-cell office:value-type="float" office:value="500511.31704540999" table:style-name="ce27">
            <text:p><text:s text:c="2"/>500 511</text:p>
          </table:table-cell>
          <table:table-cell office:value-type="float" office:value="459807.51799999998" table:style-name="ce27">
            <text:p><text:s text:c="2"/>459 808</text:p>
          </table:table-cell>
          <table:table-cell office:value-type="float" office:value="535120.23199999996" table:style-name="ce27">
            <text:p><text:s text:c="2"/>535 120</text:p>
          </table:table-cell>
          <table:table-cell office:value-type="float" office:value="413963.011" table:style-name="ce27">
            <text:p><text:s text:c="2"/>413 963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甲殼類及製品</text:span></text:p>
          </table:table-cell>
          <table:table-cell office:value-type="float" office:value="2419.3930000639998" table:style-name="ce26">
            <text:p><text:s text:c="2"/>2 419</text:p>
          </table:table-cell>
          <table:table-cell office:value-type="float" office:value="2335.0770000570001" table:style-name="ce27">
            <text:p><text:s text:c="2"/>2 335</text:p>
          </table:table-cell>
          <table:table-cell office:value-type="float" office:value="2205.5230000000001" table:style-name="ce27">
            <text:p><text:s text:c="2"/>2 206</text:p>
          </table:table-cell>
          <table:table-cell office:value-type="float" office:value="1993.211" table:style-name="ce27">
            <text:p><text:s text:c="2"/>1 993</text:p>
          </table:table-cell>
          <table:table-cell office:value-type="float" office:value="1748.2840000000001" table:style-name="ce27">
            <text:p><text:s text:c="2"/>1 748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軟體類及製品</text:span></text:p>
          </table:table-cell>
          <table:table-cell office:value-type="float" office:value="102331.562009368" table:style-name="ce26">
            <text:p><text:s text:c="2"/>102 332</text:p>
          </table:table-cell>
          <table:table-cell office:value-type="float" office:value="40510.415003455993" table:style-name="ce27">
            <text:p><text:s text:c="2"/>40 510</text:p>
          </table:table-cell>
          <table:table-cell office:value-type="float" office:value="35744.822" table:style-name="ce27">
            <text:p><text:s text:c="2"/>35 745</text:p>
          </table:table-cell>
          <table:table-cell office:value-type="float" office:value="93194.65" table:style-name="ce27">
            <text:p><text:s text:c="2"/>93 195</text:p>
          </table:table-cell>
          <table:table-cell office:value-type="float" office:value="42322.222000000002" table:style-name="ce27">
            <text:p><text:s text:c="2"/>42 322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飼料用魚粉</text:span></text:p>
          </table:table-cell>
          <table:table-cell office:value-type="float" office:value="657.84" table:style-name="ce26">
            <text:p><text:s text:c="3"/>658</text:p>
          </table:table-cell>
          <table:table-cell office:value-type="float" office:value="1280.8910000010001" table:style-name="ce27">
            <text:p><text:s text:c="2"/>1 281</text:p>
          </table:table-cell>
          <table:table-cell office:value-type="float" office:value="2207.9360000000001" table:style-name="ce27">
            <text:p><text:s text:c="2"/>2 208</text:p>
          </table:table-cell>
          <table:table-cell office:value-type="float" office:value="1144" table:style-name="ce27">
            <text:p><text:s text:c="2"/>1 144</text:p>
          </table:table-cell>
          <table:table-cell office:value-type="float" office:value="1432.04" table:style-name="ce27">
            <text:p><text:s text:c="2"/>1 432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其他</text:span></text:p>
          </table:table-cell>
          <table:table-cell office:value-type="float" office:value="4707.4080003199133" table:style-name="ce26">
            <text:p><text:s text:c="2"/>4 707</text:p>
          </table:table-cell>
          <table:table-cell office:value-type="float" office:value="6320.1480004320129" table:style-name="ce27">
            <text:p><text:s text:c="2"/>6 320</text:p>
          </table:table-cell>
          <table:table-cell office:value-type="float" office:value="7708.6930000000002" table:style-name="ce27">
            <text:p><text:s text:c="2"/>7 709</text:p>
          </table:table-cell>
          <table:table-cell office:value-type="float" office:value="8505.5460000000003" table:style-name="ce27">
            <text:p><text:s text:c="2"/>8 506</text:p>
          </table:table-cell>
          <table:table-cell office:value-type="float" office:value="5777.4809999999998" table:style-name="ce27">
            <text:p><text:s text:c="2"/>5 777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9">
          <table:table-cell office:value-type="string" table:style-name="ce32">
            <text:p><text:s text:c="3"/><text:span text:style-name="T7">林產品</text:span></text:p>
          </table:table-cell>
          <table:table-cell table:style-name="ce29"/>
          <table:table-cell office:value-type="float" office:value="29355.302001754" table:style-name="ce26">
            <text:p><text:s text:c="2"/>29 355</text:p>
          </table:table-cell>
          <table:table-cell office:value-type="float" office:value="24084.466001611003" table:style-name="ce27">
            <text:p><text:s text:c="2"/>24 084</text:p>
          </table:table-cell>
          <table:table-cell office:value-type="float" office:value="19915.916000000001" table:style-name="ce27">
            <text:p><text:s text:c="2"/>19 916</text:p>
          </table:table-cell>
          <table:table-cell office:value-type="float" office:value="13952.782999999999" table:style-name="ce27">
            <text:p><text:s text:c="2"/>13 953</text:p>
          </table:table-cell>
          <table:table-cell office:value-type="float" office:value="22752.223999999998" table:style-name="ce27">
            <text:p><text:s text:c="2"/>22 752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7">
          <table:table-cell table:style-name="ce33"/>
          <table:table-cell office:value-type="string" table:style-name="ce32">
            <text:p><text:span text:style-name="T7">木材及其製品</text:span></text:p>
          </table:table-cell>
          <table:table-cell office:value-type="float" office:value="27264.966001595003" table:style-name="ce26">
            <text:p><text:s text:c="2"/>27 265</text:p>
          </table:table-cell>
          <table:table-cell office:value-type="float" office:value="22375.180001482" table:style-name="ce27">
            <text:p><text:s text:c="2"/>22 375</text:p>
          </table:table-cell>
          <table:table-cell office:value-type="float" office:value="18097.602999999999" table:style-name="ce27">
            <text:p><text:s text:c="2"/>18 098</text:p>
          </table:table-cell>
          <table:table-cell office:value-type="float" office:value="12865.464" table:style-name="ce27">
            <text:p><text:s text:c="2"/>12 865</text:p>
          </table:table-cell>
          <table:table-cell office:value-type="float" office:value="21638.605" table:style-name="ce27">
            <text:p><text:s text:c="2"/>21 639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竹</text:span></text:p>
          </table:table-cell>
          <table:table-cell office:value-type="float" office:value="1093.545000093" table:style-name="ce26">
            <text:p><text:s text:c="2"/>1 094</text:p>
          </table:table-cell>
          <table:table-cell office:value-type="float" office:value="963.58600008000008" table:style-name="ce27">
            <text:p><text:s text:c="3"/>964</text:p>
          </table:table-cell>
          <table:table-cell office:value-type="float" office:value="979.92" table:style-name="ce27">
            <text:p><text:s text:c="3"/>980</text:p>
          </table:table-cell>
          <table:table-cell office:value-type="float" office:value="463.5" table:style-name="ce27">
            <text:p><text:s text:c="3"/>464</text:p>
          </table:table-cell>
          <table:table-cell office:value-type="float" office:value="480.22500000000002" table:style-name="ce27">
            <text:p><text:s text:c="3"/>480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其他</text:span></text:p>
          </table:table-cell>
          <table:table-cell office:value-type="float" office:value="996.79100006600004" table:style-name="ce26">
            <text:p><text:s text:c="3"/>997</text:p>
          </table:table-cell>
          <table:table-cell office:value-type="float" office:value="745.70000004899998" table:style-name="ce27">
            <text:p><text:s text:c="3"/>746</text:p>
          </table:table-cell>
          <table:table-cell office:value-type="float" office:value="838.39300000000003" table:style-name="ce27">
            <text:p><text:s text:c="3"/>838</text:p>
          </table:table-cell>
          <table:table-cell office:value-type="float" office:value="623.81899999999996" table:style-name="ce27">
            <text:p><text:s text:c="3"/>624</text:p>
          </table:table-cell>
          <table:table-cell office:value-type="float" office:value="633.39400000000001" table:style-name="ce27">
            <text:p><text:s text:c="3"/>633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6">
          <table:table-cell table:style-name="ce35"/>
          <table:table-cell table:style-name="ce36"/>
          <table:table-cell table:style-name="ce37"/>
          <table:table-cell table:number-columns-repeated="4" table:style-name="ce38"/>
          <table:table-cell table:number-columns-repeated="16377" table:style-name="ce1"/>
        </table:table-row>
        <table:table-row table:style-name="ro10">
          <table:table-cell office:value-type="string" table:number-columns-spanned="8" table:number-rows-spanned="1" table:style-name="ce39">
            <text:p>註︰不含復出口及復進口。</text:p>
          </table:table-cell>
          <table:covered-table-cell table:number-columns-repeated="7"/>
          <table:table-cell table:number-columns-repeated="16376" table:style-name="ce1"/>
        </table:table-row>
        <table:table-row table:style-name="ro9">
          <table:table-cell office:value-type="string" table:number-columns-spanned="8" table:number-rows-spanned="1" table:style-name="ce40">
            <text:p>資料來源：財政部關務署。</text:p>
          </table:table-cell>
          <table:covered-table-cell table:number-columns-repeated="7"/>
          <table:table-cell table:number-columns-repeated="16376" table:style-name="ce41"/>
        </table:table-row>
        <table:table-row table:number-rows-repeated="1048528" table:style-name="ro9">
          <table:table-cell table:number-columns-repeated="16384"/>
        </table:table-row>
      </table:table>
      <table:table table:name="ZA06-2B_(2)" table:style-name="ta1">
        <table:table-column table:style-name="co3" table:number-columns-repeated="5" table:default-cell-style-name="ce1"/>
        <table:table-column table:style-name="co5" table:default-cell-style-name="ce1"/>
        <table:table-column table:style-name="co4" table:number-columns-repeated="16378" table:default-cell-style-name="ce1"/>
        <table:table-row table:style-name="ro1">
          <table:table-cell table:number-columns-repeated="4" table:style-name="ce3"/>
          <table:table-cell table:style-name="ce42"/>
          <table:table-cell office:value-type="string" table:style-name="ce42">
            <text:p>AG. STATISTICS YEARBOOK 2025 <text:s text:c="4"/>195</text:p>
          </table:table-cell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4">
            <text:p>2. <text:s/>Quantity and Value of Agricultural Exports and Imports-by Division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table:number-columns-repeated="5" table:style-name="ce6"/>
          <table:table-cell table:style-name="ce3"/>
          <table:table-cell table:number-columns-repeated="16378"/>
        </table:table-row>
        <table:table-row table:style-name="ro1">
          <table:table-cell table:number-columns-repeated="5" table:style-name="ce8"/>
          <table:table-cell office:value-type="string" table:style-name="ce43">
            <text:p>Unit: M.T. /US$ 1,000</text:p>
          </table:table-cell>
          <table:table-cell table:number-columns-repeated="16378" table:style-name="ce9"/>
        </table:table-row>
        <table:table-row table:style-name="ro4">
          <table:table-cell office:value-type="string" table:number-columns-spanned="5" table:number-rows-spanned="1" table:style-name="ce76">
            <text:p><text:span text:style-name="T4">出</text:span><text:span text:style-name="T5"><text:s text:c="5"/></text:span><text:span text:style-name="T4">口</text:span><text:span text:style-name="T5"><text:s text:c="5"/></text:span><text:span text:style-name="T4">值</text:span></text:p>
            <text:p><text:span text:style-name="T5">Value of Export</text:span></text:p>
          </table:table-cell>
          <table:covered-table-cell table:number-columns-repeated="4"/>
          <table:table-cell office:value-type="string" table:number-columns-spanned="1" table:number-rows-spanned="3" table:style-name="ce77">
            <text:p>Division</text:p>
          </table:table-cell>
          <table:table-cell table:number-columns-repeated="16378" table:style-name="ce9"/>
        </table:table-row>
        <table:table-row table:style-name="ro5">
          <table:table-cell office:value-type="string" table:style-name="ce17">
            <text:p>民國<text:span text:style-name="T5"><text:s/>110<text:s/></text:span><text:span text:style-name="T4">年</text:span></text:p>
          </table:table-cell>
          <table:table-cell office:value-type="string" table:style-name="ce46">
            <text:p>民國<text:s/><text:span text:style-name="T5">111<text:s/></text:span><text:span text:style-name="T4">年</text:span></text:p>
          </table:table-cell>
          <table:table-cell office:value-type="string" table:style-name="ce17">
            <text:p>民國<text:s/><text:span text:style-name="T5">112<text:s/></text:span><text:span text:style-name="T4">年</text:span></text:p>
          </table:table-cell>
          <table:table-cell office:value-type="string" table:style-name="ce17">
            <text:p>民國<text:span text:style-name="T5"><text:s/>113<text:s/></text:span><text:span text:style-name="T4">年</text:span></text:p>
          </table:table-cell>
          <table:table-cell office:value-type="string" table:style-name="ce46">
            <text:p>民國<text:span text:style-name="T5"><text:s/>114</text:span><text:span text:style-name="T4"><text:s/>年</text:span>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22">
            <text:p>2021</text:p>
          </table:table-cell>
          <table:table-cell office:value-type="string" table:style-name="ce21">
            <text:p>2022</text:p>
          </table:table-cell>
          <table:table-cell office:value-type="string" table:style-name="ce22">
            <text:p>2023</text:p>
          </table:table-cell>
          <table:table-cell office:value-type="string" table:style-name="ce22">
            <text:p>2024</text:p>
          </table:table-cell>
          <table:table-cell office:value-type="string" table:style-name="ce48">
            <text:p>2025</text:p>
          </table:table-cell>
          <table:covered-table-cell/>
          <table:table-cell table:number-columns-repeated="16378"/>
        </table:table-row>
        <table:table-row table:style-name="ro6">
          <table:table-cell table:number-columns-repeated="4" table:style-name="ce24"/>
          <table:table-cell table:style-name="ce50"/>
          <table:table-cell table:style-name="ce51"/>
          <table:table-cell table:number-columns-repeated="16378"/>
        </table:table-row>
        <table:table-row table:style-name="ro7">
          <table:table-cell office:value-type="float" office:value="5669193.2910000002" table:style-name="ce27">
            <text:p><text:s/>5 669 193</text:p>
          </table:table-cell>
          <table:table-cell office:value-type="float" office:value="5236824.6330000004" table:style-name="ce27">
            <text:p><text:s/>5 236 825</text:p>
          </table:table-cell>
          <table:table-cell office:value-type="float" office:value="4892708.8490000004" table:style-name="ce27">
            <text:p><text:s/>4 892 709</text:p>
          </table:table-cell>
          <table:table-cell office:value-type="float" office:value="4922635.8099999996" table:style-name="ce27">
            <text:p><text:s/>4 922 636</text:p>
          </table:table-cell>
          <table:table-cell office:value-type="float" office:value="4451324.6459999997" table:style-name="ce52">
            <text:p><text:s/>4 451 325</text:p>
          </table:table-cell>
          <table:table-cell office:value-type="string" table:style-name="ce53">
            <text:p>Total</text:p>
          </table:table-cell>
          <table:table-cell table:number-columns-repeated="16378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/>
        </table:table-row>
        <table:table-row table:style-name="ro7">
          <table:table-cell office:value-type="float" office:value="3190093.6579999998" table:style-name="ce27">
            <text:p><text:s/>3 190 094</text:p>
          </table:table-cell>
          <table:table-cell office:value-type="float" office:value="2855255.5669999998" table:style-name="ce27">
            <text:p><text:s/>2 855 256</text:p>
          </table:table-cell>
          <table:table-cell office:value-type="float" office:value="2781212.068" table:style-name="ce27">
            <text:p><text:s/>2 781 212</text:p>
          </table:table-cell>
          <table:table-cell office:value-type="float" office:value="2698800.6129999999" table:style-name="ce27">
            <text:p><text:s/>2 698 801</text:p>
          </table:table-cell>
          <table:table-cell office:value-type="float" office:value="2505485.7540000002" table:style-name="ce52">
            <text:p><text:s/>2 505 486</text:p>
          </table:table-cell>
          <table:table-cell office:value-type="string" table:style-name="ce56">
            <text:p><text:s text:c="2"/>Crop Products</text:p>
          </table:table-cell>
          <table:table-cell table:number-columns-repeated="16378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/>
        </table:table-row>
        <table:table-row table:style-name="ro7">
          <table:table-cell office:value-type="float" office:value="538151.37300000002" table:style-name="ce27">
            <text:p><text:s text:c="2"/>538 151</text:p>
          </table:table-cell>
          <table:table-cell office:value-type="float" office:value="495591.32" table:style-name="ce27">
            <text:p><text:s text:c="2"/>495 591</text:p>
          </table:table-cell>
          <table:table-cell office:value-type="float" office:value="494312.01199999999" table:style-name="ce27">
            <text:p><text:s text:c="2"/>494 312</text:p>
          </table:table-cell>
          <table:table-cell office:value-type="float" office:value="507123.62800000003" table:style-name="ce27">
            <text:p><text:s text:c="2"/>507 124</text:p>
          </table:table-cell>
          <table:table-cell office:value-type="float" office:value="463756.739" table:style-name="ce52">
            <text:p><text:s text:c="2"/>463 757</text:p>
          </table:table-cell>
          <table:table-cell office:value-type="string" table:style-name="ce56">
            <text:p><text:s text:c="4"/>Cereals &amp; Their Prep.</text:p>
          </table:table-cell>
          <table:table-cell table:number-columns-repeated="16378"/>
        </table:table-row>
        <table:table-row table:style-name="ro7">
          <table:table-cell office:value-type="float" office:value="4107.2160000000003" table:style-name="ce27">
            <text:p><text:s text:c="2"/>4 107</text:p>
          </table:table-cell>
          <table:table-cell office:value-type="float" office:value="3423.558" table:style-name="ce27">
            <text:p><text:s text:c="2"/>3 424</text:p>
          </table:table-cell>
          <table:table-cell office:value-type="float" office:value="3468.0329999999999" table:style-name="ce27">
            <text:p><text:s text:c="2"/>3 468</text:p>
          </table:table-cell>
          <table:table-cell office:value-type="float" office:value="2818.5169999999998" table:style-name="ce27">
            <text:p><text:s text:c="2"/>2 819</text:p>
          </table:table-cell>
          <table:table-cell office:value-type="float" office:value="3090.317" table:style-name="ce52">
            <text:p><text:s text:c="2"/>3 090</text:p>
          </table:table-cell>
          <table:table-cell office:value-type="string" table:style-name="ce56">
            <text:p><text:s text:c="4"/>Oil Seeds &amp; Flours</text:p>
          </table:table-cell>
          <table:table-cell table:number-columns-repeated="16378"/>
        </table:table-row>
        <table:table-row table:style-name="ro7">
          <table:table-cell office:value-type="float" office:value="161093.74799999999" table:style-name="ce27">
            <text:p><text:s text:c="2"/>161 094</text:p>
          </table:table-cell>
          <table:table-cell office:value-type="float" office:value="151405.73800000001" table:style-name="ce27">
            <text:p><text:s text:c="2"/>151 406</text:p>
          </table:table-cell>
          <table:table-cell office:value-type="float" office:value="142837.899" table:style-name="ce27">
            <text:p><text:s text:c="2"/>142 838</text:p>
          </table:table-cell>
          <table:table-cell office:value-type="float" office:value="140126.361" table:style-name="ce27">
            <text:p><text:s text:c="2"/>140 126</text:p>
          </table:table-cell>
          <table:table-cell office:value-type="float" office:value="138784.09299999999" table:style-name="ce52">
            <text:p><text:s text:c="2"/>138 784</text:p>
          </table:table-cell>
          <table:table-cell office:value-type="string" table:style-name="ce56">
            <text:p><text:s text:c="4"/>Vegetables &amp; Their Prep.</text:p>
          </table:table-cell>
          <table:table-cell table:number-columns-repeated="16378"/>
        </table:table-row>
        <table:table-row table:style-name="ro7">
          <table:table-cell office:value-type="float" office:value="290715.52899999998" table:style-name="ce27">
            <text:p><text:s text:c="2"/>290 716</text:p>
          </table:table-cell>
          <table:table-cell office:value-type="float" office:value="181844.446" table:style-name="ce27">
            <text:p><text:s text:c="2"/>181 844</text:p>
          </table:table-cell>
          <table:table-cell office:value-type="float" office:value="163291.772" table:style-name="ce27">
            <text:p><text:s text:c="2"/>163 292</text:p>
          </table:table-cell>
          <table:table-cell office:value-type="float" office:value="184225.46100000001" table:style-name="ce27">
            <text:p><text:s text:c="2"/>184 225</text:p>
          </table:table-cell>
          <table:table-cell office:value-type="float" office:value="141827.11799999999" table:style-name="ce52">
            <text:p><text:s text:c="2"/>141 827</text:p>
          </table:table-cell>
          <table:table-cell office:value-type="string" table:style-name="ce56">
            <text:p><text:s text:c="4"/>Fruits,Nuts &amp; Their Prep.</text:p>
          </table:table-cell>
          <table:table-cell table:number-columns-repeated="16378"/>
        </table:table-row>
        <table:table-row table:style-name="ro7">
          <table:table-cell office:value-type="float" office:value="224118.658" table:style-name="ce27">
            <text:p><text:s text:c="2"/>224 119</text:p>
          </table:table-cell>
          <table:table-cell office:value-type="float" office:value="224379.51699999999" table:style-name="ce27">
            <text:p><text:s text:c="2"/>224 380</text:p>
          </table:table-cell>
          <table:table-cell office:value-type="float" office:value="212347.05300000001" table:style-name="ce27">
            <text:p><text:s text:c="2"/>212 347</text:p>
          </table:table-cell>
          <table:table-cell office:value-type="float" office:value="203900.533" table:style-name="ce27">
            <text:p><text:s text:c="2"/>203 901</text:p>
          </table:table-cell>
          <table:table-cell office:value-type="float" office:value="193987.62599999999" table:style-name="ce52">
            <text:p><text:s text:c="2"/>193 988</text:p>
          </table:table-cell>
          <table:table-cell office:value-type="string" table:style-name="ce56">
            <text:p><text:s text:c="4"/>Flower &amp; Flower Seeds</text:p>
          </table:table-cell>
          <table:table-cell table:number-columns-repeated="16378"/>
        </table:table-row>
        <table:table-row table:style-name="ro7">
          <table:table-cell office:value-type="float" office:value="97782.722999999998" table:style-name="ce27">
            <text:p><text:s text:c="2"/>97 783</text:p>
          </table:table-cell>
          <table:table-cell office:value-type="float" office:value="97442.513000000006" table:style-name="ce27">
            <text:p><text:s text:c="2"/>97 443</text:p>
          </table:table-cell>
          <table:table-cell office:value-type="float" office:value="91752.444000000003" table:style-name="ce27">
            <text:p><text:s text:c="2"/>91 752</text:p>
          </table:table-cell>
          <table:table-cell office:value-type="float" office:value="86544.960999999996" table:style-name="ce27">
            <text:p><text:s text:c="2"/>86 545</text:p>
          </table:table-cell>
          <table:table-cell office:value-type="float" office:value="78692.607000000004" table:style-name="ce52">
            <text:p><text:s text:c="2"/>78 693</text:p>
          </table:table-cell>
          <table:table-cell office:value-type="string" table:style-name="ce56">
            <text:p><text:s text:c="4"/>Sugar &amp; Their Prep.</text:p>
          </table:table-cell>
          <table:table-cell table:number-columns-repeated="16378"/>
        </table:table-row>
        <table:table-row table:style-name="ro7">
          <table:table-cell office:value-type="float" office:value="114432.432" table:style-name="ce27">
            <text:p><text:s text:c="2"/>114 432</text:p>
          </table:table-cell>
          <table:table-cell office:value-type="float" office:value="98467.284" table:style-name="ce27">
            <text:p><text:s text:c="2"/>98 467</text:p>
          </table:table-cell>
          <table:table-cell office:value-type="float" office:value="95910.683000000005" table:style-name="ce27">
            <text:p><text:s text:c="2"/>95 911</text:p>
          </table:table-cell>
          <table:table-cell office:value-type="float" office:value="83203.066000000006" table:style-name="ce27">
            <text:p><text:s text:c="2"/>83 203</text:p>
          </table:table-cell>
          <table:table-cell office:value-type="float" office:value="78642.659" table:style-name="ce52">
            <text:p><text:s text:c="2"/>78 643</text:p>
          </table:table-cell>
          <table:table-cell office:value-type="string" table:style-name="ce56">
            <text:p><text:s text:c="4"/>Tea &amp; Their Prep.</text:p>
          </table:table-cell>
          <table:table-cell table:number-columns-repeated="16378"/>
        </table:table-row>
        <table:table-row table:style-name="ro7">
          <table:table-cell office:value-type="float" office:value="99859.354000000007" table:style-name="ce27">
            <text:p><text:s text:c="2"/>99 859</text:p>
          </table:table-cell>
          <table:table-cell office:value-type="float" office:value="55018.116999999998" table:style-name="ce27">
            <text:p><text:s text:c="2"/>55 018</text:p>
          </table:table-cell>
          <table:table-cell office:value-type="float" office:value="70053.434999999998" table:style-name="ce27">
            <text:p><text:s text:c="2"/>70 053</text:p>
          </table:table-cell>
          <table:table-cell office:value-type="float" office:value="69622.297000000006" table:style-name="ce27">
            <text:p><text:s text:c="2"/>69 622</text:p>
          </table:table-cell>
          <table:table-cell office:value-type="float" office:value="62916.86" table:style-name="ce52">
            <text:p><text:s text:c="2"/>62 917</text:p>
          </table:table-cell>
          <table:table-cell office:value-type="string" table:style-name="ce56">
            <text:p><text:s text:c="4"/>Tobacco &amp; Their Prep.</text:p>
          </table:table-cell>
          <table:table-cell table:number-columns-repeated="16378"/>
        </table:table-row>
        <table:table-row table:style-name="ro7">
          <table:table-cell office:value-type="float" office:value="147367.43299999999" table:style-name="ce27">
            <text:p><text:s text:c="2"/>147 367</text:p>
          </table:table-cell>
          <table:table-cell office:value-type="float" office:value="130953.659" table:style-name="ce27">
            <text:p><text:s text:c="2"/>130 954</text:p>
          </table:table-cell>
          <table:table-cell office:value-type="float" office:value="122562.397" table:style-name="ce27">
            <text:p><text:s text:c="2"/>122 562</text:p>
          </table:table-cell>
          <table:table-cell office:value-type="float" office:value="120224.061" table:style-name="ce27">
            <text:p><text:s text:c="2"/>120 224</text:p>
          </table:table-cell>
          <table:table-cell office:value-type="float" office:value="108020.68" table:style-name="ce52">
            <text:p><text:s text:c="2"/>108 021</text:p>
          </table:table-cell>
          <table:table-cell office:value-type="string" table:style-name="ce56">
            <text:p><text:s text:c="4"/>Wine</text:p>
          </table:table-cell>
          <table:table-cell table:number-columns-repeated="16378"/>
        </table:table-row>
        <table:table-row table:style-name="ro7">
          <table:table-cell office:value-type="float" office:value="1512465.192" table:style-name="ce27">
            <text:p><text:s/>1 512 465</text:p>
          </table:table-cell>
          <table:table-cell office:value-type="float" office:value="1416729.415" table:style-name="ce27">
            <text:p><text:s/>1 416 729</text:p>
          </table:table-cell>
          <table:table-cell office:value-type="float" office:value="1384676.34" table:style-name="ce27">
            <text:p><text:s/>1 384 676</text:p>
          </table:table-cell>
          <table:table-cell office:value-type="float" office:value="1301011.7279999999" table:style-name="ce27">
            <text:p><text:s/>1 301 012</text:p>
          </table:table-cell>
          <table:table-cell office:value-type="float" office:value="1235767.0549999999" table:style-name="ce52">
            <text:p><text:s/>1 235 767</text:p>
          </table:table-cell>
          <table:table-cell office:value-type="string" table:style-name="ce56">
            <text:p><text:s text:c="4"/>Others</text:p>
          </table:table-cell>
          <table:table-cell table:number-columns-repeated="16378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/>
        </table:table-row>
        <table:table-row table:style-name="ro7">
          <table:table-cell office:value-type="float" office:value="712356.51100000006" table:style-name="ce27">
            <text:p><text:s text:c="2"/>712 357</text:p>
          </table:table-cell>
          <table:table-cell office:value-type="float" office:value="648063.402" table:style-name="ce27">
            <text:p><text:s text:c="2"/>648 063</text:p>
          </table:table-cell>
          <table:table-cell office:value-type="float" office:value="491765.326" table:style-name="ce27">
            <text:p><text:s text:c="2"/>491 765</text:p>
          </table:table-cell>
          <table:table-cell office:value-type="float" office:value="515521.283" table:style-name="ce27">
            <text:p><text:s text:c="2"/>515 521</text:p>
          </table:table-cell>
          <table:table-cell office:value-type="float" office:value="475257.81699999998" table:style-name="ce52">
            <text:p><text:s text:c="2"/>475 258</text:p>
          </table:table-cell>
          <table:table-cell office:value-type="string" table:style-name="ce56">
            <text:p><text:s text:c="2"/>Livestock Products</text:p>
          </table:table-cell>
          <table:table-cell table:number-columns-repeated="16378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/>
        </table:table-row>
        <table:table-row table:style-name="ro7">
          <table:table-cell office:value-type="float" office:value="40542.74" table:style-name="ce27">
            <text:p><text:s text:c="2"/>40 543</text:p>
          </table:table-cell>
          <table:table-cell office:value-type="float" office:value="40400.906000000003" table:style-name="ce27">
            <text:p><text:s text:c="2"/>40 401</text:p>
          </table:table-cell>
          <table:table-cell office:value-type="float" office:value="31321.655999999999" table:style-name="ce27">
            <text:p><text:s text:c="2"/>31 322</text:p>
          </table:table-cell>
          <table:table-cell office:value-type="float" office:value="28179.897000000001" table:style-name="ce27">
            <text:p><text:s text:c="2"/>28 180</text:p>
          </table:table-cell>
          <table:table-cell office:value-type="float" office:value="26047.697" table:style-name="ce52">
            <text:p><text:s text:c="2"/>26 048</text:p>
          </table:table-cell>
          <table:table-cell office:value-type="string" table:style-name="ce56">
            <text:p><text:s text:c="4"/>Livestock, Poultry, Meats &amp; Offal</text:p>
          </table:table-cell>
          <table:table-cell table:number-columns-repeated="16378"/>
        </table:table-row>
        <table:table-row table:style-name="ro7">
          <table:table-cell office:value-type="float" office:value="46068.144" table:style-name="ce27">
            <text:p><text:s text:c="2"/>46 068</text:p>
          </table:table-cell>
          <table:table-cell office:value-type="float" office:value="27558.403999999999" table:style-name="ce27">
            <text:p><text:s text:c="2"/>27 558</text:p>
          </table:table-cell>
          <table:table-cell office:value-type="float" office:value="22630.013999999999" table:style-name="ce27">
            <text:p><text:s text:c="2"/>22 630</text:p>
          </table:table-cell>
          <table:table-cell office:value-type="float" office:value="17000.521000000001" table:style-name="ce27">
            <text:p><text:s text:c="2"/>17 001</text:p>
          </table:table-cell>
          <table:table-cell office:value-type="float" office:value="15006.221" table:style-name="ce52">
            <text:p><text:s text:c="2"/>15 006</text:p>
          </table:table-cell>
          <table:table-cell office:value-type="string" table:style-name="ce56">
            <text:p><text:s text:c="4"/>Dairy Products</text:p>
          </table:table-cell>
          <table:table-cell table:number-columns-repeated="16378"/>
        </table:table-row>
        <table:table-row table:style-name="ro7">
          <table:table-cell office:value-type="float" office:value="191802.886" table:style-name="ce27">
            <text:p><text:s text:c="2"/>191 803</text:p>
          </table:table-cell>
          <table:table-cell office:value-type="float" office:value="167903.21100000001" table:style-name="ce27">
            <text:p><text:s text:c="2"/>167 903</text:p>
          </table:table-cell>
          <table:table-cell office:value-type="float" office:value="140344.46" table:style-name="ce27">
            <text:p><text:s text:c="2"/>140 344</text:p>
          </table:table-cell>
          <table:table-cell office:value-type="float" office:value="174527.23199999999" table:style-name="ce27">
            <text:p><text:s text:c="2"/>174 527</text:p>
          </table:table-cell>
          <table:table-cell office:value-type="float" office:value="146189.55900000001" table:style-name="ce52">
            <text:p><text:s text:c="2"/>146 190</text:p>
          </table:table-cell>
          <table:table-cell office:value-type="string" table:style-name="ce56">
            <text:p><text:s text:c="4"/>Feather</text:p>
          </table:table-cell>
          <table:table-cell table:number-columns-repeated="16378"/>
        </table:table-row>
        <table:table-row table:style-name="ro7">
          <table:table-cell office:value-type="float" office:value="9655.1329999999998" table:style-name="ce27">
            <text:p><text:s text:c="2"/>9 655</text:p>
          </table:table-cell>
          <table:table-cell office:value-type="float" office:value="10974.665000000001" table:style-name="ce27">
            <text:p><text:s text:c="2"/>10 975</text:p>
          </table:table-cell>
          <table:table-cell office:value-type="float" office:value="9756.4290000000001" table:style-name="ce27">
            <text:p><text:s text:c="2"/>9 756</text:p>
          </table:table-cell>
          <table:table-cell office:value-type="float" office:value="5628.5039999999999" table:style-name="ce27">
            <text:p><text:s text:c="2"/>5 629</text:p>
          </table:table-cell>
          <table:table-cell office:value-type="float" office:value="4215.45" table:style-name="ce52">
            <text:p><text:s text:c="2"/>4 215</text:p>
          </table:table-cell>
          <table:table-cell office:value-type="string" table:style-name="ce56">
            <text:p><text:s text:c="4"/>Wool &amp; Other Animal Hair</text:p>
          </table:table-cell>
          <table:table-cell table:number-columns-repeated="16378"/>
        </table:table-row>
        <table:table-row table:style-name="ro7">
          <table:table-cell office:value-type="float" office:value="205594.17499999999" table:style-name="ce27">
            <text:p><text:s text:c="2"/>205 594</text:p>
          </table:table-cell>
          <table:table-cell office:value-type="float" office:value="199299.26699999999" table:style-name="ce27">
            <text:p><text:s text:c="2"/>199 299</text:p>
          </table:table-cell>
          <table:table-cell office:value-type="float" office:value="141076.41500000001" table:style-name="ce27">
            <text:p><text:s text:c="2"/>141 076</text:p>
          </table:table-cell>
          <table:table-cell office:value-type="float" office:value="152925.01199999999" table:style-name="ce27">
            <text:p><text:s text:c="2"/>152 925</text:p>
          </table:table-cell>
          <table:table-cell office:value-type="float" office:value="148552.715" table:style-name="ce52">
            <text:p><text:s text:c="2"/>148 553</text:p>
          </table:table-cell>
          <table:table-cell office:value-type="string" table:style-name="ce57">
            <text:p><text:s text:c="4"/>Hides, Skins &amp; Their Prep.</text:p>
          </table:table-cell>
          <table:table-cell table:number-columns-repeated="16378"/>
        </table:table-row>
        <table:table-row table:style-name="ro7">
          <table:table-cell office:value-type="float" office:value="218693.43299999999" table:style-name="ce27">
            <text:p><text:s text:c="2"/>218 693</text:p>
          </table:table-cell>
          <table:table-cell office:value-type="float" office:value="201926.94899999999" table:style-name="ce27">
            <text:p><text:s text:c="2"/>201 927</text:p>
          </table:table-cell>
          <table:table-cell office:value-type="float" office:value="146636.35200000001" table:style-name="ce27">
            <text:p><text:s text:c="2"/>146 636</text:p>
          </table:table-cell>
          <table:table-cell office:value-type="float" office:value="137260.117" table:style-name="ce27">
            <text:p><text:s text:c="2"/>137 260</text:p>
          </table:table-cell>
          <table:table-cell office:value-type="float" office:value="135246.17499999999" table:style-name="ce52">
            <text:p><text:s text:c="2"/>135 246</text:p>
          </table:table-cell>
          <table:table-cell office:value-type="string" table:style-name="ce56">
            <text:p><text:s text:c="4"/>Others</text:p>
          </table:table-cell>
          <table:table-cell table:number-columns-repeated="16378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/>
        </table:table-row>
        <table:table-row table:style-name="ro7">
          <table:table-cell office:value-type="float" office:value="1691185.7609999999" table:style-name="ce27">
            <text:p><text:s/>1 691 186</text:p>
          </table:table-cell>
          <table:table-cell office:value-type="float" office:value="1669734.757" table:style-name="ce27">
            <text:p><text:s/>1 669 735</text:p>
          </table:table-cell>
          <table:table-cell office:value-type="float" office:value="1567236.308" table:style-name="ce27">
            <text:p><text:s/>1 567 236</text:p>
          </table:table-cell>
          <table:table-cell office:value-type="float" office:value="1668948.2609999999" table:style-name="ce27">
            <text:p><text:s/>1 668 948</text:p>
          </table:table-cell>
          <table:table-cell office:value-type="float" office:value="1418048.0649999999" table:style-name="ce52">
            <text:p><text:s/>1 418 048</text:p>
          </table:table-cell>
          <table:table-cell office:value-type="string" table:style-name="ce56">
            <text:p><text:s text:c="2"/>Fishery Products</text:p>
          </table:table-cell>
          <table:table-cell table:number-columns-repeated="16378" table:style-name="ce1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 table:style-name="ce1"/>
        </table:table-row>
        <table:table-row table:style-name="ro7">
          <table:table-cell office:value-type="float" office:value="1373732.0460000001" table:style-name="ce27">
            <text:p><text:s/>1 373 732</text:p>
          </table:table-cell>
          <table:table-cell office:value-type="float" office:value="1453753.9410000001" table:style-name="ce27">
            <text:p><text:s/>1 453 754</text:p>
          </table:table-cell>
          <table:table-cell office:value-type="float" office:value="1337321.5889999999" table:style-name="ce27">
            <text:p><text:s/>1 337 322</text:p>
          </table:table-cell>
          <table:table-cell office:value-type="float" office:value="1289162.8219999999" table:style-name="ce27">
            <text:p><text:s/>1 289 163</text:p>
          </table:table-cell>
          <table:table-cell office:value-type="float" office:value="1161951.996" table:style-name="ce52">
            <text:p><text:s/>1 161 952</text:p>
          </table:table-cell>
          <table:table-cell office:value-type="string" table:style-name="ce56">
            <text:p><text:s text:c="4"/>Fishes &amp; Their Prep.</text:p>
          </table:table-cell>
          <table:table-cell table:number-columns-repeated="16378" table:style-name="ce1"/>
        </table:table-row>
        <table:table-row table:style-name="ro7">
          <table:table-cell office:value-type="float" office:value="42610.661" table:style-name="ce27">
            <text:p><text:s text:c="2"/>42 611</text:p>
          </table:table-cell>
          <table:table-cell office:value-type="float" office:value="44546.78" table:style-name="ce27">
            <text:p><text:s text:c="2"/>44 547</text:p>
          </table:table-cell>
          <table:table-cell office:value-type="float" office:value="48200.955000000002" table:style-name="ce27">
            <text:p><text:s text:c="2"/>48 201</text:p>
          </table:table-cell>
          <table:table-cell office:value-type="float" office:value="41805.500999999997" table:style-name="ce27">
            <text:p><text:s text:c="2"/>41 806</text:p>
          </table:table-cell>
          <table:table-cell office:value-type="float" office:value="36355.199999999997" table:style-name="ce52">
            <text:p><text:s text:c="2"/>36 355</text:p>
          </table:table-cell>
          <table:table-cell office:value-type="string" table:style-name="ce56">
            <text:p><text:s text:c="4"/>Crustacea &amp; Their Prep.</text:p>
          </table:table-cell>
          <table:table-cell table:number-columns-repeated="16378" table:style-name="ce1"/>
        </table:table-row>
        <table:table-row table:style-name="ro7">
          <table:table-cell office:value-type="float" office:value="252962.89600000001" table:style-name="ce27">
            <text:p><text:s text:c="2"/>252 963</text:p>
          </table:table-cell>
          <table:table-cell office:value-type="float" office:value="150934.12299999999" table:style-name="ce27">
            <text:p><text:s text:c="2"/>150 934</text:p>
          </table:table-cell>
          <table:table-cell office:value-type="float" office:value="159977.215" table:style-name="ce27">
            <text:p><text:s text:c="2"/>159 977</text:p>
          </table:table-cell>
          <table:table-cell office:value-type="float" office:value="320912.18099999998" table:style-name="ce27">
            <text:p><text:s text:c="2"/>320 912</text:p>
          </table:table-cell>
          <table:table-cell office:value-type="float" office:value="202617.02600000001" table:style-name="ce52">
            <text:p><text:s text:c="2"/>202 617</text:p>
          </table:table-cell>
          <table:table-cell office:value-type="string" table:style-name="ce56">
            <text:p><text:s text:c="4"/>Mollusea &amp; Their Prep.</text:p>
          </table:table-cell>
          <table:table-cell table:number-columns-repeated="16378" table:style-name="ce1"/>
        </table:table-row>
        <table:table-row table:style-name="ro7">
          <table:table-cell office:value-type="float" office:value="668.98900000000003" table:style-name="ce27">
            <text:p><text:s text:c="3"/>669</text:p>
          </table:table-cell>
          <table:table-cell office:value-type="float" office:value="1341.0419999999999" table:style-name="ce27">
            <text:p><text:s text:c="2"/>1 341</text:p>
          </table:table-cell>
          <table:table-cell office:value-type="float" office:value="2600.1880000000001" table:style-name="ce27">
            <text:p><text:s text:c="2"/>2 600</text:p>
          </table:table-cell>
          <table:table-cell office:value-type="float" office:value="1197.9179999999999" table:style-name="ce27">
            <text:p><text:s text:c="2"/>1 198</text:p>
          </table:table-cell>
          <table:table-cell office:value-type="float" office:value="1542.1010000000001" table:style-name="ce52">
            <text:p><text:s text:c="2"/>1 542</text:p>
          </table:table-cell>
          <table:table-cell office:value-type="string" table:style-name="ce56">
            <text:p><text:s text:c="4"/>Fish Meal for Feed</text:p>
          </table:table-cell>
          <table:table-cell table:number-columns-repeated="16378" table:style-name="ce1"/>
        </table:table-row>
        <table:table-row table:style-name="ro7">
          <table:table-cell office:value-type="float" office:value="21211.169000000002" table:style-name="ce27">
            <text:p><text:s text:c="2"/>21 211</text:p>
          </table:table-cell>
          <table:table-cell office:value-type="float" office:value="19158.870999999999" table:style-name="ce27">
            <text:p><text:s text:c="2"/>19 159</text:p>
          </table:table-cell>
          <table:table-cell office:value-type="float" office:value="19136.361000000001" table:style-name="ce27">
            <text:p><text:s text:c="2"/>19 136</text:p>
          </table:table-cell>
          <table:table-cell office:value-type="float" office:value="15869.839" table:style-name="ce27">
            <text:p><text:s text:c="2"/>15 870</text:p>
          </table:table-cell>
          <table:table-cell office:value-type="float" office:value="15581.742" table:style-name="ce52">
            <text:p><text:s text:c="2"/>15 582</text:p>
          </table:table-cell>
          <table:table-cell office:value-type="string" table:style-name="ce56">
            <text:p><text:s text:c="4"/>Others</text:p>
          </table:table-cell>
          <table:table-cell table:number-columns-repeated="16378" table:style-name="ce1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 table:style-name="ce1"/>
        </table:table-row>
        <table:table-row table:style-name="ro7">
          <table:table-cell office:value-type="float" office:value="75557.361000000004" table:style-name="ce27">
            <text:p><text:s text:c="2"/>75 557</text:p>
          </table:table-cell>
          <table:table-cell office:value-type="float" office:value="63770.906999999999" table:style-name="ce27">
            <text:p><text:s text:c="2"/>63 771</text:p>
          </table:table-cell>
          <table:table-cell office:value-type="float" office:value="52495.146999999997" table:style-name="ce27">
            <text:p><text:s text:c="2"/>52 495</text:p>
          </table:table-cell>
          <table:table-cell office:value-type="float" office:value="39365.652999999998" table:style-name="ce27">
            <text:p><text:s text:c="2"/>39 366</text:p>
          </table:table-cell>
          <table:table-cell office:value-type="float" office:value="52533.01" table:style-name="ce52">
            <text:p><text:s text:c="2"/>52 533</text:p>
          </table:table-cell>
          <table:table-cell office:value-type="string" table:style-name="ce56">
            <text:p><text:s text:c="2"/>Forest Products</text:p>
          </table:table-cell>
          <table:table-cell table:number-columns-repeated="16378" table:style-name="ce1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 table:style-name="ce1"/>
        </table:table-row>
        <table:table-row table:style-name="ro7">
          <table:table-cell office:value-type="float" office:value="72025.827000000005" table:style-name="ce27">
            <text:p><text:s text:c="2"/>72 026</text:p>
          </table:table-cell>
          <table:table-cell office:value-type="float" office:value="60317.682999999997" table:style-name="ce27">
            <text:p><text:s text:c="2"/>60 318</text:p>
          </table:table-cell>
          <table:table-cell office:value-type="float" office:value="48922.951999999997" table:style-name="ce27">
            <text:p><text:s text:c="2"/>48 923</text:p>
          </table:table-cell>
          <table:table-cell office:value-type="float" office:value="37396.565999999999" table:style-name="ce27">
            <text:p><text:s text:c="2"/>37 397</text:p>
          </table:table-cell>
          <table:table-cell office:value-type="float" office:value="50369.908000000003" table:style-name="ce52">
            <text:p><text:s text:c="2"/>50 370</text:p>
          </table:table-cell>
          <table:table-cell office:value-type="string" table:style-name="ce56">
            <text:p><text:s text:c="4"/>Woods &amp; Their Prep.</text:p>
          </table:table-cell>
          <table:table-cell table:number-columns-repeated="16378" table:style-name="ce1"/>
        </table:table-row>
        <table:table-row table:style-name="ro7">
          <table:table-cell office:value-type="float" office:value="1647.559" table:style-name="ce27">
            <text:p><text:s text:c="2"/>1 648</text:p>
          </table:table-cell>
          <table:table-cell office:value-type="float" office:value="1675.2919999999999" table:style-name="ce27">
            <text:p><text:s text:c="2"/>1 675</text:p>
          </table:table-cell>
          <table:table-cell office:value-type="float" office:value="2141.1889999999999" table:style-name="ce27">
            <text:p><text:s text:c="2"/>2 141</text:p>
          </table:table-cell>
          <table:table-cell office:value-type="float" office:value="954.31100000000004" table:style-name="ce27">
            <text:p><text:s text:c="3"/>954</text:p>
          </table:table-cell>
          <table:table-cell office:value-type="float" office:value="917.10799999999995" table:style-name="ce52">
            <text:p><text:s text:c="3"/>917</text:p>
          </table:table-cell>
          <table:table-cell office:value-type="string" table:style-name="ce56">
            <text:p><text:s text:c="4"/>Bamboo</text:p>
          </table:table-cell>
          <table:table-cell table:number-columns-repeated="16378" table:style-name="ce1"/>
        </table:table-row>
        <table:table-row table:style-name="ro7">
          <table:table-cell office:value-type="float" office:value="1883.9749999999999" table:style-name="ce27">
            <text:p><text:s text:c="2"/>1 884</text:p>
          </table:table-cell>
          <table:table-cell office:value-type="float" office:value="1777.932" table:style-name="ce27">
            <text:p><text:s text:c="2"/>1 778</text:p>
          </table:table-cell>
          <table:table-cell office:value-type="float" office:value="1431.0060000000001" table:style-name="ce27">
            <text:p><text:s text:c="2"/>1 431</text:p>
          </table:table-cell>
          <table:table-cell office:value-type="float" office:value="1014.776" table:style-name="ce27">
            <text:p><text:s text:c="2"/>1 015</text:p>
          </table:table-cell>
          <table:table-cell office:value-type="float" office:value="1245.9939999999999" table:style-name="ce52">
            <text:p><text:s text:c="2"/>1 246</text:p>
          </table:table-cell>
          <table:table-cell office:value-type="string" table:style-name="ce56">
            <text:p><text:s text:c="4"/>Others</text:p>
          </table:table-cell>
          <table:table-cell table:number-columns-repeated="16378" table:style-name="ce1"/>
        </table:table-row>
        <table:table-row table:style-name="ro6">
          <table:table-cell table:number-columns-repeated="4" table:style-name="ce38"/>
          <table:table-cell table:style-name="ce58"/>
          <table:table-cell table:style-name="ce59"/>
          <table:table-cell table:number-columns-repeated="16378" table:style-name="ce1"/>
        </table:table-row>
        <table:table-row table:style-name="ro10">
          <table:table-cell office:value-type="string" table:number-columns-spanned="7" table:number-rows-spanned="1" table:style-name="ce60">
            <text:p>Note: Re-export and re-import are not included.</text:p>
          </table:table-cell>
          <table:covered-table-cell table:number-columns-repeated="6"/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62">
            <text:p>Source: Customs Administration, Ministry of Finance.</text:p>
          </table:table-cell>
          <table:covered-table-cell table:number-columns-repeated="6"/>
          <table:table-cell table:number-columns-repeated="16377" table:style-name="ce41"/>
        </table:table-row>
        <table:table-row table:number-rows-repeated="1048528" table:style-name="ro9">
          <table:table-cell table:number-columns-repeated="16384"/>
        </table:table-row>
      </table:table>
      <table:table table:name="ZA06-2C_(2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number-columns-repeated="2" table:default-cell-style-name="ce1"/>
        <table:table-column table:style-name="co3" table:number-columns-repeated="5" table:default-cell-style-name="ce1"/>
        <table:table-column table:style-name="co5" table:default-cell-style-name="ce1"/>
        <table:table-column table:style-name="co4" table:number-columns-repeated="16369" table:default-cell-style-name="ce1"/>
        <table:table-row table:style-name="ro1">
          <table:table-cell office:value-type="string" table:style-name="ce2">
            <text:p>196 <text:s text:c="4"/>114<text:span text:style-name="T2">年農業統計年報</text:span></text:p>
          </table:table-cell>
          <table:table-cell table:number-columns-repeated="6" table:style-name="ce3"/>
          <table:table-cell table:number-columns-repeated="16377" table:style-name="ce1"/>
        </table:table-row>
        <table:table-row table:style-name="ro2">
          <table:table-cell office:value-type="string" table:number-columns-spanned="7" table:number-rows-spanned="1" table:style-name="ce4">
            <text:p>2.<text:s text:c="2"/><text:span text:style-name="T3">歷年農產品進出口量值－按中分類</text:span><text:span text:style-name="T8">(</text:span><text:span text:style-name="T3">續</text:span><text:span text:style-name="T8">)</text:span>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table:number-columns-repeated="7" table:style-name="ce6"/>
          <table:table-cell table:number-columns-repeated="16377" table:style-name="ce1"/>
        </table:table-row>
        <table:table-row table:style-name="ro1">
          <table:table-cell office:value-type="string" table:style-name="ce8">
            <text:p><text:span text:style-name="T4">單位：公噸</text:span><text:span text:style-name="T5">/</text:span><text:span text:style-name="T4">千美元</text:span></text:p>
          </table:table-cell>
          <table:table-cell table:number-columns-repeated="6" table:style-name="ce8"/>
          <table:table-cell table:number-columns-repeated="2" table:style-name="ce9"/>
          <table:table-cell table:number-columns-repeated="6" table:style-name="ce1"/>
          <table:table-cell table:number-columns-repeated="16369" table:style-name="ce9"/>
        </table:table-row>
        <table:table-row table:style-name="ro4">
          <table:table-cell office:value-type="string" table:number-columns-spanned="2" table:number-rows-spanned="3" table:style-name="ce78">
            <text:p><text:span text:style-name="T4">中分類項</text:span></text:p>
          </table:table-cell>
          <table:covered-table-cell/>
          <table:table-cell office:value-type="string" table:number-columns-spanned="5" table:number-rows-spanned="1" table:style-name="ce79">
            <text:p><text:span text:style-name="T4">進</text:span><text:s text:c="5"/><text:span text:style-name="T4">口</text:span><text:s text:c="5"/><text:span text:style-name="T4">量</text:span></text:p>
            <text:p>Quantity of Import</text:p>
          </table:table-cell>
          <table:covered-table-cell table:number-columns-repeated="4"/>
          <table:table-cell table:number-columns-repeated="2" table:style-name="ce9"/>
          <table:table-cell table:number-columns-repeated="6" table:style-name="ce1"/>
          <table:table-cell table:number-columns-repeated="16369" table:style-name="ce9"/>
        </table:table-row>
        <table:table-row table:style-name="ro5">
          <table:covered-table-cell/>
          <table:covered-table-cell/>
          <table:table-cell office:value-type="string" table:style-name="ce69">
            <text:p>民國<text:span text:style-name="T5"><text:s/>110<text:s/></text:span><text:span text:style-name="T4">年</text:span></text:p>
          </table:table-cell>
          <table:table-cell office:value-type="string" table:style-name="ce46">
            <text:p>民國<text:span text:style-name="T5"><text:s/>111<text:s/></text:span><text:span text:style-name="T4">年</text:span></text:p>
          </table:table-cell>
          <table:table-cell office:value-type="string" table:style-name="ce46">
            <text:p>民國<text:span text:style-name="T5"><text:s/>112<text:s/></text:span><text:span text:style-name="T4">年</text:span></text:p>
          </table:table-cell>
          <table:table-cell office:value-type="string" table:style-name="ce46">
            <text:p>民國<text:span text:style-name="T5"><text:s/>113<text:s/></text:span><text:span text:style-name="T4">年</text:span></text:p>
          </table:table-cell>
          <table:table-cell office:value-type="string" table:style-name="ce46">
            <text:p>民國<text:span text:style-name="T5"><text:s/>114<text:s/></text:span><text:span text:style-name="T4">年</text:span></text:p>
          </table:table-cell>
          <table:table-cell table:number-columns-repeated="2" table:style-name="ce1"/>
          <table:table-cell table:number-columns-repeated="5" table:style-name="ce18"/>
          <table:table-cell table:number-columns-repeated="16370" table:style-name="ce1"/>
        </table:table-row>
        <table:table-row table:style-name="ro5">
          <table:covered-table-cell/>
          <table:covered-table-cell/>
          <table:table-cell office:value-type="string" table:style-name="ce21">
            <text:p>2021</text:p>
          </table:table-cell>
          <table:table-cell office:value-type="string" table:style-name="ce22">
            <text:p>2022</text:p>
          </table:table-cell>
          <table:table-cell office:value-type="string" table:style-name="ce22">
            <text:p>2023</text:p>
          </table:table-cell>
          <table:table-cell office:value-type="string" table:style-name="ce22">
            <text:p>2024</text:p>
          </table:table-cell>
          <table:table-cell office:value-type="string" table:style-name="ce22">
            <text:p>2025</text:p>
          </table:table-cell>
          <table:table-cell table:number-columns-repeated="2" table:style-name="ce1"/>
          <table:table-cell table:number-columns-repeated="5" table:style-name="ce18"/>
          <table:table-cell table:number-columns-repeated="16370" table:style-name="ce1"/>
        </table:table-row>
        <table:table-row table:style-name="ro6">
          <table:table-cell table:number-columns-repeated="2" table:style-name="ce8"/>
          <table:table-cell table:style-name="ce23"/>
          <table:table-cell table:number-columns-repeated="4" table:style-name="ce24"/>
          <table:table-cell table:number-columns-repeated="16377" table:style-name="ce1"/>
        </table:table-row>
        <table:table-row table:style-name="ro7">
          <table:table-cell office:value-type="string" table:number-columns-spanned="2" table:number-rows-spanned="1" table:style-name="ce75">
            <text:p><text:span text:style-name="T7">總計</text:span></text:p>
          </table:table-cell>
          <table:covered-table-cell/>
          <table:table-cell office:value-type="float" office:value="17946635.326779984" table:style-name="ce26">
            <text:p><text:s/>17 946 635</text:p>
          </table:table-cell>
          <table:table-cell office:value-type="float" office:value="18229906.3027418" table:style-name="ce27">
            <text:p><text:s/>18 229 906</text:p>
          </table:table-cell>
          <table:table-cell office:value-type="float" office:value="17273868.037" table:style-name="ce27">
            <text:p><text:s/>17 273 868</text:p>
          </table:table-cell>
          <table:table-cell office:value-type="float" office:value="17617856.151999999" table:style-name="ce27">
            <text:p><text:s/>17 617 856</text:p>
          </table:table-cell>
          <table:table-cell office:value-type="float" office:value="17474143.673999999" table:style-name="ce27">
            <text:p><text:s/>17 474 144</text:p>
          </table:table-cell>
          <table:table-cell table:number-columns-repeated="16377" table:style-name="ce1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7">
          <table:table-cell office:value-type="string" table:style-name="ce32">
            <text:p><text:s text:c="3"/><text:span text:style-name="T7">農耕產品</text:span></text:p>
          </table:table-cell>
          <table:table-cell table:style-name="ce29"/>
          <table:table-cell office:value-type="float" office:value="12883498.467373101" table:style-name="ce26">
            <text:p><text:s/>12 883 498</text:p>
          </table:table-cell>
          <table:table-cell office:value-type="float" office:value="13374569.173356501" table:style-name="ce27">
            <text:p><text:s/>13 374 569</text:p>
          </table:table-cell>
          <table:table-cell office:value-type="float" office:value="12820582.343" table:style-name="ce27">
            <text:p><text:s/>12 820 582</text:p>
          </table:table-cell>
          <table:table-cell office:value-type="float" office:value="13221710.312000001" table:style-name="ce27">
            <text:p><text:s/>13 221 710</text:p>
          </table:table-cell>
          <table:table-cell office:value-type="float" office:value="13183404.723999999" table:style-name="ce27">
            <text:p><text:s/>13 183 405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7">
          <table:table-cell table:style-name="ce33"/>
          <table:table-cell office:value-type="string" table:style-name="ce32">
            <text:p><text:span text:style-name="T7">榖類及其製品</text:span></text:p>
          </table:table-cell>
          <table:table-cell office:value-type="float" office:value="6118420.9260792499" table:style-name="ce26">
            <text:p><text:s/>6 118 421</text:p>
          </table:table-cell>
          <table:table-cell office:value-type="float" office:value="6457038.9630734194" table:style-name="ce27">
            <text:p><text:s/>6 457 039</text:p>
          </table:table-cell>
          <table:table-cell office:value-type="float" office:value="5983101.1129999999" table:style-name="ce27">
            <text:p><text:s/>5 983 101</text:p>
          </table:table-cell>
          <table:table-cell office:value-type="float" office:value="6328244.9069999997" table:style-name="ce27">
            <text:p><text:s/>6 328 245</text:p>
          </table:table-cell>
          <table:table-cell office:value-type="float" office:value="6126354.2999999998" table:style-name="ce27">
            <text:p><text:s/>6 126 354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油料籽實及粉</text:span></text:p>
          </table:table-cell>
          <table:table-cell office:value-type="float" office:value="2651214.2240527202" table:style-name="ce26">
            <text:p><text:s/>2 651 214</text:p>
          </table:table-cell>
          <table:table-cell office:value-type="float" office:value="2807472.7340426799" table:style-name="ce27">
            <text:p><text:s/>2 807 473</text:p>
          </table:table-cell>
          <table:table-cell office:value-type="float" office:value="2592435.747" table:style-name="ce27">
            <text:p><text:s/>2 592 436</text:p>
          </table:table-cell>
          <table:table-cell office:value-type="float" office:value="2691081.0589999999" table:style-name="ce27">
            <text:p><text:s/>2 691 081</text:p>
          </table:table-cell>
          <table:table-cell office:value-type="float" office:value="2803948.8080000002" table:style-name="ce27">
            <text:p><text:s/>2 803 949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蔬菜及其製品</text:span></text:p>
          </table:table-cell>
          <table:table-cell office:value-type="float" office:value="588692.11503969098" table:style-name="ce26">
            <text:p><text:s text:c="2"/>588 692</text:p>
          </table:table-cell>
          <table:table-cell office:value-type="float" office:value="551235.96503813798" table:style-name="ce27">
            <text:p><text:s text:c="2"/>551 236</text:p>
          </table:table-cell>
          <table:table-cell office:value-type="float" office:value="602260.64500000002" table:style-name="ce27">
            <text:p><text:s text:c="2"/>602 261</text:p>
          </table:table-cell>
          <table:table-cell office:value-type="float" office:value="664272.45799999998" table:style-name="ce27">
            <text:p><text:s text:c="2"/>664 272</text:p>
          </table:table-cell>
          <table:table-cell office:value-type="float" office:value="662854.34699999995" table:style-name="ce27">
            <text:p><text:s text:c="2"/>662 854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水果、堅果及其製品</text:span></text:p>
          </table:table-cell>
          <table:table-cell office:value-type="float" office:value="449904.77703294304" table:style-name="ce26">
            <text:p><text:s text:c="2"/>449 905</text:p>
          </table:table-cell>
          <table:table-cell office:value-type="float" office:value="453262.91603303998" table:style-name="ce27">
            <text:p><text:s text:c="2"/>453 263</text:p>
          </table:table-cell>
          <table:table-cell office:value-type="float" office:value="436256.011" table:style-name="ce27">
            <text:p><text:s text:c="2"/>436 256</text:p>
          </table:table-cell>
          <table:table-cell office:value-type="float" office:value="469630.61800000002" table:style-name="ce27">
            <text:p><text:s text:c="2"/>469 631</text:p>
          </table:table-cell>
          <table:table-cell office:value-type="float" office:value="520435.15700000001" table:style-name="ce27">
            <text:p><text:s text:c="2"/>520 435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花卉及其種苗</text:span></text:p>
          </table:table-cell>
          <table:table-cell office:value-type="float" office:value="8035.543000443" table:style-name="ce26">
            <text:p><text:s text:c="2"/>8 036</text:p>
          </table:table-cell>
          <table:table-cell office:value-type="float" office:value="7885.0030004439996" table:style-name="ce27">
            <text:p><text:s text:c="2"/>7 885</text:p>
          </table:table-cell>
          <table:table-cell office:value-type="float" office:value="8953.6769999999997" table:style-name="ce27">
            <text:p><text:s text:c="2"/>8 954</text:p>
          </table:table-cell>
          <table:table-cell office:value-type="float" office:value="8283.6110000000008" table:style-name="ce27">
            <text:p><text:s text:c="2"/>8 284</text:p>
          </table:table-cell>
          <table:table-cell office:value-type="float" office:value="8677.0159999999996" table:style-name="ce27">
            <text:p><text:s text:c="2"/>8 677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砂糖及其製品</text:span></text:p>
          </table:table-cell>
          <table:table-cell office:value-type="float" office:value="631236.08601762203" table:style-name="ce26">
            <text:p><text:s text:c="2"/>631 236</text:p>
          </table:table-cell>
          <table:table-cell office:value-type="float" office:value="596296.920017289" table:style-name="ce27">
            <text:p><text:s text:c="2"/>596 297</text:p>
          </table:table-cell>
          <table:table-cell office:value-type="float" office:value="678536.34600000002" table:style-name="ce27">
            <text:p><text:s text:c="2"/>678 536</text:p>
          </table:table-cell>
          <table:table-cell office:value-type="float" office:value="605396.81499999994" table:style-name="ce27">
            <text:p><text:s text:c="2"/>605 397</text:p>
          </table:table-cell>
          <table:table-cell office:value-type="float" office:value="662433.65899999999" table:style-name="ce27">
            <text:p><text:s text:c="2"/>662 434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茶葉及其製品</text:span></text:p>
          </table:table-cell>
          <table:table-cell office:value-type="float" office:value="34885.808002141996" table:style-name="ce26">
            <text:p><text:s text:c="2"/>34 886</text:p>
          </table:table-cell>
          <table:table-cell office:value-type="float" office:value="31799.501001998997" table:style-name="ce27">
            <text:p><text:s text:c="2"/>31 800</text:p>
          </table:table-cell>
          <table:table-cell office:value-type="float" office:value="29915.845000000001" table:style-name="ce27">
            <text:p><text:s text:c="2"/>29 916</text:p>
          </table:table-cell>
          <table:table-cell office:value-type="float" office:value="29571.151000000002" table:style-name="ce27">
            <text:p><text:s text:c="2"/>29 571</text:p>
          </table:table-cell>
          <table:table-cell office:value-type="float" office:value="27390.266" table:style-name="ce27">
            <text:p><text:s text:c="2"/>27 390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菸葉及其製品</text:span></text:p>
          </table:table-cell>
          <table:table-cell office:value-type="float" office:value="33193.770002587997" table:style-name="ce26">
            <text:p><text:s text:c="2"/>33 194</text:p>
          </table:table-cell>
          <table:table-cell office:value-type="float" office:value="32843.567002552001" table:style-name="ce27">
            <text:p><text:s text:c="2"/>32 844</text:p>
          </table:table-cell>
          <table:table-cell office:value-type="float" office:value="34580.370999999999" table:style-name="ce27">
            <text:p><text:s text:c="2"/>34 580</text:p>
          </table:table-cell>
          <table:table-cell office:value-type="float" office:value="44158.870999999999" table:style-name="ce27">
            <text:p><text:s text:c="2"/>44 159</text:p>
          </table:table-cell>
          <table:table-cell office:value-type="float" office:value="47273.724999999999" table:style-name="ce27">
            <text:p><text:s text:c="2"/>47 274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酒類</text:span></text:p>
          </table:table-cell>
          <table:table-cell office:value-type="float" office:value="401815.83103153005" table:style-name="ce26">
            <text:p><text:s text:c="2"/>401 816</text:p>
          </table:table-cell>
          <table:table-cell office:value-type="float" office:value="422106.463033262" table:style-name="ce27">
            <text:p><text:s text:c="2"/>422 106</text:p>
          </table:table-cell>
          <table:table-cell office:value-type="float" office:value="435546.11599999998" table:style-name="ce27">
            <text:p><text:s text:c="2"/>435 546</text:p>
          </table:table-cell>
          <table:table-cell office:value-type="float" office:value="432285.674" table:style-name="ce27">
            <text:p><text:s text:c="2"/>432 286</text:p>
          </table:table-cell>
          <table:table-cell office:value-type="float" office:value="419615.429" table:style-name="ce27">
            <text:p><text:s text:c="2"/>419 615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其他</text:span></text:p>
          </table:table-cell>
          <table:table-cell office:value-type="float" office:value="1966099.3871141714" table:style-name="ce26">
            <text:p><text:s/>1 966 099</text:p>
          </table:table-cell>
          <table:table-cell office:value-type="float" office:value="2014627.1411136773" table:style-name="ce27">
            <text:p><text:s/>2 014 627</text:p>
          </table:table-cell>
          <table:table-cell office:value-type="float" office:value="2018996.4720000001" table:style-name="ce27">
            <text:p><text:s/>2 018 996</text:p>
          </table:table-cell>
          <table:table-cell office:value-type="float" office:value="1948785.148" table:style-name="ce27">
            <text:p><text:s/>1 948 785</text:p>
          </table:table-cell>
          <table:table-cell office:value-type="float" office:value="1904422.017" table:style-name="ce27">
            <text:p><text:s/>1 904 422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11">
          <table:table-cell office:value-type="string" table:style-name="ce32">
            <text:p><text:s text:c="3"/><text:span text:style-name="T7">畜產品</text:span></text:p>
          </table:table-cell>
          <table:table-cell table:style-name="ce29"/>
          <table:table-cell office:value-type="float" office:value="1046013.68307705" table:style-name="ce26">
            <text:p><text:s/>1 046 014</text:p>
          </table:table-cell>
          <table:table-cell office:value-type="float" office:value="1121903.2300837" table:style-name="ce27">
            <text:p><text:s/>1 121 903</text:p>
          </table:table-cell>
          <table:table-cell office:value-type="float" office:value="1107809.2069999999" table:style-name="ce27">
            <text:p><text:s/>1 107 809</text:p>
          </table:table-cell>
          <table:table-cell office:value-type="float" office:value="1062029.6440000001" table:style-name="ce27">
            <text:p><text:s/>1 062 030</text:p>
          </table:table-cell>
          <table:table-cell office:value-type="float" office:value="1165592.939" table:style-name="ce27">
            <text:p><text:s/>1 165 593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7">
          <table:table-cell table:style-name="ce33"/>
          <table:table-cell office:value-type="string" table:style-name="ce32">
            <text:p><text:span text:style-name="T7">活畜禽</text:span>,<text:span text:style-name="T7">肉類及雜碎</text:span></text:p>
          </table:table-cell>
          <table:table-cell office:value-type="float" office:value="427795.22503214603" table:style-name="ce26">
            <text:p><text:s text:c="2"/>427 795</text:p>
          </table:table-cell>
          <table:table-cell office:value-type="float" office:value="502770.16203856503" table:style-name="ce27">
            <text:p><text:s text:c="2"/>502 770</text:p>
          </table:table-cell>
          <table:table-cell office:value-type="float" office:value="545591.76899999997" table:style-name="ce27">
            <text:p><text:s text:c="2"/>545 592</text:p>
          </table:table-cell>
          <table:table-cell office:value-type="float" office:value="489476.38" table:style-name="ce27">
            <text:p><text:s text:c="2"/>489 476</text:p>
          </table:table-cell>
          <table:table-cell office:value-type="float" office:value="585671.64500000002" table:style-name="ce27">
            <text:p><text:s text:c="2"/>585 672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29">
            <text:p><text:span text:style-name="T7">乳品</text:span></text:p>
          </table:table-cell>
          <table:table-cell office:value-type="float" office:value="240110.22101821899" table:style-name="ce26">
            <text:p><text:s text:c="2"/>240 110</text:p>
          </table:table-cell>
          <table:table-cell office:value-type="float" office:value="233476.778017859" table:style-name="ce27">
            <text:p><text:s text:c="2"/>233 477</text:p>
          </table:table-cell>
          <table:table-cell office:value-type="float" office:value="235300.41800000001" table:style-name="ce27">
            <text:p><text:s text:c="2"/>235 300</text:p>
          </table:table-cell>
          <table:table-cell office:value-type="float" office:value="236007.174" table:style-name="ce27">
            <text:p><text:s text:c="2"/>236 007</text:p>
          </table:table-cell>
          <table:table-cell office:value-type="float" office:value="239198.478" table:style-name="ce27">
            <text:p><text:s text:c="2"/>239 198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29">
            <text:p><text:span text:style-name="T7">羽毛</text:span></text:p>
          </table:table-cell>
          <table:table-cell office:value-type="float" office:value="13435.335001024001" table:style-name="ce26">
            <text:p><text:s text:c="2"/>13 435</text:p>
          </table:table-cell>
          <table:table-cell office:value-type="float" office:value="12548.572000927999" table:style-name="ce27">
            <text:p><text:s text:c="2"/>12 549</text:p>
          </table:table-cell>
          <table:table-cell office:value-type="float" office:value="9516.9480000000003" table:style-name="ce27">
            <text:p><text:s text:c="2"/>9 517</text:p>
          </table:table-cell>
          <table:table-cell office:value-type="float" office:value="8433.5" table:style-name="ce27">
            <text:p><text:s text:c="2"/>8 434</text:p>
          </table:table-cell>
          <table:table-cell office:value-type="float" office:value="8457.2870000000003" table:style-name="ce27">
            <text:p><text:s text:c="2"/>8 457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29">
            <text:p><text:span text:style-name="T7">羊毛及動物毛</text:span></text:p>
          </table:table-cell>
          <table:table-cell office:value-type="float" office:value="2236.9570001249999" table:style-name="ce26">
            <text:p><text:s text:c="2"/>2 237</text:p>
          </table:table-cell>
          <table:table-cell office:value-type="float" office:value="1910.6510001250001" table:style-name="ce27">
            <text:p><text:s text:c="2"/>1 911</text:p>
          </table:table-cell>
          <table:table-cell office:value-type="float" office:value="2179.0340000000001" table:style-name="ce27">
            <text:p><text:s text:c="2"/>2 179</text:p>
          </table:table-cell>
          <table:table-cell office:value-type="float" office:value="1637.0060000000001" table:style-name="ce27">
            <text:p><text:s text:c="2"/>1 637</text:p>
          </table:table-cell>
          <table:table-cell office:value-type="float" office:value="1449.95" table:style-name="ce27">
            <text:p><text:s text:c="2"/>1 450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4">
            <text:p><text:span text:style-name="T7">皮及其製品</text:span></text:p>
          </table:table-cell>
          <table:table-cell office:value-type="float" office:value="72200.604006053996" table:style-name="ce26">
            <text:p><text:s text:c="2"/>72 201</text:p>
          </table:table-cell>
          <table:table-cell office:value-type="float" office:value="47811.476004009004" table:style-name="ce27">
            <text:p><text:s text:c="2"/>47 811</text:p>
          </table:table-cell>
          <table:table-cell office:value-type="float" office:value="33252.129999999997" table:style-name="ce27">
            <text:p><text:s text:c="2"/>33 252</text:p>
          </table:table-cell>
          <table:table-cell office:value-type="float" office:value="36536.506000000001" table:style-name="ce27">
            <text:p><text:s text:c="2"/>36 537</text:p>
          </table:table-cell>
          <table:table-cell office:value-type="float" office:value="33658.559999999998" table:style-name="ce27">
            <text:p><text:s text:c="2"/>33 659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4">
            <text:p><text:span text:style-name="T7">其他</text:span></text:p>
          </table:table-cell>
          <table:table-cell office:value-type="float" office:value="290235.34101948189" table:style-name="ce26">
            <text:p><text:s text:c="2"/>290 235</text:p>
          </table:table-cell>
          <table:table-cell office:value-type="float" office:value="323385.59102221392" table:style-name="ce27">
            <text:p><text:s text:c="2"/>323 386</text:p>
          </table:table-cell>
          <table:table-cell office:value-type="float" office:value="281968.908" table:style-name="ce27">
            <text:p><text:s text:c="2"/>281 969</text:p>
          </table:table-cell>
          <table:table-cell office:value-type="float" office:value="289939.07799999998" table:style-name="ce27">
            <text:p><text:s text:c="2"/>289 939</text:p>
          </table:table-cell>
          <table:table-cell office:value-type="float" office:value="297157.01899999997" table:style-name="ce27">
            <text:p><text:s text:c="2"/>297 157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7">
          <table:table-cell office:value-type="string" table:style-name="ce32">
            <text:p><text:s text:c="3"/><text:span text:style-name="T7">水產品</text:span></text:p>
          </table:table-cell>
          <table:table-cell table:style-name="ce29"/>
          <table:table-cell office:value-type="float" office:value="494279.79602163396" table:style-name="ce26">
            <text:p><text:s text:c="2"/>494 280</text:p>
          </table:table-cell>
          <table:table-cell office:value-type="float" office:value="517116.35502329702" table:style-name="ce27">
            <text:p><text:s text:c="2"/>517 116</text:p>
          </table:table-cell>
          <table:table-cell office:value-type="float" office:value="440450.50400000002" table:style-name="ce27">
            <text:p><text:s text:c="2"/>440 451</text:p>
          </table:table-cell>
          <table:table-cell office:value-type="float" office:value="448929.98700000002" table:style-name="ce27">
            <text:p><text:s text:c="2"/>448 930</text:p>
          </table:table-cell>
          <table:table-cell office:value-type="float" office:value="467390.09600000002" table:style-name="ce27">
            <text:p><text:s text:c="2"/>467 390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7">
          <table:table-cell table:style-name="ce33"/>
          <table:table-cell office:value-type="string" table:style-name="ce32">
            <text:p><text:span text:style-name="T7">魚類及其製品</text:span></text:p>
          </table:table-cell>
          <table:table-cell office:value-type="float" office:value="191856.93501196901" table:style-name="ce26">
            <text:p><text:s text:c="2"/>191 857</text:p>
          </table:table-cell>
          <table:table-cell office:value-type="float" office:value="200235.13301284099" table:style-name="ce27">
            <text:p><text:s text:c="2"/>200 235</text:p>
          </table:table-cell>
          <table:table-cell office:value-type="float" office:value="175875.58799999999" table:style-name="ce27">
            <text:p><text:s text:c="2"/>175 876</text:p>
          </table:table-cell>
          <table:table-cell office:value-type="float" office:value="174856.19399999999" table:style-name="ce27">
            <text:p><text:s text:c="2"/>174 856</text:p>
          </table:table-cell>
          <table:table-cell office:value-type="float" office:value="179031.348" table:style-name="ce27">
            <text:p><text:s text:c="2"/>179 031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甲殼類及製品</text:span></text:p>
          </table:table-cell>
          <table:table-cell office:value-type="float" office:value="57450.117003132" table:style-name="ce26">
            <text:p><text:s text:c="2"/>57 450</text:p>
          </table:table-cell>
          <table:table-cell office:value-type="float" office:value="75964.386004177999" table:style-name="ce27">
            <text:p><text:s text:c="2"/>75 964</text:p>
          </table:table-cell>
          <table:table-cell office:value-type="float" office:value="68203.899999999994" table:style-name="ce27">
            <text:p><text:s text:c="2"/>68 204</text:p>
          </table:table-cell>
          <table:table-cell office:value-type="float" office:value="69278.433000000005" table:style-name="ce27">
            <text:p><text:s text:c="2"/>69 278</text:p>
          </table:table-cell>
          <table:table-cell office:value-type="float" office:value="73559.539000000004" table:style-name="ce27">
            <text:p><text:s text:c="2"/>73 560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軟體類及製品</text:span></text:p>
          </table:table-cell>
          <table:table-cell office:value-type="float" office:value="68389.591004007001" table:style-name="ce26">
            <text:p><text:s text:c="2"/>68 390</text:p>
          </table:table-cell>
          <table:table-cell office:value-type="float" office:value="75377.377004428999" table:style-name="ce27">
            <text:p><text:s text:c="2"/>75 377</text:p>
          </table:table-cell>
          <table:table-cell office:value-type="float" office:value="69363.987999999998" table:style-name="ce27">
            <text:p><text:s text:c="2"/>69 364</text:p>
          </table:table-cell>
          <table:table-cell office:value-type="float" office:value="66638.554999999993" table:style-name="ce27">
            <text:p><text:s text:c="2"/>66 639</text:p>
          </table:table-cell>
          <table:table-cell office:value-type="float" office:value="64715.54" table:style-name="ce27">
            <text:p><text:s text:c="2"/>64 716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飼料用魚粉</text:span></text:p>
          </table:table-cell>
          <table:table-cell office:value-type="float" office:value="135847.40000012401" table:style-name="ce26">
            <text:p><text:s text:c="2"/>135 847</text:p>
          </table:table-cell>
          <table:table-cell office:value-type="float" office:value="132971.86000011701" table:style-name="ce27">
            <text:p><text:s text:c="2"/>132 972</text:p>
          </table:table-cell>
          <table:table-cell office:value-type="float" office:value="99254.241999999998" table:style-name="ce27">
            <text:p><text:s text:c="2"/>99 254</text:p>
          </table:table-cell>
          <table:table-cell office:value-type="float" office:value="108596.69100000001" table:style-name="ce27">
            <text:p><text:s text:c="2"/>108 597</text:p>
          </table:table-cell>
          <table:table-cell office:value-type="float" office:value="118221.647" table:style-name="ce27">
            <text:p><text:s text:c="2"/>118 222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其他</text:span></text:p>
          </table:table-cell>
          <table:table-cell office:value-type="float" office:value="40735.753002402038" table:style-name="ce26">
            <text:p><text:s text:c="2"/>40 736</text:p>
          </table:table-cell>
          <table:table-cell office:value-type="float" office:value="32567.599001732051" table:style-name="ce27">
            <text:p><text:s text:c="2"/>32 568</text:p>
          </table:table-cell>
          <table:table-cell office:value-type="float" office:value="27752.786" table:style-name="ce27">
            <text:p><text:s text:c="2"/>27 753</text:p>
          </table:table-cell>
          <table:table-cell office:value-type="float" office:value="29560.114000000001" table:style-name="ce27">
            <text:p><text:s text:c="2"/>29 560</text:p>
          </table:table-cell>
          <table:table-cell office:value-type="float" office:value="31862.022000000001" table:style-name="ce27">
            <text:p><text:s text:c="2"/>31 862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7">
          <table:table-cell office:value-type="string" table:style-name="ce32">
            <text:p><text:s text:c="3"/><text:span text:style-name="T7">林產品</text:span></text:p>
          </table:table-cell>
          <table:table-cell table:style-name="ce29"/>
          <table:table-cell office:value-type="float" office:value="3522843.3803081997" table:style-name="ce26">
            <text:p><text:s/>3 522 843</text:p>
          </table:table-cell>
          <table:table-cell office:value-type="float" office:value="3216317.5442782999" table:style-name="ce27">
            <text:p><text:s/>3 216 318</text:p>
          </table:table-cell>
          <table:table-cell office:value-type="float" office:value="2905025.983" table:style-name="ce27">
            <text:p><text:s/>2 905 026</text:p>
          </table:table-cell>
          <table:table-cell office:value-type="float" office:value="2885186.2089999998" table:style-name="ce27">
            <text:p><text:s/>2 885 186</text:p>
          </table:table-cell>
          <table:table-cell office:value-type="float" office:value="2657755.915" table:style-name="ce27">
            <text:p><text:s/>2 657 756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8">
          <table:table-cell table:style-name="ce28"/>
          <table:table-cell table:style-name="ce29"/>
          <table:table-cell table:style-name="ce30"/>
          <table:table-cell table:number-columns-repeated="4" table:style-name="ce31"/>
          <table:table-cell table:number-columns-repeated="16377" table:style-name="ce1"/>
        </table:table-row>
        <table:table-row table:style-name="ro7">
          <table:table-cell table:style-name="ce33"/>
          <table:table-cell office:value-type="string" table:style-name="ce32">
            <text:p><text:span text:style-name="T7">木材及其製品</text:span></text:p>
          </table:table-cell>
          <table:table-cell office:value-type="float" office:value="3371758.2012944799" table:style-name="ce26">
            <text:p><text:s/>3 371 758</text:p>
          </table:table-cell>
          <table:table-cell office:value-type="float" office:value="3077886.2042657197" table:style-name="ce27">
            <text:p><text:s/>3 077 886</text:p>
          </table:table-cell>
          <table:table-cell office:value-type="float" office:value="2779596.321" table:style-name="ce27">
            <text:p><text:s/>2 779 596</text:p>
          </table:table-cell>
          <table:table-cell office:value-type="float" office:value="2760379.9550000001" table:style-name="ce27">
            <text:p><text:s/>2 760 380</text:p>
          </table:table-cell>
          <table:table-cell office:value-type="float" office:value="2542608.9360000002" table:style-name="ce27">
            <text:p><text:s/>2 542 609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竹</text:span></text:p>
          </table:table-cell>
          <table:table-cell office:value-type="float" office:value="6661.0440005199998" table:style-name="ce26">
            <text:p><text:s text:c="2"/>6 661</text:p>
          </table:table-cell>
          <table:table-cell office:value-type="float" office:value="7194.364000564" table:style-name="ce27">
            <text:p><text:s text:c="2"/>7 194</text:p>
          </table:table-cell>
          <table:table-cell office:value-type="float" office:value="5710.415" table:style-name="ce27">
            <text:p><text:s text:c="2"/>5 710</text:p>
          </table:table-cell>
          <table:table-cell office:value-type="float" office:value="6690.5519999999997" table:style-name="ce27">
            <text:p><text:s text:c="2"/>6 691</text:p>
          </table:table-cell>
          <table:table-cell office:value-type="float" office:value="6193.741" table:style-name="ce27">
            <text:p><text:s text:c="2"/>6 194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7">
          <table:table-cell table:style-name="ce33"/>
          <table:table-cell office:value-type="string" table:style-name="ce32">
            <text:p><text:span text:style-name="T7">其他</text:span></text:p>
          </table:table-cell>
          <table:table-cell office:value-type="float" office:value="144424.13501320002" table:style-name="ce26">
            <text:p><text:s text:c="2"/>144 424</text:p>
          </table:table-cell>
          <table:table-cell office:value-type="float" office:value="131236.97601201499" table:style-name="ce27">
            <text:p><text:s text:c="2"/>131 237</text:p>
          </table:table-cell>
          <table:table-cell office:value-type="float" office:value="119719.247" table:style-name="ce27">
            <text:p><text:s text:c="2"/>119 719</text:p>
          </table:table-cell>
          <table:table-cell office:value-type="float" office:value="118115.702" table:style-name="ce27">
            <text:p><text:s text:c="2"/>118 116</text:p>
          </table:table-cell>
          <table:table-cell office:value-type="float" office:value="108953.238" table:style-name="ce27">
            <text:p><text:s text:c="2"/>108 953</text:p>
          </table:table-cell>
          <table:table-cell table:number-columns-repeated="7" table:style-name="ce1"/>
          <table:table-cell table:style-name="ce18"/>
          <table:table-cell table:number-columns-repeated="16369"/>
        </table:table-row>
        <table:table-row table:style-name="ro6">
          <table:table-cell table:style-name="ce35"/>
          <table:table-cell table:style-name="ce36"/>
          <table:table-cell table:style-name="ce37"/>
          <table:table-cell table:number-columns-repeated="4" table:style-name="ce38"/>
          <table:table-cell table:number-columns-repeated="16377" table:style-name="ce1"/>
        </table:table-row>
        <table:table-row table:style-name="ro10">
          <table:table-cell office:value-type="string" table:number-columns-spanned="8" table:number-rows-spanned="1" table:style-name="ce39">
            <text:p>註︰不含復出口及復進口。</text:p>
          </table:table-cell>
          <table:covered-table-cell table:number-columns-repeated="7"/>
          <table:table-cell table:number-columns-repeated="16376" table:style-name="ce1"/>
        </table:table-row>
        <table:table-row table:style-name="ro9">
          <table:table-cell office:value-type="string" table:number-columns-spanned="8" table:number-rows-spanned="1" table:style-name="ce40">
            <text:p>資料來源：財政部關務署。</text:p>
          </table:table-cell>
          <table:covered-table-cell table:number-columns-repeated="7"/>
          <table:table-cell table:number-columns-repeated="16376" table:style-name="ce41"/>
        </table:table-row>
        <table:table-row table:number-rows-repeated="1048528" table:style-name="ro9">
          <table:table-cell table:number-columns-repeated="16384"/>
        </table:table-row>
      </table:table>
      <table:table table:name="ZA06-2D_(2)" table:style-name="ta1">
        <table:table-column table:style-name="co3" table:number-columns-repeated="5" table:default-cell-style-name="ce1"/>
        <table:table-column table:style-name="co5" table:default-cell-style-name="ce1"/>
        <table:table-column table:style-name="co4" table:number-columns-repeated="16378" table:default-cell-style-name="ce1"/>
        <table:table-row table:style-name="ro1">
          <table:table-cell table:number-columns-repeated="4" table:style-name="ce3"/>
          <table:table-cell table:style-name="ce42"/>
          <table:table-cell office:value-type="string" table:style-name="ce42">
            <text:p>AG. STATISTICS YEARBOOK 2025 <text:s text:c="4"/>197</text:p>
          </table:table-cell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4">
            <text:p>2. <text:s/>Quantity and Value of Agricultural Exports and Imports-by Division(Cont'd)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table:number-columns-repeated="5" table:style-name="ce6"/>
          <table:table-cell table:style-name="ce3"/>
          <table:table-cell table:number-columns-repeated="16378"/>
        </table:table-row>
        <table:table-row table:style-name="ro1">
          <table:table-cell table:number-columns-repeated="5" table:style-name="ce8"/>
          <table:table-cell office:value-type="string" table:style-name="ce43">
            <text:p>Unit: M.T. /US$ 1,000</text:p>
          </table:table-cell>
          <table:table-cell table:number-columns-repeated="16378" table:style-name="ce9"/>
        </table:table-row>
        <table:table-row table:style-name="ro4">
          <table:table-cell office:value-type="string" table:number-columns-spanned="5" table:number-rows-spanned="1" table:style-name="ce80">
            <text:p><text:span text:style-name="T4">進</text:span><text:s text:c="5"/><text:span text:style-name="T4">口</text:span><text:s text:c="5"/><text:span text:style-name="T4">值</text:span></text:p>
            <text:p>Value of Import</text:p>
          </table:table-cell>
          <table:covered-table-cell table:number-columns-repeated="4"/>
          <table:table-cell office:value-type="string" table:number-columns-spanned="1" table:number-rows-spanned="3" table:style-name="ce77">
            <text:p>Division</text:p>
          </table:table-cell>
          <table:table-cell table:number-columns-repeated="16378" table:style-name="ce9"/>
        </table:table-row>
        <table:table-row table:style-name="ro5">
          <table:table-cell office:value-type="string" table:style-name="ce17">
            <text:p>民國<text:span text:style-name="T5"><text:s/>110<text:s/></text:span><text:span text:style-name="T4">年</text:span></text:p>
          </table:table-cell>
          <table:table-cell office:value-type="string" table:style-name="ce46">
            <text:p>民國<text:span text:style-name="T5"><text:s/>111<text:s/></text:span><text:span text:style-name="T4">年</text:span></text:p>
          </table:table-cell>
          <table:table-cell office:value-type="string" table:style-name="ce17">
            <text:p>民國<text:span text:style-name="T5"><text:s/>112<text:s/></text:span><text:span text:style-name="T4">年</text:span></text:p>
          </table:table-cell>
          <table:table-cell office:value-type="string" table:style-name="ce17">
            <text:p>民國<text:span text:style-name="T5"><text:s/>113<text:s/></text:span><text:span text:style-name="T4">年</text:span></text:p>
          </table:table-cell>
          <table:table-cell office:value-type="string" table:style-name="ce72">
            <text:p>民國<text:span text:style-name="T5"><text:s/>114<text:s/></text:span><text:span text:style-name="T4">年</text:span>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22">
            <text:p>2021</text:p>
          </table:table-cell>
          <table:table-cell office:value-type="string" table:style-name="ce21">
            <text:p>2022</text:p>
          </table:table-cell>
          <table:table-cell office:value-type="string" table:style-name="ce22">
            <text:p>2023</text:p>
          </table:table-cell>
          <table:table-cell office:value-type="string" table:style-name="ce22">
            <text:p>2024</text:p>
          </table:table-cell>
          <table:table-cell office:value-type="string" table:style-name="ce48">
            <text:p>2025</text:p>
          </table:table-cell>
          <table:covered-table-cell/>
          <table:table-cell table:number-columns-repeated="16378"/>
        </table:table-row>
        <table:table-row table:style-name="ro6">
          <table:table-cell table:number-columns-repeated="4" table:style-name="ce24"/>
          <table:table-cell table:style-name="ce50"/>
          <table:table-cell table:style-name="ce51"/>
          <table:table-cell table:number-columns-repeated="16378"/>
        </table:table-row>
        <table:table-row table:style-name="ro7">
          <table:table-cell office:value-type="float" office:value="18104883.000999998" table:style-name="ce27">
            <text:p><text:s/>18 104 883</text:p>
          </table:table-cell>
          <table:table-cell office:value-type="float" office:value="20570645.083000001" table:style-name="ce27">
            <text:p><text:s/>20 570 645</text:p>
          </table:table-cell>
          <table:table-cell office:value-type="float" office:value="18934713.759" table:style-name="ce27">
            <text:p><text:s/>18 934 714</text:p>
          </table:table-cell>
          <table:table-cell office:value-type="float" office:value="18182103.947000001" table:style-name="ce27">
            <text:p><text:s/>18 182 104</text:p>
          </table:table-cell>
          <table:table-cell office:value-type="float" office:value="18764790.307" table:style-name="ce52">
            <text:p><text:s/>18 764 790</text:p>
          </table:table-cell>
          <table:table-cell office:value-type="string" table:style-name="ce53">
            <text:p>Total</text:p>
          </table:table-cell>
          <table:table-cell table:number-columns-repeated="16378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/>
        </table:table-row>
        <table:table-row table:style-name="ro7">
          <table:table-cell office:value-type="float" office:value="11074720.181" table:style-name="ce27">
            <text:p><text:s/>11 074 720</text:p>
          </table:table-cell>
          <table:table-cell office:value-type="float" office:value="12629243.498" table:style-name="ce27">
            <text:p><text:s/>12 629 243</text:p>
          </table:table-cell>
          <table:table-cell office:value-type="float" office:value="11760474.137" table:style-name="ce27">
            <text:p><text:s/>11 760 474</text:p>
          </table:table-cell>
          <table:table-cell office:value-type="float" office:value="11146240.343" table:style-name="ce27">
            <text:p><text:s/>11 146 240</text:p>
          </table:table-cell>
          <table:table-cell office:value-type="float" office:value="11217576.445" table:style-name="ce52">
            <text:p><text:s/>11 217 576</text:p>
          </table:table-cell>
          <table:table-cell office:value-type="string" table:style-name="ce56">
            <text:p><text:s text:c="2"/>Crop Products</text:p>
          </table:table-cell>
          <table:table-cell table:number-columns-repeated="16378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/>
        </table:table-row>
        <table:table-row table:style-name="ro7">
          <table:table-cell office:value-type="float" office:value="2463279.4810000001" table:style-name="ce27">
            <text:p><text:s/>2 463 279</text:p>
          </table:table-cell>
          <table:table-cell office:value-type="float" office:value="3087815.0419999999" table:style-name="ce27">
            <text:p><text:s/>3 087 815</text:p>
          </table:table-cell>
          <table:table-cell office:value-type="float" office:value="2522329.9890000001" table:style-name="ce27">
            <text:p><text:s/>2 522 330</text:p>
          </table:table-cell>
          <table:table-cell office:value-type="float" office:value="2303638.1519999998" table:style-name="ce27">
            <text:p><text:s/>2 303 638</text:p>
          </table:table-cell>
          <table:table-cell office:value-type="float" office:value="2248483.0109999999" table:style-name="ce52">
            <text:p><text:s/>2 248 483</text:p>
          </table:table-cell>
          <table:table-cell office:value-type="string" table:style-name="ce56">
            <text:p><text:s text:c="4"/>Cereals &amp; Their Prep.</text:p>
          </table:table-cell>
          <table:table-cell table:number-columns-repeated="16378"/>
        </table:table-row>
        <table:table-row table:style-name="ro7">
          <table:table-cell office:value-type="float" office:value="1593032.4129999999" table:style-name="ce27">
            <text:p><text:s/>1 593 032</text:p>
          </table:table-cell>
          <table:table-cell office:value-type="float" office:value="1971164.754" table:style-name="ce27">
            <text:p><text:s/>1 971 165</text:p>
          </table:table-cell>
          <table:table-cell office:value-type="float" office:value="1646203.5919999999" table:style-name="ce27">
            <text:p><text:s/>1 646 204</text:p>
          </table:table-cell>
          <table:table-cell office:value-type="float" office:value="1395694.858" table:style-name="ce27">
            <text:p><text:s/>1 395 695</text:p>
          </table:table-cell>
          <table:table-cell office:value-type="float" office:value="1354466.409" table:style-name="ce52">
            <text:p><text:s/>1 354 466</text:p>
          </table:table-cell>
          <table:table-cell office:value-type="string" table:style-name="ce56">
            <text:p><text:s text:c="4"/>Oil Seeds &amp; Flours</text:p>
          </table:table-cell>
          <table:table-cell table:number-columns-repeated="16378"/>
        </table:table-row>
        <table:table-row table:style-name="ro7">
          <table:table-cell office:value-type="float" office:value="540684.97400000005" table:style-name="ce27">
            <text:p><text:s text:c="2"/>540 685</text:p>
          </table:table-cell>
          <table:table-cell office:value-type="float" office:value="576158.51100000006" table:style-name="ce27">
            <text:p><text:s text:c="2"/>576 159</text:p>
          </table:table-cell>
          <table:table-cell office:value-type="float" office:value="639660.40800000005" table:style-name="ce27">
            <text:p><text:s text:c="2"/>639 660</text:p>
          </table:table-cell>
          <table:table-cell office:value-type="float" office:value="649944.90599999996" table:style-name="ce27">
            <text:p><text:s text:c="2"/>649 945</text:p>
          </table:table-cell>
          <table:table-cell office:value-type="float" office:value="659152.00600000005" table:style-name="ce52">
            <text:p><text:s text:c="2"/>659 152</text:p>
          </table:table-cell>
          <table:table-cell office:value-type="string" table:style-name="ce56">
            <text:p><text:s text:c="4"/>Vegetables &amp; Their Prep.</text:p>
          </table:table-cell>
          <table:table-cell table:number-columns-repeated="16378"/>
        </table:table-row>
        <table:table-row table:style-name="ro7">
          <table:table-cell office:value-type="float" office:value="1253683.1470000001" table:style-name="ce27">
            <text:p><text:s/>1 253 683</text:p>
          </table:table-cell>
          <table:table-cell office:value-type="float" office:value="1304767.1939999999" table:style-name="ce27">
            <text:p><text:s/>1 304 767</text:p>
          </table:table-cell>
          <table:table-cell office:value-type="float" office:value="1232849.2520000001" table:style-name="ce27">
            <text:p><text:s/>1 232 849</text:p>
          </table:table-cell>
          <table:table-cell office:value-type="float" office:value="1366758.59" table:style-name="ce27">
            <text:p><text:s/>1 366 759</text:p>
          </table:table-cell>
          <table:table-cell office:value-type="float" office:value="1545587.504" table:style-name="ce52">
            <text:p><text:s/>1 545 588</text:p>
          </table:table-cell>
          <table:table-cell office:value-type="string" table:style-name="ce56">
            <text:p><text:s text:c="4"/>Fruits,Nuts &amp; Their Prep.</text:p>
          </table:table-cell>
          <table:table-cell table:number-columns-repeated="16378"/>
        </table:table-row>
        <table:table-row table:style-name="ro7">
          <table:table-cell office:value-type="float" office:value="22424.012999999999" table:style-name="ce27">
            <text:p><text:s text:c="2"/>22 424</text:p>
          </table:table-cell>
          <table:table-cell office:value-type="float" office:value="28869.059000000001" table:style-name="ce27">
            <text:p><text:s text:c="2"/>28 869</text:p>
          </table:table-cell>
          <table:table-cell office:value-type="float" office:value="31336.848000000002" table:style-name="ce27">
            <text:p><text:s text:c="2"/>31 337</text:p>
          </table:table-cell>
          <table:table-cell office:value-type="float" office:value="29309.185000000001" table:style-name="ce27">
            <text:p><text:s text:c="2"/>29 309</text:p>
          </table:table-cell>
          <table:table-cell office:value-type="float" office:value="30832.876" table:style-name="ce52">
            <text:p><text:s text:c="2"/>30 833</text:p>
          </table:table-cell>
          <table:table-cell office:value-type="string" table:style-name="ce56">
            <text:p><text:s text:c="4"/>Flower &amp; Flower Seeds</text:p>
          </table:table-cell>
          <table:table-cell table:number-columns-repeated="16378"/>
        </table:table-row>
        <table:table-row table:style-name="ro7">
          <table:table-cell office:value-type="float" office:value="358253.712" table:style-name="ce27">
            <text:p><text:s text:c="2"/>358 254</text:p>
          </table:table-cell>
          <table:table-cell office:value-type="float" office:value="383995.95600000001" table:style-name="ce27">
            <text:p><text:s text:c="2"/>383 996</text:p>
          </table:table-cell>
          <table:table-cell office:value-type="float" office:value="480496.68599999999" table:style-name="ce27">
            <text:p><text:s text:c="2"/>480 497</text:p>
          </table:table-cell>
          <table:table-cell office:value-type="float" office:value="437949.67800000001" table:style-name="ce27">
            <text:p><text:s text:c="2"/>437 950</text:p>
          </table:table-cell>
          <table:table-cell office:value-type="float" office:value="407290.35100000002" table:style-name="ce52">
            <text:p><text:s text:c="2"/>407 290</text:p>
          </table:table-cell>
          <table:table-cell office:value-type="string" table:style-name="ce56">
            <text:p><text:s text:c="4"/>Sugar &amp; Their Prep.</text:p>
          </table:table-cell>
          <table:table-cell table:number-columns-repeated="16378"/>
        </table:table-row>
        <table:table-row table:style-name="ro7">
          <table:table-cell office:value-type="float" office:value="104594.836" table:style-name="ce27">
            <text:p><text:s text:c="2"/>104 595</text:p>
          </table:table-cell>
          <table:table-cell office:value-type="float" office:value="100803.24800000001" table:style-name="ce27">
            <text:p><text:s text:c="2"/>100 803</text:p>
          </table:table-cell>
          <table:table-cell office:value-type="float" office:value="96026.718999999997" table:style-name="ce27">
            <text:p><text:s text:c="2"/>96 027</text:p>
          </table:table-cell>
          <table:table-cell office:value-type="float" office:value="93830.085000000006" table:style-name="ce27">
            <text:p><text:s text:c="2"/>93 830</text:p>
          </table:table-cell>
          <table:table-cell office:value-type="float" office:value="91711.95" table:style-name="ce52">
            <text:p><text:s text:c="2"/>91 712</text:p>
          </table:table-cell>
          <table:table-cell office:value-type="string" table:style-name="ce56">
            <text:p><text:s text:c="4"/>Tea &amp; Their Prep.</text:p>
          </table:table-cell>
          <table:table-cell table:number-columns-repeated="16378"/>
        </table:table-row>
        <table:table-row table:style-name="ro7">
          <table:table-cell office:value-type="float" office:value="348461.18199999997" table:style-name="ce27">
            <text:p><text:s text:c="2"/>348 461</text:p>
          </table:table-cell>
          <table:table-cell office:value-type="float" office:value="311907.19799999997" table:style-name="ce27">
            <text:p><text:s text:c="2"/>311 907</text:p>
          </table:table-cell>
          <table:table-cell office:value-type="float" office:value="303612.848" table:style-name="ce27">
            <text:p><text:s text:c="2"/>303 613</text:p>
          </table:table-cell>
          <table:table-cell office:value-type="float" office:value="383527.61800000002" table:style-name="ce27">
            <text:p><text:s text:c="2"/>383 528</text:p>
          </table:table-cell>
          <table:table-cell office:value-type="float" office:value="434003.902" table:style-name="ce52">
            <text:p><text:s text:c="2"/>434 004</text:p>
          </table:table-cell>
          <table:table-cell office:value-type="string" table:style-name="ce56">
            <text:p><text:s text:c="4"/>Tobacco &amp; Their Prep.</text:p>
          </table:table-cell>
          <table:table-cell table:number-columns-repeated="16378"/>
        </table:table-row>
        <table:table-row table:style-name="ro7">
          <table:table-cell office:value-type="float" office:value="1428629.2039999999" table:style-name="ce27">
            <text:p><text:s/>1 428 629</text:p>
          </table:table-cell>
          <table:table-cell office:value-type="float" office:value="1444497.2209999999" table:style-name="ce27">
            <text:p><text:s/>1 444 497</text:p>
          </table:table-cell>
          <table:table-cell office:value-type="float" office:value="1632669.422" table:style-name="ce27">
            <text:p><text:s/>1 632 669</text:p>
          </table:table-cell>
          <table:table-cell office:value-type="float" office:value="1403649.5719999999" table:style-name="ce27">
            <text:p><text:s/>1 403 650</text:p>
          </table:table-cell>
          <table:table-cell office:value-type="float" office:value="1253141.719" table:style-name="ce52">
            <text:p><text:s/>1 253 142</text:p>
          </table:table-cell>
          <table:table-cell office:value-type="string" table:style-name="ce56">
            <text:p><text:s text:c="4"/>Wine</text:p>
          </table:table-cell>
          <table:table-cell table:number-columns-repeated="16378"/>
        </table:table-row>
        <table:table-row table:style-name="ro7">
          <table:table-cell office:value-type="float" office:value="2961677.219" table:style-name="ce27">
            <text:p><text:s/>2 961 677</text:p>
          </table:table-cell>
          <table:table-cell office:value-type="float" office:value="3419265.3149999999" table:style-name="ce27">
            <text:p><text:s/>3 419 265</text:p>
          </table:table-cell>
          <table:table-cell office:value-type="float" office:value="3175288.3730000001" table:style-name="ce27">
            <text:p><text:s/>3 175 288</text:p>
          </table:table-cell>
          <table:table-cell office:value-type="float" office:value="3081937.699" table:style-name="ce27">
            <text:p><text:s/>3 081 938</text:p>
          </table:table-cell>
          <table:table-cell office:value-type="float" office:value="3192906.7170000002" table:style-name="ce52">
            <text:p><text:s/>3 192 907</text:p>
          </table:table-cell>
          <table:table-cell office:value-type="string" table:style-name="ce56">
            <text:p><text:s text:c="4"/>Others</text:p>
          </table:table-cell>
          <table:table-cell table:number-columns-repeated="16378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/>
        </table:table-row>
        <table:table-row table:style-name="ro7">
          <table:table-cell office:value-type="float" office:value="3545356.2340000002" table:style-name="ce27">
            <text:p><text:s/>3 545 356</text:p>
          </table:table-cell>
          <table:table-cell office:value-type="float" office:value="4131041.0649999999" table:style-name="ce27">
            <text:p><text:s/>4 131 041</text:p>
          </table:table-cell>
          <table:table-cell office:value-type="float" office:value="3931106.611" table:style-name="ce27">
            <text:p><text:s/>3 931 107</text:p>
          </table:table-cell>
          <table:table-cell office:value-type="float" office:value="3823515.5049999999" table:style-name="ce27">
            <text:p><text:s/>3 823 516</text:p>
          </table:table-cell>
          <table:table-cell office:value-type="float" office:value="4332019.1440000003" table:style-name="ce52">
            <text:p><text:s/>4 332 019</text:p>
          </table:table-cell>
          <table:table-cell office:value-type="string" table:style-name="ce56">
            <text:p><text:s text:c="2"/>Livestock Products</text:p>
          </table:table-cell>
          <table:table-cell table:number-columns-repeated="16378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/>
        </table:table-row>
        <table:table-row table:style-name="ro7">
          <table:table-cell office:value-type="float" office:value="1772741.5060000001" table:style-name="ce27">
            <text:p><text:s/>1 772 742</text:p>
          </table:table-cell>
          <table:table-cell office:value-type="float" office:value="2211689.2579999999" table:style-name="ce27">
            <text:p><text:s/>2 211 689</text:p>
          </table:table-cell>
          <table:table-cell office:value-type="float" office:value="2179350.8620000002" table:style-name="ce27">
            <text:p><text:s/>2 179 351</text:p>
          </table:table-cell>
          <table:table-cell office:value-type="float" office:value="2095934.155" table:style-name="ce27">
            <text:p><text:s/>2 095 934</text:p>
          </table:table-cell>
          <table:table-cell office:value-type="float" office:value="2510171.1039999998" table:style-name="ce52">
            <text:p><text:s/>2 510 171</text:p>
          </table:table-cell>
          <table:table-cell office:value-type="string" table:style-name="ce56">
            <text:p><text:s text:c="4"/>Livestock, Poultry, Meats &amp; Offal</text:p>
          </table:table-cell>
          <table:table-cell table:number-columns-repeated="16378"/>
        </table:table-row>
        <table:table-row table:style-name="ro7">
          <table:table-cell office:value-type="float" office:value="814018.26899999997" table:style-name="ce27">
            <text:p><text:s text:c="2"/>814 018</text:p>
          </table:table-cell>
          <table:table-cell office:value-type="float" office:value="904863.98400000005" table:style-name="ce27">
            <text:p><text:s text:c="2"/>904 864</text:p>
          </table:table-cell>
          <table:table-cell office:value-type="float" office:value="840118.26899999997" table:style-name="ce27">
            <text:p><text:s text:c="2"/>840 118</text:p>
          </table:table-cell>
          <table:table-cell office:value-type="float" office:value="823696.79099999997" table:style-name="ce27">
            <text:p><text:s text:c="2"/>823 697</text:p>
          </table:table-cell>
          <table:table-cell office:value-type="float" office:value="907168.14399999997" table:style-name="ce52">
            <text:p><text:s text:c="2"/>907 168</text:p>
          </table:table-cell>
          <table:table-cell office:value-type="string" table:style-name="ce56">
            <text:p><text:s text:c="4"/>Dairy Products</text:p>
          </table:table-cell>
          <table:table-cell table:number-columns-repeated="16378"/>
        </table:table-row>
        <table:table-row table:style-name="ro7">
          <table:table-cell office:value-type="float" office:value="133055.823" table:style-name="ce27">
            <text:p><text:s text:c="2"/>133 056</text:p>
          </table:table-cell>
          <table:table-cell office:value-type="float" office:value="113856.677" table:style-name="ce27">
            <text:p><text:s text:c="2"/>113 857</text:p>
          </table:table-cell>
          <table:table-cell office:value-type="float" office:value="53772.714" table:style-name="ce27">
            <text:p><text:s text:c="2"/>53 773</text:p>
          </table:table-cell>
          <table:table-cell office:value-type="float" office:value="79052.381999999998" table:style-name="ce27">
            <text:p><text:s text:c="2"/>79 052</text:p>
          </table:table-cell>
          <table:table-cell office:value-type="float" office:value="83272.835000000006" table:style-name="ce52">
            <text:p><text:s text:c="2"/>83 273</text:p>
          </table:table-cell>
          <table:table-cell office:value-type="string" table:style-name="ce56">
            <text:p><text:s text:c="4"/>Feather</text:p>
          </table:table-cell>
          <table:table-cell table:number-columns-repeated="16378"/>
        </table:table-row>
        <table:table-row table:style-name="ro7">
          <table:table-cell office:value-type="float" office:value="22431.850999999999" table:style-name="ce27">
            <text:p><text:s text:c="2"/>22 432</text:p>
          </table:table-cell>
          <table:table-cell office:value-type="float" office:value="19131.166000000001" table:style-name="ce27">
            <text:p><text:s text:c="2"/>19 131</text:p>
          </table:table-cell>
          <table:table-cell office:value-type="float" office:value="22281.780999999999" table:style-name="ce27">
            <text:p><text:s text:c="2"/>22 282</text:p>
          </table:table-cell>
          <table:table-cell office:value-type="float" office:value="17168.739000000001" table:style-name="ce27">
            <text:p><text:s text:c="2"/>17 169</text:p>
          </table:table-cell>
          <table:table-cell office:value-type="float" office:value="16140.117" table:style-name="ce52">
            <text:p><text:s text:c="2"/>16 140</text:p>
          </table:table-cell>
          <table:table-cell office:value-type="string" table:style-name="ce56">
            <text:p><text:s text:c="4"/>Wool &amp; Other Animal Hair</text:p>
          </table:table-cell>
          <table:table-cell table:number-columns-repeated="16378"/>
        </table:table-row>
        <table:table-row table:style-name="ro7">
          <table:table-cell office:value-type="float" office:value="121650.97500000001" table:style-name="ce27">
            <text:p><text:s text:c="2"/>121 651</text:p>
          </table:table-cell>
          <table:table-cell office:value-type="float" office:value="94549.225999999995" table:style-name="ce27">
            <text:p><text:s text:c="2"/>94 549</text:p>
          </table:table-cell>
          <table:table-cell office:value-type="float" office:value="63981.455999999998" table:style-name="ce27">
            <text:p><text:s text:c="2"/>63 981</text:p>
          </table:table-cell>
          <table:table-cell office:value-type="float" office:value="74921.695999999996" table:style-name="ce27">
            <text:p><text:s text:c="2"/>74 922</text:p>
          </table:table-cell>
          <table:table-cell office:value-type="float" office:value="67821.277000000002" table:style-name="ce52">
            <text:p><text:s text:c="2"/>67 821</text:p>
          </table:table-cell>
          <table:table-cell office:value-type="string" table:style-name="ce57">
            <text:p><text:s text:c="4"/>Hides, Skins &amp; Their Prep.</text:p>
          </table:table-cell>
          <table:table-cell table:number-columns-repeated="16378"/>
        </table:table-row>
        <table:table-row table:style-name="ro7">
          <table:table-cell office:value-type="float" office:value="681457.81" table:style-name="ce27">
            <text:p><text:s text:c="2"/>681 458</text:p>
          </table:table-cell>
          <table:table-cell office:value-type="float" office:value="786950.75399999996" table:style-name="ce27">
            <text:p><text:s text:c="2"/>786 951</text:p>
          </table:table-cell>
          <table:table-cell office:value-type="float" office:value="771601.52899999998" table:style-name="ce27">
            <text:p><text:s text:c="2"/>771 602</text:p>
          </table:table-cell>
          <table:table-cell office:value-type="float" office:value="732741.74199999997" table:style-name="ce27">
            <text:p><text:s text:c="2"/>732 742</text:p>
          </table:table-cell>
          <table:table-cell office:value-type="float" office:value="747445.66700000002" table:style-name="ce52">
            <text:p><text:s text:c="2"/>747 446</text:p>
          </table:table-cell>
          <table:table-cell office:value-type="string" table:style-name="ce56">
            <text:p><text:s text:c="4"/>Others</text:p>
          </table:table-cell>
          <table:table-cell table:number-columns-repeated="16378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/>
        </table:table-row>
        <table:table-row table:style-name="ro7">
          <table:table-cell office:value-type="float" office:value="1863090.47" table:style-name="ce27">
            <text:p><text:s/>1 863 090</text:p>
          </table:table-cell>
          <table:table-cell office:value-type="float" office:value="2252039.656" table:style-name="ce27">
            <text:p><text:s/>2 252 040</text:p>
          </table:table-cell>
          <table:table-cell office:value-type="float" office:value="2012564.277" table:style-name="ce27">
            <text:p><text:s/>2 012 564</text:p>
          </table:table-cell>
          <table:table-cell office:value-type="float" office:value="2002411.7930000001" table:style-name="ce27">
            <text:p><text:s/>2 002 412</text:p>
          </table:table-cell>
          <table:table-cell office:value-type="float" office:value="2094529.871" table:style-name="ce52">
            <text:p><text:s/>2 094 530</text:p>
          </table:table-cell>
          <table:table-cell office:value-type="string" table:style-name="ce56">
            <text:p><text:s text:c="2"/>Fishery Products</text:p>
          </table:table-cell>
          <table:table-cell table:number-columns-repeated="16378" table:style-name="ce1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 table:style-name="ce1"/>
        </table:table-row>
        <table:table-row table:style-name="ro7">
          <table:table-cell office:value-type="float" office:value="764637.772" table:style-name="ce27">
            <text:p><text:s text:c="2"/>764 638</text:p>
          </table:table-cell>
          <table:table-cell office:value-type="float" office:value="872128.48899999994" table:style-name="ce27">
            <text:p><text:s text:c="2"/>872 128</text:p>
          </table:table-cell>
          <table:table-cell office:value-type="float" office:value="791033.97499999998" table:style-name="ce27">
            <text:p><text:s text:c="2"/>791 034</text:p>
          </table:table-cell>
          <table:table-cell office:value-type="float" office:value="795401.82700000005" table:style-name="ce27">
            <text:p><text:s text:c="2"/>795 402</text:p>
          </table:table-cell>
          <table:table-cell office:value-type="float" office:value="839669.79200000002" table:style-name="ce52">
            <text:p><text:s text:c="2"/>839 670</text:p>
          </table:table-cell>
          <table:table-cell office:value-type="string" table:style-name="ce56">
            <text:p><text:s text:c="4"/>Fishes &amp; Their Prep.</text:p>
          </table:table-cell>
          <table:table-cell table:number-columns-repeated="16378" table:style-name="ce1"/>
        </table:table-row>
        <table:table-row table:style-name="ro7">
          <table:table-cell office:value-type="float" office:value="434628.40600000002" table:style-name="ce27">
            <text:p><text:s text:c="2"/>434 628</text:p>
          </table:table-cell>
          <table:table-cell office:value-type="float" office:value="645505.82200000004" table:style-name="ce27">
            <text:p><text:s text:c="2"/>645 506</text:p>
          </table:table-cell>
          <table:table-cell office:value-type="float" office:value="565014.61800000002" table:style-name="ce27">
            <text:p><text:s text:c="2"/>565 015</text:p>
          </table:table-cell>
          <table:table-cell office:value-type="float" office:value="544877.79500000004" table:style-name="ce27">
            <text:p><text:s text:c="2"/>544 878</text:p>
          </table:table-cell>
          <table:table-cell office:value-type="float" office:value="585627.10699999996" table:style-name="ce52">
            <text:p><text:s text:c="2"/>585 627</text:p>
          </table:table-cell>
          <table:table-cell office:value-type="string" table:style-name="ce56">
            <text:p><text:s text:c="4"/>Crustacea &amp; Their Prep.</text:p>
          </table:table-cell>
          <table:table-cell table:number-columns-repeated="16378" table:style-name="ce1"/>
        </table:table-row>
        <table:table-row table:style-name="ro7">
          <table:table-cell office:value-type="float" office:value="363749.67200000002" table:style-name="ce27">
            <text:p><text:s text:c="2"/>363 750</text:p>
          </table:table-cell>
          <table:table-cell office:value-type="float" office:value="408911.538" table:style-name="ce27">
            <text:p><text:s text:c="2"/>408 912</text:p>
          </table:table-cell>
          <table:table-cell office:value-type="float" office:value="380390.03100000002" table:style-name="ce27">
            <text:p><text:s text:c="2"/>380 390</text:p>
          </table:table-cell>
          <table:table-cell office:value-type="float" office:value="374060.48300000001" table:style-name="ce27">
            <text:p><text:s text:c="2"/>374 060</text:p>
          </table:table-cell>
          <table:table-cell office:value-type="float" office:value="378810.978" table:style-name="ce52">
            <text:p><text:s text:c="2"/>378 811</text:p>
          </table:table-cell>
          <table:table-cell office:value-type="string" table:style-name="ce56">
            <text:p><text:s text:c="4"/>Mollusea &amp; Their Prep.</text:p>
          </table:table-cell>
          <table:table-cell table:number-columns-repeated="16378" table:style-name="ce1"/>
        </table:table-row>
        <table:table-row table:style-name="ro7">
          <table:table-cell office:value-type="float" office:value="187228.48199999999" table:style-name="ce27">
            <text:p><text:s text:c="2"/>187 228</text:p>
          </table:table-cell>
          <table:table-cell office:value-type="float" office:value="198744.20199999999" table:style-name="ce27">
            <text:p><text:s text:c="2"/>198 744</text:p>
          </table:table-cell>
          <table:table-cell office:value-type="float" office:value="152883.70000000001" table:style-name="ce27">
            <text:p><text:s text:c="2"/>152 884</text:p>
          </table:table-cell>
          <table:table-cell office:value-type="float" office:value="158040.71900000001" table:style-name="ce27">
            <text:p><text:s text:c="2"/>158 041</text:p>
          </table:table-cell>
          <table:table-cell office:value-type="float" office:value="153590.62700000001" table:style-name="ce52">
            <text:p><text:s text:c="2"/>153 591</text:p>
          </table:table-cell>
          <table:table-cell office:value-type="string" table:style-name="ce56">
            <text:p><text:s text:c="4"/>Fish Meal for Feed</text:p>
          </table:table-cell>
          <table:table-cell table:number-columns-repeated="16378" table:style-name="ce1"/>
        </table:table-row>
        <table:table-row table:style-name="ro7">
          <table:table-cell office:value-type="float" office:value="112846.13800000001" table:style-name="ce27">
            <text:p><text:s text:c="2"/>112 846</text:p>
          </table:table-cell>
          <table:table-cell office:value-type="float" office:value="126749.605" table:style-name="ce27">
            <text:p><text:s text:c="2"/>126 750</text:p>
          </table:table-cell>
          <table:table-cell office:value-type="float" office:value="123241.95299999999" table:style-name="ce27">
            <text:p><text:s text:c="2"/>123 242</text:p>
          </table:table-cell>
          <table:table-cell office:value-type="float" office:value="130030.969" table:style-name="ce27">
            <text:p><text:s text:c="2"/>130 031</text:p>
          </table:table-cell>
          <table:table-cell office:value-type="float" office:value="136831.367" table:style-name="ce52">
            <text:p><text:s text:c="2"/>136 831</text:p>
          </table:table-cell>
          <table:table-cell office:value-type="string" table:style-name="ce56">
            <text:p><text:s text:c="4"/>Others</text:p>
          </table:table-cell>
          <table:table-cell table:number-columns-repeated="16378" table:style-name="ce1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 table:style-name="ce1"/>
        </table:table-row>
        <table:table-row table:style-name="ro7">
          <table:table-cell office:value-type="float" office:value="1621716.1159999999" table:style-name="ce27">
            <text:p><text:s/>1 621 716</text:p>
          </table:table-cell>
          <table:table-cell office:value-type="float" office:value="1558320.8640000001" table:style-name="ce27">
            <text:p><text:s/>1 558 321</text:p>
          </table:table-cell>
          <table:table-cell office:value-type="float" office:value="1230568.7339999999" table:style-name="ce27">
            <text:p><text:s/>1 230 569</text:p>
          </table:table-cell>
          <table:table-cell office:value-type="float" office:value="1209936.3060000001" table:style-name="ce27">
            <text:p><text:s/>1 209 936</text:p>
          </table:table-cell>
          <table:table-cell office:value-type="float" office:value="1120664.8470000001" table:style-name="ce52">
            <text:p><text:s/>1 120 665</text:p>
          </table:table-cell>
          <table:table-cell office:value-type="string" table:style-name="ce56">
            <text:p><text:s text:c="2"/>Forest Products</text:p>
          </table:table-cell>
          <table:table-cell table:number-columns-repeated="16378" table:style-name="ce1"/>
        </table:table-row>
        <table:table-row table:style-name="ro8">
          <table:table-cell table:number-columns-repeated="4" table:style-name="ce31"/>
          <table:table-cell table:style-name="ce54"/>
          <table:table-cell table:style-name="ce55"/>
          <table:table-cell table:number-columns-repeated="16378" table:style-name="ce1"/>
        </table:table-row>
        <table:table-row table:style-name="ro7">
          <table:table-cell office:value-type="float" office:value="1416444.1510000001" table:style-name="ce27">
            <text:p><text:s/>1 416 444</text:p>
          </table:table-cell>
          <table:table-cell office:value-type="float" office:value="1377771.615" table:style-name="ce27">
            <text:p><text:s/>1 377 772</text:p>
          </table:table-cell>
          <table:table-cell office:value-type="float" office:value="1104967.534" table:style-name="ce27">
            <text:p><text:s/>1 104 968</text:p>
          </table:table-cell>
          <table:table-cell office:value-type="float" office:value="1049040.882" table:style-name="ce27">
            <text:p><text:s/>1 049 041</text:p>
          </table:table-cell>
          <table:table-cell office:value-type="float" office:value="970054.03599999996" table:style-name="ce52">
            <text:p><text:s text:c="2"/>970 054</text:p>
          </table:table-cell>
          <table:table-cell office:value-type="string" table:style-name="ce56">
            <text:p><text:s text:c="4"/>Woods &amp; Their Prep.</text:p>
          </table:table-cell>
          <table:table-cell table:number-columns-repeated="16378" table:style-name="ce1"/>
        </table:table-row>
        <table:table-row table:style-name="ro7">
          <table:table-cell office:value-type="float" office:value="3225.9229999999998" table:style-name="ce27">
            <text:p><text:s text:c="2"/>3 226</text:p>
          </table:table-cell>
          <table:table-cell office:value-type="float" office:value="4888.6570000000002" table:style-name="ce27">
            <text:p><text:s text:c="2"/>4 889</text:p>
          </table:table-cell>
          <table:table-cell office:value-type="float" office:value="4105.2650000000003" table:style-name="ce27">
            <text:p><text:s text:c="2"/>4 105</text:p>
          </table:table-cell>
          <table:table-cell office:value-type="float" office:value="3314.556" table:style-name="ce27">
            <text:p><text:s text:c="2"/>3 315</text:p>
          </table:table-cell>
          <table:table-cell office:value-type="float" office:value="3254.8919999999998" table:style-name="ce52">
            <text:p><text:s text:c="2"/>3 255</text:p>
          </table:table-cell>
          <table:table-cell office:value-type="string" table:style-name="ce56">
            <text:p><text:s text:c="4"/>Bamboo</text:p>
          </table:table-cell>
          <table:table-cell table:number-columns-repeated="16378" table:style-name="ce1"/>
        </table:table-row>
        <table:table-row table:style-name="ro7">
          <table:table-cell office:value-type="float" office:value="202046.04199999999" table:style-name="ce27">
            <text:p><text:s text:c="2"/>202 046</text:p>
          </table:table-cell>
          <table:table-cell office:value-type="float" office:value="175660.592" table:style-name="ce27">
            <text:p><text:s text:c="2"/>175 661</text:p>
          </table:table-cell>
          <table:table-cell office:value-type="float" office:value="121495.935" table:style-name="ce27">
            <text:p><text:s text:c="2"/>121 496</text:p>
          </table:table-cell>
          <table:table-cell office:value-type="float" office:value="157580.86799999999" table:style-name="ce27">
            <text:p><text:s text:c="2"/>157 581</text:p>
          </table:table-cell>
          <table:table-cell office:value-type="float" office:value="147355.91899999999" table:style-name="ce52">
            <text:p><text:s text:c="2"/>147 356</text:p>
          </table:table-cell>
          <table:table-cell office:value-type="string" table:style-name="ce56">
            <text:p><text:s text:c="4"/>Others</text:p>
          </table:table-cell>
          <table:table-cell table:number-columns-repeated="16378" table:style-name="ce1"/>
        </table:table-row>
        <table:table-row table:style-name="ro6">
          <table:table-cell table:number-columns-repeated="4" table:style-name="ce38"/>
          <table:table-cell table:style-name="ce58"/>
          <table:table-cell table:style-name="ce59"/>
          <table:table-cell table:number-columns-repeated="16378" table:style-name="ce1"/>
        </table:table-row>
        <table:table-row table:style-name="ro10">
          <table:table-cell office:value-type="string" table:number-columns-spanned="7" table:number-rows-spanned="1" table:style-name="ce60">
            <text:p>Note: Re-export and re-import are not included.</text:p>
          </table:table-cell>
          <table:covered-table-cell table:number-columns-repeated="6"/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62">
            <text:p>Source: Customs Administration, Ministry of Finance.</text:p>
          </table:table-cell>
          <table:covered-table-cell table:number-columns-repeated="6"/>
          <table:table-cell table:number-columns-repeated="16377" table:style-name="ce41"/>
        </table:table-row>
        <table:table-row table:number-rows-repeated="104852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decimal-places="0" number:min-integer-digits="1">
        <number:embedded-text number:position="3"> </number:embedded-text>
      </number:number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0P2">
      <number:text> </number:text>
      <number:fill-character> </number:fill-character>
      <number:text>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_34920_4-2" style:display-name="一般_表4-2" style:family="table-cell" style:data-style-name="N0">
      <style:table-cell-properties style:vertical-align="automatic" fo:background-color="transparent"/>
      <style:text-properties fo:color="#000000"/>
    </style:style>
    <style:style style:name="_19968__33324___20462__34920_1_32__32__32__21488__28771__27511__24180__36914__20986__21475__36031__26131_" style:display-name="一般_修表1   台灣歷年進出口貿易" style:family="table-cell" style:data-style-name="N0">
      <style:table-cell-properties style:vertical-align="automatic" fo:background-color="transparent"/>
      <style:text-properties fo:color="#000000"/>
    </style:style>
    <style:style style:name="_21315__20998__20301_" style:display-name="千分位" style:family="table-cell" style:data-style-name="N35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6-16T06:55:29Z</meta:creation-date>
    <dc:date>2026-06-25T02:29:48Z</dc:date>
  </office:meta>
</office:document-meta>
</file>