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_20462__34920_3_23565__20027__35201__22283__23478__36786__29986__21697__36914__20986__21475__36031__26131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" style:family="table-cell" style:parent-style-name="_19968__33324___20462__34920_3_23565__20027__35201__22283__23478__36786__29986__21697__36914__20986__21475__36031__2613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/>
    </style:style>
    <style:style style:name="ce3" style:family="table-cell" style:parent-style-name="_19968__33324___20462__34920_3_23565__20027__35201__22283__23478__36786__29986__21697__36914__20986__21475__36031__26131_" style:data-style-name="N0">
      <style:table-cell-properties style:vertical-align="top" fo:background-color="transparent" style:cell-protect="protected"/>
      <style:text-properties fo:color="#000000" fo:font-size="7pt" style:font-size-asian="7pt" style:font-size-complex="7pt"/>
    </style:style>
    <style:style style:name="ce4" style:family="table-cell" style:parent-style-name="_19968__33324___20462__34920_3_23565__20027__35201__22283__23478__36786__29986__21697__36914__20986__21475__36031__2613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" style:family="table-cell" style:parent-style-name="_19968__33324___20462__34920_3_23565__20027__35201__22283__23478__36786__29986__21697__36914__20986__21475__36031__2613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" style:family="table-cell" style:parent-style-name="_19968__33324___20462__34920_3_23565__20027__35201__22283__23478__36786__29986__21697__36914__20986__21475__36031__26131_" style:data-style-name="N0">
      <style:table-cell-properties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_19968__33324___20462__34920_3_23565__20027__35201__22283__23478__36786__29986__21697__36914__20986__21475__36031__26131_" style:data-style-name="N0">
      <style:table-cell-properties style:vertical-align="automatic" fo:background-color="transparent" style:cell-protect="protected" style:shrink-to-fit="true"/>
      <style:text-properties fo:color="#000000"/>
    </style:style>
    <style:style style:name="ce8" style:family="table-cell" style:parent-style-name="_19968__33324___20462__34920_3_23565__20027__35201__22283__23478__36786__29986__21697__36914__20986__21475__36031__26131_" style:data-style-name="N0">
      <style:table-cell-properties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9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" style:family="table-cell" style:parent-style-name="_19968__33324___20462__34920_3_23565__20027__35201__22283__23478__36786__29986__21697__36914__20986__21475__36031__2613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12" style:family="table-cell" style:parent-style-name="_19968__33324___20462__34920_3_23565__20027__35201__22283__23478__36786__29986__21697__36914__20986__21475__36031__26131_" style:data-style-name="N0">
      <style:table-cell-properties style:vertical-align="automatic" fo:background-color="transparent" style:cell-protect="protected"/>
      <style:text-properties fo:color="#000000"/>
    </style:style>
    <style:style style:name="ce13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/>
    </style:style>
    <style:style style:name="ce15" style:family="table-cell" style:parent-style-name="_19968__33324___20462__34920_3_23565__20027__35201__22283__23478__36786__29986__21697__36914__20986__21475__36031__26131_" style:data-style-name="N0">
      <style:table-cell-properties style:vertical-align="middle" fo:background-color="transparent" style:cell-protect="protected"/>
      <style:text-properties fo:color="#000000"/>
    </style:style>
    <style:style style:name="ce16" style:family="table-cell" style:parent-style-name="_19968__33324___20462__34920_3_23565__20027__35201__22283__23478__36786__29986__21697__36914__20986__21475__36031__2613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17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3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6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_19968__33324___20462__34920_3_23565__20027__35201__22283__23478__36786__29986__21697__36914__20986__21475__36031__26131_" style:data-style-name="N0">
      <style:table-cell-properties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6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0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_20462__34920_3_23565__20027__35201__22283__23478__36786__29986__21697__36914__20986__21475__36031__26131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20462__34920_3_23565__20027__35201__22283__23478__36786__29986__21697__36914__20986__21475__36031__26131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6" style:family="table-cell" style:parent-style-name="Default" style:data-style-name="N3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8" style:family="table-cell" style:parent-style-name="_21315__20998__20301_" style:data-style-name="N48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9" style:family="table-cell" style:parent-style-name="Default" style:data-style-name="N3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0" style:family="table-cell" style:parent-style-name="_19968__33324___20462__34920_3_23565__20027__35201__22283__23478__36786__29986__21697__36914__20986__21475__36031__2613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2" style:family="table-cell" style:parent-style-name="Default" style:data-style-name="N3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3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_19968__33324___20462__34920_3_23565__20027__35201__22283__23478__36786__29986__21697__36914__20986__21475__36031__26131_" style:data-style-name="N3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_19968__33324___20462__34920_3_23565__20027__35201__22283__23478__36786__29986__21697__36914__20986__21475__36031__26131_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6" style:family="table-cell" style:parent-style-name="_19968__33324___20462__34920_3_23565__20027__35201__22283__23478__36786__29986__21697__36914__20986__21475__36031__2613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57" style:family="table-cell" style:parent-style-name="_19968__33324___20462__34920_3_23565__20027__35201__22283__23478__36786__29986__21697__36914__20986__21475__36031__2613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9" style:family="table-cell" style:parent-style-name="_21315__20998__20301_" style:data-style-name="N49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0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thin solid #000000" fo:border-right="none" style:vertical-align="automatic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1" style:family="table-cell" style:parent-style-name="_19968__33324___20462__34920_3_23565__20027__35201__22283__23478__36786__29986__21697__36914__20986__21475__36031__26131_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2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4" style:family="table-cell" style:parent-style-name="_19968__33324___20462__34920_3_23565__20027__35201__22283__23478__36786__29986__21697__36914__20986__21475__36031__26131_" style:data-style-name="N49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5" style:family="table-cell" style:parent-style-name="_19968__33324___20462__34920_3_23565__20027__35201__22283__23478__36786__29986__21697__36914__20986__21475__36031__26131_" style:data-style-name="N49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6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_19968__33324___20462__34920_3_23565__20027__35201__22283__23478__36786__29986__21697__36914__20986__21475__36031__26131_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8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9" style:family="table-cell" style:parent-style-name="_21315__20998__20301_" style:data-style-name="N50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0" style:family="table-cell" style:parent-style-name="_21315__20998__20301_" style:data-style-name="N5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_19968__33324___20462__34920_3_23565__20027__35201__22283__23478__36786__29986__21697__36914__20986__21475__36031__26131_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_21315__20998__20301_" style:data-style-name="N50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4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_19968__33324___20462__34920_3_23565__20027__35201__22283__23478__36786__29986__21697__36914__20986__21475__36031__26131_" style:data-style-name="N49">
      <style:table-cell-properties style:vertical-align="automatic" fo:background-color="transparent" style:cell-protect="protected"/>
      <style:text-properties fo:color="#000000"/>
    </style:style>
    <style:style style:name="ce76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7" style:family="table-cell" style:parent-style-name="_19968__33324___20462__34920_3_23565__20027__35201__22283__23478__36786__29986__21697__36914__20986__21475__36031__26131_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8" style:family="table-cell" style:parent-style-name="_19968__33324___20462__34920_3_23565__20027__35201__22283__23478__36786__29986__21697__36914__20986__21475__36031__26131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9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0" style:family="table-cell" style:parent-style-name="_19968__33324___20462__34920_3_23565__20027__35201__22283__23478__36786__29986__21697__36914__20986__21475__36031__26131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1" style:family="table-cell" style:parent-style-name="_19968__33324___20462__34920_3_23565__20027__35201__22283__23478__36786__29986__21697__36914__20986__21475__36031__26131_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2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3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4" style:family="table-cell" style:parent-style-name="_21315__20998__20301_" style:data-style-name="N51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5" style:family="table-cell" style:parent-style-name="_19968__33324___20462__34920_3_23565__20027__35201__22283__23478__36786__29986__21697__36914__20986__21475__36031__26131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6" style:family="table-cell" style:parent-style-name="_19968__33324___20462__34920_1_32__32__32__21488__28771__27511__24180__36914__20986__21475__36031__26131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8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8pt" style:font-size-asian="8pt" style:font-size-complex="8pt"/>
    </style:style>
    <style:style style:name="ce89" style:family="table-cell" style:parent-style-name="_19968__33324___20462__34920_1_32__32__32__21488__28771__27511__24180__36914__20986__21475__36031__26131_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0" style:family="table-cell" style:parent-style-name="_19968__33324___20462__34920_3_23565__20027__35201__22283__23478__36786__29986__21697__36914__20986__21475__36031__26131_" style:data-style-name="N49">
      <style:table-cell-properties style:vertical-align="top" fo:background-color="transparent" style:cell-protect="protected"/>
      <style:text-properties fo:color="#000000"/>
    </style:style>
    <style:style style:name="ce91" style:family="table-cell" style:parent-style-name="_19968__33324___20462__34920_3_23565__20027__35201__22283__23478__36786__29986__21697__36914__20986__21475__36031__26131_" style:data-style-name="N0">
      <style:table-cell-properties style:vertical-align="top" fo:background-color="transparent" style:cell-protect="protected"/>
      <style:text-properties fo:color="#000000"/>
    </style:style>
    <style:style style:name="ce92" style:family="table-cell" style:parent-style-name="Default" style:data-style-name="N0">
      <style:table-cell-properties style:vertical-align="top" fo:wrap-option="wrap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3" style:family="table-cell" style:parent-style-name="Default" style:data-style-name="N0">
      <style:table-cell-properties style:vertical-align="top"/>
      <style:text-properties fo:color="#000000" fo:font-size="8pt" style:font-size-asian="8pt" style:font-size-complex="8pt"/>
    </style:style>
    <style:style style:name="ce94" style:family="table-cell" style:parent-style-name="_21315__20998__20301_" style:data-style-name="N5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5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6" style:family="table-cell" style:parent-style-name="_19968__33324___20462__34920_3_23565__20027__35201__22283__23478__36786__29986__21697__36914__20986__21475__36031__2613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687916666666667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auto" style:column-width="3.413125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3.95pt" style:use-optimal-row-height="false" fo:break-before="auto"/>
    </style:style>
    <style:style style:name="ro6" style:family="table-row">
      <style:table-row-properties style:row-height="15.6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4.4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ZA06-3" table:style-name="ta1">
        <table:table-column table:style-name="co1" table:number-columns-repeated="4" table:default-cell-style-name="ce12"/>
        <table:table-column table:style-name="co2" table:number-columns-repeated="8" table:default-cell-style-name="ce12"/>
        <table:table-column table:style-name="co3" table:default-cell-style-name="ce12"/>
        <table:table-column table:style-name="co4" table:number-columns-repeated="8" table:default-cell-style-name="ce12"/>
        <table:table-column table:style-name="co5" table:default-cell-style-name="ce12"/>
        <table:table-column table:style-name="co6" table:number-columns-repeated="16362" table:default-cell-style-name="ce12"/>
        <table:table-row table:style-name="ro1">
          <table:table-cell office:value-type="string" table:number-columns-spanned="6" table:number-rows-spanned="1" table:style-name="ce1">
            <text:p>198 <text:s text:c="4"/>114<text:span text:style-name="T1">年農業統計年報</text:span></text:p>
          </table:table-cell>
          <table:covered-table-cell table:number-columns-repeated="5"/>
          <table:table-cell table:number-columns-repeated="6" table:style-name="ce2"/>
          <table:table-cell table:style-name="ce3"/>
          <table:table-cell table:number-columns-spanned="5" table:number-rows-spanned="1" table:style-name="ce4"/>
          <table:covered-table-cell table:number-columns-repeated="4"/>
          <table:table-cell table:style-name="ce5"/>
          <table:table-cell office:value-type="string" table:number-columns-spanned="3" table:number-rows-spanned="1" table:style-name="ce4">
            <text:p>AG. STATISTICS YEARBOOK 2025 <text:s text:c="4"/>199</text:p>
          </table:table-cell>
          <table:covered-table-cell table:number-columns-repeated="2"/>
          <table:table-cell table:number-columns-repeated="16362" table:style-name="ce3"/>
        </table:table-row>
        <table:table-row table:style-name="ro2">
          <table:table-cell office:value-type="string" table:number-columns-spanned="12" table:number-rows-spanned="1" table:style-name="ce6">
            <text:p>3.<text:s text:c="3"/><text:span text:style-name="T3">對主要國家</text:span>(<text:span text:style-name="T3">地區</text:span>)<text:span text:style-name="T3">農產品進出口貿易</text:span></text:p>
          </table:table-cell>
          <table:covered-table-cell table:number-columns-repeated="11"/>
          <table:table-cell table:style-name="ce7"/>
          <table:table-cell office:value-type="string" table:number-columns-spanned="9" table:number-rows-spanned="1" table:style-name="ce6">
            <text:p>3. <text:s text:c="2"/>Agricultural Export and Import by Major Trading Partners</text:p>
          </table:table-cell>
          <table:covered-table-cell table:number-columns-repeated="8"/>
          <table:table-cell table:number-columns-repeated="16362" table:style-name="ce7"/>
        </table:table-row>
        <table:table-row table:style-name="ro3">
          <table:table-cell table:number-columns-repeated="12" table:style-name="ce8"/>
          <table:table-cell table:style-name="ce7"/>
          <table:table-cell table:number-columns-repeated="9" table:style-name="ce8"/>
          <table:table-cell table:number-columns-repeated="16362" table:style-name="ce7"/>
        </table:table-row>
        <table:table-row table:style-name="ro1">
          <table:table-cell office:value-type="string" table:number-columns-spanned="6" table:number-rows-spanned="1" table:style-name="ce9">
            <text:p><text:span text:style-name="T5">單位</text:span>:<text:span text:style-name="T5">千美元</text:span></text:p>
          </table:table-cell>
          <table:covered-table-cell table:number-columns-repeated="5"/>
          <table:table-cell table:number-columns-repeated="6" table:style-name="ce11"/>
          <table:table-cell table:style-name="ce12"/>
          <table:table-cell table:number-columns-spanned="5" table:number-rows-spanned="1" table:style-name="ce13"/>
          <table:covered-table-cell table:number-columns-repeated="4"/>
          <table:table-cell table:style-name="ce15"/>
          <table:table-cell table:style-name="ce16"/>
          <table:table-cell office:value-type="string" table:number-columns-spanned="2" table:number-rows-spanned="1" table:style-name="ce17">
            <text:p><text:s/>Unit: US$ 1,000</text:p>
          </table:table-cell>
          <table:covered-table-cell/>
          <table:table-cell table:number-columns-repeated="16362"/>
        </table:table-row>
        <table:table-row table:style-name="ro4">
          <table:table-cell office:value-type="string" table:number-columns-spanned="4" table:number-rows-spanned="2" table:style-name="ce95">
            <text:p>年別</text:p>
          </table:table-cell>
          <table:covered-table-cell table:number-columns-repeated="3"/>
          <table:table-cell office:value-type="string" table:style-name="ce21">
            <text:p><text:span text:style-name="T6">合計</text:span></text:p>
          </table:table-cell>
          <table:table-cell office:value-type="string" table:style-name="ce22">
            <text:p>日本</text:p>
          </table:table-cell>
          <table:table-cell office:value-type="string" table:style-name="ce23">
            <text:p><text:span text:style-name="T6">中國大陸</text:span></text:p>
          </table:table-cell>
          <table:table-cell office:value-type="string" table:style-name="ce23">
            <text:p><text:span text:style-name="T6">香港</text:span></text:p>
          </table:table-cell>
          <table:table-cell office:value-type="string" table:style-name="ce23">
            <text:p><text:span text:style-name="T6">美國</text:span></text:p>
          </table:table-cell>
          <table:table-cell office:value-type="string" table:style-name="ce23">
            <text:p><text:span text:style-name="T6">越南</text:span></text:p>
          </table:table-cell>
          <table:table-cell office:value-type="string" table:style-name="ce23">
            <text:p><text:span text:style-name="T6">泰國</text:span></text:p>
          </table:table-cell>
          <table:table-cell office:value-type="string" table:style-name="ce24">
            <text:p><text:span text:style-name="T6">印尼</text:span></text:p>
          </table:table-cell>
          <table:table-cell table:style-name="ce12"/>
          <table:table-cell office:value-type="string" table:style-name="ce25">
            <text:p>韓國</text:p>
          </table:table-cell>
          <table:table-cell office:value-type="string" table:style-name="ce22">
            <text:p>馬來西亞</text:p>
          </table:table-cell>
          <table:table-cell office:value-type="string" table:style-name="ce22">
            <text:p>新加坡</text:p>
          </table:table-cell>
          <table:table-cell office:value-type="string" table:style-name="ce22">
            <text:p>巴西</text:p>
          </table:table-cell>
          <table:table-cell office:value-type="string" table:style-name="ce22">
            <text:p>澳大利亞</text:p>
          </table:table-cell>
          <table:table-cell office:value-type="string" table:style-name="ce22">
            <text:p>紐西蘭</text:p>
          </table:table-cell>
          <table:table-cell office:value-type="string" table:style-name="ce22">
            <text:p>加拿大</text:p>
          </table:table-cell>
          <table:table-cell office:value-type="string" table:style-name="ce26">
            <text:p>其他</text:p>
          </table:table-cell>
          <table:table-cell office:value-type="string" table:number-columns-spanned="1" table:number-rows-spanned="2" table:style-name="ce96">
            <text:p>Year</text:p>
          </table:table-cell>
          <table:table-cell table:number-columns-repeated="16362"/>
        </table:table-row>
        <table:table-row table:style-name="ro4">
          <table:covered-table-cell/>
          <table:covered-table-cell table:number-columns-repeated="3"/>
          <table:table-cell office:value-type="string" table:style-name="ce30">
            <text:p>Total</text:p>
          </table:table-cell>
          <table:table-cell office:value-type="string" table:style-name="ce31">
            <text:p>Japan</text:p>
          </table:table-cell>
          <table:table-cell office:value-type="string" table:style-name="ce31">
            <text:p>China</text:p>
          </table:table-cell>
          <table:table-cell office:value-type="string" table:style-name="ce31">
            <text:p>Hong Kong</text:p>
          </table:table-cell>
          <table:table-cell office:value-type="string" table:style-name="ce31">
            <text:p>United States</text:p>
          </table:table-cell>
          <table:table-cell office:value-type="string" table:style-name="ce31">
            <text:p>Vietnam</text:p>
          </table:table-cell>
          <table:table-cell office:value-type="string" table:style-name="ce31">
            <text:p>Thailand</text:p>
          </table:table-cell>
          <table:table-cell office:value-type="string" table:style-name="ce32">
            <text:p>Indonesia</text:p>
          </table:table-cell>
          <table:table-cell table:style-name="ce12"/>
          <table:table-cell office:value-type="string" table:style-name="ce33">
            <text:p>Kores, Rep. of</text:p>
          </table:table-cell>
          <table:table-cell office:value-type="string" table:style-name="ce31">
            <text:p>Malaysia</text:p>
          </table:table-cell>
          <table:table-cell office:value-type="string" table:style-name="ce31">
            <text:p>Singapore</text:p>
          </table:table-cell>
          <table:table-cell office:value-type="string" table:style-name="ce31">
            <text:p>Brazil</text:p>
          </table:table-cell>
          <table:table-cell office:value-type="string" table:style-name="ce31">
            <text:p>Australia</text:p>
          </table:table-cell>
          <table:table-cell office:value-type="string" table:style-name="ce31">
            <text:p>New Zealand</text:p>
          </table:table-cell>
          <table:table-cell office:value-type="string" table:style-name="ce31">
            <text:p>Canada</text:p>
          </table:table-cell>
          <table:table-cell office:value-type="string" table:style-name="ce34">
            <text:p>Other Country</text:p>
          </table:table-cell>
          <table:covered-table-cell/>
          <table:table-cell table:number-columns-repeated="16362"/>
        </table:table-row>
        <table:table-row table:style-name="ro5">
          <table:table-cell table:number-columns-repeated="3" table:style-name="ce36"/>
          <table:table-cell table:style-name="ce37"/>
          <table:table-cell table:style-name="ce38"/>
          <table:table-cell table:number-columns-repeated="7" table:style-name="ce39"/>
          <table:table-cell table:style-name="ce12"/>
          <table:table-cell table:number-columns-repeated="8" table:style-name="ce40"/>
          <table:table-cell table:style-name="ce41"/>
          <table:table-cell table:number-columns-repeated="16362"/>
        </table:table-row>
        <table:table-row table:style-name="ro6">
          <table:table-cell office:value-type="string" table:style-name="ce42">
            <text:p><text:span text:style-name="T5">出</text:span><text:s text:c="4"/><text:span text:style-name="T5">口</text:span></text:p>
          </table:table-cell>
          <table:table-cell table:number-columns-repeated="2" table:style-name="ce42"/>
          <table:table-cell table:style-name="ce43"/>
          <table:table-cell table:style-name="ce44"/>
          <table:table-cell table:number-columns-repeated="7" table:style-name="ce42"/>
          <table:table-cell table:style-name="ce12"/>
          <table:table-cell table:number-columns-repeated="8" table:style-name="ce45"/>
          <table:table-cell office:value-type="string" table:style-name="ce44">
            <text:p>Export</text:p>
          </table:table-cell>
          <table:table-cell table:number-columns-repeated="16362"/>
        </table:table-row>
        <table:table-row table:style-name="ro6">
          <table:table-cell office:value-type="string" table:style-name="ce42">
            <text:p><text:span text:style-name="T5">民國</text:span></text:p>
          </table:table-cell>
          <table:table-cell office:value-type="string" table:style-name="ce46">
            <text:p>108</text:p>
          </table:table-cell>
          <table:table-cell office:value-type="string" table:style-name="ce46">
            <text:p><text:span text:style-name="T5">年</text:span></text:p>
          </table:table-cell>
          <table:table-cell table:style-name="ce47"/>
          <table:table-cell office:value-type="float" office:value="5578452.3229999999" table:style-name="ce48">
            <text:p><text:s/>5 578 452</text:p>
          </table:table-cell>
          <table:table-cell office:value-type="float" office:value="910493.03899999999" table:style-name="ce48">
            <text:p><text:s text:c="2"/>910 493</text:p>
          </table:table-cell>
          <table:table-cell office:value-type="float" office:value="1274932.156" table:style-name="ce48">
            <text:p><text:s/>1 274 932</text:p>
          </table:table-cell>
          <table:table-cell office:value-type="float" office:value="405093.783" table:style-name="ce48">
            <text:p><text:s text:c="2"/>405 094</text:p>
          </table:table-cell>
          <table:table-cell office:value-type="float" office:value="627512.76100000006" table:style-name="ce48">
            <text:p><text:s text:c="2"/>627 513</text:p>
          </table:table-cell>
          <table:table-cell office:value-type="float" office:value="429660.60800000001" table:style-name="ce48">
            <text:p><text:s text:c="2"/>429 661</text:p>
          </table:table-cell>
          <table:table-cell office:value-type="float" office:value="317100.01199999999" table:style-name="ce48">
            <text:p><text:s text:c="2"/>317 100</text:p>
          </table:table-cell>
          <table:table-cell office:value-type="float" office:value="103658.817" table:style-name="ce48">
            <text:p><text:s text:c="2"/>103 659</text:p>
          </table:table-cell>
          <table:table-cell table:style-name="ce12"/>
          <table:table-cell office:value-type="float" office:value="262107.758" table:style-name="ce48">
            <text:p><text:s text:c="2"/>262 108</text:p>
          </table:table-cell>
          <table:table-cell office:value-type="float" office:value="124247.577" table:style-name="ce48">
            <text:p><text:s text:c="2"/>124 248</text:p>
          </table:table-cell>
          <table:table-cell office:value-type="float" office:value="101550.372" table:style-name="ce48">
            <text:p><text:s text:c="2"/>101 550</text:p>
          </table:table-cell>
          <table:table-cell office:value-type="float" office:value="27750.731" table:style-name="ce48">
            <text:p><text:s text:c="2"/>27 751</text:p>
          </table:table-cell>
          <table:table-cell office:value-type="float" office:value="121533.87699999999" table:style-name="ce48">
            <text:p><text:s text:c="2"/>121 534</text:p>
          </table:table-cell>
          <table:table-cell office:value-type="float" office:value="10625.404" table:style-name="ce48">
            <text:p><text:s text:c="2"/>10 625</text:p>
          </table:table-cell>
          <table:table-cell office:value-type="float" office:value="104515.51700000001" table:style-name="ce48">
            <text:p><text:s text:c="2"/>104 516</text:p>
          </table:table-cell>
          <table:table-cell office:value-type="float" office:value="757669.91099999996" table:style-name="ce48">
            <text:p><text:s text:c="2"/>757 670</text:p>
          </table:table-cell>
          <table:table-cell office:value-type="string" table:style-name="ce49">
            <text:p>2019</text:p>
          </table:table-cell>
          <table:table-cell table:number-columns-repeated="16362"/>
        </table:table-row>
        <table:table-row table:style-name="ro6">
          <table:table-cell table:style-name="ce50"/>
          <table:table-cell office:value-type="string" table:style-name="ce46">
            <text:p>109</text:p>
          </table:table-cell>
          <table:table-cell table:style-name="ce51"/>
          <table:table-cell table:style-name="ce47"/>
          <table:table-cell office:value-type="float" office:value="4911764.21" table:style-name="ce48">
            <text:p><text:s/>4 911 764</text:p>
          </table:table-cell>
          <table:table-cell office:value-type="float" office:value="760426.07299999997" table:style-name="ce48">
            <text:p><text:s text:c="2"/>760 426</text:p>
          </table:table-cell>
          <table:table-cell office:value-type="float" office:value="1017413.325" table:style-name="ce48">
            <text:p><text:s/>1 017 413</text:p>
          </table:table-cell>
          <table:table-cell office:value-type="float" office:value="393997.86099999998" table:style-name="ce48">
            <text:p><text:s text:c="2"/>393 998</text:p>
          </table:table-cell>
          <table:table-cell office:value-type="float" office:value="674730.31299999997" table:style-name="ce48">
            <text:p><text:s text:c="2"/>674 730</text:p>
          </table:table-cell>
          <table:table-cell office:value-type="float" office:value="346193.092" table:style-name="ce48">
            <text:p><text:s text:c="2"/>346 193</text:p>
          </table:table-cell>
          <table:table-cell office:value-type="float" office:value="225458.09899999999" table:style-name="ce48">
            <text:p><text:s text:c="2"/>225 458</text:p>
          </table:table-cell>
          <table:table-cell office:value-type="float" office:value="65564.758000000002" table:style-name="ce48">
            <text:p><text:s text:c="2"/>65 565</text:p>
          </table:table-cell>
          <table:table-cell table:style-name="ce12"/>
          <table:table-cell office:value-type="float" office:value="239658.03200000001" table:style-name="ce48">
            <text:p><text:s text:c="2"/>239 658</text:p>
          </table:table-cell>
          <table:table-cell office:value-type="float" office:value="107674.39200000001" table:style-name="ce48">
            <text:p><text:s text:c="2"/>107 674</text:p>
          </table:table-cell>
          <table:table-cell office:value-type="float" office:value="105476.448" table:style-name="ce48">
            <text:p><text:s text:c="2"/>105 476</text:p>
          </table:table-cell>
          <table:table-cell office:value-type="float" office:value="13494.165999999999" table:style-name="ce48">
            <text:p><text:s text:c="2"/>13 494</text:p>
          </table:table-cell>
          <table:table-cell office:value-type="float" office:value="123755.906" table:style-name="ce48">
            <text:p><text:s text:c="2"/>123 756</text:p>
          </table:table-cell>
          <table:table-cell office:value-type="float" office:value="13246.433000000001" table:style-name="ce48">
            <text:p><text:s text:c="2"/>13 246</text:p>
          </table:table-cell>
          <table:table-cell office:value-type="float" office:value="107863.921" table:style-name="ce48">
            <text:p><text:s text:c="2"/>107 864</text:p>
          </table:table-cell>
          <table:table-cell office:value-type="float" office:value="716811.39099999995" table:style-name="ce48">
            <text:p><text:s text:c="2"/>716 811</text:p>
          </table:table-cell>
          <table:table-cell office:value-type="string" table:style-name="ce49">
            <text:p>2020</text:p>
          </table:table-cell>
          <table:table-cell table:number-columns-repeated="16362"/>
        </table:table-row>
        <table:table-row table:style-name="ro6">
          <table:table-cell table:style-name="ce50"/>
          <table:table-cell office:value-type="string" table:style-name="ce46">
            <text:p>110</text:p>
          </table:table-cell>
          <table:table-cell table:style-name="ce51"/>
          <table:table-cell table:style-name="ce47"/>
          <table:table-cell office:value-type="float" office:value="5669193.2910000002" table:style-name="ce48">
            <text:p><text:s/>5 669 193</text:p>
          </table:table-cell>
          <table:table-cell office:value-type="float" office:value="771240.11300000001" table:style-name="ce48">
            <text:p><text:s text:c="2"/>771 240</text:p>
          </table:table-cell>
          <table:table-cell office:value-type="float" office:value="1120538.784" table:style-name="ce48">
            <text:p><text:s/>1 120 539</text:p>
          </table:table-cell>
          <table:table-cell office:value-type="float" office:value="475055.70500000002" table:style-name="ce48">
            <text:p><text:s text:c="2"/>475 056</text:p>
          </table:table-cell>
          <table:table-cell office:value-type="float" office:value="924071.40300000005" table:style-name="ce48">
            <text:p><text:s text:c="2"/>924 071</text:p>
          </table:table-cell>
          <table:table-cell office:value-type="float" office:value="351449.4" table:style-name="ce48">
            <text:p><text:s text:c="2"/>351 449</text:p>
          </table:table-cell>
          <table:table-cell office:value-type="float" office:value="266035.587" table:style-name="ce48">
            <text:p><text:s text:c="2"/>266 036</text:p>
          </table:table-cell>
          <table:table-cell office:value-type="float" office:value="68672.744000000006" table:style-name="ce48">
            <text:p><text:s text:c="2"/>68 673</text:p>
          </table:table-cell>
          <table:table-cell table:style-name="ce12"/>
          <table:table-cell office:value-type="float" office:value="237629.29800000001" table:style-name="ce48">
            <text:p><text:s text:c="2"/>237 629</text:p>
          </table:table-cell>
          <table:table-cell office:value-type="float" office:value="137070.41899999999" table:style-name="ce48">
            <text:p><text:s text:c="2"/>137 070</text:p>
          </table:table-cell>
          <table:table-cell office:value-type="float" office:value="120130.928" table:style-name="ce48">
            <text:p><text:s text:c="2"/>120 131</text:p>
          </table:table-cell>
          <table:table-cell office:value-type="float" office:value="15352.118" table:style-name="ce48">
            <text:p><text:s text:c="2"/>15 352</text:p>
          </table:table-cell>
          <table:table-cell office:value-type="float" office:value="159771.739" table:style-name="ce48">
            <text:p><text:s text:c="2"/>159 772</text:p>
          </table:table-cell>
          <table:table-cell office:value-type="float" office:value="20085.202000000001" table:style-name="ce48">
            <text:p><text:s text:c="2"/>20 085</text:p>
          </table:table-cell>
          <table:table-cell office:value-type="float" office:value="125300.68799999999" table:style-name="ce48">
            <text:p><text:s text:c="2"/>125 301</text:p>
          </table:table-cell>
          <table:table-cell office:value-type="float" office:value="876789.16299999994" table:style-name="ce48">
            <text:p><text:s text:c="2"/>876 789</text:p>
          </table:table-cell>
          <table:table-cell office:value-type="string" table:style-name="ce49">
            <text:p>2021</text:p>
          </table:table-cell>
          <table:table-cell table:number-columns-repeated="16362"/>
        </table:table-row>
        <table:table-row table:style-name="ro6">
          <table:table-cell table:style-name="ce50"/>
          <table:table-cell office:value-type="string" table:style-name="ce46">
            <text:p>111</text:p>
          </table:table-cell>
          <table:table-cell table:style-name="ce51"/>
          <table:table-cell table:style-name="ce47"/>
          <table:table-cell office:value-type="float" office:value="5236824.6330000004" table:style-name="ce48">
            <text:p><text:s/>5 236 825</text:p>
          </table:table-cell>
          <table:table-cell office:value-type="float" office:value="856125.62100000004" table:style-name="ce48">
            <text:p><text:s text:c="2"/>856 126</text:p>
          </table:table-cell>
          <table:table-cell office:value-type="float" office:value="677637.38300000003" table:style-name="ce48">
            <text:p><text:s text:c="2"/>677 637</text:p>
          </table:table-cell>
          <table:table-cell office:value-type="float" office:value="453377.26799999998" table:style-name="ce48">
            <text:p><text:s text:c="2"/>453 377</text:p>
          </table:table-cell>
          <table:table-cell office:value-type="float" office:value="916647.35499999998" table:style-name="ce48">
            <text:p><text:s text:c="2"/>916 647</text:p>
          </table:table-cell>
          <table:table-cell office:value-type="float" office:value="350834.55" table:style-name="ce48">
            <text:p><text:s text:c="2"/>350 835</text:p>
          </table:table-cell>
          <table:table-cell office:value-type="float" office:value="277466.15700000001" table:style-name="ce48">
            <text:p><text:s text:c="2"/>277 466</text:p>
          </table:table-cell>
          <table:table-cell office:value-type="float" office:value="74026.293999999994" table:style-name="ce48">
            <text:p><text:s text:c="2"/>74 026</text:p>
          </table:table-cell>
          <table:table-cell table:style-name="ce12"/>
          <table:table-cell office:value-type="float" office:value="247469.85200000001" table:style-name="ce48">
            <text:p><text:s text:c="2"/>247 470</text:p>
          </table:table-cell>
          <table:table-cell office:value-type="float" office:value="127160.65700000001" table:style-name="ce48">
            <text:p><text:s text:c="2"/>127 161</text:p>
          </table:table-cell>
          <table:table-cell office:value-type="float" office:value="125846.423" table:style-name="ce48">
            <text:p><text:s text:c="2"/>125 846</text:p>
          </table:table-cell>
          <table:table-cell office:value-type="float" office:value="19462.518" table:style-name="ce48">
            <text:p><text:s text:c="2"/>19 463</text:p>
          </table:table-cell>
          <table:table-cell office:value-type="float" office:value="161482.40100000001" table:style-name="ce48">
            <text:p><text:s text:c="2"/>161 482</text:p>
          </table:table-cell>
          <table:table-cell office:value-type="float" office:value="15370.772999999999" table:style-name="ce48">
            <text:p><text:s text:c="2"/>15 371</text:p>
          </table:table-cell>
          <table:table-cell office:value-type="float" office:value="132155.15400000001" table:style-name="ce48">
            <text:p><text:s text:c="2"/>132 155</text:p>
          </table:table-cell>
          <table:table-cell office:value-type="float" office:value="801762.22699999996" table:style-name="ce48">
            <text:p><text:s text:c="2"/>801 762</text:p>
          </table:table-cell>
          <table:table-cell office:value-type="string" table:style-name="ce49">
            <text:p>2022</text:p>
          </table:table-cell>
          <table:table-cell table:number-columns-repeated="16362"/>
        </table:table-row>
        <table:table-row table:style-name="ro7">
          <table:table-cell table:style-name="ce50"/>
          <table:table-cell office:value-type="string" table:style-name="ce46">
            <text:p>112</text:p>
          </table:table-cell>
          <table:table-cell table:style-name="ce51"/>
          <table:table-cell table:style-name="ce47"/>
          <table:table-cell office:value-type="float" office:value="4892708.8490000004" table:style-name="ce48">
            <text:p><text:s/>4 892 709</text:p>
          </table:table-cell>
          <table:table-cell office:value-type="float" office:value="719565.56299999997" table:style-name="ce48">
            <text:p><text:s text:c="2"/>719 566</text:p>
          </table:table-cell>
          <table:table-cell office:value-type="float" office:value="501793.87" table:style-name="ce48">
            <text:p><text:s text:c="2"/>501 794</text:p>
          </table:table-cell>
          <table:table-cell office:value-type="float" office:value="496687.24400000001" table:style-name="ce48">
            <text:p><text:s text:c="2"/>496 687</text:p>
          </table:table-cell>
          <table:table-cell office:value-type="float" office:value="900338.027" table:style-name="ce48">
            <text:p><text:s text:c="2"/>900 338</text:p>
          </table:table-cell>
          <table:table-cell office:value-type="float" office:value="300543.30800000002" table:style-name="ce48">
            <text:p><text:s text:c="2"/>300 543</text:p>
          </table:table-cell>
          <table:table-cell office:value-type="float" office:value="265622.56" table:style-name="ce48">
            <text:p><text:s text:c="2"/>265 623</text:p>
          </table:table-cell>
          <table:table-cell office:value-type="float" office:value="63278.864000000001" table:style-name="ce48">
            <text:p><text:s text:c="2"/>63 279</text:p>
          </table:table-cell>
          <table:table-cell table:style-name="ce12"/>
          <table:table-cell office:value-type="float" office:value="232045.283" table:style-name="ce48">
            <text:p><text:s text:c="2"/>232 045</text:p>
          </table:table-cell>
          <table:table-cell office:value-type="float" office:value="128804.462" table:style-name="ce48">
            <text:p><text:s text:c="2"/>128 804</text:p>
          </table:table-cell>
          <table:table-cell office:value-type="float" office:value="121660.576" table:style-name="ce48">
            <text:p><text:s text:c="2"/>121 661</text:p>
          </table:table-cell>
          <table:table-cell office:value-type="float" office:value="25066.814999999999" table:style-name="ce48">
            <text:p><text:s text:c="2"/>25 067</text:p>
          </table:table-cell>
          <table:table-cell office:value-type="float" office:value="155151.91699999999" table:style-name="ce48">
            <text:p><text:s text:c="2"/>155 152</text:p>
          </table:table-cell>
          <table:table-cell office:value-type="float" office:value="16480.304" table:style-name="ce48">
            <text:p><text:s text:c="2"/>16 480</text:p>
          </table:table-cell>
          <table:table-cell office:value-type="float" office:value="123863.41099999999" table:style-name="ce48">
            <text:p><text:s text:c="2"/>123 863</text:p>
          </table:table-cell>
          <table:table-cell office:value-type="float" office:value="841806.64500000002" table:style-name="ce48">
            <text:p><text:s text:c="2"/>841 807</text:p>
          </table:table-cell>
          <table:table-cell office:value-type="string" table:style-name="ce49">
            <text:p>2023</text:p>
          </table:table-cell>
          <table:table-cell table:number-columns-repeated="16362"/>
        </table:table-row>
        <table:table-row table:style-name="ro7" table:visibility="collapse">
          <table:table-cell table:style-name="ce50"/>
          <table:table-cell office:value-type="string" table:style-name="ce46">
            <text:p>113</text:p>
          </table:table-cell>
          <table:table-cell office:value-type="string" table:style-name="ce51">
            <text:p><text:span text:style-name="T5">年</text:span></text:p>
          </table:table-cell>
          <table:table-cell table:style-name="ce47"/>
          <table:table-cell office:value-type="float" office:value="4922635.8099999996" table:style-name="ce48">
            <text:p><text:s/>4 922 636</text:p>
          </table:table-cell>
          <table:table-cell office:value-type="float" office:value="647498.95200000005" table:style-name="ce48">
            <text:p><text:s text:c="2"/>647 499</text:p>
          </table:table-cell>
          <table:table-cell office:value-type="float" office:value="747539.96" table:style-name="ce48">
            <text:p><text:s text:c="2"/>747 540</text:p>
          </table:table-cell>
          <table:table-cell office:value-type="float" office:value="402320.30900000001" table:style-name="ce48">
            <text:p><text:s text:c="2"/>402 320</text:p>
          </table:table-cell>
          <table:table-cell office:value-type="float" office:value="887294.45700000005" table:style-name="ce48">
            <text:p><text:s text:c="2"/>887 294</text:p>
          </table:table-cell>
          <table:table-cell office:value-type="float" office:value="338539.16" table:style-name="ce48">
            <text:p><text:s text:c="2"/>338 539</text:p>
          </table:table-cell>
          <table:table-cell office:value-type="float" office:value="259141.49" table:style-name="ce48">
            <text:p><text:s text:c="2"/>259 141</text:p>
          </table:table-cell>
          <table:table-cell office:value-type="float" office:value="62131.116999999998" table:style-name="ce48">
            <text:p><text:s text:c="2"/>62 131</text:p>
          </table:table-cell>
          <table:table-cell table:style-name="ce12"/>
          <table:table-cell office:value-type="float" office:value="198856.524" table:style-name="ce48">
            <text:p><text:s text:c="2"/>198 857</text:p>
          </table:table-cell>
          <table:table-cell office:value-type="float" office:value="117867.791" table:style-name="ce48">
            <text:p><text:s text:c="2"/>117 868</text:p>
          </table:table-cell>
          <table:table-cell office:value-type="float" office:value="130347.36500000001" table:style-name="ce48">
            <text:p><text:s text:c="2"/>130 347</text:p>
          </table:table-cell>
          <table:table-cell office:value-type="float" office:value="19820.633000000002" table:style-name="ce48">
            <text:p><text:s text:c="2"/>19 821</text:p>
          </table:table-cell>
          <table:table-cell office:value-type="float" office:value="146209.29500000001" table:style-name="ce48">
            <text:p><text:s text:c="2"/>146 209</text:p>
          </table:table-cell>
          <table:table-cell office:value-type="float" office:value="16103.242" table:style-name="ce48">
            <text:p><text:s text:c="2"/>16 103</text:p>
          </table:table-cell>
          <table:table-cell office:value-type="float" office:value="126621.308" table:style-name="ce48">
            <text:p><text:s text:c="2"/>126 621</text:p>
          </table:table-cell>
          <table:table-cell office:value-type="float" office:value="822344.20700000005" table:style-name="ce48">
            <text:p><text:s text:c="2"/>822 344</text:p>
          </table:table-cell>
          <table:table-cell office:value-type="string" table:style-name="ce49">
            <text:p>2024</text:p>
          </table:table-cell>
          <table:table-cell table:number-columns-repeated="16362"/>
        </table:table-row>
        <table:table-row table:style-name="ro7" table:visibility="collapse">
          <table:table-cell table:style-name="ce50"/>
          <table:table-cell office:value-type="string" table:style-name="ce46">
            <text:p>114</text:p>
          </table:table-cell>
          <table:table-cell office:value-type="string" table:style-name="ce51">
            <text:p><text:span text:style-name="T5">年</text:span></text:p>
          </table:table-cell>
          <table:table-cell table:style-name="ce47"/>
          <table:table-cell office:value-type="float" office:value="4451324.6459999997" table:style-name="ce48">
            <text:p><text:s/>4 451 325</text:p>
          </table:table-cell>
          <table:table-cell office:value-type="float" office:value="627338.21100000001" table:style-name="ce48">
            <text:p><text:s text:c="2"/>627 338</text:p>
          </table:table-cell>
          <table:table-cell office:value-type="float" office:value="512513.44300000003" table:style-name="ce48">
            <text:p><text:s text:c="2"/>512 513</text:p>
          </table:table-cell>
          <table:table-cell office:value-type="float" office:value="367456.25699999998" table:style-name="ce48">
            <text:p><text:s text:c="2"/>367 456</text:p>
          </table:table-cell>
          <table:table-cell office:value-type="float" office:value="831876.15399999998" table:style-name="ce48">
            <text:p><text:s text:c="2"/>831 876</text:p>
          </table:table-cell>
          <table:table-cell office:value-type="float" office:value="306009.05599999998" table:style-name="ce48">
            <text:p><text:s text:c="2"/>306 009</text:p>
          </table:table-cell>
          <table:table-cell office:value-type="float" office:value="207555.114" table:style-name="ce48">
            <text:p><text:s text:c="2"/>207 555</text:p>
          </table:table-cell>
          <table:table-cell office:value-type="float" office:value="53538.292999999998" table:style-name="ce48">
            <text:p><text:s text:c="2"/>53 538</text:p>
          </table:table-cell>
          <table:table-cell table:style-name="ce12"/>
          <table:table-cell office:value-type="float" office:value="212391.36900000001" table:style-name="ce48">
            <text:p><text:s text:c="2"/>212 391</text:p>
          </table:table-cell>
          <table:table-cell office:value-type="float" office:value="115163.412" table:style-name="ce48">
            <text:p><text:s text:c="2"/>115 163</text:p>
          </table:table-cell>
          <table:table-cell office:value-type="float" office:value="126742.246" table:style-name="ce48">
            <text:p><text:s text:c="2"/>126 742</text:p>
          </table:table-cell>
          <table:table-cell office:value-type="float" office:value="20038.780999999999" table:style-name="ce48">
            <text:p><text:s text:c="2"/>20 039</text:p>
          </table:table-cell>
          <table:table-cell office:value-type="float" office:value="147895.31" table:style-name="ce48">
            <text:p><text:s text:c="2"/>147 895</text:p>
          </table:table-cell>
          <table:table-cell office:value-type="float" office:value="14040.851000000001" table:style-name="ce48">
            <text:p><text:s text:c="2"/>14 041</text:p>
          </table:table-cell>
          <table:table-cell office:value-type="float" office:value="123412.217" table:style-name="ce48">
            <text:p><text:s text:c="2"/>123 412</text:p>
          </table:table-cell>
          <table:table-cell office:value-type="float" office:value="785353.93200000003" table:style-name="ce48">
            <text:p><text:s text:c="2"/>785 354</text:p>
          </table:table-cell>
          <table:table-cell office:value-type="string" table:style-name="ce49">
            <text:p>2025</text:p>
          </table:table-cell>
          <table:table-cell table:number-columns-repeated="16362"/>
        </table:table-row>
        <table:table-row table:style-name="ro5">
          <table:table-cell table:style-name="ce50"/>
          <table:table-cell table:number-columns-repeated="2" table:style-name="ce46"/>
          <table:table-cell table:style-name="ce52"/>
          <table:table-cell table:number-columns-repeated="8" table:style-name="ce48"/>
          <table:table-cell table:style-name="ce12"/>
          <table:table-cell table:number-columns-repeated="8" table:style-name="ce48"/>
          <table:table-cell table:style-name="ce49"/>
          <table:table-cell table:number-columns-repeated="16362"/>
        </table:table-row>
        <table:table-row table:style-name="ro6" table:visibility="collapse">
          <table:table-cell table:style-name="ce50"/>
          <table:table-cell table:number-columns-repeated="2" table:style-name="ce46"/>
          <table:table-cell table:style-name="ce52"/>
          <table:table-cell table:number-columns-repeated="8" table:style-name="ce48"/>
          <table:table-cell table:style-name="ce12"/>
          <table:table-cell table:number-columns-repeated="8" table:style-name="ce48"/>
          <table:table-cell table:style-name="ce53"/>
          <table:table-cell table:number-columns-repeated="16362"/>
        </table:table-row>
        <table:table-row table:style-name="ro6">
          <table:table-cell office:value-type="string" table:style-name="ce42">
            <text:p><text:span text:style-name="T5">民國</text:span></text:p>
          </table:table-cell>
          <table:table-cell office:value-type="string" table:style-name="ce54">
            <text:p>113</text:p>
          </table:table-cell>
          <table:table-cell office:value-type="string" table:style-name="ce46">
            <text:p><text:span text:style-name="T5">年</text:span></text:p>
          </table:table-cell>
          <table:table-cell table:style-name="ce47"/>
          <table:table-cell office:value-type="float" office:value="4922635.8099999996" table:style-name="ce48">
            <text:p><text:s/>4 922 636</text:p>
          </table:table-cell>
          <table:table-cell office:value-type="float" office:value="647498.95200000005" table:style-name="ce48">
            <text:p><text:s text:c="2"/>647 499</text:p>
          </table:table-cell>
          <table:table-cell office:value-type="float" office:value="747539.96" table:style-name="ce48">
            <text:p><text:s text:c="2"/>747 540</text:p>
          </table:table-cell>
          <table:table-cell office:value-type="float" office:value="402320.30900000001" table:style-name="ce48">
            <text:p><text:s text:c="2"/>402 320</text:p>
          </table:table-cell>
          <table:table-cell office:value-type="float" office:value="887294.45700000005" table:style-name="ce48">
            <text:p><text:s text:c="2"/>887 294</text:p>
          </table:table-cell>
          <table:table-cell office:value-type="float" office:value="338539.16" table:style-name="ce48">
            <text:p><text:s text:c="2"/>338 539</text:p>
          </table:table-cell>
          <table:table-cell office:value-type="float" office:value="259141.49" table:style-name="ce48">
            <text:p><text:s text:c="2"/>259 141</text:p>
          </table:table-cell>
          <table:table-cell office:value-type="float" office:value="62131.116999999998" table:style-name="ce48">
            <text:p><text:s text:c="2"/>62 131</text:p>
          </table:table-cell>
          <table:table-cell table:style-name="ce12"/>
          <table:table-cell office:value-type="float" office:value="198856.524" table:style-name="ce48">
            <text:p><text:s text:c="2"/>198 857</text:p>
          </table:table-cell>
          <table:table-cell office:value-type="float" office:value="117867.791" table:style-name="ce48">
            <text:p><text:s text:c="2"/>117 868</text:p>
          </table:table-cell>
          <table:table-cell office:value-type="float" office:value="130347.36500000001" table:style-name="ce48">
            <text:p><text:s text:c="2"/>130 347</text:p>
          </table:table-cell>
          <table:table-cell office:value-type="float" office:value="19820.633000000002" table:style-name="ce48">
            <text:p><text:s text:c="2"/>19 821</text:p>
          </table:table-cell>
          <table:table-cell office:value-type="float" office:value="146209.29500000001" table:style-name="ce48">
            <text:p><text:s text:c="2"/>146 209</text:p>
          </table:table-cell>
          <table:table-cell office:value-type="float" office:value="16103.242" table:style-name="ce48">
            <text:p><text:s text:c="2"/>16 103</text:p>
          </table:table-cell>
          <table:table-cell office:value-type="float" office:value="126621.308" table:style-name="ce48">
            <text:p><text:s text:c="2"/>126 621</text:p>
          </table:table-cell>
          <table:table-cell office:value-type="float" office:value="822344.20700000005" table:style-name="ce48">
            <text:p><text:s text:c="2"/>822 344</text:p>
          </table:table-cell>
          <table:table-cell office:value-type="string" table:style-name="ce55">
            <text:p>2024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農耕產品</text:span></text:p>
          </table:table-cell>
          <table:covered-table-cell table:number-columns-repeated="2"/>
          <table:table-cell office:value-type="float" office:value="2698800.6129999999" table:style-name="ce48">
            <text:p><text:s/>2 698 801</text:p>
          </table:table-cell>
          <table:table-cell office:value-type="float" office:value="279550.22499999998" table:style-name="ce48">
            <text:p><text:s text:c="2"/>279 550</text:p>
          </table:table-cell>
          <table:table-cell office:value-type="float" office:value="262793.77" table:style-name="ce48">
            <text:p><text:s text:c="2"/>262 794</text:p>
          </table:table-cell>
          <table:table-cell office:value-type="float" office:value="231223.97399999999" table:style-name="ce48">
            <text:p><text:s text:c="2"/>231 224</text:p>
          </table:table-cell>
          <table:table-cell office:value-type="float" office:value="684825.32200000004" table:style-name="ce48">
            <text:p><text:s text:c="2"/>684 825</text:p>
          </table:table-cell>
          <table:table-cell office:value-type="float" office:value="105319.027" table:style-name="ce48">
            <text:p><text:s text:c="2"/>105 319</text:p>
          </table:table-cell>
          <table:table-cell office:value-type="float" office:value="25139.517" table:style-name="ce48">
            <text:p><text:s text:c="2"/>25 140</text:p>
          </table:table-cell>
          <table:table-cell office:value-type="float" office:value="32935.512000000002" table:style-name="ce48">
            <text:p><text:s text:c="2"/>32 936</text:p>
          </table:table-cell>
          <table:table-cell table:style-name="ce59"/>
          <table:table-cell office:value-type="float" office:value="105975.29300000001" table:style-name="ce48">
            <text:p><text:s text:c="2"/>105 975</text:p>
          </table:table-cell>
          <table:table-cell office:value-type="float" office:value="96176.675000000003" table:style-name="ce48">
            <text:p><text:s text:c="2"/>96 177</text:p>
          </table:table-cell>
          <table:table-cell office:value-type="float" office:value="112615.822" table:style-name="ce48">
            <text:p><text:s text:c="2"/>112 616</text:p>
          </table:table-cell>
          <table:table-cell office:value-type="float" office:value="6107.5379999999996" table:style-name="ce48">
            <text:p><text:s text:c="2"/>6 108</text:p>
          </table:table-cell>
          <table:table-cell office:value-type="float" office:value="108576.637" table:style-name="ce48">
            <text:p><text:s text:c="2"/>108 577</text:p>
          </table:table-cell>
          <table:table-cell office:value-type="float" office:value="14698.511" table:style-name="ce48">
            <text:p><text:s text:c="2"/>14 699</text:p>
          </table:table-cell>
          <table:table-cell office:value-type="float" office:value="103905.658" table:style-name="ce48">
            <text:p><text:s text:c="2"/>103 906</text:p>
          </table:table-cell>
          <table:table-cell office:value-type="float" office:value="528957.13199999998" table:style-name="ce48">
            <text:p><text:s text:c="2"/>528 957</text:p>
          </table:table-cell>
          <table:table-cell office:value-type="string" table:style-name="ce60">
            <text:p><text:s text:c="2"/>Crop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畜產品</text:span></text:p>
          </table:table-cell>
          <table:covered-table-cell table:number-columns-repeated="2"/>
          <table:table-cell office:value-type="float" office:value="515521.283" table:style-name="ce48">
            <text:p><text:s text:c="2"/>515 521</text:p>
          </table:table-cell>
          <table:table-cell office:value-type="float" office:value="25826.418000000001" table:style-name="ce48">
            <text:p><text:s text:c="2"/>25 826</text:p>
          </table:table-cell>
          <table:table-cell office:value-type="float" office:value="167574.96100000001" table:style-name="ce48">
            <text:p><text:s text:c="2"/>167 575</text:p>
          </table:table-cell>
          <table:table-cell office:value-type="float" office:value="49454.718999999997" table:style-name="ce48">
            <text:p><text:s text:c="2"/>49 455</text:p>
          </table:table-cell>
          <table:table-cell office:value-type="float" office:value="17903.111000000001" table:style-name="ce48">
            <text:p><text:s text:c="2"/>17 903</text:p>
          </table:table-cell>
          <table:table-cell office:value-type="float" office:value="123122.591" table:style-name="ce48">
            <text:p><text:s text:c="2"/>123 123</text:p>
          </table:table-cell>
          <table:table-cell office:value-type="float" office:value="11692.518" table:style-name="ce48">
            <text:p><text:s text:c="2"/>11 693</text:p>
          </table:table-cell>
          <table:table-cell office:value-type="float" office:value="24882.195" table:style-name="ce48">
            <text:p><text:s text:c="2"/>24 882</text:p>
          </table:table-cell>
          <table:table-cell table:style-name="ce59"/>
          <table:table-cell office:value-type="float" office:value="7784.616" table:style-name="ce48">
            <text:p><text:s text:c="2"/>7 785</text:p>
          </table:table-cell>
          <table:table-cell office:value-type="float" office:value="14040.126" table:style-name="ce48">
            <text:p><text:s text:c="2"/>14 040</text:p>
          </table:table-cell>
          <table:table-cell office:value-type="float" office:value="2123.1709999999998" table:style-name="ce48">
            <text:p><text:s text:c="2"/>2 123</text:p>
          </table:table-cell>
          <table:table-cell office:value-type="float" office:value="43.317" table:style-name="ce48">
            <text:p><text:s text:c="3"/>43</text:p>
          </table:table-cell>
          <table:table-cell office:value-type="float" office:value="4237.97" table:style-name="ce48">
            <text:p><text:s text:c="2"/>4 238</text:p>
          </table:table-cell>
          <table:table-cell office:value-type="float" office:value="854.07299999999998" table:style-name="ce48">
            <text:p><text:s text:c="3"/>854</text:p>
          </table:table-cell>
          <table:table-cell office:value-type="float" office:value="1193.9390000000001" table:style-name="ce48">
            <text:p><text:s text:c="2"/>1 194</text:p>
          </table:table-cell>
          <table:table-cell office:value-type="float" office:value="64787.557999999997" table:style-name="ce48">
            <text:p><text:s text:c="2"/>64 788</text:p>
          </table:table-cell>
          <table:table-cell office:value-type="string" table:style-name="ce60">
            <text:p><text:s text:c="2"/>Livestock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水產品</text:span></text:p>
          </table:table-cell>
          <table:covered-table-cell table:number-columns-repeated="2"/>
          <table:table-cell office:value-type="float" office:value="1668948.2609999999" table:style-name="ce48">
            <text:p><text:s/>1 668 948</text:p>
          </table:table-cell>
          <table:table-cell office:value-type="float" office:value="337838.57299999997" table:style-name="ce48">
            <text:p><text:s text:c="2"/>337 839</text:p>
          </table:table-cell>
          <table:table-cell office:value-type="float" office:value="309009.90100000001" table:style-name="ce48">
            <text:p><text:s text:c="2"/>309 010</text:p>
          </table:table-cell>
          <table:table-cell office:value-type="float" office:value="121536.473" table:style-name="ce48">
            <text:p><text:s text:c="2"/>121 536</text:p>
          </table:table-cell>
          <table:table-cell office:value-type="float" office:value="173992.32000000001" table:style-name="ce48">
            <text:p><text:s text:c="2"/>173 992</text:p>
          </table:table-cell>
          <table:table-cell office:value-type="float" office:value="108608.152" table:style-name="ce48">
            <text:p><text:s text:c="2"/>108 608</text:p>
          </table:table-cell>
          <table:table-cell office:value-type="float" office:value="221993.851" table:style-name="ce48">
            <text:p><text:s text:c="2"/>221 994</text:p>
          </table:table-cell>
          <table:table-cell office:value-type="float" office:value="1792.1679999999999" table:style-name="ce48">
            <text:p><text:s text:c="2"/>1 792</text:p>
          </table:table-cell>
          <table:table-cell table:style-name="ce59"/>
          <table:table-cell office:value-type="float" office:value="84651.910999999993" table:style-name="ce48">
            <text:p><text:s text:c="2"/>84 652</text:p>
          </table:table-cell>
          <table:table-cell office:value-type="float" office:value="7572.1750000000002" table:style-name="ce48">
            <text:p><text:s text:c="2"/>7 572</text:p>
          </table:table-cell>
          <table:table-cell office:value-type="float" office:value="10860.105" table:style-name="ce48">
            <text:p><text:s text:c="2"/>10 860</text:p>
          </table:table-cell>
          <table:table-cell office:value-type="float" office:value="13669.253000000001" table:style-name="ce48">
            <text:p><text:s text:c="2"/>13 669</text:p>
          </table:table-cell>
          <table:table-cell office:value-type="float" office:value="32656.280999999999" table:style-name="ce48">
            <text:p><text:s text:c="2"/>32 656</text:p>
          </table:table-cell>
          <table:table-cell office:value-type="float" office:value="529.58299999999997" table:style-name="ce48">
            <text:p><text:s text:c="3"/>530</text:p>
          </table:table-cell>
          <table:table-cell office:value-type="float" office:value="21205.582999999999" table:style-name="ce48">
            <text:p><text:s text:c="2"/>21 206</text:p>
          </table:table-cell>
          <table:table-cell office:value-type="float" office:value="223031.932" table:style-name="ce48">
            <text:p><text:s text:c="2"/>223 032</text:p>
          </table:table-cell>
          <table:table-cell office:value-type="string" table:style-name="ce60">
            <text:p><text:s text:c="2"/>Fishery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林產品</text:span></text:p>
          </table:table-cell>
          <table:covered-table-cell table:number-columns-repeated="2"/>
          <table:table-cell office:value-type="float" office:value="39365.652999999998" table:style-name="ce48">
            <text:p><text:s text:c="2"/>39 366</text:p>
          </table:table-cell>
          <table:table-cell office:value-type="float" office:value="4283.7359999999999" table:style-name="ce48">
            <text:p><text:s text:c="2"/>4 284</text:p>
          </table:table-cell>
          <table:table-cell office:value-type="float" office:value="8161.3280000000004" table:style-name="ce48">
            <text:p><text:s text:c="2"/>8 161</text:p>
          </table:table-cell>
          <table:table-cell office:value-type="float" office:value="105.143" table:style-name="ce48">
            <text:p><text:s text:c="3"/>105</text:p>
          </table:table-cell>
          <table:table-cell office:value-type="float" office:value="10573.704" table:style-name="ce48">
            <text:p><text:s text:c="2"/>10 574</text:p>
          </table:table-cell>
          <table:table-cell office:value-type="float" office:value="1489.39" table:style-name="ce48">
            <text:p><text:s text:c="2"/>1 489</text:p>
          </table:table-cell>
          <table:table-cell office:value-type="float" office:value="315.60399999999998" table:style-name="ce48">
            <text:p><text:s text:c="3"/>316</text:p>
          </table:table-cell>
          <table:table-cell office:value-type="float" office:value="2521.2420000000002" table:style-name="ce48">
            <text:p><text:s text:c="2"/>2 521</text:p>
          </table:table-cell>
          <table:table-cell table:style-name="ce59"/>
          <table:table-cell office:value-type="float" office:value="444.70400000000001" table:style-name="ce48">
            <text:p><text:s text:c="3"/>445</text:p>
          </table:table-cell>
          <table:table-cell office:value-type="float" office:value="78.814999999999998" table:style-name="ce48">
            <text:p><text:s text:c="3"/>79</text:p>
          </table:table-cell>
          <table:table-cell office:value-type="float" office:value="4748.2669999999998" table:style-name="ce48">
            <text:p><text:s text:c="2"/>4 748</text:p>
          </table:table-cell>
          <table:table-cell office:value-type="float" office:value="0.52500000000000002" table:style-name="ce48">
            <text:p><text:s text:c="3"/>1</text:p>
          </table:table-cell>
          <table:table-cell office:value-type="float" office:value="738.40700000000004" table:style-name="ce48">
            <text:p><text:s text:c="3"/>738</text:p>
          </table:table-cell>
          <table:table-cell office:value-type="float" office:value="21.074999999999999" table:style-name="ce48">
            <text:p><text:s text:c="3"/>21</text:p>
          </table:table-cell>
          <table:table-cell office:value-type="float" office:value="316.12799999999999" table:style-name="ce48">
            <text:p><text:s text:c="3"/>316</text:p>
          </table:table-cell>
          <table:table-cell office:value-type="float" office:value="5567.585" table:style-name="ce48">
            <text:p><text:s text:c="2"/>5 568</text:p>
          </table:table-cell>
          <table:table-cell office:value-type="string" table:style-name="ce60">
            <text:p><text:s text:c="2"/>Forest Products</text:p>
          </table:table-cell>
          <table:table-cell table:number-columns-repeated="16362"/>
        </table:table-row>
        <table:table-row table:style-name="ro5">
          <table:table-cell table:number-columns-repeated="3" table:style-name="ce61"/>
          <table:table-cell table:style-name="ce62"/>
          <table:table-cell table:number-columns-repeated="8" table:style-name="ce48"/>
          <table:table-cell table:style-name="ce59"/>
          <table:table-cell table:number-columns-repeated="8" table:style-name="ce48"/>
          <table:table-cell table:style-name="ce63"/>
          <table:table-cell table:number-columns-repeated="16362"/>
        </table:table-row>
        <table:table-row table:style-name="ro6">
          <table:table-cell office:value-type="string" table:style-name="ce42">
            <text:p><text:span text:style-name="T5">民國</text:span></text:p>
          </table:table-cell>
          <table:table-cell office:value-type="string" table:style-name="ce54">
            <text:p>114</text:p>
          </table:table-cell>
          <table:table-cell office:value-type="string" table:style-name="ce46">
            <text:p><text:span text:style-name="T5">年</text:span></text:p>
          </table:table-cell>
          <table:table-cell table:style-name="ce47"/>
          <table:table-cell office:value-type="float" office:value="4451324.6459999997" table:style-name="ce48">
            <text:p><text:s/>4 451 325</text:p>
          </table:table-cell>
          <table:table-cell office:value-type="float" office:value="627338.21100000001" table:style-name="ce48">
            <text:p><text:s text:c="2"/>627 338</text:p>
          </table:table-cell>
          <table:table-cell office:value-type="float" office:value="512513.44300000003" table:style-name="ce48">
            <text:p><text:s text:c="2"/>512 513</text:p>
          </table:table-cell>
          <table:table-cell office:value-type="float" office:value="367456.25699999998" table:style-name="ce48">
            <text:p><text:s text:c="2"/>367 456</text:p>
          </table:table-cell>
          <table:table-cell office:value-type="float" office:value="831876.15399999998" table:style-name="ce48">
            <text:p><text:s text:c="2"/>831 876</text:p>
          </table:table-cell>
          <table:table-cell office:value-type="float" office:value="306009.05599999998" table:style-name="ce48">
            <text:p><text:s text:c="2"/>306 009</text:p>
          </table:table-cell>
          <table:table-cell office:value-type="float" office:value="207555.114" table:style-name="ce48">
            <text:p><text:s text:c="2"/>207 555</text:p>
          </table:table-cell>
          <table:table-cell office:value-type="float" office:value="53538.292999999998" table:style-name="ce48">
            <text:p><text:s text:c="2"/>53 538</text:p>
          </table:table-cell>
          <table:table-cell table:style-name="ce59"/>
          <table:table-cell office:value-type="float" office:value="212391.36900000001" table:style-name="ce48">
            <text:p><text:s text:c="2"/>212 391</text:p>
          </table:table-cell>
          <table:table-cell office:value-type="float" office:value="115163.412" table:style-name="ce48">
            <text:p><text:s text:c="2"/>115 163</text:p>
          </table:table-cell>
          <table:table-cell office:value-type="float" office:value="126742.246" table:style-name="ce48">
            <text:p><text:s text:c="2"/>126 742</text:p>
          </table:table-cell>
          <table:table-cell office:value-type="float" office:value="20038.780999999999" table:style-name="ce48">
            <text:p><text:s text:c="2"/>20 039</text:p>
          </table:table-cell>
          <table:table-cell office:value-type="float" office:value="147895.31" table:style-name="ce48">
            <text:p><text:s text:c="2"/>147 895</text:p>
          </table:table-cell>
          <table:table-cell office:value-type="float" office:value="14040.851000000001" table:style-name="ce48">
            <text:p><text:s text:c="2"/>14 041</text:p>
          </table:table-cell>
          <table:table-cell office:value-type="float" office:value="123412.217" table:style-name="ce48">
            <text:p><text:s text:c="2"/>123 412</text:p>
          </table:table-cell>
          <table:table-cell office:value-type="float" office:value="785353.93200000003" table:style-name="ce48">
            <text:p><text:s text:c="2"/>785 354</text:p>
          </table:table-cell>
          <table:table-cell office:value-type="string" table:style-name="ce55">
            <text:p>2025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農耕產品</text:span></text:p>
          </table:table-cell>
          <table:covered-table-cell table:number-columns-repeated="2"/>
          <table:table-cell office:value-type="float" office:value="2505485.7540000002" table:style-name="ce48">
            <text:p><text:s/>2 505 486</text:p>
          </table:table-cell>
          <table:table-cell office:value-type="float" office:value="280133.93699999998" table:style-name="ce48">
            <text:p><text:s text:c="2"/>280 134</text:p>
          </table:table-cell>
          <table:table-cell office:value-type="float" office:value="220922.12899999999" table:style-name="ce48">
            <text:p><text:s text:c="2"/>220 922</text:p>
          </table:table-cell>
          <table:table-cell office:value-type="float" office:value="216199.6" table:style-name="ce48">
            <text:p><text:s text:c="2"/>216 200</text:p>
          </table:table-cell>
          <table:table-cell office:value-type="float" office:value="609092.93500000006" table:style-name="ce48">
            <text:p><text:s text:c="2"/>609 093</text:p>
          </table:table-cell>
          <table:table-cell office:value-type="float" office:value="94726.672000000006" table:style-name="ce48">
            <text:p><text:s text:c="2"/>94 727</text:p>
          </table:table-cell>
          <table:table-cell office:value-type="float" office:value="23368.306" table:style-name="ce48">
            <text:p><text:s text:c="2"/>23 368</text:p>
          </table:table-cell>
          <table:table-cell office:value-type="float" office:value="25698.54" table:style-name="ce48">
            <text:p><text:s text:c="2"/>25 699</text:p>
          </table:table-cell>
          <table:table-cell table:style-name="ce59"/>
          <table:table-cell office:value-type="float" office:value="91143.013000000006" table:style-name="ce48">
            <text:p><text:s text:c="2"/>91 143</text:p>
          </table:table-cell>
          <table:table-cell office:value-type="float" office:value="97353.85" table:style-name="ce48">
            <text:p><text:s text:c="2"/>97 354</text:p>
          </table:table-cell>
          <table:table-cell office:value-type="float" office:value="108062.209" table:style-name="ce48">
            <text:p><text:s text:c="2"/>108 062</text:p>
          </table:table-cell>
          <table:table-cell office:value-type="float" office:value="8313.2039999999997" table:style-name="ce48">
            <text:p><text:s text:c="2"/>8 313</text:p>
          </table:table-cell>
          <table:table-cell office:value-type="float" office:value="109090.121" table:style-name="ce48">
            <text:p><text:s text:c="2"/>109 090</text:p>
          </table:table-cell>
          <table:table-cell office:value-type="float" office:value="12638.487999999999" table:style-name="ce48">
            <text:p><text:s text:c="2"/>12 638</text:p>
          </table:table-cell>
          <table:table-cell office:value-type="float" office:value="99413.89" table:style-name="ce48">
            <text:p><text:s text:c="2"/>99 414</text:p>
          </table:table-cell>
          <table:table-cell office:value-type="float" office:value="509328.86" table:style-name="ce48">
            <text:p><text:s text:c="2"/>509 329</text:p>
          </table:table-cell>
          <table:table-cell office:value-type="string" table:style-name="ce60">
            <text:p><text:s text:c="2"/>Crop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畜產品</text:span></text:p>
          </table:table-cell>
          <table:covered-table-cell table:number-columns-repeated="2"/>
          <table:table-cell office:value-type="float" office:value="475257.81699999998" table:style-name="ce48">
            <text:p><text:s text:c="2"/>475 258</text:p>
          </table:table-cell>
          <table:table-cell office:value-type="float" office:value="28356.414000000001" table:style-name="ce48">
            <text:p><text:s text:c="2"/>28 356</text:p>
          </table:table-cell>
          <table:table-cell office:value-type="float" office:value="122195.105" table:style-name="ce48">
            <text:p><text:s text:c="2"/>122 195</text:p>
          </table:table-cell>
          <table:table-cell office:value-type="float" office:value="46219.858" table:style-name="ce48">
            <text:p><text:s text:c="2"/>46 220</text:p>
          </table:table-cell>
          <table:table-cell office:value-type="float" office:value="25738.269" table:style-name="ce48">
            <text:p><text:s text:c="2"/>25 738</text:p>
          </table:table-cell>
          <table:table-cell office:value-type="float" office:value="117608.076" table:style-name="ce48">
            <text:p><text:s text:c="2"/>117 608</text:p>
          </table:table-cell>
          <table:table-cell office:value-type="float" office:value="12880.495999999999" table:style-name="ce48">
            <text:p><text:s text:c="2"/>12 880</text:p>
          </table:table-cell>
          <table:table-cell office:value-type="float" office:value="23624.51" table:style-name="ce48">
            <text:p><text:s text:c="2"/>23 625</text:p>
          </table:table-cell>
          <table:table-cell table:style-name="ce59"/>
          <table:table-cell office:value-type="float" office:value="7470.5339999999997" table:style-name="ce48">
            <text:p><text:s text:c="2"/>7 471</text:p>
          </table:table-cell>
          <table:table-cell office:value-type="float" office:value="11210.85" table:style-name="ce48">
            <text:p><text:s text:c="2"/>11 211</text:p>
          </table:table-cell>
          <table:table-cell office:value-type="float" office:value="3489.6990000000001" table:style-name="ce48">
            <text:p><text:s text:c="2"/>3 490</text:p>
          </table:table-cell>
          <table:table-cell office:value-type="float" office:value="46.871000000000002" table:style-name="ce48">
            <text:p><text:s text:c="3"/>47</text:p>
          </table:table-cell>
          <table:table-cell office:value-type="float" office:value="3518.614" table:style-name="ce48">
            <text:p><text:s text:c="2"/>3 519</text:p>
          </table:table-cell>
          <table:table-cell office:value-type="float" office:value="970.08199999999999" table:style-name="ce48">
            <text:p><text:s text:c="3"/>970</text:p>
          </table:table-cell>
          <table:table-cell office:value-type="float" office:value="1589.5820000000001" table:style-name="ce48">
            <text:p><text:s text:c="2"/>1 590</text:p>
          </table:table-cell>
          <table:table-cell office:value-type="float" office:value="70338.857000000004" table:style-name="ce48">
            <text:p><text:s text:c="2"/>70 339</text:p>
          </table:table-cell>
          <table:table-cell office:value-type="string" table:style-name="ce60">
            <text:p><text:s text:c="2"/>Livestock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水產品</text:span></text:p>
          </table:table-cell>
          <table:covered-table-cell table:number-columns-repeated="2"/>
          <table:table-cell office:value-type="float" office:value="1418048.0649999999" table:style-name="ce48">
            <text:p><text:s/>1 418 048</text:p>
          </table:table-cell>
          <table:table-cell office:value-type="float" office:value="313899.84899999999" table:style-name="ce48">
            <text:p><text:s text:c="2"/>313 900</text:p>
          </table:table-cell>
          <table:table-cell office:value-type="float" office:value="162291.93100000001" table:style-name="ce48">
            <text:p><text:s text:c="2"/>162 292</text:p>
          </table:table-cell>
          <table:table-cell office:value-type="float" office:value="104996.47199999999" table:style-name="ce48">
            <text:p><text:s text:c="2"/>104 996</text:p>
          </table:table-cell>
          <table:table-cell office:value-type="float" office:value="172750.47" table:style-name="ce48">
            <text:p><text:s text:c="2"/>172 750</text:p>
          </table:table-cell>
          <table:table-cell office:value-type="float" office:value="92544.275999999998" table:style-name="ce48">
            <text:p><text:s text:c="2"/>92 544</text:p>
          </table:table-cell>
          <table:table-cell office:value-type="float" office:value="170717.342" table:style-name="ce48">
            <text:p><text:s text:c="2"/>170 717</text:p>
          </table:table-cell>
          <table:table-cell office:value-type="float" office:value="1394.623" table:style-name="ce48">
            <text:p><text:s text:c="2"/>1 395</text:p>
          </table:table-cell>
          <table:table-cell table:style-name="ce59"/>
          <table:table-cell office:value-type="float" office:value="113763.678" table:style-name="ce48">
            <text:p><text:s text:c="2"/>113 764</text:p>
          </table:table-cell>
          <table:table-cell office:value-type="float" office:value="6213.3689999999997" table:style-name="ce48">
            <text:p><text:s text:c="2"/>6 213</text:p>
          </table:table-cell>
          <table:table-cell office:value-type="float" office:value="10699.008" table:style-name="ce48">
            <text:p><text:s text:c="2"/>10 699</text:p>
          </table:table-cell>
          <table:table-cell office:value-type="float" office:value="11678.346" table:style-name="ce48">
            <text:p><text:s text:c="2"/>11 678</text:p>
          </table:table-cell>
          <table:table-cell office:value-type="float" office:value="34787.826000000001" table:style-name="ce48">
            <text:p><text:s text:c="2"/>34 788</text:p>
          </table:table-cell>
          <table:table-cell office:value-type="float" office:value="411.65800000000002" table:style-name="ce48">
            <text:p><text:s text:c="3"/>412</text:p>
          </table:table-cell>
          <table:table-cell office:value-type="float" office:value="22174.867999999999" table:style-name="ce48">
            <text:p><text:s text:c="2"/>22 175</text:p>
          </table:table-cell>
          <table:table-cell office:value-type="float" office:value="199724.34899999999" table:style-name="ce48">
            <text:p><text:s text:c="2"/>199 724</text:p>
          </table:table-cell>
          <table:table-cell office:value-type="string" table:style-name="ce60">
            <text:p><text:s text:c="2"/>Fishery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林產品</text:span></text:p>
          </table:table-cell>
          <table:covered-table-cell table:number-columns-repeated="2"/>
          <table:table-cell office:value-type="float" office:value="52533.01" table:style-name="ce48">
            <text:p><text:s text:c="2"/>52 533</text:p>
          </table:table-cell>
          <table:table-cell office:value-type="float" office:value="4948.0110000000004" table:style-name="ce48">
            <text:p><text:s text:c="2"/>4 948</text:p>
          </table:table-cell>
          <table:table-cell office:value-type="float" office:value="7104.2780000000002" table:style-name="ce48">
            <text:p><text:s text:c="2"/>7 104</text:p>
          </table:table-cell>
          <table:table-cell office:value-type="float" office:value="40.326999999999998" table:style-name="ce48">
            <text:p><text:s text:c="3"/>40</text:p>
          </table:table-cell>
          <table:table-cell office:value-type="float" office:value="24294.48" table:style-name="ce48">
            <text:p><text:s text:c="2"/>24 294</text:p>
          </table:table-cell>
          <table:table-cell office:value-type="float" office:value="1130.0319999999999" table:style-name="ce48">
            <text:p><text:s text:c="2"/>1 130</text:p>
          </table:table-cell>
          <table:table-cell office:value-type="float" office:value="588.97" table:style-name="ce48">
            <text:p><text:s text:c="3"/>589</text:p>
          </table:table-cell>
          <table:table-cell office:value-type="float" office:value="2820.62" table:style-name="ce48">
            <text:p><text:s text:c="2"/>2 821</text:p>
          </table:table-cell>
          <table:table-cell table:style-name="ce59"/>
          <table:table-cell office:value-type="float" office:value="14.144" table:style-name="ce48">
            <text:p><text:s text:c="3"/>14</text:p>
          </table:table-cell>
          <table:table-cell office:value-type="float" office:value="385.34300000000002" table:style-name="ce48">
            <text:p><text:s text:c="3"/>385</text:p>
          </table:table-cell>
          <table:table-cell office:value-type="float" office:value="4491.33" table:style-name="ce48">
            <text:p><text:s text:c="2"/>4 491</text:p>
          </table:table-cell>
          <table:table-cell office:value-type="float" office:value="0.36" table:style-name="ce48">
            <text:p><text:s text:c="3"/>0</text:p>
          </table:table-cell>
          <table:table-cell office:value-type="float" office:value="498.74900000000002" table:style-name="ce48">
            <text:p><text:s text:c="3"/>499</text:p>
          </table:table-cell>
          <table:table-cell office:value-type="float" office:value="20.623000000000001" table:style-name="ce48">
            <text:p><text:s text:c="3"/>21</text:p>
          </table:table-cell>
          <table:table-cell office:value-type="float" office:value="233.87700000000001" table:style-name="ce48">
            <text:p><text:s text:c="3"/>234</text:p>
          </table:table-cell>
          <table:table-cell office:value-type="float" office:value="5961.866" table:style-name="ce48">
            <text:p><text:s text:c="2"/>5 962</text:p>
          </table:table-cell>
          <table:table-cell office:value-type="string" table:style-name="ce60">
            <text:p><text:s text:c="2"/>Forest Products</text:p>
          </table:table-cell>
          <table:table-cell table:number-columns-repeated="16362"/>
        </table:table-row>
        <table:table-row table:style-name="ro5">
          <table:table-cell table:number-columns-repeated="4" table:style-name="ce50"/>
          <table:table-cell table:style-name="ce64"/>
          <table:table-cell table:number-columns-repeated="7" table:style-name="ce65"/>
          <table:table-cell table:style-name="ce12"/>
          <table:table-cell table:number-columns-repeated="8" table:style-name="ce65"/>
          <table:table-cell table:style-name="ce66"/>
          <table:table-cell table:number-columns-repeated="16362"/>
        </table:table-row>
        <table:table-row table:style-name="ro8">
          <table:table-cell office:value-type="string" table:number-columns-spanned="4" table:number-rows-spanned="1" table:style-name="ce68">
            <text:p><text:span text:style-name="T5">當年與上年</text:span></text:p>
          </table:table-cell>
          <table:covered-table-cell table:number-columns-repeated="3"/>
          <table:table-cell office:value-type="float" office:value="-9.5743658924059201" table:number-columns-spanned="1" table:number-rows-spanned="2" table:style-name="ce69">
            <text:p>-9.57<text:s/></text:p>
          </table:table-cell>
          <table:table-cell office:value-type="float" office:value="-3.1136329931851439" table:number-columns-spanned="1" table:number-rows-spanned="2" table:style-name="ce70">
            <text:p>-3.11<text:s/></text:p>
          </table:table-cell>
          <table:table-cell office:value-type="float" office:value="-31.43999378976342" table:number-columns-spanned="1" table:number-rows-spanned="2" table:style-name="ce70">
            <text:p>-31.44<text:s/></text:p>
          </table:table-cell>
          <table:table-cell office:value-type="float" office:value="-8.6657449848001633" table:number-columns-spanned="1" table:number-rows-spanned="2" table:style-name="ce70">
            <text:p>-8.67<text:s/></text:p>
          </table:table-cell>
          <table:table-cell office:value-type="float" office:value="-6.2457623354678606" table:number-columns-spanned="1" table:number-rows-spanned="2" table:style-name="ce70">
            <text:p>-6.25<text:s/></text:p>
          </table:table-cell>
          <table:table-cell office:value-type="float" office:value="-9.6089634061832001" table:number-columns-spanned="1" table:number-rows-spanned="2" table:style-name="ce70">
            <text:p>-9.61<text:s/></text:p>
          </table:table-cell>
          <table:table-cell office:value-type="float" office:value="-19.906644821714963" table:number-columns-spanned="1" table:number-rows-spanned="2" table:style-name="ce70">
            <text:p>-19.91<text:s/></text:p>
          </table:table-cell>
          <table:table-cell office:value-type="float" office:value="-13.830145690121748" table:number-columns-spanned="1" table:number-rows-spanned="2" table:style-name="ce70">
            <text:p>-13.83<text:s/></text:p>
          </table:table-cell>
          <table:table-cell table:style-name="ce59"/>
          <table:table-cell office:value-type="float" office:value="6.8063369145485009" table:number-columns-spanned="1" table:number-rows-spanned="2" table:style-name="ce70">
            <text:p>6.81<text:s/></text:p>
          </table:table-cell>
          <table:table-cell office:value-type="float" office:value="-2.2944173103235648" table:number-columns-spanned="1" table:number-rows-spanned="2" table:style-name="ce70">
            <text:p>-2.29<text:s/></text:p>
          </table:table-cell>
          <table:table-cell office:value-type="float" office:value="-2.7657781958231422" table:number-columns-spanned="1" table:number-rows-spanned="2" table:style-name="ce70">
            <text:p>-2.77<text:s/></text:p>
          </table:table-cell>
          <table:table-cell office:value-type="float" office:value="1.1006106616271911" table:number-columns-spanned="1" table:number-rows-spanned="2" table:style-name="ce70">
            <text:p>1.10<text:s/></text:p>
          </table:table-cell>
          <table:table-cell office:value-type="float" office:value="1.1531517199368102" table:number-columns-spanned="1" table:number-rows-spanned="2" table:style-name="ce70">
            <text:p>1.15<text:s/></text:p>
          </table:table-cell>
          <table:table-cell office:value-type="float" office:value="-12.807303026309855" table:number-columns-spanned="1" table:number-rows-spanned="2" table:style-name="ce70">
            <text:p>-12.81<text:s/></text:p>
          </table:table-cell>
          <table:table-cell office:value-type="float" office:value="-2.5344004501991089" table:number-columns-spanned="1" table:number-rows-spanned="2" table:style-name="ce70">
            <text:p>-2.53<text:s/></text:p>
          </table:table-cell>
          <table:table-cell office:value-type="float" office:value="-4.4981498848206787" table:number-columns-spanned="1" table:number-rows-spanned="2" table:style-name="ce94">
            <text:p>-4.50<text:s/></text:p>
          </table:table-cell>
          <table:table-cell office:value-type="string" table:number-columns-spanned="1" table:number-rows-spanned="2" table:style-name="ce35">
            <text:p>Change %</text:p>
          </table:table-cell>
          <table:table-cell table:number-columns-repeated="16362"/>
        </table:table-row>
        <table:table-row table:style-name="ro8">
          <table:table-cell office:value-type="string" table:number-columns-spanned="4" table:number-rows-spanned="1" table:style-name="ce72">
            <text:p><text:span text:style-name="T5">比較</text:span>(%)</text:p>
          </table:table-cell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59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2"/>
        </table:table-row>
        <table:table-row table:style-name="ro5">
          <table:table-cell table:number-columns-repeated="4" table:style-name="ce50"/>
          <table:table-cell table:style-name="ce64"/>
          <table:table-cell table:number-columns-repeated="7" table:style-name="ce65"/>
          <table:table-cell table:style-name="ce12"/>
          <table:table-cell table:number-columns-repeated="8" table:style-name="ce73"/>
          <table:table-cell table:style-name="ce74"/>
          <table:table-cell table:number-columns-repeated="16362"/>
        </table:table-row>
        <table:table-row table:style-name="ro6">
          <table:table-cell office:value-type="string" table:style-name="ce42">
            <text:p><text:span text:style-name="T5">進</text:span><text:s text:c="4"/><text:span text:style-name="T5">口</text:span></text:p>
          </table:table-cell>
          <table:table-cell table:number-columns-repeated="3" table:style-name="ce50"/>
          <table:table-cell table:style-name="ce64"/>
          <table:table-cell table:number-columns-repeated="7" table:style-name="ce65"/>
          <table:table-cell table:style-name="ce12"/>
          <table:table-cell table:number-columns-repeated="8" table:style-name="ce75"/>
          <table:table-cell office:value-type="string" table:style-name="ce76">
            <text:p>Import</text:p>
          </table:table-cell>
          <table:table-cell table:number-columns-repeated="16362"/>
        </table:table-row>
        <table:table-row table:style-name="ro6">
          <table:table-cell office:value-type="string" table:style-name="ce42">
            <text:p><text:span text:style-name="T5">民國</text:span></text:p>
          </table:table-cell>
          <table:table-cell office:value-type="string" table:style-name="ce46">
            <text:p>108</text:p>
          </table:table-cell>
          <table:table-cell office:value-type="string" table:style-name="ce46">
            <text:p><text:span text:style-name="T5">年</text:span></text:p>
          </table:table-cell>
          <table:table-cell table:style-name="ce47"/>
          <table:table-cell office:value-type="float" office:value="15697200.755999999" table:style-name="ce48">
            <text:p><text:s/>15 697 201</text:p>
          </table:table-cell>
          <table:table-cell office:value-type="float" office:value="774625.11600000004" table:style-name="ce48">
            <text:p><text:s text:c="2"/>774 625</text:p>
          </table:table-cell>
          <table:table-cell office:value-type="float" office:value="1177695.4909999999" table:style-name="ce48">
            <text:p><text:s/>1 177 695</text:p>
          </table:table-cell>
          <table:table-cell office:value-type="float" office:value="31658.909" table:style-name="ce48">
            <text:p><text:s text:c="2"/>31 659</text:p>
          </table:table-cell>
          <table:table-cell office:value-type="float" office:value="3866034.0520000001" table:style-name="ce48">
            <text:p><text:s/>3 866 034</text:p>
          </table:table-cell>
          <table:table-cell office:value-type="float" office:value="454483.51199999999" table:style-name="ce48">
            <text:p><text:s text:c="2"/>454 484</text:p>
          </table:table-cell>
          <table:table-cell office:value-type="float" office:value="737469.44299999997" table:style-name="ce48">
            <text:p><text:s text:c="2"/>737 469</text:p>
          </table:table-cell>
          <table:table-cell office:value-type="float" office:value="496236.49900000001" table:style-name="ce48">
            <text:p><text:s text:c="2"/>496 236</text:p>
          </table:table-cell>
          <table:table-cell table:style-name="ce12"/>
          <table:table-cell office:value-type="float" office:value="318729.21799999999" table:style-name="ce48">
            <text:p><text:s text:c="2"/>318 729</text:p>
          </table:table-cell>
          <table:table-cell office:value-type="float" office:value="502526.70899999997" table:style-name="ce48">
            <text:p><text:s text:c="2"/>502 527</text:p>
          </table:table-cell>
          <table:table-cell office:value-type="float" office:value="110159.785" table:style-name="ce48">
            <text:p><text:s text:c="2"/>110 160</text:p>
          </table:table-cell>
          <table:table-cell office:value-type="float" office:value="969917.36199999996" table:style-name="ce48">
            <text:p><text:s text:c="2"/>969 917</text:p>
          </table:table-cell>
          <table:table-cell office:value-type="float" office:value="690057.46100000001" table:style-name="ce48">
            <text:p><text:s text:c="2"/>690 057</text:p>
          </table:table-cell>
          <table:table-cell office:value-type="float" office:value="786959.34400000004" table:style-name="ce48">
            <text:p><text:s text:c="2"/>786 959</text:p>
          </table:table-cell>
          <table:table-cell office:value-type="float" office:value="371355.967" table:style-name="ce48">
            <text:p><text:s text:c="2"/>371 356</text:p>
          </table:table-cell>
          <table:table-cell office:value-type="float" office:value="4409291.8880000003" table:style-name="ce48">
            <text:p><text:s/>4 409 292</text:p>
          </table:table-cell>
          <table:table-cell office:value-type="string" table:style-name="ce49">
            <text:p>2019</text:p>
          </table:table-cell>
          <table:table-cell table:number-columns-repeated="16362"/>
        </table:table-row>
        <table:table-row table:style-name="ro6">
          <table:table-cell table:style-name="ce50"/>
          <table:table-cell office:value-type="string" table:style-name="ce46">
            <text:p>109</text:p>
          </table:table-cell>
          <table:table-cell table:style-name="ce51"/>
          <table:table-cell table:style-name="ce47"/>
          <table:table-cell office:value-type="float" office:value="15369130.427999999" table:style-name="ce48">
            <text:p><text:s/>15 369 130</text:p>
          </table:table-cell>
          <table:table-cell office:value-type="float" office:value="848879.52800000005" table:style-name="ce48">
            <text:p><text:s text:c="2"/>848 880</text:p>
          </table:table-cell>
          <table:table-cell office:value-type="float" office:value="1202803.9620000001" table:style-name="ce48">
            <text:p><text:s/>1 202 804</text:p>
          </table:table-cell>
          <table:table-cell office:value-type="float" office:value="31599.936000000002" table:style-name="ce48">
            <text:p><text:s text:c="2"/>31 600</text:p>
          </table:table-cell>
          <table:table-cell office:value-type="float" office:value="3461360.3169999998" table:style-name="ce48">
            <text:p><text:s/>3 461 360</text:p>
          </table:table-cell>
          <table:table-cell office:value-type="float" office:value="458076.23599999998" table:style-name="ce48">
            <text:p><text:s text:c="2"/>458 076</text:p>
          </table:table-cell>
          <table:table-cell office:value-type="float" office:value="692708.647" table:style-name="ce48">
            <text:p><text:s text:c="2"/>692 709</text:p>
          </table:table-cell>
          <table:table-cell office:value-type="float" office:value="484285.33100000001" table:style-name="ce48">
            <text:p><text:s text:c="2"/>484 285</text:p>
          </table:table-cell>
          <table:table-cell table:style-name="ce12"/>
          <table:table-cell office:value-type="float" office:value="318309.15700000001" table:style-name="ce48">
            <text:p><text:s text:c="2"/>318 309</text:p>
          </table:table-cell>
          <table:table-cell office:value-type="float" office:value="499414.16200000001" table:style-name="ce48">
            <text:p><text:s text:c="2"/>499 414</text:p>
          </table:table-cell>
          <table:table-cell office:value-type="float" office:value="108950.749" table:style-name="ce48">
            <text:p><text:s text:c="2"/>108 951</text:p>
          </table:table-cell>
          <table:table-cell office:value-type="float" office:value="1039990.553" table:style-name="ce48">
            <text:p><text:s/>1 039 991</text:p>
          </table:table-cell>
          <table:table-cell office:value-type="float" office:value="667866.61699999997" table:style-name="ce48">
            <text:p><text:s text:c="2"/>667 867</text:p>
          </table:table-cell>
          <table:table-cell office:value-type="float" office:value="814624.45799999998" table:style-name="ce48">
            <text:p><text:s text:c="2"/>814 624</text:p>
          </table:table-cell>
          <table:table-cell office:value-type="float" office:value="310961.97100000002" table:style-name="ce48">
            <text:p><text:s text:c="2"/>310 962</text:p>
          </table:table-cell>
          <table:table-cell office:value-type="float" office:value="4429298.8039999995" table:style-name="ce48">
            <text:p><text:s/>4 429 299</text:p>
          </table:table-cell>
          <table:table-cell office:value-type="string" table:style-name="ce49">
            <text:p>2020</text:p>
          </table:table-cell>
          <table:table-cell table:number-columns-repeated="16362"/>
        </table:table-row>
        <table:table-row table:style-name="ro6">
          <table:table-cell table:style-name="ce50"/>
          <table:table-cell office:value-type="string" table:style-name="ce46">
            <text:p>110</text:p>
          </table:table-cell>
          <table:table-cell table:style-name="ce51"/>
          <table:table-cell table:style-name="ce47"/>
          <table:table-cell office:value-type="float" office:value="18104883.000999998" table:style-name="ce48">
            <text:p><text:s/>18 104 883</text:p>
          </table:table-cell>
          <table:table-cell office:value-type="float" office:value="1020388.389" table:style-name="ce48">
            <text:p><text:s/>1 020 388</text:p>
          </table:table-cell>
          <table:table-cell office:value-type="float" office:value="1319182.473" table:style-name="ce48">
            <text:p><text:s/>1 319 182</text:p>
          </table:table-cell>
          <table:table-cell office:value-type="float" office:value="24409.696" table:style-name="ce48">
            <text:p><text:s text:c="2"/>24 410</text:p>
          </table:table-cell>
          <table:table-cell office:value-type="float" office:value="3954135.4440000001" table:style-name="ce48">
            <text:p><text:s/>3 954 135</text:p>
          </table:table-cell>
          <table:table-cell office:value-type="float" office:value="559897.47900000005" table:style-name="ce48">
            <text:p><text:s text:c="2"/>559 897</text:p>
          </table:table-cell>
          <table:table-cell office:value-type="float" office:value="825932.32" table:style-name="ce48">
            <text:p><text:s text:c="2"/>825 932</text:p>
          </table:table-cell>
          <table:table-cell office:value-type="float" office:value="478854.56199999998" table:style-name="ce48">
            <text:p><text:s text:c="2"/>478 855</text:p>
          </table:table-cell>
          <table:table-cell table:style-name="ce12"/>
          <table:table-cell office:value-type="float" office:value="385268.22399999999" table:style-name="ce48">
            <text:p><text:s text:c="2"/>385 268</text:p>
          </table:table-cell>
          <table:table-cell office:value-type="float" office:value="576402.16099999996" table:style-name="ce48">
            <text:p><text:s text:c="2"/>576 402</text:p>
          </table:table-cell>
          <table:table-cell office:value-type="float" office:value="117030.06299999999" table:style-name="ce48">
            <text:p><text:s text:c="2"/>117 030</text:p>
          </table:table-cell>
          <table:table-cell office:value-type="float" office:value="1253089.8700000001" table:style-name="ce48">
            <text:p><text:s/>1 253 090</text:p>
          </table:table-cell>
          <table:table-cell office:value-type="float" office:value="844724.93299999996" table:style-name="ce48">
            <text:p><text:s text:c="2"/>844 725</text:p>
          </table:table-cell>
          <table:table-cell office:value-type="float" office:value="927840.62800000003" table:style-name="ce48">
            <text:p><text:s text:c="2"/>927 841</text:p>
          </table:table-cell>
          <table:table-cell office:value-type="float" office:value="423475.83199999999" table:style-name="ce48">
            <text:p><text:s text:c="2"/>423 476</text:p>
          </table:table-cell>
          <table:table-cell office:value-type="float" office:value="5394250.9270000001" table:style-name="ce48">
            <text:p><text:s/>5 394 251</text:p>
          </table:table-cell>
          <table:table-cell office:value-type="string" table:style-name="ce49">
            <text:p>2021</text:p>
          </table:table-cell>
          <table:table-cell table:number-columns-repeated="16362"/>
        </table:table-row>
        <table:table-row table:style-name="ro6">
          <table:table-cell table:style-name="ce50"/>
          <table:table-cell office:value-type="string" table:style-name="ce46">
            <text:p>111</text:p>
          </table:table-cell>
          <table:table-cell table:style-name="ce51"/>
          <table:table-cell table:style-name="ce47"/>
          <table:table-cell office:value-type="float" office:value="20570645.083000001" table:style-name="ce48">
            <text:p><text:s/>20 570 645</text:p>
          </table:table-cell>
          <table:table-cell office:value-type="float" office:value="1061153.797" table:style-name="ce48">
            <text:p><text:s/>1 061 154</text:p>
          </table:table-cell>
          <table:table-cell office:value-type="float" office:value="1369967.8829999999" table:style-name="ce48">
            <text:p><text:s/>1 369 968</text:p>
          </table:table-cell>
          <table:table-cell office:value-type="float" office:value="33111.084000000003" table:style-name="ce48">
            <text:p><text:s text:c="2"/>33 111</text:p>
          </table:table-cell>
          <table:table-cell office:value-type="float" office:value="4682298.0369999995" table:style-name="ce48">
            <text:p><text:s/>4 682 298</text:p>
          </table:table-cell>
          <table:table-cell office:value-type="float" office:value="665757.58400000003" table:style-name="ce48">
            <text:p><text:s text:c="2"/>665 758</text:p>
          </table:table-cell>
          <table:table-cell office:value-type="float" office:value="950977.27500000002" table:style-name="ce48">
            <text:p><text:s text:c="2"/>950 977</text:p>
          </table:table-cell>
          <table:table-cell office:value-type="float" office:value="495947.39" table:style-name="ce48">
            <text:p><text:s text:c="2"/>495 947</text:p>
          </table:table-cell>
          <table:table-cell table:style-name="ce12"/>
          <table:table-cell office:value-type="float" office:value="428300.72700000001" table:style-name="ce48">
            <text:p><text:s text:c="2"/>428 301</text:p>
          </table:table-cell>
          <table:table-cell office:value-type="float" office:value="699821.44700000004" table:style-name="ce48">
            <text:p><text:s text:c="2"/>699 821</text:p>
          </table:table-cell>
          <table:table-cell office:value-type="float" office:value="123192.13400000001" table:style-name="ce48">
            <text:p><text:s text:c="2"/>123 192</text:p>
          </table:table-cell>
          <table:table-cell office:value-type="float" office:value="1330967.6810000001" table:style-name="ce48">
            <text:p><text:s/>1 330 968</text:p>
          </table:table-cell>
          <table:table-cell office:value-type="float" office:value="1035015.088" table:style-name="ce48">
            <text:p><text:s/>1 035 015</text:p>
          </table:table-cell>
          <table:table-cell office:value-type="float" office:value="1057402.541" table:style-name="ce48">
            <text:p><text:s/>1 057 403</text:p>
          </table:table-cell>
          <table:table-cell office:value-type="float" office:value="397065.103" table:style-name="ce48">
            <text:p><text:s text:c="2"/>397 065</text:p>
          </table:table-cell>
          <table:table-cell office:value-type="float" office:value="6239667.3119999999" table:style-name="ce48">
            <text:p><text:s/>6 239 667</text:p>
          </table:table-cell>
          <table:table-cell office:value-type="string" table:style-name="ce49">
            <text:p>2022</text:p>
          </table:table-cell>
          <table:table-cell table:number-columns-repeated="16362"/>
        </table:table-row>
        <table:table-row table:style-name="ro7">
          <table:table-cell table:style-name="ce50"/>
          <table:table-cell office:value-type="string" table:style-name="ce46">
            <text:p>112</text:p>
          </table:table-cell>
          <table:table-cell table:style-name="ce51"/>
          <table:table-cell table:style-name="ce47"/>
          <table:table-cell office:value-type="float" office:value="18934713.759" table:style-name="ce48">
            <text:p><text:s/>18 934 714</text:p>
          </table:table-cell>
          <table:table-cell office:value-type="float" office:value="1040642.44" table:style-name="ce48">
            <text:p><text:s/>1 040 642</text:p>
          </table:table-cell>
          <table:table-cell office:value-type="float" office:value="1349404.405" table:style-name="ce48">
            <text:p><text:s/>1 349 404</text:p>
          </table:table-cell>
          <table:table-cell office:value-type="float" office:value="29370.684000000001" table:style-name="ce48">
            <text:p><text:s text:c="2"/>29 371</text:p>
          </table:table-cell>
          <table:table-cell office:value-type="float" office:value="3949881.81" table:style-name="ce48">
            <text:p><text:s/>3 949 882</text:p>
          </table:table-cell>
          <table:table-cell office:value-type="float" office:value="627044.75800000003" table:style-name="ce48">
            <text:p><text:s text:c="2"/>627 045</text:p>
          </table:table-cell>
          <table:table-cell office:value-type="float" office:value="907815.33400000003" table:style-name="ce48">
            <text:p><text:s text:c="2"/>907 815</text:p>
          </table:table-cell>
          <table:table-cell office:value-type="float" office:value="473611.11599999998" table:style-name="ce48">
            <text:p><text:s text:c="2"/>473 611</text:p>
          </table:table-cell>
          <table:table-cell table:style-name="ce12"/>
          <table:table-cell office:value-type="float" office:value="424981.701" table:style-name="ce48">
            <text:p><text:s text:c="2"/>424 982</text:p>
          </table:table-cell>
          <table:table-cell office:value-type="float" office:value="601530.25399999996" table:style-name="ce48">
            <text:p><text:s text:c="2"/>601 530</text:p>
          </table:table-cell>
          <table:table-cell office:value-type="float" office:value="116802.34600000001" table:style-name="ce48">
            <text:p><text:s text:c="2"/>116 802</text:p>
          </table:table-cell>
          <table:table-cell office:value-type="float" office:value="1735290.11" table:style-name="ce48">
            <text:p><text:s/>1 735 290</text:p>
          </table:table-cell>
          <table:table-cell office:value-type="float" office:value="875163.33200000005" table:style-name="ce48">
            <text:p><text:s text:c="2"/>875 163</text:p>
          </table:table-cell>
          <table:table-cell office:value-type="float" office:value="992203.72699999996" table:style-name="ce48">
            <text:p><text:s text:c="2"/>992 204</text:p>
          </table:table-cell>
          <table:table-cell office:value-type="float" office:value="408426.59600000002" table:style-name="ce48">
            <text:p><text:s text:c="2"/>408 427</text:p>
          </table:table-cell>
          <table:table-cell office:value-type="float" office:value="5402545.1459999997" table:style-name="ce48">
            <text:p><text:s/>5 402 545</text:p>
          </table:table-cell>
          <table:table-cell office:value-type="string" table:style-name="ce49">
            <text:p>2023</text:p>
          </table:table-cell>
          <table:table-cell table:number-columns-repeated="16362"/>
        </table:table-row>
        <table:table-row table:style-name="ro7" table:visibility="collapse">
          <table:table-cell table:style-name="ce50"/>
          <table:table-cell office:value-type="string" table:style-name="ce46">
            <text:p>113</text:p>
          </table:table-cell>
          <table:table-cell office:value-type="string" table:style-name="ce51">
            <text:p><text:span text:style-name="T5">年</text:span></text:p>
          </table:table-cell>
          <table:table-cell table:style-name="ce47"/>
          <table:table-cell office:value-type="float" office:value="18182103.947000001" table:style-name="ce48">
            <text:p><text:s/>18 182 104</text:p>
          </table:table-cell>
          <table:table-cell office:value-type="float" office:value="1065413.0919999999" table:style-name="ce48">
            <text:p><text:s/>1 065 413</text:p>
          </table:table-cell>
          <table:table-cell office:value-type="float" office:value="1439239.5970000001" table:style-name="ce48">
            <text:p><text:s/>1 439 240</text:p>
          </table:table-cell>
          <table:table-cell office:value-type="float" office:value="33015.008999999998" table:style-name="ce48">
            <text:p><text:s text:c="2"/>33 015</text:p>
          </table:table-cell>
          <table:table-cell office:value-type="float" office:value="3810256.5520000001" table:style-name="ce48">
            <text:p><text:s/>3 810 257</text:p>
          </table:table-cell>
          <table:table-cell office:value-type="float" office:value="659534.054" table:style-name="ce48">
            <text:p><text:s text:c="2"/>659 534</text:p>
          </table:table-cell>
          <table:table-cell office:value-type="float" office:value="900386.00199999998" table:style-name="ce48">
            <text:p><text:s text:c="2"/>900 386</text:p>
          </table:table-cell>
          <table:table-cell office:value-type="float" office:value="487776.39199999999" table:style-name="ce48">
            <text:p><text:s text:c="2"/>487 776</text:p>
          </table:table-cell>
          <table:table-cell table:style-name="ce12"/>
          <table:table-cell office:value-type="float" office:value="437798.41700000002" table:style-name="ce48">
            <text:p><text:s text:c="2"/>437 798</text:p>
          </table:table-cell>
          <table:table-cell office:value-type="float" office:value="564844.15399999998" table:style-name="ce48">
            <text:p><text:s text:c="2"/>564 844</text:p>
          </table:table-cell>
          <table:table-cell office:value-type="float" office:value="103917.93700000001" table:style-name="ce48">
            <text:p><text:s text:c="2"/>103 918</text:p>
          </table:table-cell>
          <table:table-cell office:value-type="float" office:value="1561947.5930000001" table:style-name="ce48">
            <text:p><text:s/>1 561 948</text:p>
          </table:table-cell>
          <table:table-cell office:value-type="float" office:value="824207.19400000002" table:style-name="ce48">
            <text:p><text:s text:c="2"/>824 207</text:p>
          </table:table-cell>
          <table:table-cell office:value-type="float" office:value="971358.34100000001" table:style-name="ce48">
            <text:p><text:s text:c="2"/>971 358</text:p>
          </table:table-cell>
          <table:table-cell office:value-type="float" office:value="392568.43800000002" table:style-name="ce48">
            <text:p><text:s text:c="2"/>392 568</text:p>
          </table:table-cell>
          <table:table-cell office:value-type="float" office:value="4929841.1749999998" table:style-name="ce48">
            <text:p><text:s/>4 929 841</text:p>
          </table:table-cell>
          <table:table-cell office:value-type="string" table:style-name="ce49">
            <text:p>2024</text:p>
          </table:table-cell>
          <table:table-cell table:number-columns-repeated="16362"/>
        </table:table-row>
        <table:table-row table:style-name="ro7" table:visibility="collapse">
          <table:table-cell table:style-name="ce50"/>
          <table:table-cell office:value-type="string" table:style-name="ce46">
            <text:p>114</text:p>
          </table:table-cell>
          <table:table-cell office:value-type="string" table:style-name="ce51">
            <text:p><text:span text:style-name="T5">年</text:span></text:p>
          </table:table-cell>
          <table:table-cell table:style-name="ce47"/>
          <table:table-cell office:value-type="float" office:value="18764790.307" table:style-name="ce48">
            <text:p><text:s/>18 764 790</text:p>
          </table:table-cell>
          <table:table-cell office:value-type="float" office:value="1129173.9269999999" table:style-name="ce48">
            <text:p><text:s/>1 129 174</text:p>
          </table:table-cell>
          <table:table-cell office:value-type="float" office:value="1484890.5970000001" table:style-name="ce48">
            <text:p><text:s/>1 484 891</text:p>
          </table:table-cell>
          <table:table-cell office:value-type="float" office:value="26748.994999999999" table:style-name="ce48">
            <text:p><text:s text:c="2"/>26 749</text:p>
          </table:table-cell>
          <table:table-cell office:value-type="float" office:value="4465026.4460000005" table:style-name="ce48">
            <text:p><text:s/>4 465 026</text:p>
          </table:table-cell>
          <table:table-cell office:value-type="float" office:value="748971.72199999995" table:style-name="ce48">
            <text:p><text:s text:c="2"/>748 972</text:p>
          </table:table-cell>
          <table:table-cell office:value-type="float" office:value="826139.97499999998" table:style-name="ce48">
            <text:p><text:s text:c="2"/>826 140</text:p>
          </table:table-cell>
          <table:table-cell office:value-type="float" office:value="495235.08399999997" table:style-name="ce48">
            <text:p><text:s text:c="2"/>495 235</text:p>
          </table:table-cell>
          <table:table-cell table:style-name="ce12"/>
          <table:table-cell office:value-type="float" office:value="477617.27399999998" table:style-name="ce48">
            <text:p><text:s text:c="2"/>477 617</text:p>
          </table:table-cell>
          <table:table-cell office:value-type="float" office:value="582901.95600000001" table:style-name="ce48">
            <text:p><text:s text:c="2"/>582 902</text:p>
          </table:table-cell>
          <table:table-cell office:value-type="float" office:value="109651.96400000001" table:style-name="ce48">
            <text:p><text:s text:c="2"/>109 652</text:p>
          </table:table-cell>
          <table:table-cell office:value-type="float" office:value="885554.277" table:style-name="ce48">
            <text:p><text:s text:c="2"/>885 554</text:p>
          </table:table-cell>
          <table:table-cell office:value-type="float" office:value="835825.23800000001" table:style-name="ce48">
            <text:p><text:s text:c="2"/>835 825</text:p>
          </table:table-cell>
          <table:table-cell office:value-type="float" office:value="1097643.909" table:style-name="ce48">
            <text:p><text:s/>1 097 644</text:p>
          </table:table-cell>
          <table:table-cell office:value-type="float" office:value="468135.12" table:style-name="ce48">
            <text:p><text:s text:c="2"/>468 135</text:p>
          </table:table-cell>
          <table:table-cell office:value-type="float" office:value="5131273.8229999999" table:style-name="ce48">
            <text:p><text:s/>5 131 274</text:p>
          </table:table-cell>
          <table:table-cell office:value-type="string" table:style-name="ce49">
            <text:p>2025</text:p>
          </table:table-cell>
          <table:table-cell table:number-columns-repeated="16362"/>
        </table:table-row>
        <table:table-row table:style-name="ro5">
          <table:table-cell table:style-name="ce50"/>
          <table:table-cell table:number-columns-repeated="2" table:style-name="ce46"/>
          <table:table-cell table:style-name="ce52"/>
          <table:table-cell table:number-columns-repeated="8" table:style-name="ce48"/>
          <table:table-cell table:style-name="ce12"/>
          <table:table-cell table:number-columns-repeated="8" table:style-name="ce48"/>
          <table:table-cell table:style-name="ce49"/>
          <table:table-cell table:number-columns-repeated="16362"/>
        </table:table-row>
        <table:table-row table:style-name="ro6" table:visibility="collapse">
          <table:table-cell table:style-name="ce50"/>
          <table:table-cell table:number-columns-repeated="2" table:style-name="ce46"/>
          <table:table-cell table:style-name="ce52"/>
          <table:table-cell table:number-columns-repeated="8" table:style-name="ce48"/>
          <table:table-cell table:style-name="ce12"/>
          <table:table-cell table:number-columns-repeated="8" table:style-name="ce48"/>
          <table:table-cell table:style-name="ce53"/>
          <table:table-cell table:number-columns-repeated="16362"/>
        </table:table-row>
        <table:table-row table:style-name="ro6">
          <table:table-cell office:value-type="string" table:style-name="ce42">
            <text:p><text:span text:style-name="T5">民國</text:span></text:p>
          </table:table-cell>
          <table:table-cell office:value-type="string" table:style-name="ce77">
            <text:p>113</text:p>
          </table:table-cell>
          <table:table-cell office:value-type="string" table:style-name="ce46">
            <text:p><text:span text:style-name="T5">年</text:span></text:p>
          </table:table-cell>
          <table:table-cell table:style-name="ce47"/>
          <table:table-cell office:value-type="float" office:value="18182103.947000001" table:style-name="ce48">
            <text:p><text:s/>18 182 104</text:p>
          </table:table-cell>
          <table:table-cell office:value-type="float" office:value="1065413.0919999999" table:style-name="ce48">
            <text:p><text:s/>1 065 413</text:p>
          </table:table-cell>
          <table:table-cell office:value-type="float" office:value="1439239.5970000001" table:style-name="ce48">
            <text:p><text:s/>1 439 240</text:p>
          </table:table-cell>
          <table:table-cell office:value-type="float" office:value="33015.008999999998" table:style-name="ce48">
            <text:p><text:s text:c="2"/>33 015</text:p>
          </table:table-cell>
          <table:table-cell office:value-type="float" office:value="3810256.5520000001" table:style-name="ce48">
            <text:p><text:s/>3 810 257</text:p>
          </table:table-cell>
          <table:table-cell office:value-type="float" office:value="659534.054" table:style-name="ce48">
            <text:p><text:s text:c="2"/>659 534</text:p>
          </table:table-cell>
          <table:table-cell office:value-type="float" office:value="900386.00199999998" table:style-name="ce48">
            <text:p><text:s text:c="2"/>900 386</text:p>
          </table:table-cell>
          <table:table-cell office:value-type="float" office:value="487776.39199999999" table:style-name="ce48">
            <text:p><text:s text:c="2"/>487 776</text:p>
          </table:table-cell>
          <table:table-cell table:style-name="ce12"/>
          <table:table-cell office:value-type="float" office:value="437798.41700000002" table:style-name="ce48">
            <text:p><text:s text:c="2"/>437 798</text:p>
          </table:table-cell>
          <table:table-cell office:value-type="float" office:value="564844.15399999998" table:style-name="ce48">
            <text:p><text:s text:c="2"/>564 844</text:p>
          </table:table-cell>
          <table:table-cell office:value-type="float" office:value="103917.93700000001" table:style-name="ce48">
            <text:p><text:s text:c="2"/>103 918</text:p>
          </table:table-cell>
          <table:table-cell office:value-type="float" office:value="1561947.5930000001" table:style-name="ce48">
            <text:p><text:s/>1 561 948</text:p>
          </table:table-cell>
          <table:table-cell office:value-type="float" office:value="824207.19400000002" table:style-name="ce48">
            <text:p><text:s text:c="2"/>824 207</text:p>
          </table:table-cell>
          <table:table-cell office:value-type="float" office:value="971358.34100000001" table:style-name="ce48">
            <text:p><text:s text:c="2"/>971 358</text:p>
          </table:table-cell>
          <table:table-cell office:value-type="float" office:value="392568.43800000002" table:style-name="ce48">
            <text:p><text:s text:c="2"/>392 568</text:p>
          </table:table-cell>
          <table:table-cell office:value-type="float" office:value="4929841.1749999998" table:style-name="ce48">
            <text:p><text:s/>4 929 841</text:p>
          </table:table-cell>
          <table:table-cell office:value-type="string" table:style-name="ce55">
            <text:p>2024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農耕產品</text:span></text:p>
          </table:table-cell>
          <table:covered-table-cell table:number-columns-repeated="2"/>
          <table:table-cell office:value-type="float" office:value="11146240.343" table:style-name="ce48">
            <text:p><text:s/>11 146 240</text:p>
          </table:table-cell>
          <table:table-cell office:value-type="float" office:value="690186.67299999995" table:style-name="ce48">
            <text:p><text:s text:c="2"/>690 187</text:p>
          </table:table-cell>
          <table:table-cell office:value-type="float" office:value="787498.96600000001" table:style-name="ce48">
            <text:p><text:s text:c="2"/>787 499</text:p>
          </table:table-cell>
          <table:table-cell office:value-type="float" office:value="31577.327000000001" table:style-name="ce48">
            <text:p><text:s text:c="2"/>31 577</text:p>
          </table:table-cell>
          <table:table-cell office:value-type="float" office:value="2540656.2349999999" table:style-name="ce48">
            <text:p><text:s/>2 540 656</text:p>
          </table:table-cell>
          <table:table-cell office:value-type="float" office:value="380597.75400000002" table:style-name="ce48">
            <text:p><text:s text:c="2"/>380 598</text:p>
          </table:table-cell>
          <table:table-cell office:value-type="float" office:value="536324.00300000003" table:style-name="ce48">
            <text:p><text:s text:c="2"/>536 324</text:p>
          </table:table-cell>
          <table:table-cell office:value-type="float" office:value="185384.39199999999" table:style-name="ce48">
            <text:p><text:s text:c="2"/>185 384</text:p>
          </table:table-cell>
          <table:table-cell table:style-name="ce12"/>
          <table:table-cell office:value-type="float" office:value="305239.17499999999" table:style-name="ce48">
            <text:p><text:s text:c="2"/>305 239</text:p>
          </table:table-cell>
          <table:table-cell office:value-type="float" office:value="413644.60399999999" table:style-name="ce48">
            <text:p><text:s text:c="2"/>413 645</text:p>
          </table:table-cell>
          <table:table-cell office:value-type="float" office:value="81949.085000000006" table:style-name="ce48">
            <text:p><text:s text:c="2"/>81 949</text:p>
          </table:table-cell>
          <table:table-cell office:value-type="float" office:value="1495049.8640000001" table:style-name="ce48">
            <text:p><text:s/>1 495 050</text:p>
          </table:table-cell>
          <table:table-cell office:value-type="float" office:value="302643.16100000002" table:style-name="ce48">
            <text:p><text:s text:c="2"/>302 643</text:p>
          </table:table-cell>
          <table:table-cell office:value-type="float" office:value="301527.15299999999" table:style-name="ce48">
            <text:p><text:s text:c="2"/>301 527</text:p>
          </table:table-cell>
          <table:table-cell office:value-type="float" office:value="125360.9" table:style-name="ce48">
            <text:p><text:s text:c="2"/>125 361</text:p>
          </table:table-cell>
          <table:table-cell office:value-type="float" office:value="2968601.051" table:style-name="ce48">
            <text:p><text:s/>2 968 601</text:p>
          </table:table-cell>
          <table:table-cell office:value-type="string" table:style-name="ce60">
            <text:p><text:s text:c="2"/>Crop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畜產品</text:span></text:p>
          </table:table-cell>
          <table:covered-table-cell table:number-columns-repeated="2"/>
          <table:table-cell office:value-type="float" office:value="3823515.5049999999" table:style-name="ce48">
            <text:p><text:s/>3 823 516</text:p>
          </table:table-cell>
          <table:table-cell office:value-type="float" office:value="140879.875" table:style-name="ce48">
            <text:p><text:s text:c="2"/>140 880</text:p>
          </table:table-cell>
          <table:table-cell office:value-type="float" office:value="110286.963" table:style-name="ce48">
            <text:p><text:s text:c="2"/>110 287</text:p>
          </table:table-cell>
          <table:table-cell office:value-type="float" office:value="443.35300000000001" table:style-name="ce48">
            <text:p><text:s text:c="3"/>443</text:p>
          </table:table-cell>
          <table:table-cell office:value-type="float" office:value="1214896.264" table:style-name="ce48">
            <text:p><text:s/>1 214 896</text:p>
          </table:table-cell>
          <table:table-cell office:value-type="float" office:value="33803.832000000002" table:style-name="ce48">
            <text:p><text:s text:c="2"/>33 804</text:p>
          </table:table-cell>
          <table:table-cell office:value-type="float" office:value="129784.02800000001" table:style-name="ce48">
            <text:p><text:s text:c="2"/>129 784</text:p>
          </table:table-cell>
          <table:table-cell office:value-type="float" office:value="31523.15" table:style-name="ce48">
            <text:p><text:s text:c="2"/>31 523</text:p>
          </table:table-cell>
          <table:table-cell table:style-name="ce12"/>
          <table:table-cell office:value-type="float" office:value="64396.98" table:style-name="ce48">
            <text:p><text:s text:c="2"/>64 397</text:p>
          </table:table-cell>
          <table:table-cell office:value-type="float" office:value="17218.882000000001" table:style-name="ce48">
            <text:p><text:s text:c="2"/>17 219</text:p>
          </table:table-cell>
          <table:table-cell office:value-type="float" office:value="21603.263999999999" table:style-name="ce48">
            <text:p><text:s text:c="2"/>21 603</text:p>
          </table:table-cell>
          <table:table-cell office:value-type="float" office:value="24493.466" table:style-name="ce48">
            <text:p><text:s text:c="2"/>24 493</text:p>
          </table:table-cell>
          <table:table-cell office:value-type="float" office:value="439741.098" table:style-name="ce48">
            <text:p><text:s text:c="2"/>439 741</text:p>
          </table:table-cell>
          <table:table-cell office:value-type="float" office:value="601029.28799999994" table:style-name="ce48">
            <text:p><text:s text:c="2"/>601 029</text:p>
          </table:table-cell>
          <table:table-cell office:value-type="float" office:value="168292.389" table:style-name="ce48">
            <text:p><text:s text:c="2"/>168 292</text:p>
          </table:table-cell>
          <table:table-cell office:value-type="float" office:value="825122.67299999995" table:style-name="ce48">
            <text:p><text:s text:c="2"/>825 123</text:p>
          </table:table-cell>
          <table:table-cell office:value-type="string" table:style-name="ce60">
            <text:p><text:s text:c="2"/>Livestock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水產品</text:span></text:p>
          </table:table-cell>
          <table:covered-table-cell table:number-columns-repeated="2"/>
          <table:table-cell office:value-type="float" office:value="2002411.7930000001" table:style-name="ce48">
            <text:p><text:s/>2 002 412</text:p>
          </table:table-cell>
          <table:table-cell office:value-type="float" office:value="220202.43599999999" table:style-name="ce48">
            <text:p><text:s text:c="2"/>220 202</text:p>
          </table:table-cell>
          <table:table-cell office:value-type="float" office:value="266858.04700000002" table:style-name="ce48">
            <text:p><text:s text:c="2"/>266 858</text:p>
          </table:table-cell>
          <table:table-cell office:value-type="float" office:value="994.32899999999995" table:style-name="ce48">
            <text:p><text:s text:c="3"/>994</text:p>
          </table:table-cell>
          <table:table-cell office:value-type="float" office:value="30259.842000000001" table:style-name="ce48">
            <text:p><text:s text:c="2"/>30 260</text:p>
          </table:table-cell>
          <table:table-cell office:value-type="float" office:value="162180.68400000001" table:style-name="ce48">
            <text:p><text:s text:c="2"/>162 181</text:p>
          </table:table-cell>
          <table:table-cell office:value-type="float" office:value="100522.62300000001" table:style-name="ce48">
            <text:p><text:s text:c="2"/>100 523</text:p>
          </table:table-cell>
          <table:table-cell office:value-type="float" office:value="105229.981" table:style-name="ce48">
            <text:p><text:s text:c="2"/>105 230</text:p>
          </table:table-cell>
          <table:table-cell table:style-name="ce12"/>
          <table:table-cell office:value-type="float" office:value="68086.744000000006" table:style-name="ce48">
            <text:p><text:s text:c="2"/>68 087</text:p>
          </table:table-cell>
          <table:table-cell office:value-type="float" office:value="36305.911" table:style-name="ce48">
            <text:p><text:s text:c="2"/>36 306</text:p>
          </table:table-cell>
          <table:table-cell office:value-type="float" office:value="359.60199999999998" table:style-name="ce48">
            <text:p><text:s text:c="3"/>360</text:p>
          </table:table-cell>
          <table:table-cell office:value-type="float" office:value="30584.596000000001" table:style-name="ce48">
            <text:p><text:s text:c="2"/>30 585</text:p>
          </table:table-cell>
          <table:table-cell office:value-type="float" office:value="30104.508000000002" table:style-name="ce48">
            <text:p><text:s text:c="2"/>30 105</text:p>
          </table:table-cell>
          <table:table-cell office:value-type="float" office:value="14520.563" table:style-name="ce48">
            <text:p><text:s text:c="2"/>14 521</text:p>
          </table:table-cell>
          <table:table-cell office:value-type="float" office:value="36963.639000000003" table:style-name="ce48">
            <text:p><text:s text:c="2"/>36 964</text:p>
          </table:table-cell>
          <table:table-cell office:value-type="float" office:value="899238.28799999994" table:style-name="ce48">
            <text:p><text:s text:c="2"/>899 238</text:p>
          </table:table-cell>
          <table:table-cell office:value-type="string" table:style-name="ce60">
            <text:p><text:s text:c="2"/>Fishery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林產品</text:span></text:p>
          </table:table-cell>
          <table:covered-table-cell table:number-columns-repeated="2"/>
          <table:table-cell office:value-type="float" office:value="1209936.3060000001" table:style-name="ce48">
            <text:p><text:s/>1 209 936</text:p>
          </table:table-cell>
          <table:table-cell office:value-type="float" office:value="14144.108" table:style-name="ce48">
            <text:p><text:s text:c="2"/>14 144</text:p>
          </table:table-cell>
          <table:table-cell office:value-type="float" office:value="274595.62099999998" table:style-name="ce48">
            <text:p><text:s text:c="2"/>274 596</text:p>
          </table:table-cell>
          <table:table-cell office:value-type="string" table:style-name="ce48">
            <text:p>-</text:p>
          </table:table-cell>
          <table:table-cell office:value-type="float" office:value="24444.210999999999" table:style-name="ce48">
            <text:p><text:s text:c="2"/>24 444</text:p>
          </table:table-cell>
          <table:table-cell office:value-type="float" office:value="82951.784" table:style-name="ce48">
            <text:p><text:s text:c="2"/>82 952</text:p>
          </table:table-cell>
          <table:table-cell office:value-type="float" office:value="133755.348" table:style-name="ce48">
            <text:p><text:s text:c="2"/>133 755</text:p>
          </table:table-cell>
          <table:table-cell office:value-type="float" office:value="165638.86900000001" table:style-name="ce48">
            <text:p><text:s text:c="2"/>165 639</text:p>
          </table:table-cell>
          <table:table-cell table:style-name="ce12"/>
          <table:table-cell office:value-type="float" office:value="75.518000000000001" table:style-name="ce48">
            <text:p><text:s text:c="3"/>76</text:p>
          </table:table-cell>
          <table:table-cell office:value-type="float" office:value="97674.756999999998" table:style-name="ce48">
            <text:p><text:s text:c="2"/>97 675</text:p>
          </table:table-cell>
          <table:table-cell office:value-type="float" office:value="5.9859999999999998" table:style-name="ce48">
            <text:p><text:s text:c="3"/>6</text:p>
          </table:table-cell>
          <table:table-cell office:value-type="float" office:value="11819.666999999999" table:style-name="ce48">
            <text:p><text:s text:c="2"/>11 820</text:p>
          </table:table-cell>
          <table:table-cell office:value-type="float" office:value="51718.427000000003" table:style-name="ce48">
            <text:p><text:s text:c="2"/>51 718</text:p>
          </table:table-cell>
          <table:table-cell office:value-type="float" office:value="54281.337" table:style-name="ce48">
            <text:p><text:s text:c="2"/>54 281</text:p>
          </table:table-cell>
          <table:table-cell office:value-type="float" office:value="61951.51" table:style-name="ce48">
            <text:p><text:s text:c="2"/>61 952</text:p>
          </table:table-cell>
          <table:table-cell office:value-type="float" office:value="236879.163" table:style-name="ce48">
            <text:p><text:s text:c="2"/>236 879</text:p>
          </table:table-cell>
          <table:table-cell office:value-type="string" table:style-name="ce60">
            <text:p><text:s text:c="2"/>Forest Products</text:p>
          </table:table-cell>
          <table:table-cell table:number-columns-repeated="16362"/>
        </table:table-row>
        <table:table-row table:style-name="ro5">
          <table:table-cell table:number-columns-repeated="3" table:style-name="ce61"/>
          <table:table-cell table:style-name="ce62"/>
          <table:table-cell table:number-columns-repeated="8" table:style-name="ce48"/>
          <table:table-cell table:style-name="ce12"/>
          <table:table-cell table:number-columns-repeated="8" table:style-name="ce48"/>
          <table:table-cell table:style-name="ce63"/>
          <table:table-cell table:number-columns-repeated="16362"/>
        </table:table-row>
        <table:table-row table:style-name="ro6">
          <table:table-cell office:value-type="string" table:style-name="ce42">
            <text:p><text:span text:style-name="T5">民國</text:span></text:p>
          </table:table-cell>
          <table:table-cell office:value-type="string" table:style-name="ce77">
            <text:p>114</text:p>
          </table:table-cell>
          <table:table-cell office:value-type="string" table:style-name="ce46">
            <text:p><text:span text:style-name="T5">年</text:span></text:p>
          </table:table-cell>
          <table:table-cell table:style-name="ce47"/>
          <table:table-cell office:value-type="float" office:value="18764790.307" table:style-name="ce48">
            <text:p><text:s/>18 764 790</text:p>
          </table:table-cell>
          <table:table-cell office:value-type="float" office:value="1129173.9269999999" table:style-name="ce48">
            <text:p><text:s/>1 129 174</text:p>
          </table:table-cell>
          <table:table-cell office:value-type="float" office:value="1484890.5970000001" table:style-name="ce48">
            <text:p><text:s/>1 484 891</text:p>
          </table:table-cell>
          <table:table-cell office:value-type="float" office:value="26748.994999999999" table:style-name="ce48">
            <text:p><text:s text:c="2"/>26 749</text:p>
          </table:table-cell>
          <table:table-cell office:value-type="float" office:value="4465026.4460000005" table:style-name="ce48">
            <text:p><text:s/>4 465 026</text:p>
          </table:table-cell>
          <table:table-cell office:value-type="float" office:value="748971.72199999995" table:style-name="ce48">
            <text:p><text:s text:c="2"/>748 972</text:p>
          </table:table-cell>
          <table:table-cell office:value-type="float" office:value="826139.97499999998" table:style-name="ce48">
            <text:p><text:s text:c="2"/>826 140</text:p>
          </table:table-cell>
          <table:table-cell office:value-type="float" office:value="495235.08399999997" table:style-name="ce48">
            <text:p><text:s text:c="2"/>495 235</text:p>
          </table:table-cell>
          <table:table-cell table:style-name="ce12"/>
          <table:table-cell office:value-type="float" office:value="477617.27399999998" table:style-name="ce48">
            <text:p><text:s text:c="2"/>477 617</text:p>
          </table:table-cell>
          <table:table-cell office:value-type="float" office:value="582901.95600000001" table:style-name="ce48">
            <text:p><text:s text:c="2"/>582 902</text:p>
          </table:table-cell>
          <table:table-cell office:value-type="float" office:value="109651.96400000001" table:style-name="ce48">
            <text:p><text:s text:c="2"/>109 652</text:p>
          </table:table-cell>
          <table:table-cell office:value-type="float" office:value="885554.277" table:style-name="ce48">
            <text:p><text:s text:c="2"/>885 554</text:p>
          </table:table-cell>
          <table:table-cell office:value-type="float" office:value="835825.23800000001" table:style-name="ce48">
            <text:p><text:s text:c="2"/>835 825</text:p>
          </table:table-cell>
          <table:table-cell office:value-type="float" office:value="1097643.909" table:style-name="ce48">
            <text:p><text:s/>1 097 644</text:p>
          </table:table-cell>
          <table:table-cell office:value-type="float" office:value="468135.12" table:style-name="ce48">
            <text:p><text:s text:c="2"/>468 135</text:p>
          </table:table-cell>
          <table:table-cell office:value-type="float" office:value="5131273.8229999999" table:style-name="ce48">
            <text:p><text:s/>5 131 274</text:p>
          </table:table-cell>
          <table:table-cell office:value-type="string" table:style-name="ce55">
            <text:p>2025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農耕產品</text:span></text:p>
          </table:table-cell>
          <table:covered-table-cell table:number-columns-repeated="2"/>
          <table:table-cell office:value-type="float" office:value="11217576.445" table:style-name="ce48">
            <text:p><text:s/>11 217 576</text:p>
          </table:table-cell>
          <table:table-cell office:value-type="float" office:value="734024.90700000001" table:style-name="ce48">
            <text:p><text:s text:c="2"/>734 025</text:p>
          </table:table-cell>
          <table:table-cell office:value-type="float" office:value="810848.23800000001" table:style-name="ce48">
            <text:p><text:s text:c="2"/>810 848</text:p>
          </table:table-cell>
          <table:table-cell office:value-type="float" office:value="25773.686000000002" table:style-name="ce48">
            <text:p><text:s text:c="2"/>25 774</text:p>
          </table:table-cell>
          <table:table-cell office:value-type="float" office:value="3125215.3650000002" table:style-name="ce48">
            <text:p><text:s/>3 125 215</text:p>
          </table:table-cell>
          <table:table-cell office:value-type="float" office:value="435368.00199999998" table:style-name="ce48">
            <text:p><text:s text:c="2"/>435 368</text:p>
          </table:table-cell>
          <table:table-cell office:value-type="float" office:value="501229.32299999997" table:style-name="ce48">
            <text:p><text:s text:c="2"/>501 229</text:p>
          </table:table-cell>
          <table:table-cell office:value-type="float" office:value="210362.67199999999" table:style-name="ce48">
            <text:p><text:s text:c="2"/>210 363</text:p>
          </table:table-cell>
          <table:table-cell table:style-name="ce12"/>
          <table:table-cell office:value-type="float" office:value="345501.12099999998" table:style-name="ce48">
            <text:p><text:s text:c="2"/>345 501</text:p>
          </table:table-cell>
          <table:table-cell office:value-type="float" office:value="456602.06900000002" table:style-name="ce48">
            <text:p><text:s text:c="2"/>456 602</text:p>
          </table:table-cell>
          <table:table-cell office:value-type="float" office:value="88422.917000000001" table:style-name="ce48">
            <text:p><text:s text:c="2"/>88 423</text:p>
          </table:table-cell>
          <table:table-cell office:value-type="float" office:value="824791.13399999996" table:style-name="ce48">
            <text:p><text:s text:c="2"/>824 791</text:p>
          </table:table-cell>
          <table:table-cell office:value-type="float" office:value="294250.53600000002" table:style-name="ce48">
            <text:p><text:s text:c="2"/>294 251</text:p>
          </table:table-cell>
          <table:table-cell office:value-type="float" office:value="331942.81900000002" table:style-name="ce48">
            <text:p><text:s text:c="2"/>331 943</text:p>
          </table:table-cell>
          <table:table-cell office:value-type="float" office:value="154042.12" table:style-name="ce48">
            <text:p><text:s text:c="2"/>154 042</text:p>
          </table:table-cell>
          <table:table-cell office:value-type="float" office:value="2879201.5359999998" table:style-name="ce48">
            <text:p><text:s/>2 879 202</text:p>
          </table:table-cell>
          <table:table-cell office:value-type="string" table:style-name="ce60">
            <text:p><text:s text:c="2"/>Crop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畜產品</text:span></text:p>
          </table:table-cell>
          <table:covered-table-cell table:number-columns-repeated="2"/>
          <table:table-cell office:value-type="float" office:value="4332019.1440000003" table:style-name="ce48">
            <text:p><text:s/>4 332 019</text:p>
          </table:table-cell>
          <table:table-cell office:value-type="float" office:value="157079.14000000001" table:style-name="ce48">
            <text:p><text:s text:c="2"/>157 079</text:p>
          </table:table-cell>
          <table:table-cell office:value-type="float" office:value="117587.842" table:style-name="ce48">
            <text:p><text:s text:c="2"/>117 588</text:p>
          </table:table-cell>
          <table:table-cell office:value-type="float" office:value="581.11800000000005" table:style-name="ce48">
            <text:p><text:s text:c="3"/>581</text:p>
          </table:table-cell>
          <table:table-cell office:value-type="float" office:value="1281213.898" table:style-name="ce48">
            <text:p><text:s/>1 281 214</text:p>
          </table:table-cell>
          <table:table-cell office:value-type="float" office:value="34485.360999999997" table:style-name="ce48">
            <text:p><text:s text:c="2"/>34 485</text:p>
          </table:table-cell>
          <table:table-cell office:value-type="float" office:value="130316.64200000001" table:style-name="ce48">
            <text:p><text:s text:c="2"/>130 317</text:p>
          </table:table-cell>
          <table:table-cell office:value-type="float" office:value="27096.539000000001" table:style-name="ce48">
            <text:p><text:s text:c="2"/>27 097</text:p>
          </table:table-cell>
          <table:table-cell table:style-name="ce12"/>
          <table:table-cell office:value-type="float" office:value="62353.805" table:style-name="ce48">
            <text:p><text:s text:c="2"/>62 354</text:p>
          </table:table-cell>
          <table:table-cell office:value-type="float" office:value="17972.098000000002" table:style-name="ce48">
            <text:p><text:s text:c="2"/>17 972</text:p>
          </table:table-cell>
          <table:table-cell office:value-type="float" office:value="21082.486000000001" table:style-name="ce48">
            <text:p><text:s text:c="2"/>21 082</text:p>
          </table:table-cell>
          <table:table-cell office:value-type="float" office:value="23227.435000000001" table:style-name="ce48">
            <text:p><text:s text:c="2"/>23 227</text:p>
          </table:table-cell>
          <table:table-cell office:value-type="float" office:value="474089.652" table:style-name="ce48">
            <text:p><text:s text:c="2"/>474 090</text:p>
          </table:table-cell>
          <table:table-cell office:value-type="float" office:value="692869.40899999999" table:style-name="ce48">
            <text:p><text:s text:c="2"/>692 869</text:p>
          </table:table-cell>
          <table:table-cell office:value-type="float" office:value="210121.68599999999" table:style-name="ce48">
            <text:p><text:s text:c="2"/>210 122</text:p>
          </table:table-cell>
          <table:table-cell office:value-type="float" office:value="1081942.0330000001" table:style-name="ce48">
            <text:p><text:s/>1 081 942</text:p>
          </table:table-cell>
          <table:table-cell office:value-type="string" table:style-name="ce60">
            <text:p><text:s text:c="2"/>Livestock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水產品</text:span></text:p>
          </table:table-cell>
          <table:covered-table-cell table:number-columns-repeated="2"/>
          <table:table-cell office:value-type="float" office:value="2094529.871" table:style-name="ce48">
            <text:p><text:s/>2 094 530</text:p>
          </table:table-cell>
          <table:table-cell office:value-type="float" office:value="224016.20800000001" table:style-name="ce48">
            <text:p><text:s text:c="2"/>224 016</text:p>
          </table:table-cell>
          <table:table-cell office:value-type="float" office:value="271749.85399999999" table:style-name="ce48">
            <text:p><text:s text:c="2"/>271 750</text:p>
          </table:table-cell>
          <table:table-cell office:value-type="float" office:value="394.19099999999997" table:style-name="ce48">
            <text:p><text:s text:c="3"/>394</text:p>
          </table:table-cell>
          <table:table-cell office:value-type="float" office:value="40465.985000000001" table:style-name="ce48">
            <text:p><text:s text:c="2"/>40 466</text:p>
          </table:table-cell>
          <table:table-cell office:value-type="float" office:value="198823.16200000001" table:style-name="ce48">
            <text:p><text:s text:c="2"/>198 823</text:p>
          </table:table-cell>
          <table:table-cell office:value-type="float" office:value="95504.096999999994" table:style-name="ce48">
            <text:p><text:s text:c="2"/>95 504</text:p>
          </table:table-cell>
          <table:table-cell office:value-type="float" office:value="97173.331000000006" table:style-name="ce48">
            <text:p><text:s text:c="2"/>97 173</text:p>
          </table:table-cell>
          <table:table-cell table:style-name="ce12"/>
          <table:table-cell office:value-type="float" office:value="69625.3" table:style-name="ce48">
            <text:p><text:s text:c="2"/>69 625</text:p>
          </table:table-cell>
          <table:table-cell office:value-type="float" office:value="34749.925000000003" table:style-name="ce48">
            <text:p><text:s text:c="2"/>34 750</text:p>
          </table:table-cell>
          <table:table-cell office:value-type="float" office:value="142.94499999999999" table:style-name="ce48">
            <text:p><text:s text:c="3"/>143</text:p>
          </table:table-cell>
          <table:table-cell office:value-type="float" office:value="20584.173999999999" table:style-name="ce48">
            <text:p><text:s text:c="2"/>20 584</text:p>
          </table:table-cell>
          <table:table-cell office:value-type="float" office:value="20814.59" table:style-name="ce48">
            <text:p><text:s text:c="2"/>20 815</text:p>
          </table:table-cell>
          <table:table-cell office:value-type="float" office:value="18581.916000000001" table:style-name="ce48">
            <text:p><text:s text:c="2"/>18 582</text:p>
          </table:table-cell>
          <table:table-cell office:value-type="float" office:value="42861.377999999997" table:style-name="ce48">
            <text:p><text:s text:c="2"/>42 861</text:p>
          </table:table-cell>
          <table:table-cell office:value-type="float" office:value="959042.81499999994" table:style-name="ce48">
            <text:p><text:s text:c="2"/>959 043</text:p>
          </table:table-cell>
          <table:table-cell office:value-type="string" table:style-name="ce60">
            <text:p><text:s text:c="2"/>Fishery Products</text:p>
          </table:table-cell>
          <table:table-cell table:number-columns-repeated="16362"/>
        </table:table-row>
        <table:table-row table:style-name="ro6">
          <table:table-cell table:style-name="ce56"/>
          <table:table-cell office:value-type="string" table:number-columns-spanned="3" table:number-rows-spanned="1" table:style-name="ce58">
            <text:p><text:s text:c="2"/><text:span text:style-name="T5">林產品</text:span></text:p>
          </table:table-cell>
          <table:covered-table-cell table:number-columns-repeated="2"/>
          <table:table-cell office:value-type="float" office:value="1120664.8470000001" table:style-name="ce48">
            <text:p><text:s/>1 120 665</text:p>
          </table:table-cell>
          <table:table-cell office:value-type="float" office:value="14053.672" table:style-name="ce48">
            <text:p><text:s text:c="2"/>14 054</text:p>
          </table:table-cell>
          <table:table-cell office:value-type="float" office:value="284704.663" table:style-name="ce48">
            <text:p><text:s text:c="2"/>284 705</text:p>
          </table:table-cell>
          <table:table-cell office:value-type="string" table:style-name="ce48">
            <text:p>-</text:p>
          </table:table-cell>
          <table:table-cell office:value-type="float" office:value="18131.198" table:style-name="ce48">
            <text:p><text:s text:c="2"/>18 131</text:p>
          </table:table-cell>
          <table:table-cell office:value-type="float" office:value="80295.197" table:style-name="ce48">
            <text:p><text:s text:c="2"/>80 295</text:p>
          </table:table-cell>
          <table:table-cell office:value-type="float" office:value="99089.913" table:style-name="ce48">
            <text:p><text:s text:c="2"/>99 090</text:p>
          </table:table-cell>
          <table:table-cell office:value-type="float" office:value="160602.54199999999" table:style-name="ce48">
            <text:p><text:s text:c="2"/>160 603</text:p>
          </table:table-cell>
          <table:table-cell table:style-name="ce12"/>
          <table:table-cell office:value-type="float" office:value="137.048" table:style-name="ce48">
            <text:p><text:s text:c="3"/>137</text:p>
          </table:table-cell>
          <table:table-cell office:value-type="float" office:value="73577.864000000001" table:style-name="ce48">
            <text:p><text:s text:c="2"/>73 578</text:p>
          </table:table-cell>
          <table:table-cell office:value-type="float" office:value="3.6160000000000001" table:style-name="ce48">
            <text:p><text:s text:c="3"/>4</text:p>
          </table:table-cell>
          <table:table-cell office:value-type="float" office:value="16951.534" table:style-name="ce48">
            <text:p><text:s text:c="2"/>16 952</text:p>
          </table:table-cell>
          <table:table-cell office:value-type="float" office:value="46670.46" table:style-name="ce48">
            <text:p><text:s text:c="2"/>46 670</text:p>
          </table:table-cell>
          <table:table-cell office:value-type="float" office:value="54249.764999999999" table:style-name="ce48">
            <text:p><text:s text:c="2"/>54 250</text:p>
          </table:table-cell>
          <table:table-cell office:value-type="float" office:value="61109.936000000002" table:style-name="ce48">
            <text:p><text:s text:c="2"/>61 110</text:p>
          </table:table-cell>
          <table:table-cell office:value-type="float" office:value="211087.43900000001" table:style-name="ce48">
            <text:p><text:s text:c="2"/>211 087</text:p>
          </table:table-cell>
          <table:table-cell office:value-type="string" table:style-name="ce60">
            <text:p><text:s text:c="2"/>Forest Products</text:p>
          </table:table-cell>
          <table:table-cell table:number-columns-repeated="16362"/>
        </table:table-row>
        <table:table-row table:style-name="ro5">
          <table:table-cell table:number-columns-repeated="4" table:style-name="ce50"/>
          <table:table-cell table:style-name="ce64"/>
          <table:table-cell table:number-columns-repeated="7" table:style-name="ce65"/>
          <table:table-cell table:style-name="ce12"/>
          <table:table-cell table:number-columns-repeated="8" table:style-name="ce65"/>
          <table:table-cell table:style-name="ce66"/>
          <table:table-cell table:number-columns-repeated="16362"/>
        </table:table-row>
        <table:table-row table:style-name="ro8">
          <table:table-cell office:value-type="string" table:number-columns-spanned="4" table:number-rows-spanned="1" table:style-name="ce79">
            <text:p><text:span text:style-name="T5">當年與上年</text:span></text:p>
          </table:table-cell>
          <table:covered-table-cell table:number-columns-repeated="3"/>
          <table:table-cell office:value-type="float" office:value="3.2047246110708825" table:number-columns-spanned="1" table:number-rows-spanned="2" table:style-name="ce69">
            <text:p>3.20<text:s/></text:p>
          </table:table-cell>
          <table:table-cell office:value-type="float" office:value="5.984611553844128" table:number-columns-spanned="1" table:number-rows-spanned="2" table:style-name="ce70">
            <text:p>5.98<text:s/></text:p>
          </table:table-cell>
          <table:table-cell office:value-type="float" office:value="3.1718832705239972" table:number-columns-spanned="1" table:number-rows-spanned="2" table:style-name="ce70">
            <text:p>3.17<text:s/></text:p>
          </table:table-cell>
          <table:table-cell office:value-type="float" office:value="-18.979289086366748" table:number-columns-spanned="1" table:number-rows-spanned="2" table:style-name="ce70">
            <text:p>-18.98<text:s/></text:p>
          </table:table-cell>
          <table:table-cell office:value-type="float" office:value="17.184404384957023" table:number-columns-spanned="1" table:number-rows-spanned="2" table:style-name="ce70">
            <text:p>17.18<text:s/></text:p>
          </table:table-cell>
          <table:table-cell office:value-type="float" office:value="13.560735409729116" table:number-columns-spanned="1" table:number-rows-spanned="2" table:style-name="ce70">
            <text:p>13.56<text:s/></text:p>
          </table:table-cell>
          <table:table-cell office:value-type="float" office:value="-8.2460219100563066" table:number-columns-spanned="1" table:number-rows-spanned="2" table:style-name="ce70">
            <text:p>-8.25<text:s/></text:p>
          </table:table-cell>
          <table:table-cell office:value-type="float" office:value="1.5291211551706219" table:number-columns-spanned="1" table:number-rows-spanned="2" table:style-name="ce70">
            <text:p>1.53<text:s/></text:p>
          </table:table-cell>
          <table:table-cell table:style-name="ce12"/>
          <table:table-cell office:value-type="float" office:value="9.0952491954761818" table:number-columns-spanned="1" table:number-rows-spanned="2" table:style-name="ce70">
            <text:p>9.10<text:s/></text:p>
          </table:table-cell>
          <table:table-cell office:value-type="float" office:value="3.1969529775818524" table:number-columns-spanned="1" table:number-rows-spanned="2" table:style-name="ce70">
            <text:p>3.20<text:s/></text:p>
          </table:table-cell>
          <table:table-cell office:value-type="float" office:value="5.5178414482958811" table:number-columns-spanned="1" table:number-rows-spanned="2" table:style-name="ce70">
            <text:p>5.52<text:s/></text:p>
          </table:table-cell>
          <table:table-cell office:value-type="float" office:value="-43.30448211139182" table:number-columns-spanned="1" table:number-rows-spanned="2" table:style-name="ce70">
            <text:p>-43.30<text:s/></text:p>
          </table:table-cell>
          <table:table-cell office:value-type="float" office:value="1.409602352973395" table:number-columns-spanned="1" table:number-rows-spanned="2" table:style-name="ce70">
            <text:p>1.41<text:s/></text:p>
          </table:table-cell>
          <table:table-cell office:value-type="float" office:value="13.000924856422266" table:number-columns-spanned="1" table:number-rows-spanned="2" table:style-name="ce70">
            <text:p>13.00<text:s/></text:p>
          </table:table-cell>
          <table:table-cell office:value-type="float" office:value="19.249301442822556" table:number-columns-spanned="1" table:number-rows-spanned="2" table:style-name="ce70">
            <text:p>19.25<text:s/></text:p>
          </table:table-cell>
          <table:table-cell office:value-type="float" office:value="4.0859865632486638" table:number-columns-spanned="1" table:number-rows-spanned="2" table:style-name="ce94">
            <text:p>4.09<text:s/></text:p>
          </table:table-cell>
          <table:table-cell office:value-type="string" table:number-columns-spanned="1" table:number-rows-spanned="2" table:style-name="ce35">
            <text:p>Change %</text:p>
          </table:table-cell>
          <table:table-cell table:number-columns-repeated="16362"/>
        </table:table-row>
        <table:table-row table:style-name="ro8">
          <table:table-cell office:value-type="string" table:number-columns-spanned="4" table:number-rows-spanned="1" table:style-name="ce81">
            <text:p><text:span text:style-name="T5">比較</text:span>(%)</text:p>
          </table:table-cell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2"/>
        </table:table-row>
        <table:table-row table:style-name="ro5">
          <table:table-cell table:number-columns-repeated="3" table:style-name="ce82"/>
          <table:table-cell table:style-name="ce83"/>
          <table:table-cell table:number-columns-repeated="8" table:style-name="ce84"/>
          <table:table-cell table:style-name="ce12"/>
          <table:table-cell table:number-columns-repeated="8" table:style-name="ce84"/>
          <table:table-cell table:style-name="ce85"/>
          <table:table-cell table:number-columns-repeated="16362"/>
        </table:table-row>
        <table:table-row table:style-name="ro9">
          <table:table-cell office:value-type="string" table:number-columns-spanned="8" table:number-rows-spanned="1" table:style-name="ce86">
            <text:p>註︰不含復出口及復進口。</text:p>
          </table:table-cell>
          <table:covered-table-cell table:number-columns-repeated="7"/>
          <table:table-cell table:number-columns-repeated="4" table:style-name="ce75"/>
          <table:table-cell table:style-name="ce12"/>
          <table:table-cell office:value-type="string" table:number-columns-spanned="7" table:number-rows-spanned="1" table:style-name="ce87">
            <text:p>Note: Re-export and re-import are not included.</text:p>
          </table:table-cell>
          <table:covered-table-cell table:number-columns-repeated="6"/>
          <table:table-cell table:style-name="ce75"/>
          <table:table-cell table:number-columns-repeated="16363" table:style-name="ce12"/>
        </table:table-row>
        <table:table-row table:style-name="ro10">
          <table:table-cell office:value-type="string" table:number-columns-spanned="8" table:number-rows-spanned="1" table:style-name="ce89">
            <text:p>資料來源：財政部關務署。</text:p>
          </table:table-cell>
          <table:covered-table-cell table:number-columns-repeated="7"/>
          <table:table-cell table:number-columns-repeated="4" table:style-name="ce90"/>
          <table:table-cell table:style-name="ce91"/>
          <table:table-cell office:value-type="string" table:number-columns-spanned="7" table:number-rows-spanned="1" table:style-name="ce92">
            <text:p>Source: Customs Administration, Ministry of Finance.</text:p>
          </table:table-cell>
          <table:covered-table-cell table:number-columns-repeated="6"/>
          <table:table-cell table:style-name="ce90"/>
          <table:table-cell table:number-columns-repeated="16363" table:style-name="ce91"/>
        </table:table-row>
        <table:table-row table:number-rows-repeated="5" table:style-name="ro10">
          <table:table-cell table:number-columns-repeated="4" table:style-name="ce12"/>
          <table:table-cell table:number-columns-repeated="8" table:style-name="ce75"/>
          <table:table-cell table:style-name="ce12"/>
          <table:table-cell table:number-columns-repeated="8" table:style-name="ce75"/>
          <table:table-cell table:number-columns-repeated="16363" table:style-name="ce12"/>
        </table:table-row>
        <table:table-row table:number-rows-repeated="186" table:style-name="ro10">
          <table:table-cell table:number-columns-repeated="4"/>
          <table:table-cell table:number-columns-repeated="8" table:style-name="ce75"/>
          <table:table-cell table:style-name="ce12"/>
          <table:table-cell table:number-columns-repeated="8" table:style-name="ce75"/>
          <table:table-cell table:number-columns-repeated="16363"/>
        </table:table-row>
        <table:table-row table:style-name="ro10">
          <table:table-cell table:number-columns-repeated="4"/>
          <table:table-cell table:number-columns-repeated="8" table:style-name="ce75"/>
          <table:table-cell table:number-columns-repeated="16372" table:style-name="ce12"/>
        </table:table-row>
        <table:table-row table:number-rows-repeated="104832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49P2">
      <number:text> </number:text>
      <number:fill-character> </number:fill-character>
      <number:text>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decimal-places="2" number:min-integer-digits="1" number:grouping="true"/>
      <number:text> </number:text>
    </number:number-style>
    <number:number-style style:name="N51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20462__34920_1_32__32__32__21488__28771__27511__24180__36914__20986__21475__36031__26131_" style:display-name="一般_修表1   台灣歷年進出口貿易" style:family="table-cell" style:data-style-name="N0">
      <style:table-cell-properties style:vertical-align="automatic" fo:background-color="transparent"/>
      <style:text-properties fo:color="#000000"/>
    </style:style>
    <style:style style:name="_19968__33324___20462__34920_3_23565__20027__35201__22283__23478__36786__29986__21697__36914__20986__21475__36031__26131_" style:display-name="一般_修表3對主要國家農產品進出口貿易" style:family="table-cell" style:data-style-name="N0">
      <style:table-cell-properties style:vertical-align="automatic" fo:background-color="transparent"/>
      <style:text-properties fo:color="#000000"/>
    </style:style>
    <style:style style:name="_21315__20998__20301_" style:display-name="千分位" style:family="table-cell" style:data-style-name="N35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5T02:32:08Z</dc:date>
  </office:meta>
</office:document-meta>
</file>