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4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85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85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_32789__22320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3._26519__22320__38754__31309__33287__33988__31309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85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_19968__33324__85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" style:family="table-cell" style:parent-style-name="_19968__33324__85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_19968__33324__85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11" style:family="table-cell" style:parent-style-name="_19968__33324__85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12" style:family="table-cell" style:parent-style-name="_19968__33324__85" style:data-style-name="N0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85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4" style:family="table-cell" style:parent-style-name="_19968__33324__85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15" style:family="table-cell" style:parent-style-name="_19968__33324__85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16" style:family="table-cell" style:parent-style-name="_19968__33324__85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" style:family="table-cell" style:parent-style-name="_19968__33324__85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8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9" style:family="table-cell" style:parent-style-name="_19968__33324__85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0" style:family="table-cell" style:parent-style-name="_19968__33324__85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85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85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7H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85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27H" style:data-style-name="N0">
      <style:table-cell-properties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85" style:data-style-name="N48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_19968__33324__85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_19968__33324__85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_19968__33324__85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85" style:data-style-name="N0">
      <style:table-cell-properties fo:border-top="none" fo:border-bottom="thin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85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85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85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85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8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83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85_32_2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9" style:family="table-cell" style:parent-style-name="_19968__33324__85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0" style:family="table-cell" style:parent-style-name="_19968__33324__8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_19968__33324__8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" style:family="table-cell" style:parent-style-name="_19968__33324___32789__22320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43" style:family="table-cell" style:parent-style-name="_19968__33324__8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4" style:family="table-cell" style:parent-style-name="_19968__33324__85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_19968__33324__85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_19968__33324___32789__22320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7" style:family="table-cell" style:parent-style-name="_19968__33324__85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8" style:family="table-cell" style:parent-style-name="_19968__33324__85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50" style:family="table-cell" style:parent-style-name="_19968__33324__85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1" style:family="table-cell" style:parent-style-name="_19968__33324__85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2" style:family="table-cell" style:parent-style-name="_19968__33324__85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_19968__33324__85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5_32_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5" style:family="table-cell" style:parent-style-name="_19968__33324__85_32_2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85_32_2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85_32_2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85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85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85_32_2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85_32_2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85_32_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3" style:family="table-cell" style:parent-style-name="_19968__33324__85_32_2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85_32_2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85_32_2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85_32_2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85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85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85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85_32_2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85_32_2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87854166666667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4.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林地面積" table:style-name="ta1">
        <table:table-column table:style-name="co1" table:default-cell-style-name="ce29"/>
        <table:table-column table:style-name="co2" table:number-columns-repeated="5" table:default-cell-style-name="ce29"/>
        <table:table-column table:style-name="co3" table:default-cell-style-name="ce29"/>
        <table:table-column table:style-name="co4" table:number-columns-repeated="6" table:default-cell-style-name="ce29"/>
        <table:table-column table:style-name="co1" table:default-cell-style-name="ce29"/>
        <table:table-column table:style-name="co5" table:number-columns-repeated="16370" table:default-cell-style-name="ce29"/>
        <table:table-row table:style-name="ro1">
          <table:table-cell office:value-type="string" table:style-name="ce2">
            <text:p><text:s/>232 <text:s text:c="4"/>114<text:span text:style-name="T1">年農業統計年報</text:span></text:p>
          </table:table-cell>
          <table:table-cell table:number-columns-repeated="10" table:style-name="ce3"/>
          <table:table-cell table:style-name="ce4"/>
          <table:table-cell table:style-name="ce5"/>
          <table:table-cell office:value-type="string" table:style-name="ce6">
            <text:p>AG. STATISTICS YEARBOOK 2025 <text:s text:c="4"/>233</text:p>
          </table:table-cell>
          <table:table-cell table:number-columns-repeated="16370" table:style-name="ce3"/>
        </table:table-row>
        <table:table-row table:style-name="ro2">
          <table:table-cell office:value-type="string" table:number-columns-spanned="6" table:number-rows-spanned="1" table:style-name="ce38">
            <text:p>3.<text:s text:c="2"/><text:span text:style-name="T3">林地面積與蓄積</text:span></text:p>
          </table:table-cell>
          <table:covered-table-cell table:number-columns-repeated="5"/>
          <table:table-cell table:style-name="ce39"/>
          <table:table-cell office:value-type="string" table:number-columns-spanned="6" table:number-rows-spanned="1" table:style-name="ce38">
            <text:p>3. <text:s/>Forest Land Area and Growing Stocks</text:p>
          </table:table-cell>
          <table:covered-table-cell table:number-columns-repeated="5"/>
          <table:table-cell table:style-name="ce40"/>
          <table:table-cell table:number-columns-repeated="16370" table:style-name="ce39"/>
        </table:table-row>
        <table:table-row table:style-name="ro3">
          <table:table-cell table:number-columns-repeated="2" table:style-name="ce41"/>
          <table:table-cell table:number-columns-repeated="2" table:style-name="ce40"/>
          <table:table-cell table:style-name="ce42"/>
          <table:table-cell table:style-name="ce43"/>
          <table:table-cell table:style-name="ce39"/>
          <table:table-cell table:style-name="ce44"/>
          <table:table-cell table:style-name="ce40"/>
          <table:table-cell table:style-name="ce45"/>
          <table:table-cell table:style-name="ce42"/>
          <table:table-cell table:style-name="ce46"/>
          <table:table-cell table:style-name="ce43"/>
          <table:table-cell table:style-name="ce47"/>
          <table:table-cell table:number-columns-repeated="16370" table:style-name="ce39"/>
        </table:table-row>
        <table:table-row table:style-name="ro4">
          <table:table-cell table:style-name="ce48"/>
          <table:table-cell table:number-columns-spanned="4" table:number-rows-spanned="1" table:style-name="ce49"/>
          <table:covered-table-cell table:number-columns-repeated="3"/>
          <table:table-cell table:number-columns-repeated="2" table:style-name="ce50"/>
          <table:table-cell table:number-columns-repeated="3" table:style-name="ce48"/>
          <table:table-cell table:style-name="ce51"/>
          <table:table-cell table:style-name="ce52"/>
          <table:table-cell table:number-columns-repeated="2" table:style-name="ce48"/>
          <table:table-cell table:number-columns-repeated="16370" table:style-name="ce50"/>
        </table:table-row>
        <table:table-row table:style-name="ro5">
          <table:table-cell table:style-name="ce53"/>
          <table:table-cell office:value-type="string" table:number-columns-spanned="3" table:number-rows-spanned="1" table:style-name="ce54">
            <text:p>合 <text:s text:c="5"/>計</text:p>
          </table:table-cell>
          <table:covered-table-cell table:number-columns-repeated="2"/>
          <table:table-cell office:value-type="string" table:number-columns-spanned="2" table:number-rows-spanned="1" table:style-name="ce54">
            <text:p>針 葉 樹<text:s/></text:p>
          </table:table-cell>
          <table:covered-table-cell/>
          <table:table-cell table:style-name="ce55"/>
          <table:table-cell office:value-type="string" table:number-columns-spanned="2" table:number-rows-spanned="1" table:style-name="ce56">
            <text:p>闊針葉混淆林</text:p>
          </table:table-cell>
          <table:covered-table-cell/>
          <table:table-cell office:value-type="string" table:number-columns-spanned="2" table:number-rows-spanned="1" table:style-name="ce54">
            <text:p>闊 葉 樹<text:s/></text:p>
          </table:table-cell>
          <table:covered-table-cell/>
          <table:table-cell office:value-type="string" table:number-columns-spanned="2" table:number-rows-spanned="1" table:style-name="ce54">
            <text:p>竹 <text:s text:c="5"/>林</text:p>
          </table:table-cell>
          <table:covered-table-cell/>
          <table:table-cell table:style-name="ce57"/>
          <table:table-cell table:number-columns-repeated="16370" table:style-name="ce53"/>
        </table:table-row>
        <table:table-row table:style-name="ro6">
          <table:table-cell office:value-type="string" table:style-name="ce58">
            <text:p>地<text:span text:style-name="T2"><text:s text:c="9"/></text:span>區<text:span text:style-name="T2"><text:s text:c="9"/></text:span>別</text:p>
          </table:table-cell>
          <table:table-cell office:value-type="string" table:number-columns-spanned="3" table:number-rows-spanned="1" table:style-name="ce59">
            <text:p><text:s/>Total</text:p>
          </table:table-cell>
          <table:covered-table-cell table:number-columns-repeated="2"/>
          <table:table-cell office:value-type="string" table:number-columns-spanned="2" table:number-rows-spanned="1" table:style-name="ce59">
            <text:p>Conifers</text:p>
          </table:table-cell>
          <table:covered-table-cell/>
          <table:table-cell table:style-name="ce55"/>
          <table:table-cell office:value-type="string" table:number-columns-spanned="2" table:number-rows-spanned="1" table:style-name="ce60">
            <text:p>Conifer <text:s/>Hardwoods Mixture</text:p>
          </table:table-cell>
          <table:covered-table-cell/>
          <table:table-cell office:value-type="string" table:number-columns-spanned="2" table:number-rows-spanned="1" table:style-name="ce59">
            <text:p>Hardwoods</text:p>
          </table:table-cell>
          <table:covered-table-cell/>
          <table:table-cell office:value-type="string" table:number-columns-spanned="2" table:number-rows-spanned="1" table:style-name="ce59">
            <text:p>Bamboo</text:p>
          </table:table-cell>
          <table:covered-table-cell/>
          <table:table-cell office:value-type="string" table:style-name="ce57">
            <text:p>District</text:p>
          </table:table-cell>
          <table:table-cell table:number-columns-repeated="16370" table:style-name="ce53"/>
        </table:table-row>
        <table:table-row table:style-name="ro6">
          <table:table-cell table:style-name="ce61"/>
          <table:table-cell office:value-type="string" table:style-name="ce62">
            <text:p>面<text:span text:style-name="T2"><text:s text:c="4"/></text:span>積</text:p>
          </table:table-cell>
          <table:table-cell office:value-type="string" table:style-name="ce63">
            <text:p>蓄<text:span text:style-name="T2"><text:s text:c="4"/></text:span>積</text:p>
          </table:table-cell>
          <table:table-cell office:value-type="string" table:style-name="ce62">
            <text:p>株<text:span text:style-name="T2"><text:s text:c="4"/></text:span>數</text:p>
          </table:table-cell>
          <table:table-cell office:value-type="string" table:style-name="ce63">
            <text:p>面<text:span text:style-name="T2"><text:s text:c="4"/></text:span>積</text:p>
          </table:table-cell>
          <table:table-cell office:value-type="string" table:style-name="ce63">
            <text:p>蓄<text:span text:style-name="T2"><text:s text:c="4"/></text:span>積</text:p>
          </table:table-cell>
          <table:table-cell table:style-name="ce64"/>
          <table:table-cell office:value-type="string" table:style-name="ce63">
            <text:p>面<text:span text:style-name="T2"><text:s text:c="4"/></text:span>積</text:p>
          </table:table-cell>
          <table:table-cell office:value-type="string" table:style-name="ce63">
            <text:p>蓄<text:span text:style-name="T2"><text:s text:c="4"/></text:span>積</text:p>
          </table:table-cell>
          <table:table-cell office:value-type="string" table:style-name="ce63">
            <text:p>面<text:span text:style-name="T2"><text:s text:c="4"/></text:span>積</text:p>
          </table:table-cell>
          <table:table-cell office:value-type="string" table:style-name="ce63">
            <text:p>蓄<text:span text:style-name="T2"><text:s text:c="4"/></text:span>積</text:p>
          </table:table-cell>
          <table:table-cell office:value-type="string" table:style-name="ce63">
            <text:p>面<text:span text:style-name="T2"><text:s text:c="4"/></text:span>積</text:p>
          </table:table-cell>
          <table:table-cell office:value-type="string" table:style-name="ce65">
            <text:p>株<text:span text:style-name="T2"><text:s text:c="4"/></text:span>數</text:p>
          </table:table-cell>
          <table:table-cell table:style-name="ce66"/>
          <table:table-cell table:number-columns-repeated="16370" table:style-name="ce53"/>
        </table:table-row>
        <table:table-row table:style-name="ro7">
          <table:table-cell table:style-name="ce67"/>
          <table:table-cell office:value-type="string" table:style-name="ce68">
            <text:p>Area</text:p>
          </table:table-cell>
          <table:table-cell office:value-type="string" table:style-name="ce69">
            <text:p>Growing Stocks</text:p>
          </table:table-cell>
          <table:table-cell office:value-type="string" table:style-name="ce68">
            <text:p>Plant Number</text:p>
          </table:table-cell>
          <table:table-cell office:value-type="string" table:style-name="ce70">
            <text:p>Area</text:p>
          </table:table-cell>
          <table:table-cell office:value-type="string" table:style-name="ce70">
            <text:p>Growing Stocks</text:p>
          </table:table-cell>
          <table:table-cell table:style-name="ce64"/>
          <table:table-cell office:value-type="string" table:style-name="ce70">
            <text:p>Area</text:p>
          </table:table-cell>
          <table:table-cell office:value-type="string" table:style-name="ce70">
            <text:p>Growing Stocks</text:p>
          </table:table-cell>
          <table:table-cell office:value-type="string" table:style-name="ce70">
            <text:p>Area</text:p>
          </table:table-cell>
          <table:table-cell office:value-type="string" table:style-name="ce70">
            <text:p>Growing Stocks</text:p>
          </table:table-cell>
          <table:table-cell office:value-type="string" table:style-name="ce70">
            <text:p>Area</text:p>
          </table:table-cell>
          <table:table-cell office:value-type="string" table:style-name="ce69">
            <text:p>Plant Number</text:p>
          </table:table-cell>
          <table:table-cell table:style-name="ce71"/>
          <table:table-cell table:number-columns-repeated="16370" table:style-name="ce53"/>
        </table:table-row>
        <table:table-row table:style-name="ro8">
          <table:table-cell table:style-name="ce3"/>
          <table:table-cell office:value-type="string" table:style-name="ce10">
            <text:p>公頃</text:p>
          </table:table-cell>
          <table:table-cell office:value-type="string" table:style-name="ce11">
            <text:p>立方公尺</text:p>
          </table:table-cell>
          <table:table-cell office:value-type="string" table:style-name="ce11">
            <text:p>株</text:p>
          </table:table-cell>
          <table:table-cell office:value-type="string" table:style-name="ce11">
            <text:p>公頃</text:p>
          </table:table-cell>
          <table:table-cell office:value-type="string" table:style-name="ce11">
            <text:p>立方公尺</text:p>
          </table:table-cell>
          <table:table-cell table:style-name="ce12"/>
          <table:table-cell office:value-type="string" table:style-name="ce11">
            <text:p>公頃</text:p>
          </table:table-cell>
          <table:table-cell office:value-type="string" table:style-name="ce11">
            <text:p>立方公尺</text:p>
          </table:table-cell>
          <table:table-cell office:value-type="string" table:style-name="ce11">
            <text:p>公頃</text:p>
          </table:table-cell>
          <table:table-cell office:value-type="string" table:style-name="ce11">
            <text:p>立方公尺</text:p>
          </table:table-cell>
          <table:table-cell office:value-type="string" table:style-name="ce11">
            <text:p>公頃</text:p>
          </table:table-cell>
          <table:table-cell office:value-type="string" table:style-name="ce11">
            <text:p>株</text:p>
          </table:table-cell>
          <table:table-cell table:style-name="ce8"/>
          <table:table-cell table:number-columns-repeated="16370" table:style-name="ce3"/>
        </table:table-row>
        <table:table-row table:style-name="ro8">
          <table:table-cell table:style-name="ce3"/>
          <table:table-cell office:value-type="string" table:style-name="ce13">
            <text:p>ha</text:p>
          </table:table-cell>
          <table:table-cell office:value-type="string" table:style-name="ce14">
            <text:p>m<text:span text:style-name="T4">3</text:span></text:p>
          </table:table-cell>
          <table:table-cell office:value-type="string" table:style-name="ce14">
            <text:p>Stock</text:p>
          </table:table-cell>
          <table:table-cell office:value-type="string" table:style-name="ce14">
            <text:p>ha</text:p>
          </table:table-cell>
          <table:table-cell office:value-type="string" table:style-name="ce14">
            <text:p>m<text:span text:style-name="T4">3</text:span></text:p>
          </table:table-cell>
          <table:table-cell table:style-name="ce12"/>
          <table:table-cell office:value-type="string" table:style-name="ce14">
            <text:p>ha</text:p>
          </table:table-cell>
          <table:table-cell office:value-type="string" table:style-name="ce14">
            <text:p>m<text:span text:style-name="T4">3</text:span></text:p>
          </table:table-cell>
          <table:table-cell office:value-type="string" table:style-name="ce14">
            <text:p>ha</text:p>
          </table:table-cell>
          <table:table-cell office:value-type="string" table:style-name="ce14">
            <text:p>m<text:span text:style-name="T4">3</text:span></text:p>
          </table:table-cell>
          <table:table-cell office:value-type="string" table:style-name="ce14">
            <text:p>ha</text:p>
          </table:table-cell>
          <table:table-cell office:value-type="string" table:style-name="ce14">
            <text:p>Stock</text:p>
          </table:table-cell>
          <table:table-cell table:style-name="ce8"/>
          <table:table-cell table:number-columns-repeated="16370" table:style-name="ce3"/>
        </table:table-row>
        <table:table-row table:style-name="ro9">
          <table:table-cell table:style-name="ce3"/>
          <table:table-cell table:style-name="ce7"/>
          <table:table-cell table:number-columns-repeated="11" table:style-name="ce3"/>
          <table:table-cell table:style-name="ce7"/>
          <table:table-cell table:number-columns-repeated="16370" table:style-name="ce3"/>
        </table:table-row>
        <table:table-row table:style-name="ro10">
          <table:table-cell office:value-type="string" table:style-name="ce15">
            <text:p>全<text:span text:style-name="T6"><text:s text:c="35"/></text:span>國</text:p>
          </table:table-cell>
          <table:table-cell office:value-type="float" office:value="2232268.14422919" table:style-name="ce16">
            <text:p><text:s/>2 232 268</text:p>
          </table:table-cell>
          <table:table-cell office:value-type="float" office:value="656847088.99306202" table:style-name="ce17">
            <text:p><text:s/>656 847 089</text:p>
          </table:table-cell>
          <table:table-cell office:value-type="float" office:value="990912146.00636899" table:style-name="ce17">
            <text:p><text:s/>990 912 146</text:p>
          </table:table-cell>
          <table:table-cell office:value-type="float" office:value="298092.59470815503" table:style-name="ce17">
            <text:p><text:s text:c="2"/>298 093</text:p>
          </table:table-cell>
          <table:table-cell office:value-type="float" office:value="158662764.45936301" table:style-name="ce17">
            <text:p><text:s/>158 662 764</text:p>
          </table:table-cell>
          <table:table-cell table:style-name="ce17"/>
          <table:table-cell office:value-type="float" office:value="221662.49065616599" table:style-name="ce17">
            <text:p><text:s text:c="2"/>221 662</text:p>
          </table:table-cell>
          <table:table-cell office:value-type="float" office:value="80869476.530129895" table:style-name="ce17">
            <text:p><text:s/>80 869 477</text:p>
          </table:table-cell>
          <table:table-cell office:value-type="float" office:value="1604052.9878709" table:style-name="ce17">
            <text:p><text:s/>1 604 053</text:p>
          </table:table-cell>
          <table:table-cell office:value-type="float" office:value="417314848.00357002" table:style-name="ce17">
            <text:p><text:s/>417 314 848</text:p>
          </table:table-cell>
          <table:table-cell office:value-type="float" office:value="108460.07099397499" table:style-name="ce17">
            <text:p><text:s text:c="2"/>108 460</text:p>
          </table:table-cell>
          <table:table-cell office:value-type="float" office:value="990912146.00636899" table:style-name="ce17">
            <text:p><text:s/>990 912 146</text:p>
          </table:table-cell>
          <table:table-cell office:value-type="string" table:style-name="ce18">
            <text:p>Nationwide</text:p>
          </table:table-cell>
          <table:table-cell table:number-columns-repeated="16370" table:style-name="ce19"/>
        </table:table-row>
        <table:table-row table:style-name="ro11">
          <table:table-cell table:style-name="ce3"/>
          <table:table-cell table:style-name="ce20"/>
          <table:table-cell table:number-columns-repeated="11" table:style-name="ce21"/>
          <table:table-cell table:style-name="ce22"/>
          <table:table-cell table:number-columns-repeated="16370" table:style-name="ce3"/>
        </table:table-row>
        <table:table-row table:style-name="ro10">
          <table:table-cell office:value-type="string" table:style-name="ce23">
            <text:p>新 <text:s text:c="7"/>北 <text:s text:c="7"/>市</text:p>
          </table:table-cell>
          <table:table-cell office:value-type="float" office:value="153210.23652285399" table:style-name="ce20">
            <text:p><text:s text:c="2"/>153 210</text:p>
          </table:table-cell>
          <table:table-cell office:value-type="float" office:value="42816618.088674799" table:style-name="ce21">
            <text:p><text:s/>42 816 618</text:p>
          </table:table-cell>
          <table:table-cell office:value-type="float" office:value="55015503.770652898" table:style-name="ce21">
            <text:p><text:s/>55 015 504</text:p>
          </table:table-cell>
          <table:table-cell office:value-type="float" office:value="7169.6274258878002" table:style-name="ce21">
            <text:p><text:s text:c="2"/>7 170</text:p>
          </table:table-cell>
          <table:table-cell office:value-type="float" office:value="3816105.8937030602" table:style-name="ce21">
            <text:p><text:s/>3 816 106</text:p>
          </table:table-cell>
          <table:table-cell table:style-name="ce21"/>
          <table:table-cell office:value-type="float" office:value="9692.7346235083005" table:style-name="ce21">
            <text:p><text:s text:c="2"/>9 693</text:p>
          </table:table-cell>
          <table:table-cell office:value-type="float" office:value="4002826.1096355398" table:style-name="ce21">
            <text:p><text:s/>4 002 826</text:p>
          </table:table-cell>
          <table:table-cell office:value-type="float" office:value="130335.107324903" table:style-name="ce21">
            <text:p><text:s text:c="2"/>130 335</text:p>
          </table:table-cell>
          <table:table-cell office:value-type="float" office:value="34997686.085336201" table:style-name="ce21">
            <text:p><text:s/>34 997 686</text:p>
          </table:table-cell>
          <table:table-cell office:value-type="float" office:value="6012.7671485549999" table:style-name="ce21">
            <text:p><text:s text:c="2"/>6 013</text:p>
          </table:table-cell>
          <table:table-cell office:value-type="float" office:value="55015503.770652898" table:style-name="ce24">
            <text:p><text:s/>55 015 504</text:p>
          </table:table-cell>
          <table:table-cell office:value-type="string" table:style-name="ce25">
            <text:p>New Taipei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number-columns-repeated="11" table:style-name="ce21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臺 <text:s text:c="7"/>北 <text:s text:c="7"/>市</text:p>
          </table:table-cell>
          <table:table-cell office:value-type="float" office:value="10395.110627718301" table:style-name="ce20">
            <text:p><text:s text:c="2"/>10 395</text:p>
          </table:table-cell>
          <table:table-cell office:value-type="float" office:value="2793275.5838287701" table:style-name="ce21">
            <text:p><text:s/>2 793 276</text:p>
          </table:table-cell>
          <table:table-cell office:value-type="float" office:value="3059859.7213359601" table:style-name="ce21">
            <text:p><text:s/>3 059 860</text:p>
          </table:table-cell>
          <table:table-cell office:value-type="float" office:value="52.630157065699997" table:style-name="ce21">
            <text:p><text:s text:c="3"/>53</text:p>
          </table:table-cell>
          <table:table-cell office:value-type="float" office:value="28012.927399804099" table:style-name="ce21">
            <text:p><text:s text:c="2"/>28 013</text:p>
          </table:table-cell>
          <table:table-cell table:style-name="ce17"/>
          <table:table-cell office:value-type="float" office:value="79.618713211599996" table:style-name="ce21">
            <text:p><text:s text:c="3"/>80</text:p>
          </table:table-cell>
          <table:table-cell office:value-type="float" office:value="16300.8304863989" table:style-name="ce21">
            <text:p><text:s text:c="2"/>16 301</text:p>
          </table:table-cell>
          <table:table-cell office:value-type="float" office:value="9927.8781734091008" table:style-name="ce21">
            <text:p><text:s text:c="2"/>9 928</text:p>
          </table:table-cell>
          <table:table-cell office:value-type="float" office:value="2748961.8259425601" table:style-name="ce21">
            <text:p><text:s/>2 748 962</text:p>
          </table:table-cell>
          <table:table-cell office:value-type="float" office:value="334.98358403179998" table:style-name="ce21">
            <text:p><text:s text:c="3"/>335</text:p>
          </table:table-cell>
          <table:table-cell office:value-type="float" office:value="3059859.7213359601" table:style-name="ce24">
            <text:p><text:s/>3 059 860</text:p>
          </table:table-cell>
          <table:table-cell office:value-type="string" table:style-name="ce25">
            <text:p>Taipei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number-columns-repeated="11" table:style-name="ce21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桃 <text:s text:c="7"/>園 <text:s text:c="7"/>市</text:p>
          </table:table-cell>
          <table:table-cell office:value-type="float" office:value="45917.855407251001" table:style-name="ce20">
            <text:p><text:s text:c="2"/>45 918</text:p>
          </table:table-cell>
          <table:table-cell office:value-type="float" office:value="10805040.3342999" table:style-name="ce21">
            <text:p><text:s/>10 805 040</text:p>
          </table:table-cell>
          <table:table-cell office:value-type="float" office:value="70717895.300122097" table:style-name="ce21">
            <text:p><text:s/>70 717 895</text:p>
          </table:table-cell>
          <table:table-cell office:value-type="float" office:value="2077.8876126386999" table:style-name="ce21">
            <text:p><text:s text:c="2"/>2 078</text:p>
          </table:table-cell>
          <table:table-cell office:value-type="float" office:value="1105976.4607031001" table:style-name="ce21">
            <text:p><text:s/>1 105 976</text:p>
          </table:table-cell>
          <table:table-cell table:style-name="ce21"/>
          <table:table-cell office:value-type="float" office:value="2721.5145766329001" table:style-name="ce21">
            <text:p><text:s text:c="2"/>2 722</text:p>
          </table:table-cell>
          <table:table-cell office:value-type="float" office:value="993080.08437379298" table:style-name="ce21">
            <text:p><text:s text:c="2"/>993 080</text:p>
          </table:table-cell>
          <table:table-cell office:value-type="float" office:value="33401.226709001399" table:style-name="ce21">
            <text:p><text:s text:c="2"/>33 401</text:p>
          </table:table-cell>
          <table:table-cell office:value-type="float" office:value="8705983.7892230004" table:style-name="ce21">
            <text:p><text:s/>8 705 984</text:p>
          </table:table-cell>
          <table:table-cell office:value-type="float" office:value="7717.2265089780003" table:style-name="ce21">
            <text:p><text:s text:c="2"/>7 717</text:p>
          </table:table-cell>
          <table:table-cell office:value-type="float" office:value="70717895.300122097" table:style-name="ce24">
            <text:p><text:s/>70 717 895</text:p>
          </table:table-cell>
          <table:table-cell office:value-type="string" table:style-name="ce25">
            <text:p>Taoyuan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number-columns-repeated="11" table:style-name="ce21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臺 <text:s text:c="7"/>中 <text:s text:c="7"/>市</text:p>
          </table:table-cell>
          <table:table-cell office:value-type="float" office:value="116910.519325658" table:style-name="ce20">
            <text:p><text:s text:c="2"/>116 911</text:p>
          </table:table-cell>
          <table:table-cell office:value-type="float" office:value="41963835.289106101" table:style-name="ce21">
            <text:p><text:s/>41 963 835</text:p>
          </table:table-cell>
          <table:table-cell office:value-type="float" office:value="26339038.700931799" table:style-name="ce21">
            <text:p><text:s/>26 339 039</text:p>
          </table:table-cell>
          <table:table-cell office:value-type="float" office:value="38626.7180675126" table:style-name="ce21">
            <text:p><text:s text:c="2"/>38 627</text:p>
          </table:table-cell>
          <table:table-cell office:value-type="float" office:value="20559456.958614301" table:style-name="ce21">
            <text:p><text:s/>20 559 457</text:p>
          </table:table-cell>
          <table:table-cell table:style-name="ce21"/>
          <table:table-cell office:value-type="float" office:value="17802.467644615801" table:style-name="ce21">
            <text:p><text:s text:c="2"/>17 802</text:p>
          </table:table-cell>
          <table:table-cell office:value-type="float" office:value="6356562.9425982703" table:style-name="ce21">
            <text:p><text:s/>6 356 563</text:p>
          </table:table-cell>
          <table:table-cell office:value-type="float" office:value="57575.937473117097" table:style-name="ce21">
            <text:p><text:s text:c="2"/>57 576</text:p>
          </table:table-cell>
          <table:table-cell office:value-type="float" office:value="15047815.3878935" table:style-name="ce21">
            <text:p><text:s/>15 047 815</text:p>
          </table:table-cell>
          <table:table-cell office:value-type="float" office:value="2905.3961404122001" table:style-name="ce21">
            <text:p><text:s text:c="2"/>2 905</text:p>
          </table:table-cell>
          <table:table-cell office:value-type="float" office:value="26339038.700931799" table:style-name="ce24">
            <text:p><text:s/>26 339 039</text:p>
          </table:table-cell>
          <table:table-cell office:value-type="string" table:style-name="ce25">
            <text:p>Taichung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number-columns-repeated="11" table:style-name="ce21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臺 <text:s text:c="7"/>南 <text:s text:c="7"/>市</text:p>
          </table:table-cell>
          <table:table-cell office:value-type="float" office:value="54748.489494417001" table:style-name="ce20">
            <text:p><text:s text:c="2"/>54 748</text:p>
          </table:table-cell>
          <table:table-cell office:value-type="float" office:value="7862642.7280191099" table:style-name="ce21">
            <text:p><text:s/>7 862 643</text:p>
          </table:table-cell>
          <table:table-cell office:value-type="float" office:value="127004644.38722" table:style-name="ce21">
            <text:p><text:s/>127 004 644</text:p>
          </table:table-cell>
          <table:table-cell office:value-type="float" office:value="30.346447306599998" table:style-name="ce21">
            <text:p><text:s text:c="3"/>30</text:p>
          </table:table-cell>
          <table:table-cell office:value-type="float" office:value="16152.2000434233" table:style-name="ce21">
            <text:p><text:s text:c="2"/>16 152</text:p>
          </table:table-cell>
          <table:table-cell table:style-name="ce21"/>
          <table:table-cell office:value-type="float" office:value="783.22263629129998" table:style-name="ce21">
            <text:p><text:s text:c="3"/>783</text:p>
          </table:table-cell>
          <table:table-cell office:value-type="float" office:value="4955.2582887113003" table:style-name="ce21">
            <text:p><text:s text:c="2"/>4 955</text:p>
          </table:table-cell>
          <table:table-cell office:value-type="float" office:value="40094.4527033591" table:style-name="ce21">
            <text:p><text:s text:c="2"/>40 094</text:p>
          </table:table-cell>
          <table:table-cell office:value-type="float" office:value="7841535.2696869802" table:style-name="ce21">
            <text:p><text:s/>7 841 535</text:p>
          </table:table-cell>
          <table:table-cell office:value-type="float" office:value="13840.46770746" table:style-name="ce21">
            <text:p><text:s text:c="2"/>13 840</text:p>
          </table:table-cell>
          <table:table-cell office:value-type="float" office:value="127004644.38722" table:style-name="ce24">
            <text:p><text:s/>127 004 644</text:p>
          </table:table-cell>
          <table:table-cell office:value-type="string" table:style-name="ce25">
            <text:p>Tainan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number-columns-repeated="11" table:style-name="ce21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高 <text:s text:c="7"/>雄 <text:s text:c="7"/>市</text:p>
          </table:table-cell>
          <table:table-cell office:value-type="float" office:value="181832.752967001" table:style-name="ce20">
            <text:p><text:s text:c="2"/>181 833</text:p>
          </table:table-cell>
          <table:table-cell office:value-type="float" office:value="50142619.986246601" table:style-name="ce21">
            <text:p><text:s/>50 142 620</text:p>
          </table:table-cell>
          <table:table-cell office:value-type="float" office:value="122866399.326554" table:style-name="ce21">
            <text:p><text:s/>122 866 399</text:p>
          </table:table-cell>
          <table:table-cell office:value-type="float" office:value="24647.3760684847" table:style-name="ce21">
            <text:p><text:s text:c="2"/>24 647</text:p>
          </table:table-cell>
          <table:table-cell office:value-type="float" office:value="13118812.386211701" table:style-name="ce21">
            <text:p><text:s/>13 118 812</text:p>
          </table:table-cell>
          <table:table-cell table:style-name="ce17"/>
          <table:table-cell office:value-type="float" office:value="16564.4597302845" table:style-name="ce21">
            <text:p><text:s text:c="2"/>16 564</text:p>
          </table:table-cell>
          <table:table-cell office:value-type="float" office:value="5338460.4400314102" table:style-name="ce21">
            <text:p><text:s/>5 338 460</text:p>
          </table:table-cell>
          <table:table-cell office:value-type="float" office:value="127230.460710256" table:style-name="ce21">
            <text:p><text:s text:c="2"/>127 230</text:p>
          </table:table-cell>
          <table:table-cell office:value-type="float" office:value="31685347.160003498" table:style-name="ce21">
            <text:p><text:s/>31 685 347</text:p>
          </table:table-cell>
          <table:table-cell office:value-type="float" office:value="13390.456457975301" table:style-name="ce21">
            <text:p><text:s text:c="2"/>13 390</text:p>
          </table:table-cell>
          <table:table-cell office:value-type="float" office:value="122866399.326554" table:style-name="ce24">
            <text:p><text:s/>122 866 399</text:p>
          </table:table-cell>
          <table:table-cell office:value-type="string" table:style-name="ce25">
            <text:p>Kaohsiung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number-columns-repeated="11" table:style-name="ce21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宜 <text:s text:c="7"/>蘭 <text:s text:c="7"/>縣</text:p>
          </table:table-cell>
          <table:table-cell office:value-type="float" office:value="168680.971096461" table:style-name="ce20">
            <text:p><text:s text:c="2"/>168 681</text:p>
          </table:table-cell>
          <table:table-cell office:value-type="float" office:value="52960930.285482302" table:style-name="ce21">
            <text:p><text:s/>52 960 930</text:p>
          </table:table-cell>
          <table:table-cell office:value-type="float" office:value="9329600.8557178099" table:style-name="ce21">
            <text:p><text:s/>9 329 601</text:p>
          </table:table-cell>
          <table:table-cell office:value-type="float" office:value="18981.451340837899" table:style-name="ce21">
            <text:p><text:s text:c="2"/>18 981</text:p>
          </table:table-cell>
          <table:table-cell office:value-type="float" office:value="10103067.2906744" table:style-name="ce21">
            <text:p><text:s/>10 103 067</text:p>
          </table:table-cell>
          <table:table-cell table:style-name="ce21"/>
          <table:table-cell office:value-type="float" office:value="18610.904122991" table:style-name="ce21">
            <text:p><text:s text:c="2"/>18 611</text:p>
          </table:table-cell>
          <table:table-cell office:value-type="float" office:value="7077605.1177901896" table:style-name="ce21">
            <text:p><text:s/>7 077 605</text:p>
          </table:table-cell>
          <table:table-cell office:value-type="float" office:value="130051.74570157799" table:style-name="ce21">
            <text:p><text:s text:c="2"/>130 052</text:p>
          </table:table-cell>
          <table:table-cell office:value-type="float" office:value="35780257.877017699" table:style-name="ce21">
            <text:p><text:s/>35 780 258</text:p>
          </table:table-cell>
          <table:table-cell office:value-type="float" office:value="1036.8699310539" table:style-name="ce21">
            <text:p><text:s text:c="2"/>1 037</text:p>
          </table:table-cell>
          <table:table-cell office:value-type="float" office:value="9329600.8557178099" table:style-name="ce24">
            <text:p><text:s/>9 329 601</text:p>
          </table:table-cell>
          <table:table-cell office:value-type="string" table:style-name="ce25">
            <text:p>Yilan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新 <text:s text:c="7"/>竹 <text:s text:c="7"/>縣</text:p>
          </table:table-cell>
          <table:table-cell office:value-type="float" office:value="104395.039317645" table:style-name="ce20">
            <text:p><text:s text:c="2"/>104 395</text:p>
          </table:table-cell>
          <table:table-cell office:value-type="float" office:value="30597059.6306509" table:style-name="ce21">
            <text:p><text:s/>30 597 060</text:p>
          </table:table-cell>
          <table:table-cell office:value-type="float" office:value="81469082.711062506" table:style-name="ce21">
            <text:p><text:s/>81 469 083</text:p>
          </table:table-cell>
          <table:table-cell office:value-type="float" office:value="16930.479660315999" table:style-name="ce21">
            <text:p><text:s text:c="2"/>16 930</text:p>
          </table:table-cell>
          <table:table-cell office:value-type="float" office:value="9011417.1039998196" table:style-name="ce21">
            <text:p><text:s/>9 011 417</text:p>
          </table:table-cell>
          <table:table-cell table:style-name="ce21"/>
          <table:table-cell office:value-type="float" office:value="11628.0934763366" table:style-name="ce21">
            <text:p><text:s text:c="2"/>11 628</text:p>
          </table:table-cell>
          <table:table-cell office:value-type="float" office:value="4606385.6582921399" table:style-name="ce21">
            <text:p><text:s/>4 606 386</text:p>
          </table:table-cell>
          <table:table-cell office:value-type="float" office:value="66886.182816112094" table:style-name="ce21">
            <text:p><text:s text:c="2"/>66 886</text:p>
          </table:table-cell>
          <table:table-cell office:value-type="float" office:value="16979256.868358899" table:style-name="ce21">
            <text:p><text:s/>16 979 257</text:p>
          </table:table-cell>
          <table:table-cell office:value-type="float" office:value="8950.2833648798005" table:style-name="ce21">
            <text:p><text:s text:c="2"/>8 950</text:p>
          </table:table-cell>
          <table:table-cell office:value-type="float" office:value="81469082.711062506" table:style-name="ce24">
            <text:p><text:s/>81 469 083</text:p>
          </table:table-cell>
          <table:table-cell office:value-type="string" table:style-name="ce25">
            <text:p>Hsinchu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苗 <text:s text:c="7"/>栗 <text:s text:c="7"/>縣</text:p>
          </table:table-cell>
          <table:table-cell office:value-type="float" office:value="126599.96920214299" table:style-name="ce20">
            <text:p><text:s text:c="2"/>126 600</text:p>
          </table:table-cell>
          <table:table-cell office:value-type="float" office:value="34223404.166341998" table:style-name="ce21">
            <text:p><text:s/>34 223 404</text:p>
          </table:table-cell>
          <table:table-cell office:value-type="float" office:value="128446993.678583" table:style-name="ce21">
            <text:p><text:s/>128 446 994</text:p>
          </table:table-cell>
          <table:table-cell office:value-type="float" office:value="19465.8479522448" table:style-name="ce21">
            <text:p><text:s text:c="2"/>19 466</text:p>
          </table:table-cell>
          <table:table-cell office:value-type="float" office:value="10360892.231061799" table:style-name="ce21">
            <text:p><text:s/>10 360 892</text:p>
          </table:table-cell>
          <table:table-cell table:style-name="ce21"/>
          <table:table-cell office:value-type="float" office:value="11551.125162685101" table:style-name="ce21">
            <text:p><text:s text:c="2"/>11 551</text:p>
          </table:table-cell>
          <table:table-cell office:value-type="float" office:value="4043889.1440801299" table:style-name="ce21">
            <text:p><text:s/>4 043 889</text:p>
          </table:table-cell>
          <table:table-cell office:value-type="float" office:value="81562.921977897102" table:style-name="ce21">
            <text:p><text:s text:c="2"/>81 563</text:p>
          </table:table-cell>
          <table:table-cell office:value-type="float" office:value="19818622.791200101" table:style-name="ce21">
            <text:p><text:s/>19 818 623</text:p>
          </table:table-cell>
          <table:table-cell office:value-type="float" office:value="14020.074109315799" table:style-name="ce21">
            <text:p><text:s text:c="2"/>14 020</text:p>
          </table:table-cell>
          <table:table-cell office:value-type="float" office:value="128446993.678583" table:style-name="ce24">
            <text:p><text:s/>128 446 994</text:p>
          </table:table-cell>
          <table:table-cell office:value-type="string" table:style-name="ce25">
            <text:p>Miaoli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彰 <text:s text:c="7"/>化 <text:s text:c="7"/>縣</text:p>
          </table:table-cell>
          <table:table-cell office:value-type="float" office:value="8611.4697426468992" table:style-name="ce20">
            <text:p><text:s text:c="2"/>8 611</text:p>
          </table:table-cell>
          <table:table-cell office:value-type="float" office:value="1747111.3367026399" table:style-name="ce21">
            <text:p><text:s/>1 747 111</text:p>
          </table:table-cell>
          <table:table-cell office:value-type="float" office:value="3999109.1719076801" table:style-name="ce21">
            <text:p><text:s/>3 999 109</text:p>
          </table:table-cell>
          <table:table-cell office:value-type="float" office:value="1.3955167273" table:style-name="ce21">
            <text:p><text:s text:c="3"/>1</text:p>
          </table:table-cell>
          <table:table-cell office:value-type="float" office:value="742.7777332759" table:style-name="ce21">
            <text:p><text:s text:c="3"/>743</text:p>
          </table:table-cell>
          <table:table-cell table:style-name="ce21"/>
          <table:table-cell office:value-type="float" office:value="13.912605317800001" table:style-name="ce21">
            <text:p><text:s text:c="3"/>14</text:p>
          </table:table-cell>
          <table:table-cell office:value-type="float" office:value="23.258401967899999" table:style-name="ce21">
            <text:p><text:s text:c="3"/>23</text:p>
          </table:table-cell>
          <table:table-cell office:value-type="float" office:value="8158.8259607800001" table:style-name="ce21">
            <text:p><text:s text:c="2"/>8 159</text:p>
          </table:table-cell>
          <table:table-cell office:value-type="float" office:value="1746345.3005673899" table:style-name="ce21">
            <text:p><text:s/>1 746 345</text:p>
          </table:table-cell>
          <table:table-cell office:value-type="float" office:value="437.33565982170001" table:style-name="ce21">
            <text:p><text:s text:c="3"/>437</text:p>
          </table:table-cell>
          <table:table-cell office:value-type="float" office:value="3999109.1719076801" table:style-name="ce24">
            <text:p><text:s/>3 999 109</text:p>
          </table:table-cell>
          <table:table-cell office:value-type="string" table:style-name="ce25">
            <text:p>Changhua County</text:p>
          </table:table-cell>
          <table:table-cell table:number-columns-repeated="16370" table:style-name="ce3"/>
        </table:table-row>
        <table:table-row table:style-name="ro11">
          <table:table-cell table:style-name="ce26"/>
          <table:table-cell table:style-name="ce20"/>
          <table:table-cell table:style-name="ce21"/>
          <table:table-cell table:number-columns-repeated="3" table:style-name="ce24"/>
          <table:table-cell table:style-name="ce21"/>
          <table:table-cell table:style-name="ce24"/>
          <table:table-cell table:number-columns-repeated="3" table:style-name="ce21"/>
          <table:table-cell table:number-columns-repeated="2" table:style-name="ce24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南 <text:s text:c="7"/>投 <text:s text:c="7"/>縣</text:p>
          </table:table-cell>
          <table:table-cell office:value-type="float" office:value="310798.94378700398" table:style-name="ce20">
            <text:p><text:s text:c="2"/>310 799</text:p>
          </table:table-cell>
          <table:table-cell office:value-type="float" office:value="99582468.155161396" table:style-name="ce21">
            <text:p><text:s/>99 582 468</text:p>
          </table:table-cell>
          <table:table-cell office:value-type="float" office:value="138242589.70021001" table:style-name="ce21">
            <text:p><text:s/>138 242 590</text:p>
          </table:table-cell>
          <table:table-cell office:value-type="float" office:value="70249.597922125002" table:style-name="ce21">
            <text:p><text:s text:c="2"/>70 250</text:p>
          </table:table-cell>
          <table:table-cell office:value-type="float" office:value="37391050.990030304" table:style-name="ce21">
            <text:p><text:s/>37 391 051</text:p>
          </table:table-cell>
          <table:table-cell table:style-name="ce21"/>
          <table:table-cell office:value-type="float" office:value="40943.178736017697" table:style-name="ce21">
            <text:p><text:s text:c="2"/>40 943</text:p>
          </table:table-cell>
          <table:table-cell office:value-type="float" office:value="15253067.376272" table:style-name="ce21">
            <text:p><text:s/>15 253 067</text:p>
          </table:table-cell>
          <table:table-cell office:value-type="float" office:value="184390.39679950301" table:style-name="ce21">
            <text:p><text:s text:c="2"/>184 390</text:p>
          </table:table-cell>
          <table:table-cell office:value-type="float" office:value="46938349.788859203" table:style-name="ce21">
            <text:p><text:s/>46 938 350</text:p>
          </table:table-cell>
          <table:table-cell office:value-type="float" office:value="15215.770329358" table:style-name="ce21">
            <text:p><text:s text:c="2"/>15 216</text:p>
          </table:table-cell>
          <table:table-cell office:value-type="float" office:value="138242589.70021001" table:style-name="ce24">
            <text:p><text:s/>138 242 590</text:p>
          </table:table-cell>
          <table:table-cell office:value-type="string" table:style-name="ce25">
            <text:p>Nantou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雲 <text:s text:c="7"/>林 <text:s text:c="7"/>縣</text:p>
          </table:table-cell>
          <table:table-cell office:value-type="float" office:value="12523.4672809568" table:style-name="ce20">
            <text:p><text:s text:c="2"/>12 523</text:p>
          </table:table-cell>
          <table:table-cell office:value-type="float" office:value="1896511.4555761099" table:style-name="ce21">
            <text:p><text:s/>1 896 511</text:p>
          </table:table-cell>
          <table:table-cell office:value-type="float" office:value="21091330.435658202" table:style-name="ce21">
            <text:p><text:s/>21 091 330</text:p>
          </table:table-cell>
          <table:table-cell office:value-type="float" office:value="37.256305334899999" table:style-name="ce21">
            <text:p><text:s text:c="3"/>37</text:p>
          </table:table-cell>
          <table:table-cell office:value-type="float" office:value="19830.041077549598" table:style-name="ce21">
            <text:p><text:s text:c="2"/>19 830</text:p>
          </table:table-cell>
          <table:table-cell table:style-name="ce21"/>
          <table:table-cell office:value-type="float" office:value="339.3021063891" table:style-name="ce21">
            <text:p><text:s text:c="3"/>339</text:p>
          </table:table-cell>
          <table:table-cell office:value-type="float" office:value="16682.177381936701" table:style-name="ce21">
            <text:p><text:s text:c="2"/>16 682</text:p>
          </table:table-cell>
          <table:table-cell office:value-type="float" office:value="9845.7577864405994" table:style-name="ce21">
            <text:p><text:s text:c="2"/>9 846</text:p>
          </table:table-cell>
          <table:table-cell office:value-type="float" office:value="1859999.23711663" table:style-name="ce21">
            <text:p><text:s/>1 859 999</text:p>
          </table:table-cell>
          <table:table-cell office:value-type="float" office:value="2301.1510827922002" table:style-name="ce21">
            <text:p><text:s text:c="2"/>2 301</text:p>
          </table:table-cell>
          <table:table-cell office:value-type="float" office:value="21091330.435658202" table:style-name="ce24">
            <text:p><text:s/>21 091 330</text:p>
          </table:table-cell>
          <table:table-cell office:value-type="string" table:style-name="ce25">
            <text:p>Yunlin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嘉 <text:s text:c="7"/>義 <text:s text:c="7"/>縣</text:p>
          </table:table-cell>
          <table:table-cell office:value-type="float" office:value="82207.068309735201" table:style-name="ce20">
            <text:p><text:s text:c="2"/>82 207</text:p>
          </table:table-cell>
          <table:table-cell office:value-type="float" office:value="14821559.586883901" table:style-name="ce21">
            <text:p><text:s/>14 821 560</text:p>
          </table:table-cell>
          <table:table-cell office:value-type="float" office:value="121473578.203941" table:style-name="ce21">
            <text:p><text:s/>121 473 578</text:p>
          </table:table-cell>
          <table:table-cell office:value-type="float" office:value="5356.4624776661003" table:style-name="ce21">
            <text:p><text:s text:c="2"/>5 356</text:p>
          </table:table-cell>
          <table:table-cell office:value-type="float" office:value="2851030.7183625498" table:style-name="ce21">
            <text:p><text:s/>2 851 031</text:p>
          </table:table-cell>
          <table:table-cell table:style-name="ce21"/>
          <table:table-cell office:value-type="float" office:value="4655.8348069065996" table:style-name="ce21">
            <text:p><text:s text:c="2"/>4 656</text:p>
          </table:table-cell>
          <table:table-cell office:value-type="float" office:value="972190.23172160401" table:style-name="ce21">
            <text:p><text:s text:c="2"/>972 190</text:p>
          </table:table-cell>
          <table:table-cell office:value-type="float" office:value="58818.373897587902" table:style-name="ce21">
            <text:p><text:s text:c="2"/>58 818</text:p>
          </table:table-cell>
          <table:table-cell office:value-type="float" office:value="10998338.636799799" table:style-name="ce21">
            <text:p><text:s/>10 998 339</text:p>
          </table:table-cell>
          <table:table-cell office:value-type="float" office:value="13376.397127574701" table:style-name="ce21">
            <text:p><text:s text:c="2"/>13 376</text:p>
          </table:table-cell>
          <table:table-cell office:value-type="float" office:value="121473578.203941" table:style-name="ce24">
            <text:p><text:s/>121 473 578</text:p>
          </table:table-cell>
          <table:table-cell office:value-type="string" table:style-name="ce25">
            <text:p>Chiayi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屏 <text:s text:c="7"/>東 <text:s text:c="7"/>縣</text:p>
          </table:table-cell>
          <table:table-cell office:value-type="float" office:value="165763.566799869" table:style-name="ce20">
            <text:p><text:s text:c="2"/>165 764</text:p>
          </table:table-cell>
          <table:table-cell office:value-type="float" office:value="44841925.043644004" table:style-name="ce21">
            <text:p><text:s/>44 841 925</text:p>
          </table:table-cell>
          <table:table-cell office:value-type="float" office:value="8573688.0959054399" table:style-name="ce21">
            <text:p><text:s/>8 573 688</text:p>
          </table:table-cell>
          <table:table-cell office:value-type="float" office:value="840.15490664890001" table:style-name="ce21">
            <text:p><text:s text:c="3"/>840</text:p>
          </table:table-cell>
          <table:table-cell office:value-type="float" office:value="447180.85061293998" table:style-name="ce21">
            <text:p><text:s text:c="2"/>447 181</text:p>
          </table:table-cell>
          <table:table-cell table:style-name="ce21"/>
          <table:table-cell office:value-type="float" office:value="4588.1993268832002" table:style-name="ce21">
            <text:p><text:s text:c="2"/>4 588</text:p>
          </table:table-cell>
          <table:table-cell office:value-type="float" office:value="755051.57196255098" table:style-name="ce21">
            <text:p><text:s text:c="2"/>755 052</text:p>
          </table:table-cell>
          <table:table-cell office:value-type="float" office:value="159400.903396621" table:style-name="ce21">
            <text:p><text:s text:c="2"/>159 401</text:p>
          </table:table-cell>
          <table:table-cell office:value-type="float" office:value="43639692.6210685" table:style-name="ce21">
            <text:p><text:s/>43 639 693</text:p>
          </table:table-cell>
          <table:table-cell office:value-type="float" office:value="934.30916971670001" table:style-name="ce21">
            <text:p><text:s text:c="3"/>934</text:p>
          </table:table-cell>
          <table:table-cell office:value-type="float" office:value="8573688.0959054399" table:style-name="ce24">
            <text:p><text:s/>8 573 688</text:p>
          </table:table-cell>
          <table:table-cell office:value-type="string" table:style-name="ce25">
            <text:p>Pingtung Coun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0"/>
          <table:table-cell table:style-name="ce21"/>
          <table:table-cell table:number-columns-repeated="3" table:style-name="ce24"/>
          <table:table-cell table:style-name="ce21"/>
          <table:table-cell table:style-name="ce24"/>
          <table:table-cell table:number-columns-repeated="3" table:style-name="ce21"/>
          <table:table-cell table:number-columns-repeated="2" table:style-name="ce24"/>
          <table:table-cell table:style-name="ce25"/>
          <table:table-cell table:number-columns-repeated="16370" table:style-name="ce3"/>
        </table:table-row>
        <table:table-row table:style-name="ro10">
          <table:table-cell office:value-type="string" table:style-name="ce23">
            <text:p>臺 <text:s text:c="7"/>東 <text:s text:c="7"/>縣</text:p>
          </table:table-cell>
          <table:table-cell office:value-type="float" office:value="288383.58880189102" table:style-name="ce20">
            <text:p><text:s text:c="2"/>288 384</text:p>
          </table:table-cell>
          <table:table-cell office:value-type="float" office:value="87048451.493367895" table:style-name="ce21">
            <text:p><text:s/>87 048 451</text:p>
          </table:table-cell>
          <table:table-cell office:value-type="float" office:value="25539143.844307501" table:style-name="ce21">
            <text:p><text:s/>25 539 144</text:p>
          </table:table-cell>
          <table:table-cell office:value-type="float" office:value="24173.0705694518" table:style-name="ce21">
            <text:p><text:s text:c="2"/>24 173</text:p>
          </table:table-cell>
          <table:table-cell office:value-type="float" office:value="12866358.5412964" table:style-name="ce21">
            <text:p><text:s/>12 866 359</text:p>
          </table:table-cell>
          <table:table-cell table:style-name="ce21"/>
          <table:table-cell office:value-type="float" office:value="20432.862846961201" table:style-name="ce21">
            <text:p><text:s text:c="2"/>20 433</text:p>
          </table:table-cell>
          <table:table-cell office:value-type="float" office:value="8105873.0354664205" table:style-name="ce21">
            <text:p><text:s/>8 105 873</text:p>
          </table:table-cell>
          <table:table-cell office:value-type="float" office:value="240993.893843734" table:style-name="ce21">
            <text:p><text:s text:c="2"/>240 994</text:p>
          </table:table-cell>
          <table:table-cell office:value-type="float" office:value="66076219.9166051" table:style-name="ce21">
            <text:p><text:s/>66 076 220</text:p>
          </table:table-cell>
          <table:table-cell office:value-type="float" office:value="2783.7615417437" table:style-name="ce21">
            <text:p><text:s text:c="2"/>2 784</text:p>
          </table:table-cell>
          <table:table-cell office:value-type="float" office:value="25539143.844307501" table:style-name="ce24">
            <text:p><text:s/>25 539 144</text:p>
          </table:table-cell>
          <table:table-cell office:value-type="string" table:style-name="ce25">
            <text:p>Taitung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花 <text:s text:c="7"/>蓮 <text:s text:c="7"/>縣</text:p>
          </table:table-cell>
          <table:table-cell office:value-type="float" office:value="377158.94535244303" table:style-name="ce20">
            <text:p><text:s text:c="2"/>377 159</text:p>
          </table:table-cell>
          <table:table-cell office:value-type="float" office:value="126452187.970846" table:style-name="ce21">
            <text:p><text:s/>126 452 188</text:p>
          </table:table-cell>
          <table:table-cell office:value-type="float" office:value="42423980.154146001" table:style-name="ce21">
            <text:p><text:s/>42 423 980</text:p>
          </table:table-cell>
          <table:table-cell office:value-type="float" office:value="69407.784593263495" table:style-name="ce21">
            <text:p><text:s text:c="2"/>69 408</text:p>
          </table:table-cell>
          <table:table-cell office:value-type="float" office:value="36942987.427610397" table:style-name="ce21">
            <text:p><text:s/>36 942 987</text:p>
          </table:table-cell>
          <table:table-cell table:style-name="ce21"/>
          <table:table-cell office:value-type="float" office:value="60929.365034292299" table:style-name="ce21">
            <text:p><text:s text:c="2"/>60 929</text:p>
          </table:table-cell>
          <table:table-cell office:value-type="float" office:value="23221603.624802802" table:style-name="ce21">
            <text:p><text:s/>23 221 604</text:p>
          </table:table-cell>
          <table:table-cell office:value-type="float" office:value="242198.68450011199" table:style-name="ce21">
            <text:p><text:s text:c="2"/>242 199</text:p>
          </table:table-cell>
          <table:table-cell office:value-type="float" office:value="66287596.918433197" table:style-name="ce21">
            <text:p><text:s/>66 287 597</text:p>
          </table:table-cell>
          <table:table-cell office:value-type="float" office:value="4623.1112247747997" table:style-name="ce21">
            <text:p><text:s text:c="2"/>4 623</text:p>
          </table:table-cell>
          <table:table-cell office:value-type="float" office:value="42423980.154146001" table:style-name="ce24">
            <text:p><text:s/>42 423 980</text:p>
          </table:table-cell>
          <table:table-cell office:value-type="string" table:style-name="ce25">
            <text:p>Hualien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澎 <text:s text:c="7"/>湖 <text:s text:c="7"/>縣</text:p>
          </table:table-cell>
          <table:table-cell office:value-type="float" office:value="5291.1006246439001" table:style-name="ce20">
            <text:p><text:s text:c="2"/>5 291</text:p>
          </table:table-cell>
          <table:table-cell office:value-type="float" office:value="1463675.1814526501" table:style-name="ce21">
            <text:p><text:s/>1 463 675</text:p>
          </table:table-cell>
          <table:table-cell office:value-type="float" office:value="245.4285296374" table:style-name="ce21">
            <text:p><text:s text:c="3"/>245</text:p>
          </table:table-cell>
          <table:table-cell office:value-type="float" office:value="19.427616995299999" table:style-name="ce21">
            <text:p><text:s text:c="3"/>19</text:p>
          </table:table-cell>
          <table:table-cell office:value-type="float" office:value="10340.5434219081" table:style-name="ce21">
            <text:p><text:s text:c="2"/>10 341</text:p>
          </table:table-cell>
          <table:table-cell table:style-name="ce21"/>
          <table:table-cell office:value-type="float" office:value="135.60598769250001" table:style-name="ce21">
            <text:p><text:s text:c="3"/>136</text:p>
          </table:table-cell>
          <table:table-cell office:value-type="float" office:value="26953.5329618424" table:style-name="ce21">
            <text:p><text:s text:c="2"/>26 954</text:p>
          </table:table-cell>
          <table:table-cell office:value-type="float" office:value="5136.0402746252003" table:style-name="ce21">
            <text:p><text:s text:c="2"/>5 136</text:p>
          </table:table-cell>
          <table:table-cell office:value-type="float" office:value="1426381.1050688999" table:style-name="ce21">
            <text:p><text:s/>1 426 381</text:p>
          </table:table-cell>
          <table:table-cell office:value-type="float" office:value="2.6745331000000001E-2" table:style-name="ce21">
            <text:p><text:s text:c="3"/>0</text:p>
          </table:table-cell>
          <table:table-cell office:value-type="float" office:value="245.4285296374" table:style-name="ce24">
            <text:p><text:s text:c="3"/>245</text:p>
          </table:table-cell>
          <table:table-cell office:value-type="string" table:style-name="ce25">
            <text:p>Penghu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基 <text:s text:c="7"/>隆 <text:s text:c="7"/>市</text:p>
          </table:table-cell>
          <table:table-cell office:value-type="float" office:value="9248.0535353626001" table:style-name="ce20">
            <text:p><text:s text:c="2"/>9 248</text:p>
          </table:table-cell>
          <table:table-cell office:value-type="float" office:value="2318692.3329249299" table:style-name="ce21">
            <text:p><text:s/>2 318 692</text:p>
          </table:table-cell>
          <table:table-cell office:value-type="float" office:value="3636948.1511045098" table:style-name="ce21">
            <text:p><text:s/>3 636 948</text:p>
          </table:table-cell>
          <table:table-cell office:value-type="float" office:value="21.538700974800001" table:style-name="ce21">
            <text:p><text:s text:c="3"/>22</text:p>
          </table:table-cell>
          <table:table-cell office:value-type="float" office:value="11464.188980852899" table:style-name="ce21">
            <text:p><text:s text:c="2"/>11 464</text:p>
          </table:table-cell>
          <table:table-cell table:style-name="ce21"/>
          <table:table-cell office:value-type="float" office:value="182.2738152064" table:style-name="ce21">
            <text:p><text:s text:c="3"/>182</text:p>
          </table:table-cell>
          <table:table-cell office:value-type="float" office:value="76575.534485882803" table:style-name="ce21">
            <text:p><text:s text:c="2"/>76 576</text:p>
          </table:table-cell>
          <table:table-cell office:value-type="float" office:value="8647.9081960893" table:style-name="ce21">
            <text:p><text:s text:c="2"/>8 648</text:p>
          </table:table-cell>
          <table:table-cell office:value-type="float" office:value="2230652.6094581899" table:style-name="ce21">
            <text:p><text:s/>2 230 653</text:p>
          </table:table-cell>
          <table:table-cell office:value-type="float" office:value="396.3328230921" table:style-name="ce21">
            <text:p><text:s text:c="3"/>396</text:p>
          </table:table-cell>
          <table:table-cell office:value-type="float" office:value="3636948.1511045098" table:style-name="ce24">
            <text:p><text:s/>3 636 948</text:p>
          </table:table-cell>
          <table:table-cell office:value-type="string" table:style-name="ce25">
            <text:p>Keelung City</text:p>
          </table:table-cell>
          <table:table-cell table:number-columns-repeated="16370" table:style-name="ce3"/>
        </table:table-row>
        <table:table-row table:style-name="ro11">
          <table:table-cell table:style-name="ce23"/>
          <table:table-cell table:style-name="ce27"/>
          <table:table-cell table:number-columns-repeated="11" table:style-name="ce28"/>
          <table:table-cell table:style-name="ce25"/>
          <table:table-cell table:number-columns-repeated="16370"/>
        </table:table-row>
        <table:table-row table:style-name="ro10">
          <table:table-cell office:value-type="string" table:style-name="ce23">
            <text:p>新 <text:s text:c="7"/>竹 <text:s text:c="7"/>市</text:p>
          </table:table-cell>
          <table:table-cell office:value-type="float" office:value="2371.3639130926999" table:style-name="ce20">
            <text:p><text:s text:c="2"/>2 371</text:p>
          </table:table-cell>
          <table:table-cell office:value-type="float" office:value="545014.06947308697" table:style-name="ce21">
            <text:p><text:s text:c="2"/>545 014</text:p>
          </table:table-cell>
          <table:table-cell office:value-type="float" office:value="953734.55448301299" table:style-name="ce21">
            <text:p><text:s text:c="2"/>953 735</text:p>
          </table:table-cell>
          <table:table-cell office:value-type="float" office:value="3.0642453956" table:style-name="ce21">
            <text:p><text:s text:c="3"/>3</text:p>
          </table:table-cell>
          <table:table-cell office:value-type="float" office:value="1630.9752542391" table:style-name="ce21">
            <text:p><text:s text:c="2"/>1 631</text:p>
          </table:table-cell>
          <table:table-cell table:style-name="ce21"/>
          <table:table-cell office:value-type="float" office:value="7.8147039424999996" table:style-name="ce21">
            <text:p><text:s text:c="3"/>8</text:p>
          </table:table-cell>
          <table:table-cell office:value-type="float" office:value="1390.6010962951" table:style-name="ce21">
            <text:p><text:s text:c="2"/>1 391</text:p>
          </table:table-cell>
          <table:table-cell office:value-type="float" office:value="2256.5526851643999" table:style-name="ce21">
            <text:p><text:s text:c="2"/>2 257</text:p>
          </table:table-cell>
          <table:table-cell office:value-type="float" office:value="541992.49312255299" table:style-name="ce21">
            <text:p><text:s text:c="2"/>541 992</text:p>
          </table:table-cell>
          <table:table-cell office:value-type="float" office:value="103.9322785902" table:style-name="ce21">
            <text:p><text:s text:c="3"/>104</text:p>
          </table:table-cell>
          <table:table-cell office:value-type="float" office:value="953734.55448301299" table:style-name="ce24">
            <text:p><text:s text:c="2"/>953 735</text:p>
          </table:table-cell>
          <table:table-cell office:value-type="string" table:style-name="ce25">
            <text:p>Hsinchu Ci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嘉 <text:s text:c="7"/>義 <text:s text:c="7"/>市</text:p>
          </table:table-cell>
          <table:table-cell office:value-type="float" office:value="473.85620475109999" table:style-name="ce20">
            <text:p><text:s text:c="3"/>474</text:p>
          </table:table-cell>
          <table:table-cell office:value-type="float" office:value="96849.613953804204" table:style-name="ce21">
            <text:p><text:s text:c="2"/>96 850</text:p>
          </table:table-cell>
          <table:table-cell office:value-type="float" office:value="534601.45510465698" table:style-name="ce21">
            <text:p><text:s text:c="2"/>534 601</text:p>
          </table:table-cell>
          <table:table-cell office:value-type="float" office:value="0.47712127679999999" table:style-name="ce21">
            <text:p><text:s text:c="3"/>0</text:p>
          </table:table-cell>
          <table:table-cell office:value-type="float" office:value="253.9525707706" table:style-name="ce21">
            <text:p><text:s text:c="3"/>254</text:p>
          </table:table-cell>
          <table:table-cell table:style-name="ce21"/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office:value-type="float" office:value="415.12141932079999" table:style-name="ce21">
            <text:p><text:s text:c="3"/>415</text:p>
          </table:table-cell>
          <table:table-cell office:value-type="float" office:value="96595.661383033599" table:style-name="ce21">
            <text:p><text:s text:c="2"/>96 596</text:p>
          </table:table-cell>
          <table:table-cell office:value-type="float" office:value="58.257664153500002" table:style-name="ce21">
            <text:p><text:s text:c="3"/>58</text:p>
          </table:table-cell>
          <table:table-cell office:value-type="float" office:value="534601.45510465698" table:style-name="ce24">
            <text:p><text:s text:c="2"/>534 601</text:p>
          </table:table-cell>
          <table:table-cell office:value-type="string" table:style-name="ce25">
            <text:p>Chiayi Ci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金 <text:s text:c="7"/>門 <text:s text:c="7"/>縣</text:p>
          </table:table-cell>
          <table:table-cell office:value-type="float" office:value="5567.4054874512003" table:style-name="ce20">
            <text:p><text:s text:c="2"/>5 567</text:p>
          </table:table-cell>
          <table:table-cell office:value-type="float" office:value="1540465.47443067" table:style-name="ce21">
            <text:p><text:s/>1 540 465</text:p>
          </table:table-cell>
          <table:table-cell office:value-type="float" office:value="177463.94751413201" table:style-name="ce21">
            <text:p><text:s text:c="2"/>177 464</text:p>
          </table:table-cell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table:style-name="ce21"/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office:value-type="float" office:value="5548.0665295135996" table:style-name="ce21">
            <text:p><text:s text:c="2"/>5 548</text:p>
          </table:table-cell>
          <table:table-cell office:value-type="float" office:value="1540465.47443067" table:style-name="ce21">
            <text:p><text:s/>1 540 465</text:p>
          </table:table-cell>
          <table:table-cell office:value-type="float" office:value="19.3389579376" table:style-name="ce21">
            <text:p><text:s text:c="3"/>19</text:p>
          </table:table-cell>
          <table:table-cell office:value-type="float" office:value="177463.94751413201" table:style-name="ce30">
            <text:p><text:s text:c="2"/>177 464</text:p>
          </table:table-cell>
          <table:table-cell office:value-type="string" table:style-name="ce25">
            <text:p>Kinmen County</text:p>
          </table:table-cell>
          <table:table-cell table:number-columns-repeated="16370" table:style-name="ce3"/>
        </table:table-row>
        <table:table-row table:style-name="ro10">
          <table:table-cell office:value-type="string" table:style-name="ce23">
            <text:p>連 <text:s text:c="7"/>江 <text:s text:c="7"/>縣</text:p>
          </table:table-cell>
          <table:table-cell office:value-type="float" office:value="1178.3704281975999" table:style-name="ce20">
            <text:p><text:s text:c="2"/>1 178</text:p>
          </table:table-cell>
          <table:table-cell office:value-type="float" office:value="326751.18599443702" table:style-name="ce21">
            <text:p><text:s text:c="2"/>326 751</text:p>
          </table:table-cell>
          <table:table-cell office:value-type="float" office:value="16714.411375607699" table:style-name="ce21">
            <text:p><text:s text:c="2"/>16 714</text:p>
          </table:table-cell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table:style-name="ce21"/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office:value-type="float" office:value="1176.5489917703001" table:style-name="ce21">
            <text:p><text:s text:c="2"/>1 177</text:p>
          </table:table-cell>
          <table:table-cell office:value-type="float" office:value="326751.18599443702" table:style-name="ce21">
            <text:p><text:s text:c="2"/>326 751</text:p>
          </table:table-cell>
          <table:table-cell office:value-type="float" office:value="1.8214364273999999" table:style-name="ce21">
            <text:p><text:s text:c="3"/>2</text:p>
          </table:table-cell>
          <table:table-cell office:value-type="float" office:value="16714.411375607699" table:style-name="ce30">
            <text:p><text:s text:c="2"/>16 714</text:p>
          </table:table-cell>
          <table:table-cell office:value-type="string" table:style-name="ce25">
            <text:p>Lienchiang County</text:p>
          </table:table-cell>
          <table:table-cell table:number-columns-repeated="16370" table:style-name="ce3"/>
        </table:table-row>
        <table:table-row table:style-name="ro12">
          <table:table-cell table:style-name="ce9"/>
          <table:table-cell table:style-name="ce31"/>
          <table:table-cell table:number-columns-repeated="4" table:style-name="ce9"/>
          <table:table-cell table:style-name="ce3"/>
          <table:table-cell table:style-name="ce9"/>
          <table:table-cell table:style-name="ce32"/>
          <table:table-cell table:style-name="ce9"/>
          <table:table-cell table:style-name="ce32"/>
          <table:table-cell table:number-columns-repeated="2" table:style-name="ce9"/>
          <table:table-cell table:style-name="ce31"/>
          <table:table-cell table:number-columns-repeated="16370" table:style-name="ce3"/>
        </table:table-row>
        <table:table-row table:style-name="ro13">
          <table:table-cell office:value-type="string" table:style-name="ce33">
            <text:p><text:s text:c="3"/><text:span text:style-name="T1">註：根據民國</text:span>106<text:span text:style-name="T1">年至</text:span>112<text:span text:style-name="T1">年間航空測量及第五次森林資源調查結果。</text:span></text:p>
          </table:table-cell>
          <table:table-cell table:number-columns-repeated="6" table:style-name="ce34"/>
          <table:table-cell office:value-type="string" table:style-name="ce34">
            <text:p><text:s text:c="3"/>Note<text:span text:style-name="T7">：</text:span>The data of Forest Land in Taiwan was estimated by the aerial photograph during 2017 to 2023 and the Fifth Forest<text:s/></text:p>
          </table:table-cell>
          <table:table-cell table:number-columns-repeated="2" table:style-name="ce34"/>
          <table:table-cell table:style-name="ce35"/>
          <table:table-cell table:number-columns-repeated="16373" table:style-name="ce34"/>
        </table:table-row>
        <table:table-row table:style-name="ro13">
          <table:table-cell office:value-type="string" table:style-name="ce36">
            <text:p><text:s text:c="3"/><text:span text:style-name="T1">資料來源：農業部林業及自然保育署。</text:span></text:p>
          </table:table-cell>
          <table:table-cell table:number-columns-repeated="6" table:style-name="ce34"/>
          <table:table-cell office:value-type="string" table:style-name="ce37">
            <text:p><text:s text:c="15"/>Resources Survey.</text:p>
          </table:table-cell>
          <table:table-cell table:number-columns-repeated="16376" table:style-name="ce34"/>
        </table:table-row>
        <table:table-row table:style-name="ro13">
          <table:table-cell table:style-name="ce36"/>
          <table:table-cell table:number-columns-repeated="6" table:style-name="ce34"/>
          <table:table-cell office:value-type="string" table:style-name="ce37">
            <text:p><text:s text:c="3"/>Source<text:span text:style-name="T1">：</text:span>Forestry and Nature Conservation Agency, MOA.</text:p>
          </table:table-cell>
          <table:table-cell table:number-columns-repeated="16376" table:style-name="ce34"/>
        </table:table-row>
        <table:table-row table:number-rows-repeated="1048528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48P2">
      <number:text> </number:text>
      <number:fill-character> </number:fill-character>
      <number:text>-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._26519__22320__38754__31309__33287__33988__31309_" style:display-name="一般_3.林地面積與蓄積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3" style:display-name="一般_83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5" style:display-name="一般_85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/>
    </style:style>
    <style:style style:name="_19968__33324__85_32_2" style:display-name="一般_85 2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2789__22320_" style:display-name="一般_耕地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29T03:11:36Z</dc:date>
  </office:meta>
</office:document-meta>
</file>