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00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00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_19968__33324__008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_32080__27083_90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5" style:family="table-cell" style:parent-style-name="_19968__33324___32080__27083_90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_32080__27083_90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" style:family="table-cell" style:parent-style-name="_19968__33324___32080__27083_90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0" style:family="table-cell" style:parent-style-name="_19968__33324___32080__27083_90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1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" style:family="table-cell" style:parent-style-name="_19968__33324___32080__27083_90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" style:family="table-cell" style:parent-style-name="_19968__33324___32080__27083_90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_19968__33324___32080__27083_90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_19968__33324___32080__27083_90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17" style:family="table-cell" style:parent-style-name="_19968__33324___32080__27083_90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19968__33324___32080__27083_9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32080__27083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22" style:family="table-cell" style:parent-style-name="_19968__33324___32080__27083_90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32080__27083_90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27" style:family="table-cell" style:parent-style-name="_19968__33324___32080__27083_90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19968__33324___32080__27083_9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_32080__27083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31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_32080__27083_90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_32080__27083_90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_32080__27083_90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_32080__27083_90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_32080__27083_90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32080__27083_9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32080__27083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0" style:family="table-cell" style:parent-style-name="_19968__33324___32080__27083_90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1" style:family="table-cell" style:parent-style-name="_19968__33324___32080__27083_9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2" style:family="table-cell" style:parent-style-name="_19968__33324___32080__27083_9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3" style:family="table-cell" style:parent-style-name="_19968__33324___32080__27083_90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4" style:family="table-cell" style:parent-style-name="_19968__33324___32080__27083_9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5" style:family="table-cell" style:parent-style-name="_19968__33324___32080__27083_90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6" style:family="table-cell" style:parent-style-name="_19968__33324___32080__27083_90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7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8" style:family="table-cell" style:parent-style-name="_19968__33324___32080__27083_90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9" style:family="table-cell" style:parent-style-name="_19968__33324___32080__27083_90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50" style:family="table-cell" style:parent-style-name="_19968__33324___32080__27083_90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1" style:family="table-cell" style:parent-style-name="_19968__33324___32080__27083_90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2" style:family="table-cell" style:parent-style-name="_19968__33324___32080__27083_9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3" style:family="table-cell" style:parent-style-name="_19968__33324___32080__27083_90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4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5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7" style:family="table-cell" style:parent-style-name="_19968__33324__314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314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314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314" style:data-style-name="N48">
      <style:table-cell-properties fo:border-top="none" fo:border-bottom="none" fo:border-left="thin solid #000000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314" style:data-style-name="N0">
      <style:table-cell-properties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31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314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31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9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0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1" style:family="table-cell" style:parent-style-name="_19968__33324__314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2" style:family="table-cell" style:parent-style-name="_19968__33324__314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3" style:family="table-cell" style:parent-style-name="_19968__33324__314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4" style:family="table-cell" style:parent-style-name="_19968__33324__314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5" style:family="table-cell" style:parent-style-name="_19968__33324__314" style:data-style-name="N48">
      <style:table-cell-properties fo:border-top="none" fo:border-bottom="none" fo:border-left="thin solid #000000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6" style:family="table-cell" style:parent-style-name="_19968__33324__314" style:data-style-name="N0">
      <style:table-cell-properties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7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8" style:family="table-cell" style:parent-style-name="_19968__33324__31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314" style:data-style-name="N49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314" style:data-style-name="N51">
      <style:table-cell-properties fo:border-top="none" fo:border-bottom="none" fo:border-left="thin solid #000000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314" style:data-style-name="N51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31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5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6" style:family="table-cell" style:parent-style-name="_19968__33324__314" style:data-style-name="N48">
      <style:table-cell-properties fo:border-top="none" fo:border-bottom="none" fo:border-left="thin solid #000000" fo:border-right="none" style:vertical-align="automatic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314" style:data-style-name="N48">
      <style:table-cell-properties style:vertical-align="middle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314" style:data-style-name="N48">
      <style:table-cell-properties fo:border-top="none" fo:border-bottom="none" fo:border-left="thin solid #000000" fo:border-right="none"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_19968__33324__314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_19968__33324__314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style:font-family-generic="modern"/>
    </style:style>
    <style:style style:name="ce91" style:family="table-cell" style:parent-style-name="_19968__33324__314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style:font-family-generic="modern"/>
    </style:style>
    <style:style style:name="ce92" style:family="table-cell" style:parent-style-name="_19968__33324__314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314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314" style:data-style-name="N48">
      <style:table-cell-properties style:vertical-align="middle" fo:background-color="transparent" style:cell-protect="none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5" style:family="table-cell" style:parent-style-name="_19968__33324__314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6" style:family="table-cell" style:parent-style-name="_19968__33324__314" style:data-style-name="N5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314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8" style:family="table-cell" style:parent-style-name="_19968__33324__252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_19968__33324__314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0" style:family="table-cell" style:parent-style-name="_19968__33324__314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1" style:family="table-cell" style:parent-style-name="_19968__33324__314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2" style:family="table-cell" style:parent-style-name="_19968__33324__314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3" style:family="table-cell" style:parent-style-name="_19968__33324__261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26e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5" style:family="table-cell" style:parent-style-name="_19968__33324___32080__27083_90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6" style:family="table-cell" style:parent-style-name="_19968__33324___32080__27083_90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7" style:family="table-cell" style:parent-style-name="_19968__33324___32080__27083_90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8" style:family="table-cell" style:parent-style-name="_19968__33324___32080__27083_90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9" style:family="table-cell" style:parent-style-name="_19968__33324___32080__27083_90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0" style:family="table-cell" style:parent-style-name="_19968__33324___32080__27083_90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49375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85208333333333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3.5pt" style:use-optimal-row-height="false" fo:break-before="auto"/>
    </style:style>
    <style:style style:name="ro5" style:family="table-row">
      <style:table-row-properties style:row-height="3.75pt" style:use-optimal-row-height="false" fo:break-before="auto"/>
    </style:style>
    <style:style style:name="ro6" style:family="table-row">
      <style:table-row-properties style:row-height="10.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2.95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4.25pt" style:use-optimal-row-height="false" fo:break-before="auto"/>
    </style:style>
    <style:style style:name="ro11" style:family="table-row">
      <style:table-row-properties style:row-height="3pt" style:use-optimal-row-height="false" fo:break-before="auto"/>
    </style:style>
    <style:style style:name="ro12" style:family="table-row">
      <style:table-row-properties style:row-height="11.45pt" style:use-optimal-row-height="false" fo:break-before="auto"/>
    </style:style>
    <style:style style:name="ro13" style:family="table-row">
      <style:table-row-properties style:row-height="12.7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8" table:style-name="ta1">
        <table:table-column table:style-name="co1" table:number-columns-repeated="3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2" table:number-columns-repeated="5" table:default-cell-style-name="ce11"/>
        <table:table-column table:style-name="co1" table:number-columns-repeated="3" table:default-cell-style-name="ce11"/>
        <table:table-column table:style-name="co4" table:number-columns-repeated="16367" table:default-cell-style-name="ce11"/>
        <table:table-row table:style-name="ro1">
          <table:table-cell office:value-type="string" table:style-name="ce1">
            <text:p>6 <text:s text:c="4"/>114<text:span text:style-name="T1">年農業統計年報</text:span></text:p>
          </table:table-cell>
          <table:table-cell table:number-columns-repeated="2" table:style-name="ce1"/>
          <table:table-cell table:number-columns-repeated="9" table:style-name="ce2"/>
          <table:table-cell office:value-type="string" table:number-columns-spanned="5" table:number-rows-spanned="1" table:style-name="ce3">
            <text:p>AG. STATISTICS YEARBOOK 2025 <text:s text:c="4"/>7</text:p>
          </table:table-cell>
          <table:covered-table-cell table:number-columns-repeated="4"/>
          <table:table-cell table:number-columns-repeated="16367" table:style-name="ce2"/>
        </table:table-row>
        <table:table-row table:style-name="ro2">
          <table:table-cell office:value-type="string" table:number-columns-spanned="8" table:number-rows-spanned="1" table:style-name="ce4">
            <text:p>3.<text:s text:c="2"/><text:span text:style-name="T2">農業生產結構</text:span></text:p>
          </table:table-cell>
          <table:covered-table-cell table:number-columns-repeated="7"/>
          <table:table-cell table:style-name="ce6"/>
          <table:table-cell office:value-type="string" table:number-columns-spanned="8" table:number-rows-spanned="1" table:style-name="ce4">
            <text:p>3. <text:s/>Composition of Agricultural Production</text:p>
          </table:table-cell>
          <table:covered-table-cell table:number-columns-repeated="7"/>
          <table:table-cell table:number-columns-repeated="16367" table:style-name="ce6"/>
        </table:table-row>
        <table:table-row table:style-name="ro3">
          <table:table-cell table:number-columns-repeated="16384" table:style-name="ce7"/>
        </table:table-row>
        <table:table-row table:style-name="ro1">
          <table:table-cell table:number-columns-repeated="3" table:style-name="ce8"/>
          <table:table-cell table:number-columns-repeated="2" table:style-name="ce9"/>
          <table:table-cell table:style-name="ce10"/>
          <table:table-cell table:number-columns-repeated="2" table:style-name="ce9"/>
          <table:table-cell table:style-name="ce11"/>
          <table:table-cell table:number-columns-repeated="5" table:style-name="ce9"/>
          <table:table-cell table:style-name="ce11"/>
          <table:table-cell table:style-name="ce12"/>
          <table:table-cell table:number-columns-repeated="16368" table:style-name="ce11"/>
        </table:table-row>
        <table:table-row table:style-name="ro4">
          <table:table-cell office:value-type="string" table:style-name="ce13">
            <text:p><text:s/></text:p>
          </table:table-cell>
          <table:table-cell table:style-name="ce13"/>
          <table:table-cell table:style-name="ce14"/>
          <table:table-cell office:value-type="string" table:number-columns-spanned="2" table:number-rows-spanned="1" table:style-name="ce108">
            <text:p><text:s/><text:span text:style-name="T1">合</text:span><text:s text:c="12"/><text:span text:style-name="T1">計</text:span></text:p>
          </table:table-cell>
          <table:covered-table-cell/>
          <table:table-cell office:value-type="string" table:number-columns-spanned="2" table:number-rows-spanned="1" table:style-name="ce109">
            <text:p><text:s/><text:span text:style-name="T1">農</text:span><text:s text:c="12"/><text:span text:style-name="T1">產</text:span><text:s text:c="5"/></text:p>
          </table:table-cell>
          <table:covered-table-cell/>
          <table:table-cell office:value-type="string" table:style-name="ce18">
            <text:p>林<text:span text:style-name="T4"><text:s text:c="14"/></text:span></text:p>
          </table:table-cell>
          <table:table-cell table:style-name="ce19"/>
          <table:table-cell office:value-type="string" table:style-name="ce20">
            <text:p><text:s text:c="3"/><text:span text:style-name="T1">產</text:span></text:p>
          </table:table-cell>
          <table:table-cell office:value-type="string" table:number-columns-spanned="2" table:number-rows-spanned="1" table:style-name="ce109">
            <text:p><text:s/><text:span text:style-name="T1">畜</text:span><text:s text:c="12"/><text:span text:style-name="T1">產</text:span><text:s text:c="5"/></text:p>
          </table:table-cell>
          <table:covered-table-cell/>
          <table:table-cell office:value-type="string" table:number-columns-spanned="2" table:number-rows-spanned="1" table:style-name="ce110">
            <text:p><text:s text:c="2"/><text:span text:style-name="T1">漁</text:span><text:s text:c="12"/><text:span text:style-name="T1">產</text:span><text:s text:c="5"/></text:p>
          </table:table-cell>
          <table:covered-table-cell/>
          <table:table-cell table:style-name="ce22"/>
          <table:table-cell table:number-columns-repeated="2" table:style-name="ce13"/>
          <table:table-cell table:number-columns-repeated="16367" table:style-name="ce19"/>
        </table:table-row>
        <table:table-row table:style-name="ro4">
          <table:table-cell office:value-type="string" table:number-columns-spanned="3" table:number-rows-spanned="2" table:style-name="ce24">
            <text:p>年<text:span text:style-name="T4"><text:s text:c="2"/></text:span>別<text:span text:style-name="T4"><text:s text:c="2"/></text:span>及<text:span text:style-name="T4"><text:s text:c="2"/></text:span>地<text:span text:style-name="T4"><text:s text:c="2"/></text:span>區<text:span text:style-name="T4"><text:s text:c="2"/></text:span>別</text:p>
          </table:table-cell>
          <table:covered-table-cell table:number-columns-repeated="2"/>
          <table:table-cell office:value-type="string" table:number-columns-spanned="2" table:number-rows-spanned="1" table:style-name="ce105">
            <text:p>Total</text:p>
          </table:table-cell>
          <table:covered-table-cell/>
          <table:table-cell office:value-type="string" table:number-columns-spanned="2" table:number-rows-spanned="1" table:style-name="ce106">
            <text:p>Crop Products</text:p>
          </table:table-cell>
          <table:covered-table-cell/>
          <table:table-cell office:value-type="string" table:style-name="ce28">
            <text:p>Forestry<text:s/></text:p>
          </table:table-cell>
          <table:table-cell table:style-name="ce19"/>
          <table:table-cell office:value-type="string" table:style-name="ce29">
            <text:p>Products</text:p>
          </table:table-cell>
          <table:table-cell office:value-type="string" table:number-columns-spanned="2" table:number-rows-spanned="1" table:style-name="ce106">
            <text:p>Livestock Products</text:p>
          </table:table-cell>
          <table:covered-table-cell/>
          <table:table-cell office:value-type="string" table:number-columns-spanned="2" table:number-rows-spanned="1" table:style-name="ce107">
            <text:p><text:s text:c="2"/>Fishery Products</text:p>
          </table:table-cell>
          <table:covered-table-cell/>
          <table:table-cell office:value-type="string" table:number-columns-spanned="3" table:number-rows-spanned="2" table:style-name="ce31">
            <text:p>Year, District</text:p>
          </table:table-cell>
          <table:covered-table-cell table:number-columns-repeated="2"/>
          <table:table-cell table:number-columns-repeated="16367" table:style-name="ce19"/>
        </table:table-row>
        <table:table-row table:style-name="ro4">
          <table:covered-table-cell/>
          <table:covered-table-cell table:number-columns-repeated="2"/>
          <table:table-cell office:value-type="string" table:style-name="ce33">
            <text:p>產<text:span text:style-name="T4"><text:s text:c="8"/></text:span>值</text:p>
          </table:table-cell>
          <table:table-cell office:value-type="string" table:style-name="ce34">
            <text:p>百<text:span text:style-name="T4"><text:s/></text:span>分<text:span text:style-name="T4"><text:s/></text:span>比</text:p>
          </table:table-cell>
          <table:table-cell office:value-type="string" table:style-name="ce35">
            <text:p>產<text:span text:style-name="T4"><text:s text:c="8"/></text:span>值</text:p>
          </table:table-cell>
          <table:table-cell office:value-type="string" table:style-name="ce36">
            <text:p><text:s/><text:span text:style-name="T1">百</text:span><text:s/><text:span text:style-name="T1">分</text:span><text:s/><text:span text:style-name="T1">比</text:span></text:p>
          </table:table-cell>
          <table:table-cell office:value-type="string" table:style-name="ce35">
            <text:p>產<text:span text:style-name="T4"><text:s text:c="8"/></text:span>值</text:p>
          </table:table-cell>
          <table:table-cell table:style-name="ce19"/>
          <table:table-cell office:value-type="string" table:style-name="ce33">
            <text:p>百<text:span text:style-name="T4"><text:s text:c="2"/></text:span>分<text:span text:style-name="T4"><text:s text:c="2"/></text:span>比</text:p>
          </table:table-cell>
          <table:table-cell office:value-type="string" table:style-name="ce35">
            <text:p>產<text:span text:style-name="T4"><text:s text:c="8"/></text:span>值</text:p>
          </table:table-cell>
          <table:table-cell office:value-type="string" table:style-name="ce33">
            <text:p>百<text:span text:style-name="T4"><text:s text:c="2"/></text:span>分<text:span text:style-name="T4"><text:s text:c="2"/></text:span>比</text:p>
          </table:table-cell>
          <table:table-cell office:value-type="string" table:style-name="ce35">
            <text:p>產<text:span text:style-name="T4"><text:s text:c="8"/></text:span>值</text:p>
          </table:table-cell>
          <table:table-cell office:value-type="string" table:style-name="ce34">
            <text:p>百<text:span text:style-name="T4"><text:s/></text:span>分<text:span text:style-name="T4"><text:s/></text:span>比</text:p>
          </table:table-cell>
          <table:covered-table-cell/>
          <table:covered-table-cell table:number-columns-repeated="2"/>
          <table:table-cell table:number-columns-repeated="16367" table:style-name="ce19"/>
        </table:table-row>
        <table:table-row table:style-name="ro4">
          <table:table-cell table:number-columns-repeated="2" table:style-name="ce19"/>
          <table:table-cell table:style-name="ce37"/>
          <table:table-cell office:value-type="string" table:style-name="ce38">
            <text:p><text:s/>Value</text:p>
          </table:table-cell>
          <table:table-cell office:value-type="string" table:style-name="ce38">
            <text:p>Percentage</text:p>
          </table:table-cell>
          <table:table-cell office:value-type="string" table:style-name="ce38">
            <text:p><text:s/>Value</text:p>
          </table:table-cell>
          <table:table-cell office:value-type="string" table:style-name="ce38">
            <text:p>Percentage</text:p>
          </table:table-cell>
          <table:table-cell office:value-type="string" table:style-name="ce38">
            <text:p><text:s/>Value</text:p>
          </table:table-cell>
          <table:table-cell table:style-name="ce19"/>
          <table:table-cell office:value-type="string" table:style-name="ce38">
            <text:p>Percentage</text:p>
          </table:table-cell>
          <table:table-cell office:value-type="string" table:style-name="ce38">
            <text:p><text:s/>Value</text:p>
          </table:table-cell>
          <table:table-cell office:value-type="string" table:style-name="ce38">
            <text:p>Percentage</text:p>
          </table:table-cell>
          <table:table-cell office:value-type="string" table:style-name="ce38">
            <text:p><text:s/>Value</text:p>
          </table:table-cell>
          <table:table-cell office:value-type="string" table:style-name="ce28">
            <text:p>Percentage</text:p>
          </table:table-cell>
          <table:table-cell table:style-name="ce39"/>
          <table:table-cell table:number-columns-repeated="16369" table:style-name="ce19"/>
        </table:table-row>
        <table:table-row table:style-name="ro5">
          <table:table-cell table:number-columns-repeated="2" table:style-name="ce40"/>
          <table:table-cell table:style-name="ce41"/>
          <table:table-cell table:number-columns-repeated="5" table:style-name="ce42"/>
          <table:table-cell table:style-name="ce43"/>
          <table:table-cell table:number-columns-repeated="3" table:style-name="ce42"/>
          <table:table-cell table:style-name="ce44"/>
          <table:table-cell table:style-name="ce45"/>
          <table:table-cell table:style-name="ce46"/>
          <table:table-cell table:number-columns-repeated="2" table:style-name="ce40"/>
          <table:table-cell table:number-columns-repeated="16367" table:style-name="ce47"/>
        </table:table-row>
        <table:table-row table:style-name="ro6">
          <table:table-cell table:number-columns-repeated="2" table:style-name="ce47"/>
          <table:table-cell table:style-name="ce48"/>
          <table:table-cell office:value-type="string" table:style-name="ce49">
            <text:p>千元</text:p>
          </table:table-cell>
          <table:table-cell office:value-type="string" table:style-name="ce50">
            <text:p><text:s/>%</text:p>
          </table:table-cell>
          <table:table-cell office:value-type="string" table:style-name="ce49">
            <text:p>千元</text:p>
          </table:table-cell>
          <table:table-cell office:value-type="string" table:style-name="ce50">
            <text:p><text:s/>%</text:p>
          </table:table-cell>
          <table:table-cell office:value-type="string" table:style-name="ce49">
            <text:p>千元</text:p>
          </table:table-cell>
          <table:table-cell table:style-name="ce47"/>
          <table:table-cell office:value-type="string" table:style-name="ce50">
            <text:p><text:s/>%</text:p>
          </table:table-cell>
          <table:table-cell office:value-type="string" table:style-name="ce49">
            <text:p>千元</text:p>
          </table:table-cell>
          <table:table-cell office:value-type="string" table:style-name="ce50">
            <text:p><text:s/>%</text:p>
          </table:table-cell>
          <table:table-cell office:value-type="string" table:style-name="ce49">
            <text:p>千元</text:p>
          </table:table-cell>
          <table:table-cell office:value-type="string" table:style-name="ce51">
            <text:p><text:s/>%</text:p>
          </table:table-cell>
          <table:table-cell table:style-name="ce52"/>
          <table:table-cell table:number-columns-repeated="16369" table:style-name="ce47"/>
        </table:table-row>
        <table:table-row table:style-name="ro6">
          <table:table-cell table:number-columns-repeated="2" table:style-name="ce47"/>
          <table:table-cell table:style-name="ce48"/>
          <table:table-cell office:value-type="string" table:style-name="ce50">
            <text:p>N.T.$1,000</text:p>
          </table:table-cell>
          <table:table-cell table:style-name="ce47"/>
          <table:table-cell office:value-type="string" table:style-name="ce50">
            <text:p>N.T.$1,000</text:p>
          </table:table-cell>
          <table:table-cell table:style-name="ce47"/>
          <table:table-cell office:value-type="string" table:style-name="ce50">
            <text:p>N.T.$1,000</text:p>
          </table:table-cell>
          <table:table-cell table:number-columns-repeated="2" table:style-name="ce47"/>
          <table:table-cell office:value-type="string" table:style-name="ce50">
            <text:p>N.T.$1,000</text:p>
          </table:table-cell>
          <table:table-cell table:style-name="ce47"/>
          <table:table-cell office:value-type="string" table:style-name="ce50">
            <text:p>N.T.$1,000</text:p>
          </table:table-cell>
          <table:table-cell table:style-name="ce47"/>
          <table:table-cell table:style-name="ce53"/>
          <table:table-cell table:number-columns-repeated="16369" table:style-name="ce47"/>
        </table:table-row>
        <table:table-row table:style-name="ro7">
          <table:table-cell table:number-columns-repeated="2" table:style-name="ce47"/>
          <table:table-cell table:style-name="ce48"/>
          <table:table-cell table:number-columns-repeated="11" table:style-name="ce47"/>
          <table:table-cell table:style-name="ce53"/>
          <table:table-cell table:number-columns-repeated="16369" table:style-name="ce47"/>
        </table:table-row>
        <table:table-row table:style-name="ro8">
          <table:table-cell office:value-type="string" table:style-name="ce54">
            <text:p>民國</text:p>
          </table:table-cell>
          <table:table-cell office:value-type="float" office:value="105" table:style-name="ce55">
            <text:p>105</text:p>
          </table:table-cell>
          <table:table-cell office:value-type="string" table:style-name="ce56">
            <text:p>年</text:p>
          </table:table-cell>
          <table:table-cell office:value-type="float" office:value="520227290.637523" table:style-name="ce57">
            <text:p><text:s/>520 227 291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68117995.147829" table:style-name="ce57">
            <text:p><text:s/>268 117 995</text:p>
          </table:table-cell>
          <table:table-cell office:value-type="float" office:value="51.538625514870319" table:style-name="ce59">
            <text:p>51.54</text:p>
          </table:table-cell>
          <table:table-cell office:value-type="float" office:value="206705.45579400001" table:style-name="ce57">
            <text:p><text:s text:c="2"/>206 705</text:p>
          </table:table-cell>
          <table:table-cell table:style-name="ce57"/>
          <table:table-cell office:value-type="float" office:value="3.9733681702989604E-2" table:style-name="ce59">
            <text:p>0.04</text:p>
          </table:table-cell>
          <table:table-cell office:value-type="float" office:value="165384015.48300001" table:style-name="ce57">
            <text:p><text:s/>165 384 015</text:p>
          </table:table-cell>
          <table:table-cell office:value-type="float" office:value="31.790722720510651" table:style-name="ce59">
            <text:p>31.79</text:p>
          </table:table-cell>
          <table:table-cell office:value-type="float" office:value="86518574.550899997" table:style-name="ce57">
            <text:p><text:s/>86 518 575</text:p>
          </table:table-cell>
          <table:table-cell office:value-type="float" office:value="16.63091808291604" table:style-name="ce59">
            <text:p>16.63</text:p>
          </table:table-cell>
          <table:table-cell office:value-type="string" table:style-name="ce60">
            <text:p/>
          </table:table-cell>
          <table:table-cell office:value-type="float" office:value="2016" table:style-name="ce61">
            <text:p>2016</text:p>
          </table:table-cell>
          <table:table-cell table:number-columns-repeated="16368" table:style-name="ce62"/>
        </table:table-row>
        <table:table-row table:style-name="ro8">
          <table:table-cell office:value-type="string" table:style-name="ce63">
            <text:p/>
          </table:table-cell>
          <table:table-cell office:value-type="float" office:value="106" table:style-name="ce55">
            <text:p>106</text:p>
          </table:table-cell>
          <table:table-cell table:style-name="ce64"/>
          <table:table-cell office:value-type="float" office:value="545539559.80499005" table:style-name="ce57">
            <text:p><text:s/>545 539 560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90849078.69836998" table:style-name="ce57">
            <text:p><text:s/>290 849 079</text:p>
          </table:table-cell>
          <table:table-cell office:value-type="float" office:value="53.31402159035683" table:style-name="ce59">
            <text:p>53.31</text:p>
          </table:table-cell>
          <table:table-cell office:value-type="float" office:value="167252.14840999999" table:style-name="ce57">
            <text:p><text:s text:c="2"/>167 252</text:p>
          </table:table-cell>
          <table:table-cell table:style-name="ce57"/>
          <table:table-cell office:value-type="float" office:value="3.0658115512243761E-2" table:style-name="ce59">
            <text:p>0.03</text:p>
          </table:table-cell>
          <table:table-cell office:value-type="float" office:value="163866762.64250001" table:style-name="ce57">
            <text:p><text:s/>163 866 763</text:p>
          </table:table-cell>
          <table:table-cell office:value-type="float" office:value="30.037558174713535" table:style-name="ce59">
            <text:p>30.04</text:p>
          </table:table-cell>
          <table:table-cell office:value-type="float" office:value="90656466.315709993" table:style-name="ce57">
            <text:p><text:s/>90 656 466</text:p>
          </table:table-cell>
          <table:table-cell office:value-type="float" office:value="16.617762119417385" table:style-name="ce59">
            <text:p>16.62</text:p>
          </table:table-cell>
          <table:table-cell office:value-type="string" table:style-name="ce60">
            <text:p/>
          </table:table-cell>
          <table:table-cell office:value-type="float" office:value="2017" table:style-name="ce61">
            <text:p>2017</text:p>
          </table:table-cell>
          <table:table-cell table:number-columns-repeated="16368" table:style-name="ce62"/>
        </table:table-row>
        <table:table-row table:style-name="ro8">
          <table:table-cell office:value-type="string" table:style-name="ce63">
            <text:p/>
          </table:table-cell>
          <table:table-cell office:value-type="float" office:value="107" table:style-name="ce55">
            <text:p>107</text:p>
          </table:table-cell>
          <table:table-cell table:style-name="ce64"/>
          <table:table-cell office:value-type="float" office:value="525566594.68970001" table:style-name="ce57">
            <text:p><text:s/>525 566 595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69445560.18360102" table:style-name="ce57">
            <text:p><text:s/>269 445 560</text:p>
          </table:table-cell>
          <table:table-cell office:value-type="float" office:value="51.26763437898569" table:style-name="ce59">
            <text:p>51.27</text:p>
          </table:table-cell>
          <table:table-cell office:value-type="float" office:value="166509.79430000001" table:style-name="ce57">
            <text:p><text:s text:c="2"/>166 510</text:p>
          </table:table-cell>
          <table:table-cell table:style-name="ce57"/>
          <table:table-cell office:value-type="float" office:value="3.1681959238354776E-2" table:style-name="ce59">
            <text:p>0.03</text:p>
          </table:table-cell>
          <table:table-cell office:value-type="float" office:value="166687024.523" table:style-name="ce57">
            <text:p><text:s/>166 687 025</text:p>
          </table:table-cell>
          <table:table-cell office:value-type="float" office:value="31.715680982619105" table:style-name="ce59">
            <text:p>31.72</text:p>
          </table:table-cell>
          <table:table-cell office:value-type="float" office:value="89267500.188769996" table:style-name="ce57">
            <text:p><text:s/>89 267 500</text:p>
          </table:table-cell>
          <table:table-cell office:value-type="float" office:value="16.985002679151336" table:style-name="ce59">
            <text:p>16.99</text:p>
          </table:table-cell>
          <table:table-cell office:value-type="string" table:style-name="ce60">
            <text:p/>
          </table:table-cell>
          <table:table-cell office:value-type="float" office:value="2018" table:style-name="ce61">
            <text:p>2018</text:p>
          </table:table-cell>
          <table:table-cell table:number-columns-repeated="16368" table:style-name="ce62"/>
        </table:table-row>
        <table:table-row table:style-name="ro8">
          <table:table-cell office:value-type="string" table:style-name="ce63">
            <text:p/>
          </table:table-cell>
          <table:table-cell office:value-type="float" office:value="108" table:style-name="ce55">
            <text:p>108</text:p>
          </table:table-cell>
          <table:table-cell table:style-name="ce65"/>
          <table:table-cell office:value-type="float" office:value="512124570.63120002" table:style-name="ce57">
            <text:p><text:s/>512 124 571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62509469.64461401" table:style-name="ce57">
            <text:p><text:s/>262 509 470</text:p>
          </table:table-cell>
          <table:table-cell office:value-type="float" office:value="51.258909394069448" table:style-name="ce59">
            <text:p>51.26</text:p>
          </table:table-cell>
          <table:table-cell office:value-type="float" office:value="187471.31469999999" table:style-name="ce57">
            <text:p><text:s text:c="2"/>187 471</text:p>
          </table:table-cell>
          <table:table-cell table:style-name="ce57"/>
          <table:table-cell office:value-type="float" office:value="3.6606584696559127E-2" table:style-name="ce59">
            <text:p>0.04</text:p>
          </table:table-cell>
          <table:table-cell office:value-type="float" office:value="162805012.234" table:style-name="ce57">
            <text:p><text:s/>162 805 012</text:p>
          </table:table-cell>
          <table:table-cell office:value-type="float" office:value="31.790119351887526" table:style-name="ce59">
            <text:p>31.79</text:p>
          </table:table-cell>
          <table:table-cell office:value-type="float" office:value="86622617.437930003" table:style-name="ce57">
            <text:p><text:s/>86 622 617</text:p>
          </table:table-cell>
          <table:table-cell office:value-type="float" office:value="16.914364669355063" table:style-name="ce59">
            <text:p>16.91</text:p>
          </table:table-cell>
          <table:table-cell office:value-type="string" table:style-name="ce60">
            <text:p/>
          </table:table-cell>
          <table:table-cell office:value-type="float" office:value="2019" table:style-name="ce61">
            <text:p>2019</text:p>
          </table:table-cell>
          <table:table-cell table:number-columns-repeated="16368" table:style-name="ce62"/>
        </table:table-row>
        <table:table-row table:style-name="ro8">
          <table:table-cell office:value-type="string" table:style-name="ce63">
            <text:p/>
          </table:table-cell>
          <table:table-cell office:value-type="float" office:value="109" table:style-name="ce55">
            <text:p>109</text:p>
          </table:table-cell>
          <table:table-cell table:style-name="ce64"/>
          <table:table-cell office:value-type="float" office:value="503691111.86659998" table:style-name="ce57">
            <text:p><text:s/>503 691 112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63610267.44897601" table:style-name="ce57">
            <text:p><text:s/>263 610 267</text:p>
          </table:table-cell>
          <table:table-cell office:value-type="float" office:value="52.335699645776522" table:style-name="ce59">
            <text:p>52.34</text:p>
          </table:table-cell>
          <table:table-cell office:value-type="float" office:value="223784.71739999999" table:style-name="ce57">
            <text:p><text:s text:c="2"/>223 785</text:p>
          </table:table-cell>
          <table:table-cell table:style-name="ce57"/>
          <table:table-cell office:value-type="float" office:value="4.4428958964689499E-2" table:style-name="ce59">
            <text:p>0.04</text:p>
          </table:table-cell>
          <table:table-cell office:value-type="float" office:value="168641007.34799999" table:style-name="ce57">
            <text:p><text:s/>168 641 007</text:p>
          </table:table-cell>
          <table:table-cell office:value-type="float" office:value="33.481036963912857" table:style-name="ce59">
            <text:p>33.48</text:p>
          </table:table-cell>
          <table:table-cell office:value-type="float" office:value="71216052.352180004" table:style-name="ce57">
            <text:p><text:s/>71 216 052</text:p>
          </table:table-cell>
          <table:table-cell office:value-type="float" office:value="14.1388344313372" table:style-name="ce59">
            <text:p>14.14</text:p>
          </table:table-cell>
          <table:table-cell office:value-type="string" table:style-name="ce60">
            <text:p/>
          </table:table-cell>
          <table:table-cell office:value-type="float" office:value="2020" table:style-name="ce61">
            <text:p>2020</text:p>
          </table:table-cell>
          <table:table-cell table:number-columns-repeated="16368" table:style-name="ce62"/>
        </table:table-row>
        <table:table-row table:style-name="ro9">
          <table:table-cell table:style-name="ce63"/>
          <table:table-cell table:style-name="ce55"/>
          <table:table-cell table:style-name="ce64"/>
          <table:table-cell table:style-name="ce57"/>
          <table:table-cell table:style-name="ce58"/>
          <table:table-cell table:style-name="ce57"/>
          <table:table-cell table:style-name="ce59"/>
          <table:table-cell table:number-columns-repeated="2"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9"/>
          <table:table-cell table:style-name="ce60"/>
          <table:table-cell table:style-name="ce61"/>
          <table:table-cell table:number-columns-repeated="16368" table:style-name="ce62"/>
        </table:table-row>
        <table:table-row table:style-name="ro8">
          <table:table-cell office:value-type="string" table:style-name="ce63">
            <text:p/>
          </table:table-cell>
          <table:table-cell office:value-type="float" office:value="110" table:style-name="ce55">
            <text:p>110</text:p>
          </table:table-cell>
          <table:table-cell table:style-name="ce66"/>
          <table:table-cell office:value-type="float" office:value="535974541.67519999" table:style-name="ce57">
            <text:p><text:s/>535 974 542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72179945.92951101" table:style-name="ce57">
            <text:p><text:s/>272 179 946</text:p>
          </table:table-cell>
          <table:table-cell office:value-type="float" office:value="50.782252656778567" table:style-name="ce59">
            <text:p>50.78</text:p>
          </table:table-cell>
          <table:table-cell office:value-type="float" office:value="303366.42690000002" table:style-name="ce57">
            <text:p><text:s text:c="2"/>303 366</text:p>
          </table:table-cell>
          <table:table-cell table:style-name="ce57"/>
          <table:table-cell office:value-type="float" office:value="5.6600902339842808E-2" table:style-name="ce67">
            <text:p>0.06</text:p>
          </table:table-cell>
          <table:table-cell office:value-type="float" office:value="185611022.9668" table:style-name="ce57">
            <text:p><text:s/>185 611 023</text:p>
          </table:table-cell>
          <table:table-cell office:value-type="float" office:value="34.630567038999416" table:style-name="ce59">
            <text:p>34.63</text:p>
          </table:table-cell>
          <table:table-cell office:value-type="float" office:value="77880206.351989999" table:style-name="ce57">
            <text:p><text:s/>77 880 206</text:p>
          </table:table-cell>
          <table:table-cell office:value-type="float" office:value="14.53057940188236" table:style-name="ce59">
            <text:p>14.53</text:p>
          </table:table-cell>
          <table:table-cell office:value-type="string" table:style-name="ce60">
            <text:p/>
          </table:table-cell>
          <table:table-cell office:value-type="float" office:value="2021" table:style-name="ce61">
            <text:p>2021</text:p>
          </table:table-cell>
          <table:table-cell table:number-columns-repeated="16368" table:style-name="ce62"/>
        </table:table-row>
        <table:table-row table:style-name="ro8">
          <table:table-cell office:value-type="string" table:style-name="ce63">
            <text:p/>
          </table:table-cell>
          <table:table-cell office:value-type="float" office:value="111" table:style-name="ce55">
            <text:p>111</text:p>
          </table:table-cell>
          <table:table-cell table:style-name="ce66"/>
          <table:table-cell office:value-type="float" office:value="562627911.45586598" table:style-name="ce57">
            <text:p><text:s/>562 627 911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75922547.37176597" table:style-name="ce57">
            <text:p><text:s/>275 922 547</text:p>
          </table:table-cell>
          <table:table-cell office:value-type="float" office:value="49.041745308686139" table:style-name="ce59">
            <text:p>49.04</text:p>
          </table:table-cell>
          <table:table-cell office:value-type="float" office:value="326206.39477000001" table:style-name="ce57">
            <text:p><text:s text:c="2"/>326 206</text:p>
          </table:table-cell>
          <table:table-cell table:style-name="ce57"/>
          <table:table-cell office:value-type="float" office:value="5.7979063627665146E-2" table:style-name="ce67">
            <text:p>0.06</text:p>
          </table:table-cell>
          <table:table-cell office:value-type="float" office:value="204172925.26016" table:style-name="ce57">
            <text:p><text:s/>204 172 925</text:p>
          </table:table-cell>
          <table:table-cell office:value-type="float" office:value="36.289156848233588" table:style-name="ce59">
            <text:p>36.29</text:p>
          </table:table-cell>
          <table:table-cell office:value-type="float" office:value="82206232.429169998" table:style-name="ce57">
            <text:p><text:s/>82 206 232</text:p>
          </table:table-cell>
          <table:table-cell office:value-type="float" office:value="14.611118779452603" table:style-name="ce59">
            <text:p>14.61</text:p>
          </table:table-cell>
          <table:table-cell office:value-type="string" table:style-name="ce60">
            <text:p/>
          </table:table-cell>
          <table:table-cell office:value-type="float" office:value="2022" table:style-name="ce61">
            <text:p>2022</text:p>
          </table:table-cell>
          <table:table-cell table:number-columns-repeated="16368" table:style-name="ce62"/>
        </table:table-row>
        <table:table-row table:style-name="ro8">
          <table:table-cell office:value-type="string" table:style-name="ce63">
            <text:p/>
          </table:table-cell>
          <table:table-cell office:value-type="float" office:value="112" table:style-name="ce55">
            <text:p>112</text:p>
          </table:table-cell>
          <table:table-cell table:style-name="ce66"/>
          <table:table-cell office:value-type="float" office:value="580871518.53967905" table:style-name="ce57">
            <text:p><text:s/>580 871 519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75078187.38776898" table:style-name="ce57">
            <text:p><text:s/>275 078 187</text:p>
          </table:table-cell>
          <table:table-cell office:value-type="float" office:value="47.356115527805578" table:style-name="ce59">
            <text:p>47.36</text:p>
          </table:table-cell>
          <table:table-cell office:value-type="float" office:value="321615.38932000002" table:style-name="ce57">
            <text:p><text:s text:c="2"/>321 615</text:p>
          </table:table-cell>
          <table:table-cell table:style-name="ce57"/>
          <table:table-cell office:value-type="float" office:value="5.5367732631916022E-2" table:style-name="ce67">
            <text:p>0.06</text:p>
          </table:table-cell>
          <table:table-cell office:value-type="float" office:value="214947172.51789999" table:style-name="ce57">
            <text:p><text:s/>214 947 173</text:p>
          </table:table-cell>
          <table:table-cell office:value-type="float" office:value="37.004254066076584" table:style-name="ce59">
            <text:p>37.00</text:p>
          </table:table-cell>
          <table:table-cell office:value-type="float" office:value="90524543.244690001" table:style-name="ce57">
            <text:p><text:s/>90 524 543</text:p>
          </table:table-cell>
          <table:table-cell office:value-type="float" office:value="15.584262673485913" table:style-name="ce59">
            <text:p>15.58</text:p>
          </table:table-cell>
          <table:table-cell office:value-type="string" table:style-name="ce60">
            <text:p/>
          </table:table-cell>
          <table:table-cell office:value-type="float" office:value="2023" table:style-name="ce61">
            <text:p>2023</text:p>
          </table:table-cell>
          <table:table-cell table:number-columns-repeated="16368" table:style-name="ce62"/>
        </table:table-row>
        <table:table-row table:style-name="ro8">
          <table:table-cell office:value-type="string" table:style-name="ce63">
            <text:p/>
          </table:table-cell>
          <table:table-cell office:value-type="float" office:value="113" table:style-name="ce55">
            <text:p>113</text:p>
          </table:table-cell>
          <table:table-cell table:style-name="ce66"/>
          <table:table-cell office:value-type="float" office:value="601630157.818946" table:style-name="ce57">
            <text:p><text:s/>601 630 158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92208324.88320601" table:style-name="ce57">
            <text:p><text:s/>292 208 325</text:p>
          </table:table-cell>
          <table:table-cell office:value-type="float" office:value="48.569427759826979" table:style-name="ce59">
            <text:p>48.57</text:p>
          </table:table-cell>
          <table:table-cell office:value-type="float" office:value="479525.27688999998" table:style-name="ce57">
            <text:p><text:s text:c="2"/>479 525</text:p>
          </table:table-cell>
          <table:table-cell table:style-name="ce57"/>
          <table:table-cell office:value-type="float" office:value="7.9704328424691079E-2" table:style-name="ce67">
            <text:p>0.08</text:p>
          </table:table-cell>
          <table:table-cell office:value-type="float" office:value="207266586.82539999" table:style-name="ce57">
            <text:p><text:s/>207 266 587</text:p>
          </table:table-cell>
          <table:table-cell office:value-type="float" office:value="34.450830652637364" table:style-name="ce59">
            <text:p>34.45</text:p>
          </table:table-cell>
          <table:table-cell office:value-type="float" office:value="101675720.83345" table:style-name="ce57">
            <text:p><text:s/>101 675 721</text:p>
          </table:table-cell>
          <table:table-cell office:value-type="float" office:value="16.90003725911097" table:style-name="ce59">
            <text:p>16.90</text:p>
          </table:table-cell>
          <table:table-cell office:value-type="string" table:style-name="ce60">
            <text:p/>
          </table:table-cell>
          <table:table-cell office:value-type="float" office:value="2024" table:style-name="ce61">
            <text:p>2024</text:p>
          </table:table-cell>
          <table:table-cell table:number-columns-repeated="16368" table:style-name="ce62"/>
        </table:table-row>
        <table:table-row table:style-name="ro8">
          <table:table-cell office:value-type="string" table:style-name="ce68">
            <text:p/>
          </table:table-cell>
          <table:table-cell office:value-type="float" office:value="114" table:style-name="ce69">
            <text:p>114</text:p>
          </table:table-cell>
          <table:table-cell table:style-name="ce70"/>
          <table:table-cell office:value-type="float" office:value="612098883.03064895" table:style-name="ce71">
            <text:p><text:s/>612 098 883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300160860.02871901" table:style-name="ce71">
            <text:p><text:s/>300 160 860</text:p>
          </table:table-cell>
          <table:table-cell office:value-type="float" office:value="49.037968921385762" table:style-name="ce73">
            <text:p>49.04</text:p>
          </table:table-cell>
          <table:table-cell office:value-type="float" office:value="560451.90847999998" table:style-name="ce71">
            <text:p><text:s text:c="2"/>560 452</text:p>
          </table:table-cell>
          <table:table-cell table:style-name="ce57"/>
          <table:table-cell office:value-type="float" office:value="9.1562315177748349E-2" table:style-name="ce74">
            <text:p>0.09</text:p>
          </table:table-cell>
          <table:table-cell office:value-type="float" office:value="214917526.19299999" table:style-name="ce71">
            <text:p><text:s/>214 917 526</text:p>
          </table:table-cell>
          <table:table-cell office:value-type="float" office:value="35.111569739988994" table:style-name="ce73">
            <text:p>35.11</text:p>
          </table:table-cell>
          <table:table-cell office:value-type="float" office:value="96460044.900450006" table:style-name="ce71">
            <text:p><text:s/>96 460 045</text:p>
          </table:table-cell>
          <table:table-cell office:value-type="float" office:value="15.758899023447503" table:style-name="ce73">
            <text:p>15.76</text:p>
          </table:table-cell>
          <table:table-cell office:value-type="string" table:style-name="ce75">
            <text:p/>
          </table:table-cell>
          <table:table-cell office:value-type="float" office:value="2025" table:style-name="ce76">
            <text:p>2025</text:p>
          </table:table-cell>
          <table:table-cell table:number-columns-repeated="16368" table:style-name="ce77"/>
        </table:table-row>
        <table:table-row table:style-name="ro6">
          <table:table-cell table:number-columns-spanned="3" table:number-rows-spanned="1" table:style-name="ce79"/>
          <table:covered-table-cell table:number-columns-repeated="2"/>
          <table:table-cell table:style-name="ce80"/>
          <table:table-cell table:style-name="ce81"/>
          <table:table-cell table:style-name="ce80"/>
          <table:table-cell table:style-name="ce67"/>
          <table:table-cell table:number-columns-repeated="2" table:style-name="ce80"/>
          <table:table-cell table:style-name="ce67"/>
          <table:table-cell table:style-name="ce80"/>
          <table:table-cell table:style-name="ce67"/>
          <table:table-cell table:style-name="ce80"/>
          <table:table-cell table:style-name="ce59"/>
          <table:table-cell table:style-name="ce82"/>
          <table:table-cell table:style-name="ce83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新 <text:s text:c="6"/>北 <text:s text:c="6"/>市</text:p>
          </table:table-cell>
          <table:covered-table-cell table:number-columns-repeated="2"/>
          <table:table-cell office:value-type="float" office:value="7569704.429769" table:style-name="ce57">
            <text:p><text:s/>7 569 704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3187607.4500190001" table:style-name="ce57">
            <text:p><text:s/>3 187 607</text:p>
          </table:table-cell>
          <table:table-cell office:value-type="float" office:value="42.110064925167414" table:style-name="ce59">
            <text:p>42.11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1466397.2560000001" table:style-name="ce57">
            <text:p><text:s/>1 466 397</text:p>
          </table:table-cell>
          <table:table-cell office:value-type="float" office:value="19.371922240889255" table:style-name="ce59">
            <text:p>19.37</text:p>
          </table:table-cell>
          <table:table-cell office:value-type="float" office:value="2915699.7237499999" table:style-name="ce57">
            <text:p><text:s/>2 915 700</text:p>
          </table:table-cell>
          <table:table-cell office:value-type="float" office:value="38.518012833943324" table:style-name="ce59">
            <text:p>38.52</text:p>
          </table:table-cell>
          <table:table-cell office:value-type="string" table:style-name="ce86">
            <text:p><text:s/>New Taipei Ci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臺 <text:s text:c="6"/>北 <text:s text:c="6"/>市</text:p>
          </table:table-cell>
          <table:covered-table-cell table:number-columns-repeated="2"/>
          <table:table-cell office:value-type="float" office:value="514230.74808400002" table:style-name="ce57">
            <text:p><text:s text:c="2"/>514 231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473025.61108399997" table:style-name="ce57">
            <text:p><text:s text:c="2"/>473 026</text:p>
          </table:table-cell>
          <table:table-cell office:value-type="float" office:value="91.987033612142312" table:style-name="ce59">
            <text:p>91.99</text:p>
          </table:table-cell>
          <table:table-cell office:value-type="float" office:value="313.42399999999998" table:style-name="ce57">
            <text:p><text:s text:c="3"/>313</text:p>
          </table:table-cell>
          <table:table-cell table:style-name="ce57"/>
          <table:table-cell office:value-type="float" office:value="6.0950069821340574E-2" table:style-name="ce59">
            <text:p>0.06</text:p>
          </table:table-cell>
          <table:table-cell office:value-type="float" office:value="28393.762999999999" table:style-name="ce57">
            <text:p><text:s text:c="2"/>28 394</text:p>
          </table:table-cell>
          <table:table-cell office:value-type="float" office:value="5.5215996137519676" table:style-name="ce59">
            <text:p>5.52</text:p>
          </table:table-cell>
          <table:table-cell office:value-type="float" office:value="12497.95" table:style-name="ce57">
            <text:p><text:s text:c="2"/>12 498</text:p>
          </table:table-cell>
          <table:table-cell office:value-type="float" office:value="2.4304167042843674" table:style-name="ce59">
            <text:p>2.43</text:p>
          </table:table-cell>
          <table:table-cell office:value-type="string" table:style-name="ce86">
            <text:p><text:s/>Taipei Ci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桃 <text:s text:c="6"/>園 <text:s text:c="6"/>市</text:p>
          </table:table-cell>
          <table:covered-table-cell table:number-columns-repeated="2"/>
          <table:table-cell office:value-type="float" office:value="12646339.374844" table:style-name="ce57">
            <text:p><text:s/>12 646 339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6964224.6969440002" table:style-name="ce57">
            <text:p><text:s/>6 964 225</text:p>
          </table:table-cell>
          <table:table-cell office:value-type="float" office:value="55.069095415841694" table:style-name="ce59">
            <text:p>55.07</text:p>
          </table:table-cell>
          <table:table-cell office:value-type="float" office:value="1909.296" table:style-name="ce57">
            <text:p><text:s text:c="2"/>1 909</text:p>
          </table:table-cell>
          <table:table-cell table:style-name="ce57"/>
          <table:table-cell office:value-type="float" office:value="1.509761792252671E-2" table:style-name="ce59">
            <text:p>0.02</text:p>
          </table:table-cell>
          <table:table-cell office:value-type="float" office:value="5130645.3430000003" table:style-name="ce57">
            <text:p><text:s/>5 130 645</text:p>
          </table:table-cell>
          <table:table-cell office:value-type="float" office:value="40.570201312214031" table:style-name="ce59">
            <text:p>40.57</text:p>
          </table:table-cell>
          <table:table-cell office:value-type="float" office:value="549560.03890000004" table:style-name="ce57">
            <text:p><text:s text:c="2"/>549 560</text:p>
          </table:table-cell>
          <table:table-cell office:value-type="float" office:value="4.3456056540217531" table:style-name="ce59">
            <text:p>4.35</text:p>
          </table:table-cell>
          <table:table-cell office:value-type="string" table:style-name="ce86">
            <text:p><text:s/>Taoyuan Ci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臺 <text:s text:c="6"/>中 <text:s text:c="6"/>市</text:p>
          </table:table-cell>
          <table:covered-table-cell table:number-columns-repeated="2"/>
          <table:table-cell office:value-type="float" office:value="36775768.191845998" table:style-name="ce57">
            <text:p><text:s/>36 775 768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31896917.859816" table:style-name="ce57">
            <text:p><text:s/>31 896 918</text:p>
          </table:table-cell>
          <table:table-cell office:value-type="float" office:value="86.73351891229359" table:style-name="ce59">
            <text:p>86.73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4546113.8420000002" table:style-name="ce57">
            <text:p><text:s/>4 546 114</text:p>
          </table:table-cell>
          <table:table-cell office:value-type="float" office:value="12.361710075733983" table:style-name="ce59">
            <text:p>12.36</text:p>
          </table:table-cell>
          <table:table-cell office:value-type="float" office:value="332736.49002999999" table:style-name="ce57">
            <text:p><text:s text:c="2"/>332 736</text:p>
          </table:table-cell>
          <table:table-cell office:value-type="float" office:value="0.90477101197242982" table:style-name="ce59">
            <text:p>0.90</text:p>
          </table:table-cell>
          <table:table-cell office:value-type="string" table:style-name="ce86">
            <text:p><text:s/>Taichung Ci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臺 <text:s text:c="6"/>南 <text:s text:c="6"/>市</text:p>
          </table:table-cell>
          <table:covered-table-cell table:number-columns-repeated="2"/>
          <table:table-cell office:value-type="float" office:value="69972236.967348799" table:style-name="ce57">
            <text:p><text:s/>69 972 237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32199695.395068798" table:style-name="ce57">
            <text:p><text:s/>32 199 695</text:p>
          </table:table-cell>
          <table:table-cell office:value-type="float" office:value="46.01781619486335" table:style-name="ce59">
            <text:p>46.02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27865742.384" table:style-name="ce57">
            <text:p><text:s/>27 865 742</text:p>
          </table:table-cell>
          <table:table-cell office:value-type="float" office:value="39.823998190886783" table:style-name="ce59">
            <text:p>39.82</text:p>
          </table:table-cell>
          <table:table-cell office:value-type="float" office:value="9906799.1882799994" table:style-name="ce57">
            <text:p><text:s/>9 906 799</text:p>
          </table:table-cell>
          <table:table-cell office:value-type="float" office:value="14.158185614249859" table:style-name="ce59">
            <text:p>14.16</text:p>
          </table:table-cell>
          <table:table-cell office:value-type="string" table:style-name="ce86">
            <text:p><text:s/>Tainan Ci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高 <text:s text:c="6"/>雄 <text:s text:c="6"/>市</text:p>
          </table:table-cell>
          <table:covered-table-cell table:number-columns-repeated="2"/>
          <table:table-cell office:value-type="float" office:value="54091558.453524999" table:style-name="ce57">
            <text:p><text:s/>54 091 558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0433930.667475" table:style-name="ce57">
            <text:p><text:s/>20 433 931</text:p>
          </table:table-cell>
          <table:table-cell office:value-type="float" office:value="37.776561170874118" table:style-name="ce59">
            <text:p>37.78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11453739.937999999" table:style-name="ce57">
            <text:p><text:s/>11 453 740</text:p>
          </table:table-cell>
          <table:table-cell office:value-type="float" office:value="21.174727194892995" table:style-name="ce59">
            <text:p>21.17</text:p>
          </table:table-cell>
          <table:table-cell office:value-type="float" office:value="22203887.848049998" table:style-name="ce57">
            <text:p><text:s/>22 203 888</text:p>
          </table:table-cell>
          <table:table-cell office:value-type="float" office:value="41.048711634232887" table:style-name="ce59">
            <text:p>41.05</text:p>
          </table:table-cell>
          <table:table-cell office:value-type="string" table:style-name="ce86">
            <text:p><text:s/>Kaohsiung City</text:p>
          </table:table-cell>
          <table:table-cell table:style-name="ce87"/>
          <table:table-cell table:number-columns-repeated="16368" table:style-name="ce62"/>
        </table:table-row>
        <table:table-row table:style-name="ro6">
          <table:table-cell table:number-columns-spanned="3" table:number-rows-spanned="1" table:style-name="ce85"/>
          <table:covered-table-cell table:number-columns-repeated="2"/>
          <table:table-cell table:style-name="ce57"/>
          <table:table-cell table:style-name="ce58"/>
          <table:table-cell table:style-name="ce57"/>
          <table:table-cell table:style-name="ce59"/>
          <table:table-cell table:number-columns-repeated="2"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9"/>
          <table:table-cell table:style-name="ce88"/>
          <table:table-cell table:style-name="ce89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宜 <text:s text:c="6"/>蘭 <text:s text:c="6"/>縣</text:p>
          </table:table-cell>
          <table:covered-table-cell table:number-columns-repeated="2"/>
          <table:table-cell office:value-type="float" office:value="13072588.484097" table:style-name="ce57">
            <text:p><text:s/>13 072 588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6693291.4632470002" table:style-name="ce57">
            <text:p><text:s/>6 693 291</text:p>
          </table:table-cell>
          <table:table-cell office:value-type="float" office:value="51.200965068161445" table:style-name="ce59">
            <text:p>51.20</text:p>
          </table:table-cell>
          <table:table-cell office:value-type="float" office:value="8288.6811600000001" table:style-name="ce57">
            <text:p><text:s text:c="2"/>8 289</text:p>
          </table:table-cell>
          <table:table-cell table:style-name="ce57"/>
          <table:table-cell office:value-type="float" office:value="6.3405049199577457E-2" table:style-name="ce59">
            <text:p>0.06</text:p>
          </table:table-cell>
          <table:table-cell office:value-type="float" office:value="2548902.3870000001" table:style-name="ce57">
            <text:p><text:s/>2 548 902</text:p>
          </table:table-cell>
          <table:table-cell office:value-type="float" office:value="19.498069491751981" table:style-name="ce59">
            <text:p>19.50</text:p>
          </table:table-cell>
          <table:table-cell office:value-type="float" office:value="3822105.9526900002" table:style-name="ce57">
            <text:p><text:s/>3 822 106</text:p>
          </table:table-cell>
          <table:table-cell office:value-type="float" office:value="29.237560390887001" table:style-name="ce59">
            <text:p>29.24</text:p>
          </table:table-cell>
          <table:table-cell office:value-type="string" table:style-name="ce86">
            <text:p><text:s/>Yilan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新 <text:s text:c="6"/>竹 <text:s text:c="6"/>縣</text:p>
          </table:table-cell>
          <table:covered-table-cell table:number-columns-repeated="2"/>
          <table:table-cell office:value-type="float" office:value="7712016.2850630004" table:style-name="ce57">
            <text:p><text:s/>7 712 016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4450089.899553" table:style-name="ce57">
            <text:p><text:s/>4 450 090</text:p>
          </table:table-cell>
          <table:table-cell office:value-type="float" office:value="57.703326018283249" table:style-name="ce59">
            <text:p>57.70</text:p>
          </table:table-cell>
          <table:table-cell office:value-type="float" office:value="5604.6386199999997" table:style-name="ce57">
            <text:p><text:s text:c="2"/>5 605</text:p>
          </table:table-cell>
          <table:table-cell table:style-name="ce57"/>
          <table:table-cell office:value-type="float" office:value="7.2674102502290228E-2" table:style-name="ce59">
            <text:p>0.07</text:p>
          </table:table-cell>
          <table:table-cell office:value-type="float" office:value="3034203.12" table:style-name="ce57">
            <text:p><text:s/>3 034 203</text:p>
          </table:table-cell>
          <table:table-cell office:value-type="float" office:value="39.343837043974986" table:style-name="ce59">
            <text:p>39.34</text:p>
          </table:table-cell>
          <table:table-cell office:value-type="float" office:value="222118.62689000001" table:style-name="ce57">
            <text:p><text:s text:c="2"/>222 119</text:p>
          </table:table-cell>
          <table:table-cell office:value-type="float" office:value="2.8801628352394681" table:style-name="ce59">
            <text:p>2.88</text:p>
          </table:table-cell>
          <table:table-cell office:value-type="string" table:style-name="ce86">
            <text:p><text:s/>Hsinchu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苗 <text:s text:c="6"/>栗 <text:s text:c="6"/>縣</text:p>
          </table:table-cell>
          <table:covered-table-cell table:number-columns-repeated="2"/>
          <table:table-cell office:value-type="float" office:value="15900713.221557001" table:style-name="ce57">
            <text:p><text:s/>15 900 713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12229987.177867001" table:style-name="ce57">
            <text:p><text:s/>12 229 987</text:p>
          </table:table-cell>
          <table:table-cell office:value-type="float" office:value="76.914708211242356" table:style-name="ce59">
            <text:p>76.91</text:p>
          </table:table-cell>
          <table:table-cell office:value-type="float" office:value="9670.2293000000009" table:style-name="ce57">
            <text:p><text:s text:c="2"/>9 670</text:p>
          </table:table-cell>
          <table:table-cell table:style-name="ce57"/>
          <table:table-cell office:value-type="float" office:value="6.0816324181545679E-2" table:style-name="ce59">
            <text:p>0.06</text:p>
          </table:table-cell>
          <table:table-cell office:value-type="float" office:value="3487723.821" table:style-name="ce57">
            <text:p><text:s/>3 487 724</text:p>
          </table:table-cell>
          <table:table-cell office:value-type="float" office:value="21.934386039184734" table:style-name="ce59">
            <text:p>21.93</text:p>
          </table:table-cell>
          <table:table-cell office:value-type="float" office:value="173331.99338999999" table:style-name="ce57">
            <text:p><text:s text:c="2"/>173 332</text:p>
          </table:table-cell>
          <table:table-cell office:value-type="float" office:value="1.090089425391368" table:style-name="ce59">
            <text:p>1.09</text:p>
          </table:table-cell>
          <table:table-cell office:value-type="string" table:style-name="ce86">
            <text:p><text:s/>Miaoli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彰 <text:s text:c="6"/>化 <text:s text:c="6"/>縣</text:p>
          </table:table-cell>
          <table:covered-table-cell table:number-columns-repeated="2"/>
          <table:table-cell office:value-type="float" office:value="74947814.249882802" table:style-name="ce57">
            <text:p><text:s/>74 947 814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30652693.812692799" table:style-name="ce57">
            <text:p><text:s/>30 652 694</text:p>
          </table:table-cell>
          <table:table-cell office:value-type="float" office:value="40.898716152673828" table:style-name="ce59">
            <text:p>40.90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42606179.803000003" table:style-name="ce57">
            <text:p><text:s/>42 606 180</text:p>
          </table:table-cell>
          <table:table-cell office:value-type="float" office:value="56.84779500166227" table:style-name="ce59">
            <text:p>56.85</text:p>
          </table:table-cell>
          <table:table-cell office:value-type="float" office:value="1688940.6341899999" table:style-name="ce57">
            <text:p><text:s/>1 688 941</text:p>
          </table:table-cell>
          <table:table-cell office:value-type="float" office:value="2.2534888456638891" table:style-name="ce59">
            <text:p>2.25</text:p>
          </table:table-cell>
          <table:table-cell office:value-type="string" table:style-name="ce86">
            <text:p><text:s/>Changhua County</text:p>
          </table:table-cell>
          <table:table-cell table:style-name="ce87"/>
          <table:table-cell table:number-columns-repeated="16368" table:style-name="ce62"/>
        </table:table-row>
        <table:table-row table:style-name="ro6">
          <table:table-cell table:number-columns-spanned="3" table:number-rows-spanned="1" table:style-name="ce85"/>
          <table:covered-table-cell table:number-columns-repeated="2"/>
          <table:table-cell table:style-name="ce90"/>
          <table:table-cell table:style-name="ce91"/>
          <table:table-cell table:style-name="ce90"/>
          <table:table-cell table:style-name="ce92"/>
          <table:table-cell table:style-name="ce93"/>
          <table:table-cell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9"/>
          <table:table-cell table:style-name="ce86"/>
          <table:table-cell table:style-name="ce94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南 <text:s text:c="6"/>投 <text:s text:c="6"/>縣</text:p>
          </table:table-cell>
          <table:covered-table-cell table:number-columns-repeated="2"/>
          <table:table-cell office:value-type="float" office:value="36508701.4347682" table:style-name="ce57">
            <text:p><text:s/>36 508 701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30385538.259768199" table:style-name="ce57">
            <text:p><text:s/>30 385 538</text:p>
          </table:table-cell>
          <table:table-cell office:value-type="float" office:value="83.228208798550284" table:style-name="ce59">
            <text:p>83.23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6070404.8250000002" table:style-name="ce57">
            <text:p><text:s/>6 070 405</text:p>
          </table:table-cell>
          <table:table-cell office:value-type="float" office:value="16.627282227077497" table:style-name="ce59">
            <text:p>16.63</text:p>
          </table:table-cell>
          <table:table-cell office:value-type="float" office:value="52758.35" table:style-name="ce57">
            <text:p><text:s text:c="2"/>52 758</text:p>
          </table:table-cell>
          <table:table-cell office:value-type="float" office:value="0.14450897437222138" table:style-name="ce59">
            <text:p>0.14</text:p>
          </table:table-cell>
          <table:table-cell office:value-type="string" table:style-name="ce86">
            <text:p><text:s/>Nantou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雲 <text:s text:c="6"/>林 <text:s text:c="6"/>縣</text:p>
          </table:table-cell>
          <table:covered-table-cell table:number-columns-repeated="2"/>
          <table:table-cell office:value-type="float" office:value="97094577.367967993" table:style-name="ce57">
            <text:p><text:s/>97 094 577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46957739.359687999" table:style-name="ce57">
            <text:p><text:s/>46 957 739</text:p>
          </table:table-cell>
          <table:table-cell office:value-type="float" office:value="48.362885582917833" table:style-name="ce59">
            <text:p>48.36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47070851.68" table:style-name="ce57">
            <text:p><text:s/>47 070 852</text:p>
          </table:table-cell>
          <table:table-cell office:value-type="float" office:value="48.47938263494509" table:style-name="ce59">
            <text:p>48.48</text:p>
          </table:table-cell>
          <table:table-cell office:value-type="float" office:value="3065986.32828" table:style-name="ce57">
            <text:p><text:s/>3 065 986</text:p>
          </table:table-cell>
          <table:table-cell office:value-type="float" office:value="3.1577317821370783" table:style-name="ce59">
            <text:p>3.16</text:p>
          </table:table-cell>
          <table:table-cell office:value-type="string" table:style-name="ce86">
            <text:p><text:s/>Yunlin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嘉 <text:s text:c="6"/>義 <text:s text:c="6"/>縣</text:p>
          </table:table-cell>
          <table:covered-table-cell table:number-columns-repeated="2"/>
          <table:table-cell office:value-type="float" office:value="52062921.315338999" table:style-name="ce57">
            <text:p><text:s/>52 062 921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4773095.385409001" table:style-name="ce57">
            <text:p><text:s/>24 773 095</text:p>
          </table:table-cell>
          <table:table-cell office:value-type="float" office:value="47.582991425627604" table:style-name="ce59">
            <text:p>47.58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19478264.164000001" table:style-name="ce57">
            <text:p><text:s/>19 478 264</text:p>
          </table:table-cell>
          <table:table-cell office:value-type="float" office:value="37.412929724059168" table:style-name="ce59">
            <text:p>37.41</text:p>
          </table:table-cell>
          <table:table-cell office:value-type="float" office:value="7811561.7659299998" table:style-name="ce57">
            <text:p><text:s/>7 811 562</text:p>
          </table:table-cell>
          <table:table-cell office:value-type="float" office:value="15.004078850313235" table:style-name="ce59">
            <text:p>15.00</text:p>
          </table:table-cell>
          <table:table-cell office:value-type="string" table:style-name="ce86">
            <text:p><text:s/>Chiayi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屏 <text:s text:c="6"/>東 <text:s text:c="6"/>縣</text:p>
          </table:table-cell>
          <table:covered-table-cell table:number-columns-repeated="2"/>
          <table:table-cell office:value-type="float" office:value="82805766.400884002" table:style-name="ce57">
            <text:p><text:s/>82 805 766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31441957.833144002" table:style-name="ce57">
            <text:p><text:s/>31 441 958</text:p>
          </table:table-cell>
          <table:table-cell office:value-type="float" office:value="37.970734647784553" table:style-name="ce59">
            <text:p>37.97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35561001.715000004" table:style-name="ce57">
            <text:p><text:s/>35 561 002</text:p>
          </table:table-cell>
          <table:table-cell office:value-type="float" office:value="42.945078900471799" table:style-name="ce59">
            <text:p>42.95</text:p>
          </table:table-cell>
          <table:table-cell office:value-type="float" office:value="15802806.852739999" table:style-name="ce57">
            <text:p><text:s/>15 802 807</text:p>
          </table:table-cell>
          <table:table-cell office:value-type="float" office:value="19.084186451743648" table:style-name="ce59">
            <text:p>19.08</text:p>
          </table:table-cell>
          <table:table-cell office:value-type="string" table:style-name="ce86">
            <text:p><text:s/>Pingtung County</text:p>
          </table:table-cell>
          <table:table-cell table:style-name="ce87"/>
          <table:table-cell table:number-columns-repeated="16368" table:style-name="ce62"/>
        </table:table-row>
        <table:table-row table:style-name="ro6">
          <table:table-cell table:number-columns-spanned="3" table:number-rows-spanned="1" table:style-name="ce85"/>
          <table:covered-table-cell table:number-columns-repeated="2"/>
          <table:table-cell table:style-name="ce57"/>
          <table:table-cell table:style-name="ce95"/>
          <table:table-cell table:style-name="ce90"/>
          <table:table-cell table:style-name="ce59"/>
          <table:table-cell table:number-columns-repeated="2"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9"/>
          <table:table-cell table:style-name="ce86"/>
          <table:table-cell table:style-name="ce94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臺 <text:s text:c="6"/>東 <text:s text:c="6"/>縣</text:p>
          </table:table-cell>
          <table:covered-table-cell table:number-columns-repeated="2"/>
          <table:table-cell office:value-type="float" office:value="11184008.370869" table:style-name="ce57">
            <text:p><text:s/>11 184 008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8431134.2833089996" table:style-name="ce57">
            <text:p><text:s/>8 431 134</text:p>
          </table:table-cell>
          <table:table-cell office:value-type="float" office:value="75.385622075083432" table:style-name="ce59">
            <text:p>75.39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1736927.835" table:style-name="ce57">
            <text:p><text:s/>1 736 928</text:p>
          </table:table-cell>
          <table:table-cell office:value-type="float" office:value="15.530459003626804" table:style-name="ce59">
            <text:p>15.53</text:p>
          </table:table-cell>
          <table:table-cell office:value-type="float" office:value="1015946.2525600001" table:style-name="ce57">
            <text:p><text:s/>1 015 946</text:p>
          </table:table-cell>
          <table:table-cell office:value-type="float" office:value="9.0839189212897633" table:style-name="ce59">
            <text:p>9.08</text:p>
          </table:table-cell>
          <table:table-cell office:value-type="string" table:style-name="ce86">
            <text:p><text:s/>Taitung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花 <text:s text:c="6"/>蓮 <text:s text:c="6"/>縣</text:p>
          </table:table-cell>
          <table:covered-table-cell table:number-columns-repeated="2"/>
          <table:table-cell office:value-type="float" office:value="10263585.528252" table:style-name="ce57">
            <text:p><text:s/>10 263 586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7748747.431012" table:style-name="ce57">
            <text:p><text:s/>7 748 747</text:p>
          </table:table-cell>
          <table:table-cell office:value-type="float" office:value="75.497470252305632" table:style-name="ce59">
            <text:p>75.50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2088987.226" table:style-name="ce57">
            <text:p><text:s/>2 088 987</text:p>
          </table:table-cell>
          <table:table-cell office:value-type="float" office:value="20.353386448135122" table:style-name="ce59">
            <text:p>20.35</text:p>
          </table:table-cell>
          <table:table-cell office:value-type="float" office:value="425850.87124000001" table:style-name="ce57">
            <text:p><text:s text:c="2"/>425 851</text:p>
          </table:table-cell>
          <table:table-cell office:value-type="float" office:value="4.1491432995592428" table:style-name="ce59">
            <text:p>4.15</text:p>
          </table:table-cell>
          <table:table-cell office:value-type="string" table:style-name="ce86">
            <text:p><text:s/>Hualien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澎 <text:s text:c="6"/>湖 <text:s text:c="6"/>縣</text:p>
          </table:table-cell>
          <table:covered-table-cell table:number-columns-repeated="2"/>
          <table:table-cell office:value-type="float" office:value="1947288.2075129999" table:style-name="ce57">
            <text:p><text:s/>1 947 288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124349.50120300001" table:style-name="ce57">
            <text:p><text:s text:c="2"/>124 350</text:p>
          </table:table-cell>
          <table:table-cell office:value-type="float" office:value="6.3857779615383343" table:style-name="ce59">
            <text:p>6.39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73149.27" table:style-name="ce57">
            <text:p><text:s text:c="2"/>73 149</text:p>
          </table:table-cell>
          <table:table-cell office:value-type="float" office:value="3.7564685965732507" table:style-name="ce59">
            <text:p>3.76</text:p>
          </table:table-cell>
          <table:table-cell office:value-type="float" office:value="1749789.43631" table:style-name="ce57">
            <text:p><text:s/>1 749 789</text:p>
          </table:table-cell>
          <table:table-cell office:value-type="float" office:value="89.85775344188842" table:style-name="ce59">
            <text:p>89.86</text:p>
          </table:table-cell>
          <table:table-cell office:value-type="string" table:style-name="ce86">
            <text:p><text:s/>Penghu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基 <text:s text:c="6"/>隆 <text:s text:c="6"/>市</text:p>
          </table:table-cell>
          <table:covered-table-cell table:number-columns-repeated="2"/>
          <table:table-cell office:value-type="float" office:value="1877029.1962260001" table:style-name="ce57">
            <text:p><text:s/>1 877 029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69257.431186000002" table:style-name="ce57">
            <text:p><text:s text:c="2"/>69 257</text:p>
          </table:table-cell>
          <table:table-cell office:value-type="float" office:value="3.689736490260815" table:style-name="ce96">
            <text:p>3.69</text:p>
          </table:table-cell>
          <table:table-cell office:value-type="string" table:style-name="ce9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5880.1840000000002" table:style-name="ce57">
            <text:p><text:s text:c="2"/>5 880</text:p>
          </table:table-cell>
          <table:table-cell office:value-type="float" office:value="0.31327077979515927" table:style-name="ce59">
            <text:p>0.31</text:p>
          </table:table-cell>
          <table:table-cell office:value-type="float" office:value="1801891.5810400001" table:style-name="ce57">
            <text:p><text:s/>1 801 892</text:p>
          </table:table-cell>
          <table:table-cell office:value-type="float" office:value="95.996992729944026" table:style-name="ce59">
            <text:p>96.00</text:p>
          </table:table-cell>
          <table:table-cell office:value-type="string" table:style-name="ce86">
            <text:p><text:s/>Keelung City</text:p>
          </table:table-cell>
          <table:table-cell table:style-name="ce87"/>
          <table:table-cell table:number-columns-repeated="16368" table:style-name="ce62"/>
        </table:table-row>
        <table:table-row table:style-name="ro6">
          <table:table-cell table:number-columns-spanned="3" table:number-rows-spanned="1" table:style-name="ce85"/>
          <table:covered-table-cell table:number-columns-repeated="2"/>
          <table:table-cell table:style-name="ce90"/>
          <table:table-cell table:style-name="ce91"/>
          <table:table-cell table:style-name="ce90"/>
          <table:table-cell table:style-name="ce59"/>
          <table:table-cell table:number-columns-repeated="2" table:style-name="ce57"/>
          <table:table-cell table:style-name="ce59"/>
          <table:table-cell table:style-name="ce57"/>
          <table:table-cell table:style-name="ce59"/>
          <table:table-cell table:style-name="ce57"/>
          <table:table-cell table:style-name="ce59"/>
          <table:table-cell table:style-name="ce86"/>
          <table:table-cell table:style-name="ce94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新 <text:s text:c="6"/>竹 <text:s text:c="6"/>市</text:p>
          </table:table-cell>
          <table:covered-table-cell table:number-columns-repeated="2"/>
          <table:table-cell office:value-type="float" office:value="979452.34562799998" table:style-name="ce57">
            <text:p><text:s text:c="2"/>979 452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70624.44562800002" table:style-name="ce57">
            <text:p><text:s text:c="2"/>270 624</text:p>
          </table:table-cell>
          <table:table-cell office:value-type="float" office:value="27.630179950662377" table:style-name="ce59">
            <text:p>27.63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275811.95199999999" table:style-name="ce57">
            <text:p><text:s text:c="2"/>275 812</text:p>
          </table:table-cell>
          <table:table-cell office:value-type="float" office:value="28.159813311096453" table:style-name="ce59">
            <text:p>28.16</text:p>
          </table:table-cell>
          <table:table-cell office:value-type="float" office:value="433015.94799999997" table:style-name="ce57">
            <text:p><text:s text:c="2"/>433 016</text:p>
          </table:table-cell>
          <table:table-cell office:value-type="float" office:value="44.210006738241169" table:style-name="ce59">
            <text:p>44.21</text:p>
          </table:table-cell>
          <table:table-cell office:value-type="string" table:style-name="ce86">
            <text:p><text:s/>Hsinchu Ci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嘉 <text:s text:c="6"/>義 <text:s text:c="6"/>市</text:p>
          </table:table-cell>
          <table:covered-table-cell table:number-columns-repeated="2"/>
          <table:table-cell office:value-type="float" office:value="650526.23148399999" table:style-name="ce57">
            <text:p><text:s text:c="2"/>650 526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576747.665484" table:style-name="ce57">
            <text:p><text:s text:c="2"/>576 748</text:p>
          </table:table-cell>
          <table:table-cell office:value-type="float" office:value="88.658633206581982" table:style-name="ce59">
            <text:p>88.66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73778.566000000006" table:style-name="ce57">
            <text:p><text:s text:c="2"/>73 779</text:p>
          </table:table-cell>
          <table:table-cell office:value-type="float" office:value="11.341366793418018" table:style-name="ce59">
            <text:p>11.34</text:p>
          </table:table-cell>
          <table:table-cell office:value-type="string" table:style-name="ce57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86">
            <text:p><text:s/>Chiayi Ci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金 <text:s text:c="6"/>門 <text:s text:c="6"/>縣</text:p>
          </table:table-cell>
          <table:covered-table-cell table:number-columns-repeated="2"/>
          <table:table-cell office:value-type="float" office:value="768904.07315099996" table:style-name="ce57">
            <text:p><text:s text:c="2"/>768 904</text:p>
          </table:table-cell>
          <table:table-cell office:value-type="float" office:value="100" table:style-name="ce58">
            <text:p>100.00<text:s/></text:p>
          </table:table-cell>
          <table:table-cell office:value-type="float" office:value="200204.39912099999" table:style-name="ce57">
            <text:p><text:s text:c="2"/>200 204</text:p>
          </table:table-cell>
          <table:table-cell office:value-type="float" office:value="26.037630194954524" table:style-name="ce59">
            <text:p>26.04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float" office:value="312734.65000000002" table:style-name="ce57">
            <text:p><text:s text:c="2"/>312 735</text:p>
          </table:table-cell>
          <table:table-cell office:value-type="float" office:value="40.672778428445675" table:style-name="ce59">
            <text:p>40.67</text:p>
          </table:table-cell>
          <table:table-cell office:value-type="float" office:value="255965.02403" table:style-name="ce57">
            <text:p><text:s text:c="2"/>255 965</text:p>
          </table:table-cell>
          <table:table-cell office:value-type="float" office:value="33.289591376599816" table:style-name="ce59">
            <text:p>33.29</text:p>
          </table:table-cell>
          <table:table-cell office:value-type="string" table:style-name="ce86">
            <text:p><text:s/>Kinmen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連 <text:s text:c="6"/>江 <text:s text:c="6"/>縣</text:p>
          </table:table-cell>
          <table:covered-table-cell table:number-columns-repeated="2"/>
          <table:table-cell office:value-type="float" office:value="248564.27900000001" table:style-name="ce57">
            <text:p><text:s text:c="2"/>248 564</text:p>
          </table:table-cell>
          <table:table-cell office:value-type="float" office:value="100" table:style-name="ce58">
            <text:p>100.00<text:s/></text:p>
          </table:table-cell>
          <table:table-cell office:value-type="string" table:style-name="ce57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57">
            <text:p>-</text:p>
          </table:table-cell>
          <table:table-cell table:style-name="ce98"/>
          <table:table-cell office:value-type="string" table:style-name="ce59">
            <text:p>-</text:p>
          </table:table-cell>
          <table:table-cell office:value-type="float" office:value="1692.4690000000001" table:style-name="ce57">
            <text:p><text:s text:c="2"/>1 692</text:p>
          </table:table-cell>
          <table:table-cell office:value-type="float" office:value="0.68089791775752306" table:style-name="ce59">
            <text:p>0.68</text:p>
          </table:table-cell>
          <table:table-cell office:value-type="float" office:value="246871.81" table:style-name="ce57">
            <text:p><text:s text:c="2"/>246 872</text:p>
          </table:table-cell>
          <table:table-cell office:value-type="float" office:value="99.319102082242466" table:style-name="ce59">
            <text:p>99.32</text:p>
          </table:table-cell>
          <table:table-cell office:value-type="string" table:style-name="ce86">
            <text:p><text:s/>Lienchiang County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table:number-columns-spanned="3" table:number-rows-spanned="1" table:style-name="ce85"/>
          <table:covered-table-cell table:number-columns-repeated="2"/>
          <table:table-cell table:style-name="ce57"/>
          <table:table-cell table:style-name="ce58"/>
          <table:table-cell table:style-name="ce57"/>
          <table:table-cell table:style-name="ce59"/>
          <table:table-cell table:style-name="ce57"/>
          <table:table-cell table:style-name="ce98"/>
          <table:table-cell table:style-name="ce59"/>
          <table:table-cell table:style-name="ce57"/>
          <table:table-cell table:style-name="ce59"/>
          <table:table-cell table:style-name="ce57"/>
          <table:table-cell table:style-name="ce59"/>
          <table:table-cell table:style-name="ce86"/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林 區 及 其 他 機 關</text:p>
          </table:table-cell>
          <table:covered-table-cell table:number-columns-repeated="2"/>
          <table:table-cell office:value-type="float" office:value="216430.6194" table:style-name="ce57">
            <text:p><text:s text:c="2"/>216 431</text:p>
          </table:table-cell>
          <table:table-cell office:value-type="float" office:value="100" table:style-name="ce58">
            <text:p>100.00<text:s/></text:p>
          </table:table-cell>
          <table:table-cell office:value-type="string" table:style-name="ce57">
            <text:p>-</text:p>
          </table:table-cell>
          <table:table-cell office:value-type="string" table:style-name="ce59">
            <text:p>-</text:p>
          </table:table-cell>
          <table:table-cell office:value-type="float" office:value="216430.6194" table:style-name="ce57">
            <text:p><text:s text:c="2"/>216 431</text:p>
          </table:table-cell>
          <table:table-cell table:style-name="ce57"/>
          <table:table-cell office:value-type="float" office:value="100" table:style-name="ce59">
            <text:p>100.00</text:p>
          </table:table-cell>
          <table:table-cell office:value-type="string" table:style-name="ce57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86">
            <text:p><text:s/>Forestry District &amp; Others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非 <text:s text:c="6"/>林 <text:s text:c="6"/>地</text:p>
          </table:table-cell>
          <table:covered-table-cell table:number-columns-repeated="2"/>
          <table:table-cell office:value-type="float" office:value="318235.02" table:style-name="ce57">
            <text:p><text:s text:c="2"/>318 235</text:p>
          </table:table-cell>
          <table:table-cell office:value-type="float" office:value="100" table:style-name="ce58">
            <text:p>100.00<text:s/></text:p>
          </table:table-cell>
          <table:table-cell office:value-type="string" table:style-name="ce57">
            <text:p>-</text:p>
          </table:table-cell>
          <table:table-cell office:value-type="string" table:style-name="ce59">
            <text:p>-</text:p>
          </table:table-cell>
          <table:table-cell office:value-type="float" office:value="318235.02" table:style-name="ce57">
            <text:p><text:s text:c="2"/>318 235</text:p>
          </table:table-cell>
          <table:table-cell table:style-name="ce57"/>
          <table:table-cell office:value-type="float" office:value="100" table:style-name="ce59">
            <text:p>100.00</text:p>
          </table:table-cell>
          <table:table-cell office:value-type="string" table:style-name="ce57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86">
            <text:p><text:s/>Non-Forest Land<text:s/></text:p>
          </table:table-cell>
          <table:table-cell table:style-name="ce87"/>
          <table:table-cell table:number-columns-repeated="16368" table:style-name="ce62"/>
        </table:table-row>
        <table:table-row table:style-name="ro10">
          <table:table-cell office:value-type="string" table:number-columns-spanned="3" table:number-rows-spanned="1" table:style-name="ce85">
            <text:p>國 <text:s/>外 <text:s text:c="2"/>補 <text:s text:c="2"/>給 <text:s/>港</text:p>
          </table:table-cell>
          <table:covered-table-cell table:number-columns-repeated="2"/>
          <table:table-cell office:value-type="float" office:value="21969922.23415" table:style-name="ce57">
            <text:p><text:s/>21 969 922</text:p>
          </table:table-cell>
          <table:table-cell office:value-type="float" office:value="100" table:style-name="ce58">
            <text:p>100.00<text:s/></text:p>
          </table:table-cell>
          <table:table-cell office:value-type="string" table:style-name="ce57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57">
            <text:p>-</text:p>
          </table:table-cell>
          <table:table-cell table:style-name="ce57"/>
          <table:table-cell office:value-type="string" table:style-name="ce59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9">
            <text:p>-</text:p>
          </table:table-cell>
          <table:table-cell office:value-type="float" office:value="21969922.23415" table:style-name="ce57">
            <text:p><text:s/>21 969 922</text:p>
          </table:table-cell>
          <table:table-cell office:value-type="float" office:value="100" table:style-name="ce59">
            <text:p>100.00</text:p>
          </table:table-cell>
          <table:table-cell office:value-type="string" table:style-name="ce86">
            <text:p><text:s/>Overseas Base</text:p>
          </table:table-cell>
          <table:table-cell table:style-name="ce87"/>
          <table:table-cell table:number-columns-repeated="16368" table:style-name="ce62"/>
        </table:table-row>
        <table:table-row table:style-name="ro11">
          <table:table-cell table:number-columns-spanned="3" table:number-rows-spanned="1" table:style-name="ce100"/>
          <table:covered-table-cell table:number-columns-repeated="2"/>
          <table:table-cell table:number-columns-repeated="5" table:style-name="ce101"/>
          <table:table-cell table:style-name="ce62"/>
          <table:table-cell table:number-columns-repeated="5" table:style-name="ce101"/>
          <table:table-cell table:style-name="ce102"/>
          <table:table-cell table:number-columns-repeated="2" table:style-name="ce101"/>
          <table:table-cell table:number-columns-repeated="16367" table:style-name="ce62"/>
        </table:table-row>
        <table:table-row table:style-name="ro12">
          <table:table-cell office:value-type="string" table:number-columns-spanned="7" table:number-rows-spanned="1" table:style-name="ce103">
            <text:p><text:s text:c="3"/><text:span text:style-name="T1">註：</text:span>107<text:span text:style-name="T1">年起，林業產值尚含非林業用地(農牧用地)之主產物產值。</text:span></text:p>
          </table:table-cell>
          <table:covered-table-cell table:number-columns-repeated="6"/>
          <table:table-cell table:number-columns-repeated="2" table:style-name="ce11"/>
          <table:table-cell office:value-type="string" table:style-name="ce104">
            <text:p><text:s text:c="3"/>Note<text:span text:style-name="T5">：</text:span>The output value of forestry has included the value of main products from non-forestry land (e.g., cultivation or livestock-raising<text:s/></text:p>
          </table:table-cell>
          <table:table-cell table:number-columns-repeated="16374" table:style-name="ce11"/>
        </table:table-row>
        <table:table-row table:style-name="ro12">
          <table:table-cell office:value-type="string" table:style-name="ce19">
            <text:p><text:s text:c="3"/><text:span text:style-name="T1">資料來源：農業部統計處、農糧署、漁業署、林業及自然保育署</text:span><text:s/><text:span text:style-name="T1">。</text:span></text:p>
          </table:table-cell>
          <table:table-cell table:number-columns-repeated="2" table:style-name="ce19"/>
          <table:table-cell table:number-columns-repeated="6" table:style-name="ce11"/>
          <table:table-cell office:value-type="string" table:style-name="ce104">
            <text:p><text:s text:c="14"/>land) since 2018.</text:p>
          </table:table-cell>
          <table:table-cell table:number-columns-repeated="16374" table:style-name="ce11"/>
        </table:table-row>
        <table:table-row table:style-name="ro13">
          <table:table-cell table:number-columns-repeated="9" table:style-name="ce11"/>
          <table:table-cell office:value-type="string" table:style-name="ce104">
            <text:p><text:s text:c="3"/>Source<text:span text:style-name="T5">：</text:span>Department of Statistics, Agriculture and Food Agency, Fisheries Agency, Forestry and Nature Conservation Agency, MOA.</text:p>
          </table:table-cell>
          <table:table-cell table:number-columns-repeated="16374" table:style-name="ce11"/>
        </table:table-row>
        <table:table-row table:style-name="ro14">
          <table:table-cell table:number-columns-repeated="16384"/>
        </table:table-row>
        <table:table-row table:style-name="ro14">
          <table:table-cell table:number-columns-repeated="3" table:style-name="ce11"/>
          <table:table-cell office:value-type="string" table:style-name="ce11">
            <text:p><text:s/></text:p>
          </table:table-cell>
          <table:table-cell table:number-columns-repeated="16380" table:style-name="ce11"/>
        </table:table-row>
        <table:table-row table:number-rows-repeated="104851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P0">
      <number:number number:decimal-places="2" number:min-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9P0"/>
    </number:number-style>
    <number:number-style style:name="N50P0">
      <number:number number:decimal-places="2" number:min-decimal-places="2" number:min-integer-digits="1"/>
    </number:number-style>
    <number:number-style style:name="N5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0P0"/>
    </number:number-style>
    <number:number-style style:name="N51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008" style:display-name="一般_008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52" style:display-name="一般_252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1" style:display-name="一般_26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080__27083_90" style:display-name="一般_結構90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9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28T02:18:14Z</meta:creation-date>
    <dc:date>2026-08-11T06:04:03Z</dc:date>
  </office:meta>
</office:document-meta>
</file>