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_19968__33324__4._37197__21512__39164__26009__20379__32102__37327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" style:family="table-cell" style:parent-style-name="_19968__33324__4._37197__21512__39164__26009__20379__32102__37327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" style:family="table-cell" style:parent-style-name="_19968__33324__4._37197__21512__39164__26009__20379__32102__37327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4" style:family="table-cell" style:parent-style-name="_19968__33324__4._37197__21512__39164__26009__20379__32102__37327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" style:family="table-cell" style:parent-style-name="_19968__33324__4._37197__21512__39164__26009__20379__32102__37327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6" style:family="table-cell" style:parent-style-name="_19968__33324__4._37197__21512__39164__26009__20379__32102__37327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7" style:family="table-cell" style:parent-style-name="_19968__33324__4._37197__21512__39164__26009__20379__32102__37327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8" style:family="table-cell" style:parent-style-name="_19968__33324__4._37197__21512__39164__26009__20379__32102__37327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9" style:family="table-cell" style:parent-style-name="_19968__33324__4._37197__21512__39164__26009__20379__32102__37327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" style:family="table-cell" style:parent-style-name="_19968__33324__4._37197__21512__39164__26009__20379__32102__37327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" style:family="table-cell" style:parent-style-name="_19968__33324__4._37197__21512__39164__26009__20379__32102__37327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" style:family="table-cell" style:parent-style-name="_19968__33324__4._37197__21512__39164__26009__20379__32102__37327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3" style:family="table-cell" style:parent-style-name="_19968__33324__4._37197__21512__39164__26009__20379__32102__37327_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" style:family="table-cell" style:parent-style-name="_19968__33324__4._37197__21512__39164__26009__20379__32102__37327_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5" style:family="table-cell" style:parent-style-name="_19968__33324__4._37197__21512__39164__26009__20379__32102__37327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" style:family="table-cell" style:parent-style-name="_19968__33324__4._37197__21512__39164__26009__20379__32102__37327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7" style:family="table-cell" style:parent-style-name="_19968__33324__4._37197__21512__39164__26009__20379__32102__37327_" style:data-style-name="N0">
      <style:table-cell-properties fo:border-top="none" fo:border-bottom="thin solid #000000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" style:family="table-cell" style:parent-style-name="_19968__33324__4._37197__21512__39164__26009__20379__32102__37327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" style:family="table-cell" style:parent-style-name="_19968__33324__4._37197__21512__39164__26009__20379__32102__37327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20" style:family="table-cell" style:parent-style-name="_19968__33324__4._37197__21512__39164__26009__20379__32102__37327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21" style:family="table-cell" style:parent-style-name="_19968__33324__4._37197__21512__39164__26009__20379__32102__37327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22" style:family="table-cell" style:parent-style-name="_19968__33324__4._37197__21512__39164__26009__20379__32102__37327_" style:data-style-name="N48">
      <style:table-cell-properties fo:border-top="thin solid #000000" fo:border-bottom="none" fo:border-left="none" fo:border-right="none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23" style:family="table-cell" style:parent-style-name="_19968__33324__4._37197__21512__39164__26009__20379__32102__37327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" style:family="table-cell" style:parent-style-name="_19968__33324__4._37197__21512__39164__26009__20379__32102__37327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_19968__33324__4._37197__21512__39164__26009__20379__32102__37327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" style:family="table-cell" style:parent-style-name="_19968__33324__4._37197__21512__39164__26009__20379__32102__37327_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7" style:family="table-cell" style:parent-style-name="_19968__33324__4._37197__21512__39164__26009__20379__32102__37327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8" style:family="table-cell" style:parent-style-name="_19968__33324__4._37197__21512__39164__26009__20379__32102__37327_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9" style:family="table-cell" style:parent-style-name="_19968__33324__4._37197__21512__39164__26009__20379__32102__37327_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" style:family="table-cell" style:parent-style-name="_19968__33324__4._37197__21512__39164__26009__20379__32102__37327_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1" style:family="table-cell" style:parent-style-name="_19968__33324__4._37197__21512__39164__26009__20379__32102__37327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2" style:family="table-cell" style:parent-style-name="_19968__33324__4._37197__21512__39164__26009__20379__32102__37327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33" style:family="table-cell" style:parent-style-name="_19968__33324__4._37197__21512__39164__26009__20379__32102__37327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4" style:family="table-cell" style:parent-style-name="_19968__33324__4._37197__21512__39164__26009__20379__32102__37327_" style:data-style-name="N48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5" style:family="table-cell" style:parent-style-name="_19968__33324__4._37197__21512__39164__26009__20379__32102__37327_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6" style:family="table-cell" style:parent-style-name="_19968__33324__4._37197__21512__39164__26009__20379__32102__37327_" style:data-style-name="N48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7" style:family="table-cell" style:parent-style-name="_19968__33324__4._37197__21512__39164__26009__20379__32102__37327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8" style:family="table-cell" style:parent-style-name="_19968__33324__4._37197__21512__39164__26009__20379__32102__37327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9" style:family="table-cell" style:parent-style-name="_19968__33324__4._37197__21512__39164__26009__20379__32102__37327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0" style:family="table-cell" style:parent-style-name="_19968__33324__4._37197__21512__39164__26009__20379__32102__37327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1" style:family="table-cell" style:parent-style-name="_19968__33324__4._37197__21512__39164__26009__20379__32102__37327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" style:family="table-cell" style:parent-style-name="_19968__33324__4._37197__21512__39164__26009__20379__32102__37327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3" style:family="table-cell" style:parent-style-name="_19968__33324__4._37197__21512__39164__26009__20379__32102__37327_" style:data-style-name="N0">
      <style:table-cell-properties fo:border-top="thin solid #000000" fo:border-bottom="thin solid #000000" fo:border-left="none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4" style:family="table-cell" style:parent-style-name="_19968__33324__4._37197__21512__39164__26009__20379__32102__37327_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5" style:family="table-cell" style:parent-style-name="_19968__33324__4._37197__21512__39164__26009__20379__32102__37327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6" style:family="table-cell" style:parent-style-name="_19968__33324__4._37197__21512__39164__26009__20379__32102__37327_" style:data-style-name="N48">
      <style:table-cell-properties fo:border-top="thin solid #000000" fo:border-bottom="thin solid #000000" fo:border-left="none" fo:border-right="none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7" style:family="table-cell" style:parent-style-name="_19968__33324__4._37197__21512__39164__26009__20379__32102__37327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8" style:family="table-cell" style:parent-style-name="_19968__33324__4._37197__21512__39164__26009__20379__32102__37327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9" style:family="table-cell" style:parent-style-name="_19968__33324___32080__27083_9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50" style:family="table-cell" style:parent-style-name="_19968__33324__4._37197__21512__39164__26009__20379__32102__37327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51" style:family="table-cell" style:parent-style-name="Default" style:data-style-name="N0">
      <style:table-cell-properties style:vertical-align="automatic"/>
    </style:style>
    <style:style style:name="ce52" style:family="table-cell" style:parent-style-name="_19968__33324__4._37197__21512__39164__26009__20379__32102__37327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3" style:family="table-cell" style:parent-style-name="_19968__33324__4._37197__21512__39164__26009__20379__32102__37327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4" style:family="table-cell" style:parent-style-name="_19968__33324__4._37197__21512__39164__26009__20379__32102__37327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5" style:family="table-cell" style:parent-style-name="Default" style:data-style-name="N0">
      <style:table-cell-properties style:vertical-align="middle"/>
    </style:style>
    <style:style style:name="ce56" style:family="table-cell" style:parent-style-name="_19968__33324__4._37197__21512__39164__26009__20379__32102__37327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7" style:family="table-cell" style:parent-style-name="_19968__33324___32080__27083_9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875cm"/>
    </style:style>
    <style:style style:name="co2" style:family="table-column">
      <style:table-column-properties fo:break-before="auto" style:column-width="1.40229166666667cm"/>
    </style:style>
    <style:style style:name="co3" style:family="table-column">
      <style:table-column-properties fo:break-before="auto" style:column-width="1.13770833333333cm"/>
    </style:style>
    <style:style style:name="co4" style:family="table-column">
      <style:table-column-properties fo:break-before="auto" style:column-width="2.54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349375cm"/>
    </style:style>
    <style:style style:name="co7" style:family="table-column">
      <style:table-column-properties fo:break-before="auto" style:column-width="0.502708333333333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4.65pt" style:use-optimal-row-height="false" fo:break-before="auto"/>
    </style:style>
    <style:style style:name="ro5" style:family="table-row">
      <style:table-row-properties style:row-height="12.6pt" style:use-optimal-row-height="false" fo:break-before="auto"/>
    </style:style>
    <style:style style:name="ro6" style:family="table-row">
      <style:table-row-properties style:row-height="9.75pt" style:use-optimal-row-height="false" fo:break-before="auto"/>
    </style:style>
    <style:style style:name="ro7" style:family="table-row">
      <style:table-row-properties style:row-height="12pt" style:use-optimal-row-height="false" fo:break-before="auto"/>
    </style:style>
    <style:style style:name="ro8" style:family="table-row">
      <style:table-row-properties style:row-height="7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6">
      <style:graphic-properties draw:fill="none" draw:stroke="solid" svg:stroke-width="0.01042in" svg:stroke-color="#000000" svg:stroke-opacity="100%" draw:stroke-linejoin="round"/>
    </style:style>
    <style:style style:family="graphic" style:name="a0">
      <style:graphic-properties draw:fill="none" draw:stroke="solid" svg:stroke-width="0.01042in" svg:stroke-color="#000000" svg:stroke-opacity="100%" draw:stroke-linejoin="round"/>
    </style:style>
    <style:style style:family="graphic" style:name="a1">
      <style:graphic-properties draw:fill="none" draw:stroke="solid" svg:stroke-width="0.01042in" svg:stroke-color="#000000" svg:stroke-opacity="100%" draw:stroke-linejoin="round"/>
    </style:style>
    <style:style style:family="graphic" style:name="a2">
      <style:graphic-properties draw:fill="none" draw:stroke="solid" svg:stroke-width="0.01042in" svg:stroke-color="#000000" svg:stroke-opacity="100%" draw:stroke-linejoin="round"/>
    </style:style>
    <style:style style:family="graphic" style:name="a3">
      <style:graphic-properties draw:fill="none" draw:stroke="solid" svg:stroke-width="0.01042in" svg:stroke-color="#000000" svg:stroke-opacity="100%" draw:stroke-linejoin="round"/>
    </style:style>
    <style:style style:family="graphic" style:name="a4">
      <style:graphic-properties draw:fill="none" draw:stroke="solid" svg:stroke-width="0.01042in" svg:stroke-color="#000000" svg:stroke-opacity="100%" draw:stroke-linejoin="round"/>
    </style:style>
    <style:style style:family="graphic" style:name="a5">
      <style:graphic-properties draw:fill="none" draw:stroke="solid" svg:stroke-width="0.01042in" svg:stroke-color="#000000" svg:stroke-opacity="100%" draw:stroke-linejoin="round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飼料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number-columns-repeated="5" table:default-cell-style-name="ce3"/>
        <table:table-column table:style-name="co5" table:number-columns-repeated="10" table:default-cell-style-name="ce3"/>
        <table:table-column table:style-name="co6" table:default-cell-style-name="ce3"/>
        <table:table-column table:style-name="co7" table:default-cell-style-name="ce3"/>
        <table:table-column table:style-name="co5" table:number-columns-repeated="16364" table:default-cell-style-name="ce3"/>
        <table:table-row table:style-name="ro1">
          <table:table-cell table:number-columns-repeated="7" table:style-name="ce1"/>
          <table:table-cell office:value-type="string" table:style-name="ce2">
            <text:p>AG. STATISTICS YEARBOOK 2025 <text:s text:c="4"/>271</text:p>
          </table:table-cell>
          <table:table-cell table:number-columns-repeated="10" table:style-name="ce3"/>
          <table:table-cell table:number-columns-spanned="2" table:number-rows-spanned="1" table:style-name="ce50"/>
          <table:covered-table-cell/>
          <table:table-cell table:number-columns-repeated="16364"/>
        </table:table-row>
        <table:table-row table:style-name="ro2">
          <table:table-cell office:value-type="string" table:number-columns-spanned="8" table:number-rows-spanned="1" table:style-name="ce4">
            <text:p>4.<text:s text:c="2"/><text:span text:style-name="T2">配合飼料供給量</text:span></text:p>
          </table:table-cell>
          <table:covered-table-cell table:number-columns-repeated="7"/>
          <table:table-cell table:number-columns-repeated="10" table:style-name="ce6"/>
          <table:table-cell table:number-columns-spanned="2" table:number-rows-spanned="1" table:style-name="ce52"/>
          <table:covered-table-cell/>
          <table:table-cell table:number-columns-repeated="16364" table:style-name="ce6"/>
        </table:table-row>
        <table:table-row table:style-name="ro3">
          <table:table-cell office:value-type="string" table:number-columns-spanned="8" table:number-rows-spanned="1" table:style-name="ce7">
            <text:p>Feed Produced</text:p>
          </table:table-cell>
          <table:covered-table-cell table:number-columns-repeated="7"/>
          <table:table-cell table:number-columns-repeated="10" table:style-name="ce6"/>
          <table:table-cell table:number-columns-spanned="2" table:number-rows-spanned="1" table:style-name="ce52"/>
          <table:covered-table-cell/>
          <table:table-cell table:number-columns-repeated="16364" table:style-name="ce6"/>
        </table:table-row>
        <table:table-row table:style-name="ro1">
          <table:table-cell office:value-type="string" table:style-name="ce1">
            <text:p><text:s text:c="3"/><text:span text:style-name="T4">單位：公噸</text:span></text:p>
          </table:table-cell>
          <table:table-cell table:number-columns-repeated="6" table:style-name="ce1"/>
          <table:table-cell office:value-type="string" table:style-name="ce9">
            <text:p>Unit<text:span text:style-name="T4">：</text:span>m.t.<text:s text:c="3"/>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4">
          <table:table-cell table:style-name="ce10"/>
          <table:table-cell office:value-type="string" table:style-name="ce11">
            <text:p>項<text:span text:style-name="T1"><text:s text:c="4"/></text:span>目</text:p>
          </table:table-cell>
          <table:table-cell table:style-name="ce12"/>
          <table:table-cell office:value-type="string" table:style-name="ce13">
            <text:p>民國<text:span text:style-name="T1"><text:s/>105<text:s/></text:span>年</text:p>
          </table:table-cell>
          <table:table-cell office:value-type="string" table:style-name="ce14">
            <text:p>民國<text:span text:style-name="T1"><text:s/>106<text:s/></text:span>年</text:p>
          </table:table-cell>
          <table:table-cell office:value-type="string" table:style-name="ce14">
            <text:p>民國<text:span text:style-name="T1"><text:s/>107<text:s/></text:span>年</text:p>
          </table:table-cell>
          <table:table-cell office:value-type="string" table:style-name="ce14">
            <text:p>民國<text:span text:style-name="T1"><text:s/>108<text:s/></text:span>年</text:p>
          </table:table-cell>
          <table:table-cell office:value-type="string" table:style-name="ce13">
            <text:p>民國<text:span text:style-name="T1"><text:s/>109<text:s/></text:span>年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4">
          <table:table-cell table:style-name="ce15"/>
          <table:table-cell office:value-type="string" table:style-name="ce16">
            <text:p>Items</text:p>
          </table:table-cell>
          <table:table-cell table:style-name="ce17"/>
          <table:table-cell office:value-type="float" office:value="2016" table:style-name="ce18">
            <text:p>2016</text:p>
          </table:table-cell>
          <table:table-cell office:value-type="float" office:value="2017" table:style-name="ce18">
            <text:p>2017</text:p>
          </table:table-cell>
          <table:table-cell office:value-type="float" office:value="2018" table:style-name="ce18">
            <text:p>2018</text:p>
          </table:table-cell>
          <table:table-cell office:value-type="float" office:value="2019" table:style-name="ce18">
            <text:p>2019</text:p>
          </table:table-cell>
          <table:table-cell office:value-type="float" office:value="2020" table:style-name="ce18">
            <text:p>2020</text:p>
          </table:table-cell>
          <table:table-cell table:number-columns-repeated="10" table:style-name="ce15"/>
          <table:table-cell table:number-columns-spanned="2" table:number-rows-spanned="1" table:style-name="ce54"/>
          <table:covered-table-cell/>
          <table:table-cell table:number-columns-repeated="16364" table:style-name="ce15"/>
        </table:table-row>
        <table:table-row table:style-name="ro5">
          <table:table-cell table:style-name="ce19"/>
          <table:table-cell office:value-type="string" table:style-name="ce20">
            <text:p>合<text:span text:style-name="T5"><text:s text:c="2"/></text:span>計</text:p>
            <draw:custom-shape svg:x="0.02083in" svg:y="0.07292in" svg:width="0.07292in" svg:height="0.86458in" draw:z-index="1" draw:id="id0" draw:style-name="a0" draw:name="AutoShape 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S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Z N F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N" draw:text-areas="?f26 ?f27 ?f3 ?f28" draw:glue-points="?f3 ?f4 ?f2 ?f15 ?f3 ?f5" draw:glue-point-leaving-directions="-180, -270, -360" draw:modifiers="98810 5000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?f7 / 2"/>
                <draw:equation draw:name="f9" draw:formula="?f2 + ?f8"/>
                <draw:equation draw:name="f10" draw:formula="min(?f7, ?f6)"/>
                <draw:equation draw:name="f11" draw:formula="5419351 / 1725033"/>
                <draw:equation draw:name="f12" draw:formula="$1"/>
                <draw:equation draw:name="f13" draw:formula="$0"/>
                <draw:equation draw:name="f14" draw:formula="?f10 * ?f13 / 100000"/>
                <draw:equation draw:name="f15" draw:formula="?f6 * ?f12 / 100000"/>
                <draw:equation draw:name="f16" draw:formula="?f15 + ?f14"/>
                <draw:equation draw:name="f17" draw:formula="2700000 + ?f1"/>
                <draw:equation draw:name="f18" draw:formula="?f17 * ?f11 / ?f0"/>
                <draw:equation draw:name="f19" draw:formula="0 - ?f18"/>
                <draw:equation draw:name="f20" draw:formula="sin(?f19)"/>
                <draw:equation draw:name="f21" draw:formula="0 - ?f20"/>
                <draw:equation draw:name="f22" draw:formula="?f21 * ?f8"/>
                <draw:equation draw:name="f23" draw:formula="cos(?f19)"/>
                <draw:equation draw:name="f24" draw:formula="0 - ?f23"/>
                <draw:equation draw:name="f25" draw:formula="?f24 * ?f14"/>
                <draw:equation draw:name="f26" draw:formula="?f3 - ?f22"/>
                <draw:equation draw:name="f27" draw:formula="?f14 - ?f25"/>
                <draw:equation draw:name="f28" draw:formula="?f5 + ?f25 - ?f14"/>
                <draw:equation draw:name="f29" draw:formula="21550000 - ?f1"/>
                <draw:equation draw:name="f30" draw:formula="if(?f29, ?f1, 21550000)"/>
                <draw:equation draw:name="f31" draw:formula="-21550000 - ?f30"/>
                <draw:equation draw:name="f32" draw:formula="if(?f31, -21550000, ?f30)"/>
                <draw:equation draw:name="f33" draw:formula="?f1 + ?f32"/>
                <draw:equation draw:name="f34" draw:formula="?f1 + ?f1"/>
                <draw:equation draw:name="f35" draw:formula="?f34 * ?f11 / ?f0"/>
                <draw:equation draw:name="f36" draw:formula="0 - ?f35"/>
                <draw:equation draw:name="f37" draw:formula="cos(?f36)"/>
                <draw:equation draw:name="f38" draw:formula="0 - ?f37"/>
                <draw:equation draw:name="f39" draw:formula="?f38 * ?f8"/>
                <draw:equation draw:name="f40" draw:formula="sin(?f36)"/>
                <draw:equation draw:name="f41" draw:formula="0 - ?f40"/>
                <draw:equation draw:name="f42" draw:formula="?f41 * ?f14"/>
                <draw:equation draw:name="f43" draw:formula="sqrt(?f39 * ?f39 + ?f42 * ?f42 + 0 * 0)"/>
                <draw:equation draw:name="f44" draw:formula="?f8 * ?f14 / ?f43"/>
                <draw:equation draw:name="f45" draw:formula="?f41 * ?f44"/>
                <draw:equation draw:name="f46" draw:formula="?f3 - ?f45"/>
                <draw:equation draw:name="f47" draw:formula="?f38 * ?f44"/>
                <draw:equation draw:name="f48" draw:formula="?f5 - ?f47"/>
                <draw:equation draw:name="f49" draw:formula="?f46 - ?f8"/>
                <draw:equation draw:name="f50" draw:formula="?f48 - ?f14"/>
                <draw:equation draw:name="f51" draw:formula="?f46 + ?f8"/>
                <draw:equation draw:name="f52" draw:formula="?f48 + ?f14"/>
                <draw:equation draw:name="f53" draw:formula="?f33 + ?f1"/>
                <draw:equation draw:name="f54" draw:formula="?f53 * ?f11 / ?f0"/>
                <draw:equation draw:name="f55" draw:formula="0 - ?f54"/>
                <draw:equation draw:name="f56" draw:formula="cos(?f55)"/>
                <draw:equation draw:name="f57" draw:formula="0 - ?f56"/>
                <draw:equation draw:name="f58" draw:formula="?f57 * ?f8"/>
                <draw:equation draw:name="f59" draw:formula="sin(?f55)"/>
                <draw:equation draw:name="f60" draw:formula="0 - ?f59"/>
                <draw:equation draw:name="f61" draw:formula="?f60 * ?f14"/>
                <draw:equation draw:name="f62" draw:formula="sqrt(?f58 * ?f58 + ?f61 * ?f61 + 0 * 0)"/>
                <draw:equation draw:name="f63" draw:formula="?f8 * ?f14 / ?f62"/>
                <draw:equation draw:name="f64" draw:formula="?f60 * ?f63"/>
                <draw:equation draw:name="f65" draw:formula="?f46 + ?f64"/>
                <draw:equation draw:name="f66" draw:formula="?f57 * ?f63"/>
                <draw:equation draw:name="f67" draw:formula="?f48 + ?f66"/>
                <draw:equation draw:name="f68" draw:formula="if(?f32, ?f3, ?f49)"/>
                <draw:equation draw:name="f69" draw:formula="if(?f32, ?f5, ?f50)"/>
                <draw:equation draw:name="f70" draw:formula="if(?f32, ?f3, ?f51)"/>
                <draw:equation draw:name="f71" draw:formula="if(?f32, ?f5, ?f52)"/>
                <draw:equation draw:name="f72" draw:formula="if(?f32, ?f49, ?f65)"/>
                <draw:equation draw:name="f73" draw:formula="if(?f32, ?f50, ?f67)"/>
                <draw:equation draw:name="f74" draw:formula="if(?f32, ?f51, ?f65)"/>
                <draw:equation draw:name="f75" draw:formula="if(?f32, ?f52, ?f67)"/>
                <draw:equation draw:name="f76" draw:formula="21550000 - -5400000"/>
                <draw:equation draw:name="f77" draw:formula="if(?f76, -5400000, 21550000)"/>
                <draw:equation draw:name="f78" draw:formula="-21550000 - ?f77"/>
                <draw:equation draw:name="f79" draw:formula="if(?f78, -21550000, ?f77)"/>
                <draw:equation draw:name="f80" draw:formula="0 + ?f79"/>
                <draw:equation draw:name="f81" draw:formula="0 + ?f1"/>
                <draw:equation draw:name="f82" draw:formula="?f81 * ?f11 / ?f0"/>
                <draw:equation draw:name="f83" draw:formula="0 - ?f82"/>
                <draw:equation draw:name="f84" draw:formula="cos(?f83)"/>
                <draw:equation draw:name="f85" draw:formula="0 - ?f84"/>
                <draw:equation draw:name="f86" draw:formula="?f85 * ?f8"/>
                <draw:equation draw:name="f87" draw:formula="sin(?f83)"/>
                <draw:equation draw:name="f88" draw:formula="0 - ?f87"/>
                <draw:equation draw:name="f89" draw:formula="?f88 * ?f14"/>
                <draw:equation draw:name="f90" draw:formula="sqrt(?f86 * ?f86 + ?f89 * ?f89 + 0 * 0)"/>
                <draw:equation draw:name="f91" draw:formula="?f8 * ?f14 / ?f90"/>
                <draw:equation draw:name="f92" draw:formula="?f88 * ?f91"/>
                <draw:equation draw:name="f93" draw:formula="?f9 - ?f92"/>
                <draw:equation draw:name="f94" draw:formula="?f85 * ?f91"/>
                <draw:equation draw:name="f95" draw:formula="?f16 - ?f94"/>
                <draw:equation draw:name="f96" draw:formula="?f93 - ?f8"/>
                <draw:equation draw:name="f97" draw:formula="?f95 - ?f14"/>
                <draw:equation draw:name="f98" draw:formula="?f93 + ?f8"/>
                <draw:equation draw:name="f99" draw:formula="?f95 + ?f14"/>
                <draw:equation draw:name="f100" draw:formula="?f80 + ?f1"/>
                <draw:equation draw:name="f101" draw:formula="?f100 * ?f11 / ?f0"/>
                <draw:equation draw:name="f102" draw:formula="0 - ?f101"/>
                <draw:equation draw:name="f103" draw:formula="cos(?f102)"/>
                <draw:equation draw:name="f104" draw:formula="0 - ?f103"/>
                <draw:equation draw:name="f105" draw:formula="?f104 * ?f8"/>
                <draw:equation draw:name="f106" draw:formula="sin(?f102)"/>
                <draw:equation draw:name="f107" draw:formula="0 - ?f106"/>
                <draw:equation draw:name="f108" draw:formula="?f107 * ?f14"/>
                <draw:equation draw:name="f109" draw:formula="sqrt(?f105 * ?f105 + ?f108 * ?f108 + 0 * 0)"/>
                <draw:equation draw:name="f110" draw:formula="?f8 * ?f14 / ?f109"/>
                <draw:equation draw:name="f111" draw:formula="?f107 * ?f110"/>
                <draw:equation draw:name="f112" draw:formula="?f93 + ?f111"/>
                <draw:equation draw:name="f113" draw:formula="?f104 * ?f110"/>
                <draw:equation draw:name="f114" draw:formula="?f95 + ?f113"/>
                <draw:equation draw:name="f115" draw:formula="if(?f79, ?f9, ?f96)"/>
                <draw:equation draw:name="f116" draw:formula="if(?f79, ?f16, ?f97)"/>
                <draw:equation draw:name="f117" draw:formula="if(?f79, ?f9, ?f98)"/>
                <draw:equation draw:name="f118" draw:formula="if(?f79, ?f16, ?f99)"/>
                <draw:equation draw:name="f119" draw:formula="if(?f79, ?f96, ?f112)"/>
                <draw:equation draw:name="f120" draw:formula="if(?f79, ?f97, ?f114)"/>
                <draw:equation draw:name="f121" draw:formula="if(?f79, ?f98, ?f112)"/>
                <draw:equation draw:name="f122" draw:formula="if(?f79, ?f99, ?f114)"/>
                <draw:equation draw:name="f123" draw:formula="?f1 + ?f79"/>
                <draw:equation draw:name="f124" draw:formula="?f112 - ?f45"/>
                <draw:equation draw:name="f125" draw:formula="?f114 - ?f47"/>
                <draw:equation draw:name="f126" draw:formula="?f124 - ?f8"/>
                <draw:equation draw:name="f127" draw:formula="?f125 - ?f14"/>
                <draw:equation draw:name="f128" draw:formula="?f124 + ?f8"/>
                <draw:equation draw:name="f129" draw:formula="?f125 + ?f14"/>
                <draw:equation draw:name="f130" draw:formula="?f123 + ?f1"/>
                <draw:equation draw:name="f131" draw:formula="?f130 * ?f11 / ?f0"/>
                <draw:equation draw:name="f132" draw:formula="0 - ?f131"/>
                <draw:equation draw:name="f133" draw:formula="cos(?f132)"/>
                <draw:equation draw:name="f134" draw:formula="0 - ?f133"/>
                <draw:equation draw:name="f135" draw:formula="?f134 * ?f8"/>
                <draw:equation draw:name="f136" draw:formula="sin(?f132)"/>
                <draw:equation draw:name="f137" draw:formula="0 - ?f136"/>
                <draw:equation draw:name="f138" draw:formula="?f137 * ?f14"/>
                <draw:equation draw:name="f139" draw:formula="sqrt(?f135 * ?f135 + ?f138 * ?f138 + 0 * 0)"/>
                <draw:equation draw:name="f140" draw:formula="?f8 * ?f14 / ?f139"/>
                <draw:equation draw:name="f141" draw:formula="?f137 * ?f140"/>
                <draw:equation draw:name="f142" draw:formula="?f124 + ?f141"/>
                <draw:equation draw:name="f143" draw:formula="?f134 * ?f140"/>
                <draw:equation draw:name="f144" draw:formula="?f125 + ?f143"/>
                <draw:equation draw:name="f145" draw:formula="if(?f79, ?f112, ?f126)"/>
                <draw:equation draw:name="f146" draw:formula="if(?f79, ?f114, ?f127)"/>
                <draw:equation draw:name="f147" draw:formula="if(?f79, ?f112, ?f128)"/>
                <draw:equation draw:name="f148" draw:formula="if(?f79, ?f114, ?f129)"/>
                <draw:equation draw:name="f149" draw:formula="if(?f79, ?f126, ?f142)"/>
                <draw:equation draw:name="f150" draw:formula="if(?f79, ?f127, ?f144)"/>
                <draw:equation draw:name="f151" draw:formula="if(?f79, ?f128, ?f142)"/>
                <draw:equation draw:name="f152" draw:formula="if(?f79, ?f129, ?f144)"/>
                <draw:equation draw:name="f153" draw:formula="?f0 + ?f32"/>
                <draw:equation draw:name="f154" draw:formula="?f0 + ?f1"/>
                <draw:equation draw:name="f155" draw:formula="?f154 * ?f11 / ?f0"/>
                <draw:equation draw:name="f156" draw:formula="0 - ?f155"/>
                <draw:equation draw:name="f157" draw:formula="cos(?f156)"/>
                <draw:equation draw:name="f158" draw:formula="0 - ?f157"/>
                <draw:equation draw:name="f159" draw:formula="?f158 * ?f8"/>
                <draw:equation draw:name="f160" draw:formula="sin(?f156)"/>
                <draw:equation draw:name="f161" draw:formula="0 - ?f160"/>
                <draw:equation draw:name="f162" draw:formula="?f161 * ?f14"/>
                <draw:equation draw:name="f163" draw:formula="sqrt(?f159 * ?f159 + ?f162 * ?f162 + 0 * 0)"/>
                <draw:equation draw:name="f164" draw:formula="?f8 * ?f14 / ?f163"/>
                <draw:equation draw:name="f165" draw:formula="?f161 * ?f164"/>
                <draw:equation draw:name="f166" draw:formula="?f9 - ?f165"/>
                <draw:equation draw:name="f167" draw:formula="?f158 * ?f164"/>
                <draw:equation draw:name="f168" draw:formula="?f14 - ?f167"/>
                <draw:equation draw:name="f169" draw:formula="?f166 - ?f8"/>
                <draw:equation draw:name="f170" draw:formula="?f168 - ?f14"/>
                <draw:equation draw:name="f171" draw:formula="?f166 + ?f8"/>
                <draw:equation draw:name="f172" draw:formula="?f168 + ?f14"/>
                <draw:equation draw:name="f173" draw:formula="?f153 + ?f1"/>
                <draw:equation draw:name="f174" draw:formula="?f173 * ?f11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8"/>
                <draw:equation draw:name="f179" draw:formula="sin(?f175)"/>
                <draw:equation draw:name="f180" draw:formula="0 - ?f179"/>
                <draw:equation draw:name="f181" draw:formula="?f180 * ?f14"/>
                <draw:equation draw:name="f182" draw:formula="sqrt(?f178 * ?f178 + ?f181 * ?f181 + 0 * 0)"/>
                <draw:equation draw:name="f183" draw:formula="?f8 * ?f14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32, ?f9, ?f169)"/>
                <draw:equation draw:name="f189" draw:formula="if(?f32, ?f14, ?f170)"/>
                <draw:equation draw:name="f190" draw:formula="if(?f32, ?f9, ?f171)"/>
                <draw:equation draw:name="f191" draw:formula="if(?f32, ?f14, ?f172)"/>
                <draw:equation draw:name="f192" draw:formula="if(?f32, ?f169, ?f185)"/>
                <draw:equation draw:name="f193" draw:formula="if(?f32, ?f170, ?f187)"/>
                <draw:equation draw:name="f194" draw:formula="if(?f32, ?f171, ?f185)"/>
                <draw:equation draw:name="f195" draw:formula="if(?f32, ?f172, ?f187)"/>
              </draw:enhanced-geometry>
            </draw:custom-shape>
          </table:table-cell>
          <table:table-cell office:value-type="string" table:style-name="ce21">
            <text:p>Total</text:p>
          </table:table-cell>
          <table:table-cell office:value-type="float" office:value="7515884" table:style-name="ce22">
            <text:p>7 515 884</text:p>
          </table:table-cell>
          <table:table-cell office:value-type="float" office:value="7618790" table:style-name="ce22">
            <text:p>7 618 790</text:p>
          </table:table-cell>
          <table:table-cell office:value-type="float" office:value="7708828" table:style-name="ce22">
            <text:p>7 708 828</text:p>
          </table:table-cell>
          <table:table-cell office:value-type="float" office:value="8627091.5680138003" table:style-name="ce22">
            <text:p>8 627 092</text:p>
          </table:table-cell>
          <table:table-cell office:value-type="float" office:value="8641672.0320944991" table:style-name="ce22">
            <text:p>8 641 672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table:style-name="ce23"/>
          <table:table-cell office:value-type="string" table:style-name="ce24">
            <text:p>豬</text:p>
          </table:table-cell>
          <table:table-cell office:value-type="string" table:style-name="ce25">
            <text:p>Hog</text:p>
          </table:table-cell>
          <table:table-cell office:value-type="float" office:value="3261326" table:style-name="ce26">
            <text:p>3 261 326</text:p>
          </table:table-cell>
          <table:table-cell office:value-type="float" office:value="3209161" table:style-name="ce26">
            <text:p>3 209 161</text:p>
          </table:table-cell>
          <table:table-cell office:value-type="float" office:value="3204314" table:style-name="ce26">
            <text:p>3 204 314</text:p>
          </table:table-cell>
          <table:table-cell office:value-type="float" office:value="3735682.037608" table:style-name="ce26">
            <text:p>3 735 682</text:p>
          </table:table-cell>
          <table:table-cell office:value-type="float" office:value="3828000.1" table:style-name="ce26">
            <text:p>3 828 000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office:value-type="string" table:style-name="ce24">
            <text:p>總供應量</text:p>
          </table:table-cell>
          <table:table-cell office:value-type="string" table:style-name="ce24">
            <text:p>家<text:span text:style-name="T1"><text:s text:c="2"/></text:span>禽</text:p>
          </table:table-cell>
          <table:table-cell office:value-type="string" table:style-name="ce25">
            <text:p>Poultry</text:p>
          </table:table-cell>
          <table:table-cell office:value-type="float" office:value="3479156" table:style-name="ce26">
            <text:p>3 479 156</text:p>
          </table:table-cell>
          <table:table-cell office:value-type="float" office:value="3656425" table:style-name="ce26">
            <text:p>3 656 425</text:p>
          </table:table-cell>
          <table:table-cell office:value-type="float" office:value="3757106" table:style-name="ce26">
            <text:p>3 757 106</text:p>
          </table:table-cell>
          <table:table-cell office:value-type="float" office:value="4102522.3044058001" table:style-name="ce26">
            <text:p>4 102 522</text:p>
          </table:table-cell>
          <table:table-cell office:value-type="float" office:value="4046226.1" table:style-name="ce26">
            <text:p>4 046 226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office:value-type="string" table:style-name="ce27">
            <text:p>Total</text:p>
          </table:table-cell>
          <table:table-cell office:value-type="string" table:style-name="ce24">
            <text:p>牛</text:p>
          </table:table-cell>
          <table:table-cell office:value-type="string" table:style-name="ce25">
            <text:p>Cattle</text:p>
          </table:table-cell>
          <table:table-cell office:value-type="float" office:value="241602" table:style-name="ce26">
            <text:p><text:s/>241 602</text:p>
          </table:table-cell>
          <table:table-cell office:value-type="float" office:value="245479" table:style-name="ce26">
            <text:p><text:s/>245 479</text:p>
          </table:table-cell>
          <table:table-cell office:value-type="float" office:value="250318" table:style-name="ce26">
            <text:p><text:s/>250 318</text:p>
          </table:table-cell>
          <table:table-cell office:value-type="float" office:value="253841.80499999999" table:style-name="ce26">
            <text:p><text:s/>253 842</text:p>
          </table:table-cell>
          <table:table-cell office:value-type="float" office:value="259368.1" table:style-name="ce26">
            <text:p><text:s/>259 368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office:value-type="string" table:style-name="ce28">
            <text:p>Production</text:p>
          </table:table-cell>
          <table:table-cell office:value-type="string" table:style-name="ce24">
            <text:p>水<text:span text:style-name="T1"><text:s text:c="2"/></text:span>產</text:p>
          </table:table-cell>
          <table:table-cell office:value-type="string" table:style-name="ce25">
            <text:p>Fishery</text:p>
          </table:table-cell>
          <table:table-cell office:value-type="float" office:value="479273" table:style-name="ce26">
            <text:p><text:s/>479 273</text:p>
          </table:table-cell>
          <table:table-cell office:value-type="float" office:value="459342" table:style-name="ce26">
            <text:p><text:s/>459 342</text:p>
          </table:table-cell>
          <table:table-cell office:value-type="float" office:value="448755" table:style-name="ce26">
            <text:p><text:s/>448 755</text:p>
          </table:table-cell>
          <table:table-cell office:value-type="float" office:value="472688.77" table:style-name="ce26">
            <text:p><text:s/>472 689</text:p>
          </table:table-cell>
          <table:table-cell office:value-type="float" office:value="467723.6" table:style-name="ce26">
            <text:p><text:s/>467 724</text:p>
          </table:table-cell>
          <table:table-cell table:number-columns-repeated="10" table:style-name="ce15"/>
          <table:table-cell table:number-columns-spanned="2" table:number-rows-spanned="1" table:style-name="ce54"/>
          <table:covered-table-cell/>
          <table:table-cell table:number-columns-repeated="16364" table:style-name="ce15"/>
        </table:table-row>
        <table:table-row table:style-name="ro5">
          <table:table-cell table:style-name="ce1"/>
          <table:table-cell office:value-type="string" table:style-name="ce24">
            <text:p>其<text:span text:style-name="T1"><text:s text:c="2"/></text:span>他</text:p>
          </table:table-cell>
          <table:table-cell office:value-type="string" table:style-name="ce25">
            <text:p>Others</text:p>
          </table:table-cell>
          <table:table-cell office:value-type="float" office:value="54527" table:style-name="ce26">
            <text:p><text:s/>54 527</text:p>
          </table:table-cell>
          <table:table-cell office:value-type="float" office:value="48383" table:style-name="ce26">
            <text:p><text:s/>48 383</text:p>
          </table:table-cell>
          <table:table-cell office:value-type="float" office:value="48335" table:style-name="ce26">
            <text:p><text:s/>48 335</text:p>
          </table:table-cell>
          <table:table-cell office:value-type="float" office:value="62356.650999999998" table:style-name="ce26">
            <text:p><text:s/>62 357</text:p>
          </table:table-cell>
          <table:table-cell office:value-type="float" office:value="40354.199999999997" table:style-name="ce26">
            <text:p><text:s/>40 354</text:p>
          </table:table-cell>
          <table:table-cell table:number-columns-repeated="10" table:style-name="ce15"/>
          <table:table-cell table:number-columns-spanned="2" table:number-rows-spanned="1" table:style-name="ce54"/>
          <table:covered-table-cell/>
          <table:table-cell table:number-columns-repeated="16364" table:style-name="ce15"/>
        </table:table-row>
        <table:table-row table:style-name="ro5">
          <table:table-cell table:style-name="ce23"/>
          <table:table-cell table:style-name="ce1"/>
          <table:table-cell table:style-name="ce29"/>
          <table:table-cell table:number-columns-repeated="4" table:style-name="ce9"/>
          <table:table-cell table:style-name="ce30"/>
          <table:table-cell table:number-columns-repeated="10" table:style-name="ce15"/>
          <table:table-cell table:number-columns-spanned="2" table:number-rows-spanned="1" table:style-name="ce54"/>
          <table:covered-table-cell/>
          <table:table-cell table:number-columns-repeated="16364" table:style-name="ce15"/>
        </table:table-row>
        <table:table-row table:style-name="ro5">
          <table:table-cell table:style-name="ce31"/>
          <table:table-cell office:value-type="string" table:style-name="ce32">
            <text:p>合<text:span text:style-name="T5"><text:s text:c="2"/></text:span>計</text:p>
            <draw:custom-shape svg:x="0.02083in" svg:y="0.07292in" svg:width="0.07292in" svg:height="0.86458in" draw:z-index="3" draw:id="id2" draw:style-name="a2" draw:name="AutoShape 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S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Z N F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N" draw:text-areas="?f26 ?f27 ?f3 ?f28" draw:glue-points="?f3 ?f4 ?f2 ?f15 ?f3 ?f5" draw:glue-point-leaving-directions="-180, -270, -360" draw:modifiers="98810 5000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?f7 / 2"/>
                <draw:equation draw:name="f9" draw:formula="?f2 + ?f8"/>
                <draw:equation draw:name="f10" draw:formula="min(?f7, ?f6)"/>
                <draw:equation draw:name="f11" draw:formula="5419351 / 1725033"/>
                <draw:equation draw:name="f12" draw:formula="$1"/>
                <draw:equation draw:name="f13" draw:formula="$0"/>
                <draw:equation draw:name="f14" draw:formula="?f10 * ?f13 / 100000"/>
                <draw:equation draw:name="f15" draw:formula="?f6 * ?f12 / 100000"/>
                <draw:equation draw:name="f16" draw:formula="?f15 + ?f14"/>
                <draw:equation draw:name="f17" draw:formula="2700000 + ?f1"/>
                <draw:equation draw:name="f18" draw:formula="?f17 * ?f11 / ?f0"/>
                <draw:equation draw:name="f19" draw:formula="0 - ?f18"/>
                <draw:equation draw:name="f20" draw:formula="sin(?f19)"/>
                <draw:equation draw:name="f21" draw:formula="0 - ?f20"/>
                <draw:equation draw:name="f22" draw:formula="?f21 * ?f8"/>
                <draw:equation draw:name="f23" draw:formula="cos(?f19)"/>
                <draw:equation draw:name="f24" draw:formula="0 - ?f23"/>
                <draw:equation draw:name="f25" draw:formula="?f24 * ?f14"/>
                <draw:equation draw:name="f26" draw:formula="?f3 - ?f22"/>
                <draw:equation draw:name="f27" draw:formula="?f14 - ?f25"/>
                <draw:equation draw:name="f28" draw:formula="?f5 + ?f25 - ?f14"/>
                <draw:equation draw:name="f29" draw:formula="21550000 - ?f1"/>
                <draw:equation draw:name="f30" draw:formula="if(?f29, ?f1, 21550000)"/>
                <draw:equation draw:name="f31" draw:formula="-21550000 - ?f30"/>
                <draw:equation draw:name="f32" draw:formula="if(?f31, -21550000, ?f30)"/>
                <draw:equation draw:name="f33" draw:formula="?f1 + ?f32"/>
                <draw:equation draw:name="f34" draw:formula="?f1 + ?f1"/>
                <draw:equation draw:name="f35" draw:formula="?f34 * ?f11 / ?f0"/>
                <draw:equation draw:name="f36" draw:formula="0 - ?f35"/>
                <draw:equation draw:name="f37" draw:formula="cos(?f36)"/>
                <draw:equation draw:name="f38" draw:formula="0 - ?f37"/>
                <draw:equation draw:name="f39" draw:formula="?f38 * ?f8"/>
                <draw:equation draw:name="f40" draw:formula="sin(?f36)"/>
                <draw:equation draw:name="f41" draw:formula="0 - ?f40"/>
                <draw:equation draw:name="f42" draw:formula="?f41 * ?f14"/>
                <draw:equation draw:name="f43" draw:formula="sqrt(?f39 * ?f39 + ?f42 * ?f42 + 0 * 0)"/>
                <draw:equation draw:name="f44" draw:formula="?f8 * ?f14 / ?f43"/>
                <draw:equation draw:name="f45" draw:formula="?f41 * ?f44"/>
                <draw:equation draw:name="f46" draw:formula="?f3 - ?f45"/>
                <draw:equation draw:name="f47" draw:formula="?f38 * ?f44"/>
                <draw:equation draw:name="f48" draw:formula="?f5 - ?f47"/>
                <draw:equation draw:name="f49" draw:formula="?f46 - ?f8"/>
                <draw:equation draw:name="f50" draw:formula="?f48 - ?f14"/>
                <draw:equation draw:name="f51" draw:formula="?f46 + ?f8"/>
                <draw:equation draw:name="f52" draw:formula="?f48 + ?f14"/>
                <draw:equation draw:name="f53" draw:formula="?f33 + ?f1"/>
                <draw:equation draw:name="f54" draw:formula="?f53 * ?f11 / ?f0"/>
                <draw:equation draw:name="f55" draw:formula="0 - ?f54"/>
                <draw:equation draw:name="f56" draw:formula="cos(?f55)"/>
                <draw:equation draw:name="f57" draw:formula="0 - ?f56"/>
                <draw:equation draw:name="f58" draw:formula="?f57 * ?f8"/>
                <draw:equation draw:name="f59" draw:formula="sin(?f55)"/>
                <draw:equation draw:name="f60" draw:formula="0 - ?f59"/>
                <draw:equation draw:name="f61" draw:formula="?f60 * ?f14"/>
                <draw:equation draw:name="f62" draw:formula="sqrt(?f58 * ?f58 + ?f61 * ?f61 + 0 * 0)"/>
                <draw:equation draw:name="f63" draw:formula="?f8 * ?f14 / ?f62"/>
                <draw:equation draw:name="f64" draw:formula="?f60 * ?f63"/>
                <draw:equation draw:name="f65" draw:formula="?f46 + ?f64"/>
                <draw:equation draw:name="f66" draw:formula="?f57 * ?f63"/>
                <draw:equation draw:name="f67" draw:formula="?f48 + ?f66"/>
                <draw:equation draw:name="f68" draw:formula="if(?f32, ?f3, ?f49)"/>
                <draw:equation draw:name="f69" draw:formula="if(?f32, ?f5, ?f50)"/>
                <draw:equation draw:name="f70" draw:formula="if(?f32, ?f3, ?f51)"/>
                <draw:equation draw:name="f71" draw:formula="if(?f32, ?f5, ?f52)"/>
                <draw:equation draw:name="f72" draw:formula="if(?f32, ?f49, ?f65)"/>
                <draw:equation draw:name="f73" draw:formula="if(?f32, ?f50, ?f67)"/>
                <draw:equation draw:name="f74" draw:formula="if(?f32, ?f51, ?f65)"/>
                <draw:equation draw:name="f75" draw:formula="if(?f32, ?f52, ?f67)"/>
                <draw:equation draw:name="f76" draw:formula="21550000 - -5400000"/>
                <draw:equation draw:name="f77" draw:formula="if(?f76, -5400000, 21550000)"/>
                <draw:equation draw:name="f78" draw:formula="-21550000 - ?f77"/>
                <draw:equation draw:name="f79" draw:formula="if(?f78, -21550000, ?f77)"/>
                <draw:equation draw:name="f80" draw:formula="0 + ?f79"/>
                <draw:equation draw:name="f81" draw:formula="0 + ?f1"/>
                <draw:equation draw:name="f82" draw:formula="?f81 * ?f11 / ?f0"/>
                <draw:equation draw:name="f83" draw:formula="0 - ?f82"/>
                <draw:equation draw:name="f84" draw:formula="cos(?f83)"/>
                <draw:equation draw:name="f85" draw:formula="0 - ?f84"/>
                <draw:equation draw:name="f86" draw:formula="?f85 * ?f8"/>
                <draw:equation draw:name="f87" draw:formula="sin(?f83)"/>
                <draw:equation draw:name="f88" draw:formula="0 - ?f87"/>
                <draw:equation draw:name="f89" draw:formula="?f88 * ?f14"/>
                <draw:equation draw:name="f90" draw:formula="sqrt(?f86 * ?f86 + ?f89 * ?f89 + 0 * 0)"/>
                <draw:equation draw:name="f91" draw:formula="?f8 * ?f14 / ?f90"/>
                <draw:equation draw:name="f92" draw:formula="?f88 * ?f91"/>
                <draw:equation draw:name="f93" draw:formula="?f9 - ?f92"/>
                <draw:equation draw:name="f94" draw:formula="?f85 * ?f91"/>
                <draw:equation draw:name="f95" draw:formula="?f16 - ?f94"/>
                <draw:equation draw:name="f96" draw:formula="?f93 - ?f8"/>
                <draw:equation draw:name="f97" draw:formula="?f95 - ?f14"/>
                <draw:equation draw:name="f98" draw:formula="?f93 + ?f8"/>
                <draw:equation draw:name="f99" draw:formula="?f95 + ?f14"/>
                <draw:equation draw:name="f100" draw:formula="?f80 + ?f1"/>
                <draw:equation draw:name="f101" draw:formula="?f100 * ?f11 / ?f0"/>
                <draw:equation draw:name="f102" draw:formula="0 - ?f101"/>
                <draw:equation draw:name="f103" draw:formula="cos(?f102)"/>
                <draw:equation draw:name="f104" draw:formula="0 - ?f103"/>
                <draw:equation draw:name="f105" draw:formula="?f104 * ?f8"/>
                <draw:equation draw:name="f106" draw:formula="sin(?f102)"/>
                <draw:equation draw:name="f107" draw:formula="0 - ?f106"/>
                <draw:equation draw:name="f108" draw:formula="?f107 * ?f14"/>
                <draw:equation draw:name="f109" draw:formula="sqrt(?f105 * ?f105 + ?f108 * ?f108 + 0 * 0)"/>
                <draw:equation draw:name="f110" draw:formula="?f8 * ?f14 / ?f109"/>
                <draw:equation draw:name="f111" draw:formula="?f107 * ?f110"/>
                <draw:equation draw:name="f112" draw:formula="?f93 + ?f111"/>
                <draw:equation draw:name="f113" draw:formula="?f104 * ?f110"/>
                <draw:equation draw:name="f114" draw:formula="?f95 + ?f113"/>
                <draw:equation draw:name="f115" draw:formula="if(?f79, ?f9, ?f96)"/>
                <draw:equation draw:name="f116" draw:formula="if(?f79, ?f16, ?f97)"/>
                <draw:equation draw:name="f117" draw:formula="if(?f79, ?f9, ?f98)"/>
                <draw:equation draw:name="f118" draw:formula="if(?f79, ?f16, ?f99)"/>
                <draw:equation draw:name="f119" draw:formula="if(?f79, ?f96, ?f112)"/>
                <draw:equation draw:name="f120" draw:formula="if(?f79, ?f97, ?f114)"/>
                <draw:equation draw:name="f121" draw:formula="if(?f79, ?f98, ?f112)"/>
                <draw:equation draw:name="f122" draw:formula="if(?f79, ?f99, ?f114)"/>
                <draw:equation draw:name="f123" draw:formula="?f1 + ?f79"/>
                <draw:equation draw:name="f124" draw:formula="?f112 - ?f45"/>
                <draw:equation draw:name="f125" draw:formula="?f114 - ?f47"/>
                <draw:equation draw:name="f126" draw:formula="?f124 - ?f8"/>
                <draw:equation draw:name="f127" draw:formula="?f125 - ?f14"/>
                <draw:equation draw:name="f128" draw:formula="?f124 + ?f8"/>
                <draw:equation draw:name="f129" draw:formula="?f125 + ?f14"/>
                <draw:equation draw:name="f130" draw:formula="?f123 + ?f1"/>
                <draw:equation draw:name="f131" draw:formula="?f130 * ?f11 / ?f0"/>
                <draw:equation draw:name="f132" draw:formula="0 - ?f131"/>
                <draw:equation draw:name="f133" draw:formula="cos(?f132)"/>
                <draw:equation draw:name="f134" draw:formula="0 - ?f133"/>
                <draw:equation draw:name="f135" draw:formula="?f134 * ?f8"/>
                <draw:equation draw:name="f136" draw:formula="sin(?f132)"/>
                <draw:equation draw:name="f137" draw:formula="0 - ?f136"/>
                <draw:equation draw:name="f138" draw:formula="?f137 * ?f14"/>
                <draw:equation draw:name="f139" draw:formula="sqrt(?f135 * ?f135 + ?f138 * ?f138 + 0 * 0)"/>
                <draw:equation draw:name="f140" draw:formula="?f8 * ?f14 / ?f139"/>
                <draw:equation draw:name="f141" draw:formula="?f137 * ?f140"/>
                <draw:equation draw:name="f142" draw:formula="?f124 + ?f141"/>
                <draw:equation draw:name="f143" draw:formula="?f134 * ?f140"/>
                <draw:equation draw:name="f144" draw:formula="?f125 + ?f143"/>
                <draw:equation draw:name="f145" draw:formula="if(?f79, ?f112, ?f126)"/>
                <draw:equation draw:name="f146" draw:formula="if(?f79, ?f114, ?f127)"/>
                <draw:equation draw:name="f147" draw:formula="if(?f79, ?f112, ?f128)"/>
                <draw:equation draw:name="f148" draw:formula="if(?f79, ?f114, ?f129)"/>
                <draw:equation draw:name="f149" draw:formula="if(?f79, ?f126, ?f142)"/>
                <draw:equation draw:name="f150" draw:formula="if(?f79, ?f127, ?f144)"/>
                <draw:equation draw:name="f151" draw:formula="if(?f79, ?f128, ?f142)"/>
                <draw:equation draw:name="f152" draw:formula="if(?f79, ?f129, ?f144)"/>
                <draw:equation draw:name="f153" draw:formula="?f0 + ?f32"/>
                <draw:equation draw:name="f154" draw:formula="?f0 + ?f1"/>
                <draw:equation draw:name="f155" draw:formula="?f154 * ?f11 / ?f0"/>
                <draw:equation draw:name="f156" draw:formula="0 - ?f155"/>
                <draw:equation draw:name="f157" draw:formula="cos(?f156)"/>
                <draw:equation draw:name="f158" draw:formula="0 - ?f157"/>
                <draw:equation draw:name="f159" draw:formula="?f158 * ?f8"/>
                <draw:equation draw:name="f160" draw:formula="sin(?f156)"/>
                <draw:equation draw:name="f161" draw:formula="0 - ?f160"/>
                <draw:equation draw:name="f162" draw:formula="?f161 * ?f14"/>
                <draw:equation draw:name="f163" draw:formula="sqrt(?f159 * ?f159 + ?f162 * ?f162 + 0 * 0)"/>
                <draw:equation draw:name="f164" draw:formula="?f8 * ?f14 / ?f163"/>
                <draw:equation draw:name="f165" draw:formula="?f161 * ?f164"/>
                <draw:equation draw:name="f166" draw:formula="?f9 - ?f165"/>
                <draw:equation draw:name="f167" draw:formula="?f158 * ?f164"/>
                <draw:equation draw:name="f168" draw:formula="?f14 - ?f167"/>
                <draw:equation draw:name="f169" draw:formula="?f166 - ?f8"/>
                <draw:equation draw:name="f170" draw:formula="?f168 - ?f14"/>
                <draw:equation draw:name="f171" draw:formula="?f166 + ?f8"/>
                <draw:equation draw:name="f172" draw:formula="?f168 + ?f14"/>
                <draw:equation draw:name="f173" draw:formula="?f153 + ?f1"/>
                <draw:equation draw:name="f174" draw:formula="?f173 * ?f11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8"/>
                <draw:equation draw:name="f179" draw:formula="sin(?f175)"/>
                <draw:equation draw:name="f180" draw:formula="0 - ?f179"/>
                <draw:equation draw:name="f181" draw:formula="?f180 * ?f14"/>
                <draw:equation draw:name="f182" draw:formula="sqrt(?f178 * ?f178 + ?f181 * ?f181 + 0 * 0)"/>
                <draw:equation draw:name="f183" draw:formula="?f8 * ?f14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32, ?f9, ?f169)"/>
                <draw:equation draw:name="f189" draw:formula="if(?f32, ?f14, ?f170)"/>
                <draw:equation draw:name="f190" draw:formula="if(?f32, ?f9, ?f171)"/>
                <draw:equation draw:name="f191" draw:formula="if(?f32, ?f14, ?f172)"/>
                <draw:equation draw:name="f192" draw:formula="if(?f32, ?f169, ?f185)"/>
                <draw:equation draw:name="f193" draw:formula="if(?f32, ?f170, ?f187)"/>
                <draw:equation draw:name="f194" draw:formula="if(?f32, ?f171, ?f185)"/>
                <draw:equation draw:name="f195" draw:formula="if(?f32, ?f172, ?f187)"/>
              </draw:enhanced-geometry>
            </draw:custom-shape>
          </table:table-cell>
          <table:table-cell office:value-type="string" table:style-name="ce33">
            <text:p>Total</text:p>
          </table:table-cell>
          <table:table-cell office:value-type="float" office:value="5280443.9000000004" table:style-name="ce34">
            <text:p>5 280 444</text:p>
          </table:table-cell>
          <table:table-cell office:value-type="float" office:value="5352550.7" table:style-name="ce35">
            <text:p>5 352 551</text:p>
          </table:table-cell>
          <table:table-cell office:value-type="float" office:value="5458701" table:style-name="ce35">
            <text:p>5 458 701</text:p>
          </table:table-cell>
          <table:table-cell office:value-type="float" office:value="5788009.2000000002" table:style-name="ce35">
            <text:p>5 788 009</text:p>
          </table:table-cell>
          <table:table-cell office:value-type="float" office:value="5808141" table:style-name="ce35">
            <text:p>5 808 141</text:p>
          </table:table-cell>
          <table:table-cell table:number-columns-repeated="10" table:style-name="ce15"/>
          <table:table-cell table:number-columns-spanned="2" table:number-rows-spanned="1" table:style-name="ce54"/>
          <table:covered-table-cell/>
          <table:table-cell table:number-columns-repeated="16364" table:style-name="ce15"/>
        </table:table-row>
        <table:table-row table:style-name="ro5">
          <table:table-cell table:style-name="ce1"/>
          <table:table-cell office:value-type="string" table:style-name="ce24">
            <text:p>豬</text:p>
          </table:table-cell>
          <table:table-cell office:value-type="string" table:style-name="ce25">
            <text:p>Hog</text:p>
          </table:table-cell>
          <table:table-cell office:value-type="float" office:value="1182530" table:style-name="ce36">
            <text:p>1 182 530</text:p>
          </table:table-cell>
          <table:table-cell office:value-type="float" office:value="1230932" table:style-name="ce26">
            <text:p>1 230 932</text:p>
          </table:table-cell>
          <table:table-cell office:value-type="float" office:value="1248473" table:style-name="ce26">
            <text:p>1 248 473</text:p>
          </table:table-cell>
          <table:table-cell office:value-type="float" office:value="1301545.5" table:style-name="ce26">
            <text:p>1 301 546</text:p>
          </table:table-cell>
          <table:table-cell office:value-type="float" office:value="1343281.3" table:style-name="ce26">
            <text:p>1 343 281</text:p>
          </table:table-cell>
          <table:table-cell table:number-columns-repeated="10" table:style-name="ce15"/>
          <table:table-cell table:number-columns-spanned="2" table:number-rows-spanned="1" table:style-name="ce54"/>
          <table:covered-table-cell/>
          <table:table-cell table:number-columns-repeated="16364" table:style-name="ce15"/>
        </table:table-row>
        <table:table-row table:style-name="ro5">
          <table:table-cell office:value-type="string" table:style-name="ce24">
            <text:p>商品飼料</text:p>
          </table:table-cell>
          <table:table-cell office:value-type="string" table:style-name="ce24">
            <text:p>家<text:span text:style-name="T1"><text:s text:c="2"/></text:span>禽</text:p>
          </table:table-cell>
          <table:table-cell office:value-type="string" table:style-name="ce25">
            <text:p>Poultry</text:p>
          </table:table-cell>
          <table:table-cell office:value-type="float" office:value="3474332.6" table:style-name="ce36">
            <text:p>3 474 333</text:p>
          </table:table-cell>
          <table:table-cell office:value-type="float" office:value="3517575.3" table:style-name="ce26">
            <text:p>3 517 575</text:p>
          </table:table-cell>
          <table:table-cell office:value-type="float" office:value="3605301" table:style-name="ce26">
            <text:p>3 605 301</text:p>
          </table:table-cell>
          <table:table-cell office:value-type="float" office:value="3824580.9" table:style-name="ce26">
            <text:p>3 824 581</text:p>
          </table:table-cell>
          <table:table-cell office:value-type="float" office:value="3820352.4" table:style-name="ce26">
            <text:p>3 820 352</text:p>
          </table:table-cell>
          <table:table-cell table:number-columns-repeated="10" table:style-name="ce37"/>
          <table:table-cell table:number-columns-spanned="2" table:number-rows-spanned="1" table:style-name="ce56"/>
          <table:covered-table-cell/>
          <table:table-cell table:number-columns-repeated="16364" table:style-name="ce37"/>
        </table:table-row>
        <table:table-row table:style-name="ro5">
          <table:table-cell office:value-type="string" table:style-name="ce38">
            <text:p>Commercial</text:p>
          </table:table-cell>
          <table:table-cell office:value-type="string" table:style-name="ce24">
            <text:p>牛</text:p>
          </table:table-cell>
          <table:table-cell office:value-type="string" table:style-name="ce25">
            <text:p>Cattle</text:p>
          </table:table-cell>
          <table:table-cell office:value-type="float" office:value="156995.4" table:style-name="ce36">
            <text:p><text:s/>156 995</text:p>
          </table:table-cell>
          <table:table-cell office:value-type="float" office:value="159882.20000000001" table:style-name="ce26">
            <text:p><text:s/>159 882</text:p>
          </table:table-cell>
          <table:table-cell office:value-type="float" office:value="170016" table:style-name="ce26">
            <text:p><text:s/>170 016</text:p>
          </table:table-cell>
          <table:table-cell office:value-type="float" office:value="188757.9" table:style-name="ce26">
            <text:p><text:s/>188 758</text:p>
          </table:table-cell>
          <table:table-cell office:value-type="float" office:value="192918.9" table:style-name="ce26">
            <text:p><text:s/>192 919</text:p>
          </table:table-cell>
          <table:table-cell table:number-columns-repeated="10" table:style-name="ce37"/>
          <table:table-cell table:number-columns-spanned="2" table:number-rows-spanned="1" table:style-name="ce56"/>
          <table:covered-table-cell/>
          <table:table-cell table:number-columns-repeated="16364" table:style-name="ce37"/>
        </table:table-row>
        <table:table-row table:style-name="ro5">
          <table:table-cell office:value-type="string" table:style-name="ce16">
            <text:p>Feed</text:p>
          </table:table-cell>
          <table:table-cell office:value-type="string" table:style-name="ce24">
            <text:p>水<text:span text:style-name="T1"><text:s text:c="2"/></text:span>產</text:p>
          </table:table-cell>
          <table:table-cell office:value-type="string" table:style-name="ce25">
            <text:p>Fishery</text:p>
          </table:table-cell>
          <table:table-cell office:value-type="float" office:value="439316" table:style-name="ce36">
            <text:p><text:s/>439 316</text:p>
          </table:table-cell>
          <table:table-cell office:value-type="float" office:value="421361" table:style-name="ce26">
            <text:p><text:s/>421 361</text:p>
          </table:table-cell>
          <table:table-cell office:value-type="float" office:value="411602" table:style-name="ce26">
            <text:p><text:s/>411 602</text:p>
          </table:table-cell>
          <table:table-cell office:value-type="float" office:value="432490.1" table:style-name="ce26">
            <text:p><text:s/>432 490</text:p>
          </table:table-cell>
          <table:table-cell office:value-type="float" office:value="433851.2" table:style-name="ce26">
            <text:p><text:s/>433 851</text:p>
          </table:table-cell>
          <table:table-cell table:number-columns-repeated="10" table:style-name="ce37"/>
          <table:table-cell table:number-columns-spanned="2" table:number-rows-spanned="1" table:style-name="ce56"/>
          <table:covered-table-cell/>
          <table:table-cell table:number-columns-repeated="16364" table:style-name="ce37"/>
        </table:table-row>
        <table:table-row table:style-name="ro5">
          <table:table-cell table:style-name="ce1"/>
          <table:table-cell office:value-type="string" table:style-name="ce24">
            <text:p>其<text:span text:style-name="T1"><text:s text:c="2"/></text:span>他</text:p>
          </table:table-cell>
          <table:table-cell office:value-type="string" table:style-name="ce25">
            <text:p>Others</text:p>
          </table:table-cell>
          <table:table-cell office:value-type="float" office:value="27269.9" table:style-name="ce36">
            <text:p><text:s/>27 270</text:p>
          </table:table-cell>
          <table:table-cell office:value-type="float" office:value="22800.2" table:style-name="ce26">
            <text:p><text:s/>22 800</text:p>
          </table:table-cell>
          <table:table-cell office:value-type="float" office:value="23308" table:style-name="ce26">
            <text:p><text:s/>23 308</text:p>
          </table:table-cell>
          <table:table-cell office:value-type="float" office:value="40634.800000000003" table:style-name="ce26">
            <text:p><text:s/>40 635</text:p>
          </table:table-cell>
          <table:table-cell office:value-type="float" office:value="17737.2" table:style-name="ce26">
            <text:p><text:s/>17 737</text:p>
          </table:table-cell>
          <table:table-cell table:number-columns-repeated="10" table:style-name="ce37"/>
          <table:table-cell table:number-columns-spanned="2" table:number-rows-spanned="1" table:style-name="ce56"/>
          <table:covered-table-cell/>
          <table:table-cell table:number-columns-repeated="16364" table:style-name="ce37"/>
        </table:table-row>
        <table:table-row table:style-name="ro5">
          <table:table-cell table:style-name="ce23"/>
          <table:table-cell table:style-name="ce1"/>
          <table:table-cell table:style-name="ce29"/>
          <table:table-cell table:style-name="ce39"/>
          <table:table-cell table:number-columns-repeated="3" table:style-name="ce9"/>
          <table:table-cell table:style-name="ce30"/>
          <table:table-cell table:number-columns-repeated="10" table:style-name="ce37"/>
          <table:table-cell table:number-columns-spanned="2" table:number-rows-spanned="1" table:style-name="ce56"/>
          <table:covered-table-cell/>
          <table:table-cell table:number-columns-repeated="16364" table:style-name="ce37"/>
        </table:table-row>
        <table:table-row table:style-name="ro5">
          <table:table-cell table:style-name="ce37"/>
          <table:table-cell office:value-type="string" table:style-name="ce32">
            <text:p>合<text:span text:style-name="T5"><text:s text:c="2"/></text:span>計</text:p>
            <draw:custom-shape svg:x="0.02083in" svg:y="0.07292in" svg:width="0.07292in" svg:height="0.86458in" draw:z-index="2" draw:id="id1" draw:style-name="a1" draw:name="AutoShape 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S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Z N F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N" draw:text-areas="?f26 ?f27 ?f3 ?f28" draw:glue-points="?f3 ?f4 ?f2 ?f15 ?f3 ?f5" draw:glue-point-leaving-directions="-180, -270, -360" draw:modifiers="98810 5000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?f7 / 2"/>
                <draw:equation draw:name="f9" draw:formula="?f2 + ?f8"/>
                <draw:equation draw:name="f10" draw:formula="min(?f7, ?f6)"/>
                <draw:equation draw:name="f11" draw:formula="5419351 / 1725033"/>
                <draw:equation draw:name="f12" draw:formula="$1"/>
                <draw:equation draw:name="f13" draw:formula="$0"/>
                <draw:equation draw:name="f14" draw:formula="?f10 * ?f13 / 100000"/>
                <draw:equation draw:name="f15" draw:formula="?f6 * ?f12 / 100000"/>
                <draw:equation draw:name="f16" draw:formula="?f15 + ?f14"/>
                <draw:equation draw:name="f17" draw:formula="2700000 + ?f1"/>
                <draw:equation draw:name="f18" draw:formula="?f17 * ?f11 / ?f0"/>
                <draw:equation draw:name="f19" draw:formula="0 - ?f18"/>
                <draw:equation draw:name="f20" draw:formula="sin(?f19)"/>
                <draw:equation draw:name="f21" draw:formula="0 - ?f20"/>
                <draw:equation draw:name="f22" draw:formula="?f21 * ?f8"/>
                <draw:equation draw:name="f23" draw:formula="cos(?f19)"/>
                <draw:equation draw:name="f24" draw:formula="0 - ?f23"/>
                <draw:equation draw:name="f25" draw:formula="?f24 * ?f14"/>
                <draw:equation draw:name="f26" draw:formula="?f3 - ?f22"/>
                <draw:equation draw:name="f27" draw:formula="?f14 - ?f25"/>
                <draw:equation draw:name="f28" draw:formula="?f5 + ?f25 - ?f14"/>
                <draw:equation draw:name="f29" draw:formula="21550000 - ?f1"/>
                <draw:equation draw:name="f30" draw:formula="if(?f29, ?f1, 21550000)"/>
                <draw:equation draw:name="f31" draw:formula="-21550000 - ?f30"/>
                <draw:equation draw:name="f32" draw:formula="if(?f31, -21550000, ?f30)"/>
                <draw:equation draw:name="f33" draw:formula="?f1 + ?f32"/>
                <draw:equation draw:name="f34" draw:formula="?f1 + ?f1"/>
                <draw:equation draw:name="f35" draw:formula="?f34 * ?f11 / ?f0"/>
                <draw:equation draw:name="f36" draw:formula="0 - ?f35"/>
                <draw:equation draw:name="f37" draw:formula="cos(?f36)"/>
                <draw:equation draw:name="f38" draw:formula="0 - ?f37"/>
                <draw:equation draw:name="f39" draw:formula="?f38 * ?f8"/>
                <draw:equation draw:name="f40" draw:formula="sin(?f36)"/>
                <draw:equation draw:name="f41" draw:formula="0 - ?f40"/>
                <draw:equation draw:name="f42" draw:formula="?f41 * ?f14"/>
                <draw:equation draw:name="f43" draw:formula="sqrt(?f39 * ?f39 + ?f42 * ?f42 + 0 * 0)"/>
                <draw:equation draw:name="f44" draw:formula="?f8 * ?f14 / ?f43"/>
                <draw:equation draw:name="f45" draw:formula="?f41 * ?f44"/>
                <draw:equation draw:name="f46" draw:formula="?f3 - ?f45"/>
                <draw:equation draw:name="f47" draw:formula="?f38 * ?f44"/>
                <draw:equation draw:name="f48" draw:formula="?f5 - ?f47"/>
                <draw:equation draw:name="f49" draw:formula="?f46 - ?f8"/>
                <draw:equation draw:name="f50" draw:formula="?f48 - ?f14"/>
                <draw:equation draw:name="f51" draw:formula="?f46 + ?f8"/>
                <draw:equation draw:name="f52" draw:formula="?f48 + ?f14"/>
                <draw:equation draw:name="f53" draw:formula="?f33 + ?f1"/>
                <draw:equation draw:name="f54" draw:formula="?f53 * ?f11 / ?f0"/>
                <draw:equation draw:name="f55" draw:formula="0 - ?f54"/>
                <draw:equation draw:name="f56" draw:formula="cos(?f55)"/>
                <draw:equation draw:name="f57" draw:formula="0 - ?f56"/>
                <draw:equation draw:name="f58" draw:formula="?f57 * ?f8"/>
                <draw:equation draw:name="f59" draw:formula="sin(?f55)"/>
                <draw:equation draw:name="f60" draw:formula="0 - ?f59"/>
                <draw:equation draw:name="f61" draw:formula="?f60 * ?f14"/>
                <draw:equation draw:name="f62" draw:formula="sqrt(?f58 * ?f58 + ?f61 * ?f61 + 0 * 0)"/>
                <draw:equation draw:name="f63" draw:formula="?f8 * ?f14 / ?f62"/>
                <draw:equation draw:name="f64" draw:formula="?f60 * ?f63"/>
                <draw:equation draw:name="f65" draw:formula="?f46 + ?f64"/>
                <draw:equation draw:name="f66" draw:formula="?f57 * ?f63"/>
                <draw:equation draw:name="f67" draw:formula="?f48 + ?f66"/>
                <draw:equation draw:name="f68" draw:formula="if(?f32, ?f3, ?f49)"/>
                <draw:equation draw:name="f69" draw:formula="if(?f32, ?f5, ?f50)"/>
                <draw:equation draw:name="f70" draw:formula="if(?f32, ?f3, ?f51)"/>
                <draw:equation draw:name="f71" draw:formula="if(?f32, ?f5, ?f52)"/>
                <draw:equation draw:name="f72" draw:formula="if(?f32, ?f49, ?f65)"/>
                <draw:equation draw:name="f73" draw:formula="if(?f32, ?f50, ?f67)"/>
                <draw:equation draw:name="f74" draw:formula="if(?f32, ?f51, ?f65)"/>
                <draw:equation draw:name="f75" draw:formula="if(?f32, ?f52, ?f67)"/>
                <draw:equation draw:name="f76" draw:formula="21550000 - -5400000"/>
                <draw:equation draw:name="f77" draw:formula="if(?f76, -5400000, 21550000)"/>
                <draw:equation draw:name="f78" draw:formula="-21550000 - ?f77"/>
                <draw:equation draw:name="f79" draw:formula="if(?f78, -21550000, ?f77)"/>
                <draw:equation draw:name="f80" draw:formula="0 + ?f79"/>
                <draw:equation draw:name="f81" draw:formula="0 + ?f1"/>
                <draw:equation draw:name="f82" draw:formula="?f81 * ?f11 / ?f0"/>
                <draw:equation draw:name="f83" draw:formula="0 - ?f82"/>
                <draw:equation draw:name="f84" draw:formula="cos(?f83)"/>
                <draw:equation draw:name="f85" draw:formula="0 - ?f84"/>
                <draw:equation draw:name="f86" draw:formula="?f85 * ?f8"/>
                <draw:equation draw:name="f87" draw:formula="sin(?f83)"/>
                <draw:equation draw:name="f88" draw:formula="0 - ?f87"/>
                <draw:equation draw:name="f89" draw:formula="?f88 * ?f14"/>
                <draw:equation draw:name="f90" draw:formula="sqrt(?f86 * ?f86 + ?f89 * ?f89 + 0 * 0)"/>
                <draw:equation draw:name="f91" draw:formula="?f8 * ?f14 / ?f90"/>
                <draw:equation draw:name="f92" draw:formula="?f88 * ?f91"/>
                <draw:equation draw:name="f93" draw:formula="?f9 - ?f92"/>
                <draw:equation draw:name="f94" draw:formula="?f85 * ?f91"/>
                <draw:equation draw:name="f95" draw:formula="?f16 - ?f94"/>
                <draw:equation draw:name="f96" draw:formula="?f93 - ?f8"/>
                <draw:equation draw:name="f97" draw:formula="?f95 - ?f14"/>
                <draw:equation draw:name="f98" draw:formula="?f93 + ?f8"/>
                <draw:equation draw:name="f99" draw:formula="?f95 + ?f14"/>
                <draw:equation draw:name="f100" draw:formula="?f80 + ?f1"/>
                <draw:equation draw:name="f101" draw:formula="?f100 * ?f11 / ?f0"/>
                <draw:equation draw:name="f102" draw:formula="0 - ?f101"/>
                <draw:equation draw:name="f103" draw:formula="cos(?f102)"/>
                <draw:equation draw:name="f104" draw:formula="0 - ?f103"/>
                <draw:equation draw:name="f105" draw:formula="?f104 * ?f8"/>
                <draw:equation draw:name="f106" draw:formula="sin(?f102)"/>
                <draw:equation draw:name="f107" draw:formula="0 - ?f106"/>
                <draw:equation draw:name="f108" draw:formula="?f107 * ?f14"/>
                <draw:equation draw:name="f109" draw:formula="sqrt(?f105 * ?f105 + ?f108 * ?f108 + 0 * 0)"/>
                <draw:equation draw:name="f110" draw:formula="?f8 * ?f14 / ?f109"/>
                <draw:equation draw:name="f111" draw:formula="?f107 * ?f110"/>
                <draw:equation draw:name="f112" draw:formula="?f93 + ?f111"/>
                <draw:equation draw:name="f113" draw:formula="?f104 * ?f110"/>
                <draw:equation draw:name="f114" draw:formula="?f95 + ?f113"/>
                <draw:equation draw:name="f115" draw:formula="if(?f79, ?f9, ?f96)"/>
                <draw:equation draw:name="f116" draw:formula="if(?f79, ?f16, ?f97)"/>
                <draw:equation draw:name="f117" draw:formula="if(?f79, ?f9, ?f98)"/>
                <draw:equation draw:name="f118" draw:formula="if(?f79, ?f16, ?f99)"/>
                <draw:equation draw:name="f119" draw:formula="if(?f79, ?f96, ?f112)"/>
                <draw:equation draw:name="f120" draw:formula="if(?f79, ?f97, ?f114)"/>
                <draw:equation draw:name="f121" draw:formula="if(?f79, ?f98, ?f112)"/>
                <draw:equation draw:name="f122" draw:formula="if(?f79, ?f99, ?f114)"/>
                <draw:equation draw:name="f123" draw:formula="?f1 + ?f79"/>
                <draw:equation draw:name="f124" draw:formula="?f112 - ?f45"/>
                <draw:equation draw:name="f125" draw:formula="?f114 - ?f47"/>
                <draw:equation draw:name="f126" draw:formula="?f124 - ?f8"/>
                <draw:equation draw:name="f127" draw:formula="?f125 - ?f14"/>
                <draw:equation draw:name="f128" draw:formula="?f124 + ?f8"/>
                <draw:equation draw:name="f129" draw:formula="?f125 + ?f14"/>
                <draw:equation draw:name="f130" draw:formula="?f123 + ?f1"/>
                <draw:equation draw:name="f131" draw:formula="?f130 * ?f11 / ?f0"/>
                <draw:equation draw:name="f132" draw:formula="0 - ?f131"/>
                <draw:equation draw:name="f133" draw:formula="cos(?f132)"/>
                <draw:equation draw:name="f134" draw:formula="0 - ?f133"/>
                <draw:equation draw:name="f135" draw:formula="?f134 * ?f8"/>
                <draw:equation draw:name="f136" draw:formula="sin(?f132)"/>
                <draw:equation draw:name="f137" draw:formula="0 - ?f136"/>
                <draw:equation draw:name="f138" draw:formula="?f137 * ?f14"/>
                <draw:equation draw:name="f139" draw:formula="sqrt(?f135 * ?f135 + ?f138 * ?f138 + 0 * 0)"/>
                <draw:equation draw:name="f140" draw:formula="?f8 * ?f14 / ?f139"/>
                <draw:equation draw:name="f141" draw:formula="?f137 * ?f140"/>
                <draw:equation draw:name="f142" draw:formula="?f124 + ?f141"/>
                <draw:equation draw:name="f143" draw:formula="?f134 * ?f140"/>
                <draw:equation draw:name="f144" draw:formula="?f125 + ?f143"/>
                <draw:equation draw:name="f145" draw:formula="if(?f79, ?f112, ?f126)"/>
                <draw:equation draw:name="f146" draw:formula="if(?f79, ?f114, ?f127)"/>
                <draw:equation draw:name="f147" draw:formula="if(?f79, ?f112, ?f128)"/>
                <draw:equation draw:name="f148" draw:formula="if(?f79, ?f114, ?f129)"/>
                <draw:equation draw:name="f149" draw:formula="if(?f79, ?f126, ?f142)"/>
                <draw:equation draw:name="f150" draw:formula="if(?f79, ?f127, ?f144)"/>
                <draw:equation draw:name="f151" draw:formula="if(?f79, ?f128, ?f142)"/>
                <draw:equation draw:name="f152" draw:formula="if(?f79, ?f129, ?f144)"/>
                <draw:equation draw:name="f153" draw:formula="?f0 + ?f32"/>
                <draw:equation draw:name="f154" draw:formula="?f0 + ?f1"/>
                <draw:equation draw:name="f155" draw:formula="?f154 * ?f11 / ?f0"/>
                <draw:equation draw:name="f156" draw:formula="0 - ?f155"/>
                <draw:equation draw:name="f157" draw:formula="cos(?f156)"/>
                <draw:equation draw:name="f158" draw:formula="0 - ?f157"/>
                <draw:equation draw:name="f159" draw:formula="?f158 * ?f8"/>
                <draw:equation draw:name="f160" draw:formula="sin(?f156)"/>
                <draw:equation draw:name="f161" draw:formula="0 - ?f160"/>
                <draw:equation draw:name="f162" draw:formula="?f161 * ?f14"/>
                <draw:equation draw:name="f163" draw:formula="sqrt(?f159 * ?f159 + ?f162 * ?f162 + 0 * 0)"/>
                <draw:equation draw:name="f164" draw:formula="?f8 * ?f14 / ?f163"/>
                <draw:equation draw:name="f165" draw:formula="?f161 * ?f164"/>
                <draw:equation draw:name="f166" draw:formula="?f9 - ?f165"/>
                <draw:equation draw:name="f167" draw:formula="?f158 * ?f164"/>
                <draw:equation draw:name="f168" draw:formula="?f14 - ?f167"/>
                <draw:equation draw:name="f169" draw:formula="?f166 - ?f8"/>
                <draw:equation draw:name="f170" draw:formula="?f168 - ?f14"/>
                <draw:equation draw:name="f171" draw:formula="?f166 + ?f8"/>
                <draw:equation draw:name="f172" draw:formula="?f168 + ?f14"/>
                <draw:equation draw:name="f173" draw:formula="?f153 + ?f1"/>
                <draw:equation draw:name="f174" draw:formula="?f173 * ?f11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8"/>
                <draw:equation draw:name="f179" draw:formula="sin(?f175)"/>
                <draw:equation draw:name="f180" draw:formula="0 - ?f179"/>
                <draw:equation draw:name="f181" draw:formula="?f180 * ?f14"/>
                <draw:equation draw:name="f182" draw:formula="sqrt(?f178 * ?f178 + ?f181 * ?f181 + 0 * 0)"/>
                <draw:equation draw:name="f183" draw:formula="?f8 * ?f14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32, ?f9, ?f169)"/>
                <draw:equation draw:name="f189" draw:formula="if(?f32, ?f14, ?f170)"/>
                <draw:equation draw:name="f190" draw:formula="if(?f32, ?f9, ?f171)"/>
                <draw:equation draw:name="f191" draw:formula="if(?f32, ?f14, ?f172)"/>
                <draw:equation draw:name="f192" draw:formula="if(?f32, ?f169, ?f185)"/>
                <draw:equation draw:name="f193" draw:formula="if(?f32, ?f170, ?f187)"/>
                <draw:equation draw:name="f194" draw:formula="if(?f32, ?f171, ?f185)"/>
                <draw:equation draw:name="f195" draw:formula="if(?f32, ?f172, ?f187)"/>
              </draw:enhanced-geometry>
            </draw:custom-shape>
          </table:table-cell>
          <table:table-cell office:value-type="string" table:style-name="ce33">
            <text:p>Total</text:p>
          </table:table-cell>
          <table:table-cell office:value-type="float" office:value="2235440.1" table:style-name="ce34">
            <text:p>2 235 440</text:p>
          </table:table-cell>
          <table:table-cell office:value-type="float" office:value="2266239.2999999998" table:style-name="ce35">
            <text:p>2 266 239</text:p>
          </table:table-cell>
          <table:table-cell office:value-type="float" office:value="2250128" table:style-name="ce35">
            <text:p>2 250 128</text:p>
          </table:table-cell>
          <table:table-cell office:value-type="float" office:value="2839082.3680138001" table:style-name="ce35">
            <text:p>2 839 082</text:p>
          </table:table-cell>
          <table:table-cell office:value-type="float" office:value="2833531.0320945" table:style-name="ce35">
            <text:p>2 833 531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office:value-type="string" table:style-name="ce40">
            <text:p>自配飼料</text:p>
          </table:table-cell>
          <table:table-cell office:value-type="string" table:style-name="ce24">
            <text:p>豬</text:p>
          </table:table-cell>
          <table:table-cell office:value-type="string" table:style-name="ce25">
            <text:p>Hog</text:p>
          </table:table-cell>
          <table:table-cell office:value-type="float" office:value="2078796" table:style-name="ce26">
            <text:p>2 078 796</text:p>
          </table:table-cell>
          <table:table-cell office:value-type="float" office:value="1978229" table:style-name="ce26">
            <text:p>1 978 229</text:p>
          </table:table-cell>
          <table:table-cell office:value-type="float" office:value="1955841" table:style-name="ce26">
            <text:p>1 955 841</text:p>
          </table:table-cell>
          <table:table-cell office:value-type="float" office:value="2434136.537608" table:style-name="ce26">
            <text:p>2 434 137</text:p>
          </table:table-cell>
          <table:table-cell office:value-type="float" office:value="2484718.7999999998" table:style-name="ce26">
            <text:p>2 484 719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office:value-type="string" table:style-name="ce16">
            <text:p>Farm Pro-</text:p>
          </table:table-cell>
          <table:table-cell office:value-type="string" table:style-name="ce24">
            <text:p>家<text:span text:style-name="T1"><text:s text:c="2"/></text:span>禽</text:p>
          </table:table-cell>
          <table:table-cell office:value-type="string" table:style-name="ce25">
            <text:p>Poultry</text:p>
          </table:table-cell>
          <table:table-cell office:value-type="float" office:value="4823.3999999994003" table:style-name="ce26">
            <text:p><text:s/>4 823</text:p>
          </table:table-cell>
          <table:table-cell office:value-type="float" office:value="138849.700000001" table:style-name="ce26">
            <text:p><text:s/>138 850</text:p>
          </table:table-cell>
          <table:table-cell office:value-type="float" office:value="151805" table:style-name="ce26">
            <text:p><text:s/>151 805</text:p>
          </table:table-cell>
          <table:table-cell office:value-type="float" office:value="277941.40440579999" table:style-name="ce26">
            <text:p><text:s/>277 941</text:p>
          </table:table-cell>
          <table:table-cell office:value-type="float" office:value="225873.7" table:style-name="ce26">
            <text:p><text:s/>225 874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office:value-type="string" table:style-name="ce16">
            <text:p>cessed Feed</text:p>
          </table:table-cell>
          <table:table-cell office:value-type="string" table:style-name="ce24">
            <text:p>牛</text:p>
          </table:table-cell>
          <table:table-cell office:value-type="string" table:style-name="ce25">
            <text:p>Cattle</text:p>
          </table:table-cell>
          <table:table-cell office:value-type="float" office:value="84606.6" table:style-name="ce26">
            <text:p><text:s/>84 607</text:p>
          </table:table-cell>
          <table:table-cell office:value-type="float" office:value="85596.800000000003" table:style-name="ce26">
            <text:p><text:s/>85 597</text:p>
          </table:table-cell>
          <table:table-cell office:value-type="float" office:value="80301" table:style-name="ce26">
            <text:p><text:s/>80 301</text:p>
          </table:table-cell>
          <table:table-cell office:value-type="float" office:value="65083.904999999999" table:style-name="ce26">
            <text:p><text:s/>65 084</text:p>
          </table:table-cell>
          <table:table-cell office:value-type="float" office:value="66449.2" table:style-name="ce26">
            <text:p><text:s/>66 449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table:style-name="ce16"/>
          <table:table-cell office:value-type="string" table:style-name="ce24">
            <text:p>水<text:span text:style-name="T1"><text:s text:c="2"/></text:span>產</text:p>
          </table:table-cell>
          <table:table-cell office:value-type="string" table:style-name="ce25">
            <text:p>Fishery</text:p>
          </table:table-cell>
          <table:table-cell office:value-type="float" office:value="39957" table:style-name="ce26">
            <text:p><text:s/>39 957</text:p>
          </table:table-cell>
          <table:table-cell office:value-type="float" office:value="37981" table:style-name="ce26">
            <text:p><text:s/>37 981</text:p>
          </table:table-cell>
          <table:table-cell office:value-type="float" office:value="37153" table:style-name="ce26">
            <text:p><text:s/>37 153</text:p>
          </table:table-cell>
          <table:table-cell office:value-type="float" office:value="40198.669999999896" table:style-name="ce26">
            <text:p><text:s/>40 199</text:p>
          </table:table-cell>
          <table:table-cell office:value-type="float" office:value="33872.400000000001" table:style-name="ce26">
            <text:p><text:s/>33 872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table:style-name="ce41"/>
          <table:table-cell office:value-type="string" table:style-name="ce42">
            <text:p>其<text:span text:style-name="T1"><text:s text:c="2"/></text:span>他</text:p>
          </table:table-cell>
          <table:table-cell office:value-type="string" table:style-name="ce17">
            <text:p>Others</text:p>
          </table:table-cell>
          <table:table-cell office:value-type="float" office:value="27257.1" table:style-name="ce26">
            <text:p><text:s/>27 257</text:p>
          </table:table-cell>
          <table:table-cell office:value-type="float" office:value="25582.799999999999" table:style-name="ce26">
            <text:p><text:s/>25 583</text:p>
          </table:table-cell>
          <table:table-cell office:value-type="float" office:value="25028" table:style-name="ce26">
            <text:p><text:s/>25 028</text:p>
          </table:table-cell>
          <table:table-cell office:value-type="float" office:value="21721.850999999999" table:style-name="ce26">
            <text:p><text:s/>21 722</text:p>
          </table:table-cell>
          <table:table-cell office:value-type="float" office:value="22616.9" table:style-name="ce26">
            <text:p><text:s/>22 617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office:value-type="string" table:style-name="ce43">
            <text:p>配合飼料工廠數<text:span text:style-name="T1"><text:s/>Feed Factory</text:span></text:p>
          </table:table-cell>
          <table:table-cell table:style-name="ce44"/>
          <table:table-cell table:style-name="ce45"/>
          <table:table-cell office:value-type="float" office:value="123" table:style-name="ce46">
            <text:p><text:s text:c="2"/>123</text:p>
          </table:table-cell>
          <table:table-cell office:value-type="float" office:value="126" table:style-name="ce46">
            <text:p><text:s text:c="2"/>126</text:p>
          </table:table-cell>
          <table:table-cell office:value-type="float" office:value="119" table:style-name="ce46">
            <text:p><text:s text:c="2"/>119</text:p>
          </table:table-cell>
          <table:table-cell office:value-type="float" office:value="116" table:style-name="ce46">
            <text:p><text:s text:c="2"/>116</text:p>
          </table:table-cell>
          <table:table-cell office:value-type="float" office:value="116" table:style-name="ce46">
            <text:p><text:s text:c="2"/>116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6">
          <table:table-cell table:number-columns-repeated="18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6">
          <table:table-cell table:number-columns-repeated="18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6">
          <table:table-cell table:number-columns-repeated="3" table:style-name="ce1"/>
          <table:table-cell table:number-columns-repeated="5" table:style-name="ce26"/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table:style-name="ce10"/>
          <table:table-cell office:value-type="string" table:style-name="ce11">
            <text:p>項<text:span text:style-name="T1"><text:s text:c="4"/></text:span>目</text:p>
          </table:table-cell>
          <table:table-cell table:style-name="ce12"/>
          <table:table-cell office:value-type="string" table:style-name="ce13">
            <text:p>民國<text:span text:style-name="T1"><text:s/>110<text:s/></text:span>年</text:p>
          </table:table-cell>
          <table:table-cell office:value-type="string" table:style-name="ce14">
            <text:p>民國<text:span text:style-name="T1"><text:s/>111<text:s/></text:span>年</text:p>
          </table:table-cell>
          <table:table-cell office:value-type="string" table:style-name="ce14">
            <text:p>民國<text:span text:style-name="T1"><text:s/>112<text:s/></text:span>年</text:p>
          </table:table-cell>
          <table:table-cell office:value-type="string" table:style-name="ce14">
            <text:p>民國<text:span text:style-name="T1"><text:s/>113<text:s/></text:span>年</text:p>
          </table:table-cell>
          <table:table-cell office:value-type="string" table:style-name="ce14">
            <text:p>民國<text:span text:style-name="T1"><text:s/>114<text:s/></text:span>年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table:style-name="ce1"/>
          <table:table-cell office:value-type="string" table:style-name="ce27">
            <text:p>Items</text:p>
          </table:table-cell>
          <table:table-cell table:style-name="ce47"/>
          <table:table-cell office:value-type="float" office:value="2021" table:style-name="ce18">
            <text:p>2021</text:p>
          </table:table-cell>
          <table:table-cell office:value-type="float" office:value="2022" table:style-name="ce18">
            <text:p>2022</text:p>
          </table:table-cell>
          <table:table-cell office:value-type="float" office:value="2023" table:style-name="ce18">
            <text:p>2023</text:p>
          </table:table-cell>
          <table:table-cell office:value-type="float" office:value="2024" table:style-name="ce18">
            <text:p>2024</text:p>
          </table:table-cell>
          <table:table-cell office:value-type="float" office:value="2025" table:style-name="ce48">
            <text:p>2025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table:style-name="ce19"/>
          <table:table-cell office:value-type="string" table:style-name="ce20">
            <text:p>合<text:span text:style-name="T5"><text:s text:c="2"/></text:span>計</text:p>
            <draw:custom-shape svg:x="0.02083in" svg:y="0.07292in" svg:width="0.07292in" svg:height="0.86458in" draw:z-index="7" draw:id="id6" draw:style-name="a6" draw:name="AutoShape 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S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Z N F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N" draw:text-areas="?f26 ?f27 ?f3 ?f28" draw:glue-points="?f3 ?f4 ?f2 ?f15 ?f3 ?f5" draw:glue-point-leaving-directions="-180, -270, -360" draw:modifiers="98810 5000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?f7 / 2"/>
                <draw:equation draw:name="f9" draw:formula="?f2 + ?f8"/>
                <draw:equation draw:name="f10" draw:formula="min(?f7, ?f6)"/>
                <draw:equation draw:name="f11" draw:formula="5419351 / 1725033"/>
                <draw:equation draw:name="f12" draw:formula="$1"/>
                <draw:equation draw:name="f13" draw:formula="$0"/>
                <draw:equation draw:name="f14" draw:formula="?f10 * ?f13 / 100000"/>
                <draw:equation draw:name="f15" draw:formula="?f6 * ?f12 / 100000"/>
                <draw:equation draw:name="f16" draw:formula="?f15 + ?f14"/>
                <draw:equation draw:name="f17" draw:formula="2700000 + ?f1"/>
                <draw:equation draw:name="f18" draw:formula="?f17 * ?f11 / ?f0"/>
                <draw:equation draw:name="f19" draw:formula="0 - ?f18"/>
                <draw:equation draw:name="f20" draw:formula="sin(?f19)"/>
                <draw:equation draw:name="f21" draw:formula="0 - ?f20"/>
                <draw:equation draw:name="f22" draw:formula="?f21 * ?f8"/>
                <draw:equation draw:name="f23" draw:formula="cos(?f19)"/>
                <draw:equation draw:name="f24" draw:formula="0 - ?f23"/>
                <draw:equation draw:name="f25" draw:formula="?f24 * ?f14"/>
                <draw:equation draw:name="f26" draw:formula="?f3 - ?f22"/>
                <draw:equation draw:name="f27" draw:formula="?f14 - ?f25"/>
                <draw:equation draw:name="f28" draw:formula="?f5 + ?f25 - ?f14"/>
                <draw:equation draw:name="f29" draw:formula="21550000 - ?f1"/>
                <draw:equation draw:name="f30" draw:formula="if(?f29, ?f1, 21550000)"/>
                <draw:equation draw:name="f31" draw:formula="-21550000 - ?f30"/>
                <draw:equation draw:name="f32" draw:formula="if(?f31, -21550000, ?f30)"/>
                <draw:equation draw:name="f33" draw:formula="?f1 + ?f32"/>
                <draw:equation draw:name="f34" draw:formula="?f1 + ?f1"/>
                <draw:equation draw:name="f35" draw:formula="?f34 * ?f11 / ?f0"/>
                <draw:equation draw:name="f36" draw:formula="0 - ?f35"/>
                <draw:equation draw:name="f37" draw:formula="cos(?f36)"/>
                <draw:equation draw:name="f38" draw:formula="0 - ?f37"/>
                <draw:equation draw:name="f39" draw:formula="?f38 * ?f8"/>
                <draw:equation draw:name="f40" draw:formula="sin(?f36)"/>
                <draw:equation draw:name="f41" draw:formula="0 - ?f40"/>
                <draw:equation draw:name="f42" draw:formula="?f41 * ?f14"/>
                <draw:equation draw:name="f43" draw:formula="sqrt(?f39 * ?f39 + ?f42 * ?f42 + 0 * 0)"/>
                <draw:equation draw:name="f44" draw:formula="?f8 * ?f14 / ?f43"/>
                <draw:equation draw:name="f45" draw:formula="?f41 * ?f44"/>
                <draw:equation draw:name="f46" draw:formula="?f3 - ?f45"/>
                <draw:equation draw:name="f47" draw:formula="?f38 * ?f44"/>
                <draw:equation draw:name="f48" draw:formula="?f5 - ?f47"/>
                <draw:equation draw:name="f49" draw:formula="?f46 - ?f8"/>
                <draw:equation draw:name="f50" draw:formula="?f48 - ?f14"/>
                <draw:equation draw:name="f51" draw:formula="?f46 + ?f8"/>
                <draw:equation draw:name="f52" draw:formula="?f48 + ?f14"/>
                <draw:equation draw:name="f53" draw:formula="?f33 + ?f1"/>
                <draw:equation draw:name="f54" draw:formula="?f53 * ?f11 / ?f0"/>
                <draw:equation draw:name="f55" draw:formula="0 - ?f54"/>
                <draw:equation draw:name="f56" draw:formula="cos(?f55)"/>
                <draw:equation draw:name="f57" draw:formula="0 - ?f56"/>
                <draw:equation draw:name="f58" draw:formula="?f57 * ?f8"/>
                <draw:equation draw:name="f59" draw:formula="sin(?f55)"/>
                <draw:equation draw:name="f60" draw:formula="0 - ?f59"/>
                <draw:equation draw:name="f61" draw:formula="?f60 * ?f14"/>
                <draw:equation draw:name="f62" draw:formula="sqrt(?f58 * ?f58 + ?f61 * ?f61 + 0 * 0)"/>
                <draw:equation draw:name="f63" draw:formula="?f8 * ?f14 / ?f62"/>
                <draw:equation draw:name="f64" draw:formula="?f60 * ?f63"/>
                <draw:equation draw:name="f65" draw:formula="?f46 + ?f64"/>
                <draw:equation draw:name="f66" draw:formula="?f57 * ?f63"/>
                <draw:equation draw:name="f67" draw:formula="?f48 + ?f66"/>
                <draw:equation draw:name="f68" draw:formula="if(?f32, ?f3, ?f49)"/>
                <draw:equation draw:name="f69" draw:formula="if(?f32, ?f5, ?f50)"/>
                <draw:equation draw:name="f70" draw:formula="if(?f32, ?f3, ?f51)"/>
                <draw:equation draw:name="f71" draw:formula="if(?f32, ?f5, ?f52)"/>
                <draw:equation draw:name="f72" draw:formula="if(?f32, ?f49, ?f65)"/>
                <draw:equation draw:name="f73" draw:formula="if(?f32, ?f50, ?f67)"/>
                <draw:equation draw:name="f74" draw:formula="if(?f32, ?f51, ?f65)"/>
                <draw:equation draw:name="f75" draw:formula="if(?f32, ?f52, ?f67)"/>
                <draw:equation draw:name="f76" draw:formula="21550000 - -5400000"/>
                <draw:equation draw:name="f77" draw:formula="if(?f76, -5400000, 21550000)"/>
                <draw:equation draw:name="f78" draw:formula="-21550000 - ?f77"/>
                <draw:equation draw:name="f79" draw:formula="if(?f78, -21550000, ?f77)"/>
                <draw:equation draw:name="f80" draw:formula="0 + ?f79"/>
                <draw:equation draw:name="f81" draw:formula="0 + ?f1"/>
                <draw:equation draw:name="f82" draw:formula="?f81 * ?f11 / ?f0"/>
                <draw:equation draw:name="f83" draw:formula="0 - ?f82"/>
                <draw:equation draw:name="f84" draw:formula="cos(?f83)"/>
                <draw:equation draw:name="f85" draw:formula="0 - ?f84"/>
                <draw:equation draw:name="f86" draw:formula="?f85 * ?f8"/>
                <draw:equation draw:name="f87" draw:formula="sin(?f83)"/>
                <draw:equation draw:name="f88" draw:formula="0 - ?f87"/>
                <draw:equation draw:name="f89" draw:formula="?f88 * ?f14"/>
                <draw:equation draw:name="f90" draw:formula="sqrt(?f86 * ?f86 + ?f89 * ?f89 + 0 * 0)"/>
                <draw:equation draw:name="f91" draw:formula="?f8 * ?f14 / ?f90"/>
                <draw:equation draw:name="f92" draw:formula="?f88 * ?f91"/>
                <draw:equation draw:name="f93" draw:formula="?f9 - ?f92"/>
                <draw:equation draw:name="f94" draw:formula="?f85 * ?f91"/>
                <draw:equation draw:name="f95" draw:formula="?f16 - ?f94"/>
                <draw:equation draw:name="f96" draw:formula="?f93 - ?f8"/>
                <draw:equation draw:name="f97" draw:formula="?f95 - ?f14"/>
                <draw:equation draw:name="f98" draw:formula="?f93 + ?f8"/>
                <draw:equation draw:name="f99" draw:formula="?f95 + ?f14"/>
                <draw:equation draw:name="f100" draw:formula="?f80 + ?f1"/>
                <draw:equation draw:name="f101" draw:formula="?f100 * ?f11 / ?f0"/>
                <draw:equation draw:name="f102" draw:formula="0 - ?f101"/>
                <draw:equation draw:name="f103" draw:formula="cos(?f102)"/>
                <draw:equation draw:name="f104" draw:formula="0 - ?f103"/>
                <draw:equation draw:name="f105" draw:formula="?f104 * ?f8"/>
                <draw:equation draw:name="f106" draw:formula="sin(?f102)"/>
                <draw:equation draw:name="f107" draw:formula="0 - ?f106"/>
                <draw:equation draw:name="f108" draw:formula="?f107 * ?f14"/>
                <draw:equation draw:name="f109" draw:formula="sqrt(?f105 * ?f105 + ?f108 * ?f108 + 0 * 0)"/>
                <draw:equation draw:name="f110" draw:formula="?f8 * ?f14 / ?f109"/>
                <draw:equation draw:name="f111" draw:formula="?f107 * ?f110"/>
                <draw:equation draw:name="f112" draw:formula="?f93 + ?f111"/>
                <draw:equation draw:name="f113" draw:formula="?f104 * ?f110"/>
                <draw:equation draw:name="f114" draw:formula="?f95 + ?f113"/>
                <draw:equation draw:name="f115" draw:formula="if(?f79, ?f9, ?f96)"/>
                <draw:equation draw:name="f116" draw:formula="if(?f79, ?f16, ?f97)"/>
                <draw:equation draw:name="f117" draw:formula="if(?f79, ?f9, ?f98)"/>
                <draw:equation draw:name="f118" draw:formula="if(?f79, ?f16, ?f99)"/>
                <draw:equation draw:name="f119" draw:formula="if(?f79, ?f96, ?f112)"/>
                <draw:equation draw:name="f120" draw:formula="if(?f79, ?f97, ?f114)"/>
                <draw:equation draw:name="f121" draw:formula="if(?f79, ?f98, ?f112)"/>
                <draw:equation draw:name="f122" draw:formula="if(?f79, ?f99, ?f114)"/>
                <draw:equation draw:name="f123" draw:formula="?f1 + ?f79"/>
                <draw:equation draw:name="f124" draw:formula="?f112 - ?f45"/>
                <draw:equation draw:name="f125" draw:formula="?f114 - ?f47"/>
                <draw:equation draw:name="f126" draw:formula="?f124 - ?f8"/>
                <draw:equation draw:name="f127" draw:formula="?f125 - ?f14"/>
                <draw:equation draw:name="f128" draw:formula="?f124 + ?f8"/>
                <draw:equation draw:name="f129" draw:formula="?f125 + ?f14"/>
                <draw:equation draw:name="f130" draw:formula="?f123 + ?f1"/>
                <draw:equation draw:name="f131" draw:formula="?f130 * ?f11 / ?f0"/>
                <draw:equation draw:name="f132" draw:formula="0 - ?f131"/>
                <draw:equation draw:name="f133" draw:formula="cos(?f132)"/>
                <draw:equation draw:name="f134" draw:formula="0 - ?f133"/>
                <draw:equation draw:name="f135" draw:formula="?f134 * ?f8"/>
                <draw:equation draw:name="f136" draw:formula="sin(?f132)"/>
                <draw:equation draw:name="f137" draw:formula="0 - ?f136"/>
                <draw:equation draw:name="f138" draw:formula="?f137 * ?f14"/>
                <draw:equation draw:name="f139" draw:formula="sqrt(?f135 * ?f135 + ?f138 * ?f138 + 0 * 0)"/>
                <draw:equation draw:name="f140" draw:formula="?f8 * ?f14 / ?f139"/>
                <draw:equation draw:name="f141" draw:formula="?f137 * ?f140"/>
                <draw:equation draw:name="f142" draw:formula="?f124 + ?f141"/>
                <draw:equation draw:name="f143" draw:formula="?f134 * ?f140"/>
                <draw:equation draw:name="f144" draw:formula="?f125 + ?f143"/>
                <draw:equation draw:name="f145" draw:formula="if(?f79, ?f112, ?f126)"/>
                <draw:equation draw:name="f146" draw:formula="if(?f79, ?f114, ?f127)"/>
                <draw:equation draw:name="f147" draw:formula="if(?f79, ?f112, ?f128)"/>
                <draw:equation draw:name="f148" draw:formula="if(?f79, ?f114, ?f129)"/>
                <draw:equation draw:name="f149" draw:formula="if(?f79, ?f126, ?f142)"/>
                <draw:equation draw:name="f150" draw:formula="if(?f79, ?f127, ?f144)"/>
                <draw:equation draw:name="f151" draw:formula="if(?f79, ?f128, ?f142)"/>
                <draw:equation draw:name="f152" draw:formula="if(?f79, ?f129, ?f144)"/>
                <draw:equation draw:name="f153" draw:formula="?f0 + ?f32"/>
                <draw:equation draw:name="f154" draw:formula="?f0 + ?f1"/>
                <draw:equation draw:name="f155" draw:formula="?f154 * ?f11 / ?f0"/>
                <draw:equation draw:name="f156" draw:formula="0 - ?f155"/>
                <draw:equation draw:name="f157" draw:formula="cos(?f156)"/>
                <draw:equation draw:name="f158" draw:formula="0 - ?f157"/>
                <draw:equation draw:name="f159" draw:formula="?f158 * ?f8"/>
                <draw:equation draw:name="f160" draw:formula="sin(?f156)"/>
                <draw:equation draw:name="f161" draw:formula="0 - ?f160"/>
                <draw:equation draw:name="f162" draw:formula="?f161 * ?f14"/>
                <draw:equation draw:name="f163" draw:formula="sqrt(?f159 * ?f159 + ?f162 * ?f162 + 0 * 0)"/>
                <draw:equation draw:name="f164" draw:formula="?f8 * ?f14 / ?f163"/>
                <draw:equation draw:name="f165" draw:formula="?f161 * ?f164"/>
                <draw:equation draw:name="f166" draw:formula="?f9 - ?f165"/>
                <draw:equation draw:name="f167" draw:formula="?f158 * ?f164"/>
                <draw:equation draw:name="f168" draw:formula="?f14 - ?f167"/>
                <draw:equation draw:name="f169" draw:formula="?f166 - ?f8"/>
                <draw:equation draw:name="f170" draw:formula="?f168 - ?f14"/>
                <draw:equation draw:name="f171" draw:formula="?f166 + ?f8"/>
                <draw:equation draw:name="f172" draw:formula="?f168 + ?f14"/>
                <draw:equation draw:name="f173" draw:formula="?f153 + ?f1"/>
                <draw:equation draw:name="f174" draw:formula="?f173 * ?f11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8"/>
                <draw:equation draw:name="f179" draw:formula="sin(?f175)"/>
                <draw:equation draw:name="f180" draw:formula="0 - ?f179"/>
                <draw:equation draw:name="f181" draw:formula="?f180 * ?f14"/>
                <draw:equation draw:name="f182" draw:formula="sqrt(?f178 * ?f178 + ?f181 * ?f181 + 0 * 0)"/>
                <draw:equation draw:name="f183" draw:formula="?f8 * ?f14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32, ?f9, ?f169)"/>
                <draw:equation draw:name="f189" draw:formula="if(?f32, ?f14, ?f170)"/>
                <draw:equation draw:name="f190" draw:formula="if(?f32, ?f9, ?f171)"/>
                <draw:equation draw:name="f191" draw:formula="if(?f32, ?f14, ?f172)"/>
                <draw:equation draw:name="f192" draw:formula="if(?f32, ?f169, ?f185)"/>
                <draw:equation draw:name="f193" draw:formula="if(?f32, ?f170, ?f187)"/>
                <draw:equation draw:name="f194" draw:formula="if(?f32, ?f171, ?f185)"/>
                <draw:equation draw:name="f195" draw:formula="if(?f32, ?f172, ?f187)"/>
              </draw:enhanced-geometry>
            </draw:custom-shape>
          </table:table-cell>
          <table:table-cell office:value-type="string" table:style-name="ce21">
            <text:p>Total</text:p>
          </table:table-cell>
          <table:table-cell office:value-type="float" office:value="8588266.6037719995" table:style-name="ce22">
            <text:p>8 588 267</text:p>
          </table:table-cell>
          <table:table-cell office:value-type="float" office:value="8604263" table:style-name="ce22">
            <text:p>8 604 263</text:p>
          </table:table-cell>
          <table:table-cell office:value-type="float" office:value="8373743" table:style-name="ce22">
            <text:p>8 373 743</text:p>
          </table:table-cell>
          <table:table-cell office:value-type="float" office:value="8350251" table:style-name="ce22">
            <text:p>8 350 251</text:p>
          </table:table-cell>
          <table:table-cell office:value-type="float" office:value="8497685.7294529993" table:style-name="ce22">
            <text:p>8 497 686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office:value-type="string" table:style-name="ce24">
            <text:p>總供應量</text:p>
          </table:table-cell>
          <table:table-cell office:value-type="string" table:style-name="ce24">
            <text:p>豬</text:p>
          </table:table-cell>
          <table:table-cell office:value-type="string" table:style-name="ce25">
            <text:p>Hog</text:p>
          </table:table-cell>
          <table:table-cell office:value-type="float" office:value="3752354.9047719999" table:style-name="ce26">
            <text:p>3 752 355</text:p>
          </table:table-cell>
          <table:table-cell office:value-type="float" office:value="3622724" table:style-name="ce26">
            <text:p>3 622 724</text:p>
          </table:table-cell>
          <table:table-cell office:value-type="float" office:value="3514779" table:style-name="ce26">
            <text:p>3 514 779</text:p>
          </table:table-cell>
          <table:table-cell office:value-type="float" office:value="3409483" table:style-name="ce26">
            <text:p>3 409 483</text:p>
          </table:table-cell>
          <table:table-cell office:value-type="float" office:value="3392871.6159290001" table:style-name="ce26">
            <text:p>3 392 872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office:value-type="string" table:style-name="ce27">
            <text:p>Total</text:p>
          </table:table-cell>
          <table:table-cell office:value-type="string" table:style-name="ce24">
            <text:p>家<text:span text:style-name="T1"><text:s text:c="2"/></text:span>禽</text:p>
          </table:table-cell>
          <table:table-cell office:value-type="string" table:style-name="ce25">
            <text:p>Poultry</text:p>
          </table:table-cell>
          <table:table-cell office:value-type="float" office:value="4089860" table:style-name="ce26">
            <text:p>4 089 860</text:p>
          </table:table-cell>
          <table:table-cell office:value-type="float" office:value="4196878" table:style-name="ce26">
            <text:p>4 196 878</text:p>
          </table:table-cell>
          <table:table-cell office:value-type="float" office:value="4096475" table:style-name="ce26">
            <text:p>4 096 475</text:p>
          </table:table-cell>
          <table:table-cell office:value-type="float" office:value="4197992" table:style-name="ce26">
            <text:p>4 197 992</text:p>
          </table:table-cell>
          <table:table-cell office:value-type="float" office:value="4399451.9175239997" table:style-name="ce26">
            <text:p>4 399 452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office:value-type="string" table:style-name="ce28">
            <text:p>Production</text:p>
          </table:table-cell>
          <table:table-cell office:value-type="string" table:style-name="ce24">
            <text:p>牛</text:p>
          </table:table-cell>
          <table:table-cell office:value-type="string" table:style-name="ce25">
            <text:p>Cattle</text:p>
          </table:table-cell>
          <table:table-cell office:value-type="float" office:value="270410.61499999999" table:style-name="ce26">
            <text:p><text:s/>270 411</text:p>
          </table:table-cell>
          <table:table-cell office:value-type="float" office:value="273581" table:style-name="ce26">
            <text:p><text:s/>273 581</text:p>
          </table:table-cell>
          <table:table-cell office:value-type="float" office:value="273096" table:style-name="ce26">
            <text:p><text:s/>273 096</text:p>
          </table:table-cell>
          <table:table-cell office:value-type="float" office:value="258438" table:style-name="ce26">
            <text:p><text:s/>258 438</text:p>
          </table:table-cell>
          <table:table-cell office:value-type="float" office:value="253387.745" table:style-name="ce26">
            <text:p><text:s/>253 388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table:style-name="ce28"/>
          <table:table-cell office:value-type="string" table:style-name="ce24">
            <text:p>水<text:span text:style-name="T1"><text:s text:c="2"/></text:span>產</text:p>
          </table:table-cell>
          <table:table-cell office:value-type="string" table:style-name="ce25">
            <text:p>Fishery</text:p>
          </table:table-cell>
          <table:table-cell office:value-type="float" office:value="435614.2" table:style-name="ce26">
            <text:p><text:s/>435 614</text:p>
          </table:table-cell>
          <table:table-cell office:value-type="float" office:value="473937" table:style-name="ce26">
            <text:p><text:s/>473 937</text:p>
          </table:table-cell>
          <table:table-cell office:value-type="float" office:value="452902" table:style-name="ce26">
            <text:p><text:s/>452 902</text:p>
          </table:table-cell>
          <table:table-cell office:value-type="float" office:value="451164" table:style-name="ce26">
            <text:p><text:s/>451 164</text:p>
          </table:table-cell>
          <table:table-cell office:value-type="float" office:value="419952.77" table:style-name="ce26">
            <text:p><text:s/>419 953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table:style-name="ce23"/>
          <table:table-cell office:value-type="string" table:style-name="ce24">
            <text:p>其<text:span text:style-name="T1"><text:s text:c="2"/></text:span>他</text:p>
          </table:table-cell>
          <table:table-cell office:value-type="string" table:style-name="ce25">
            <text:p>Others</text:p>
          </table:table-cell>
          <table:table-cell office:value-type="float" office:value="40026.883999999998" table:style-name="ce26">
            <text:p><text:s/>40 027</text:p>
          </table:table-cell>
          <table:table-cell office:value-type="float" office:value="37143" table:style-name="ce26">
            <text:p><text:s/>37 143</text:p>
          </table:table-cell>
          <table:table-cell office:value-type="float" office:value="36491" table:style-name="ce26">
            <text:p><text:s/>36 491</text:p>
          </table:table-cell>
          <table:table-cell office:value-type="float" office:value="33174" table:style-name="ce26">
            <text:p><text:s/>33 174</text:p>
          </table:table-cell>
          <table:table-cell office:value-type="float" office:value="32021.681" table:style-name="ce26">
            <text:p><text:s/>32 022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table:number-columns-repeated="2" table:style-name="ce1"/>
          <table:table-cell table:style-name="ce29"/>
          <table:table-cell table:number-columns-repeated="4" table:style-name="ce9"/>
          <table:table-cell table:style-name="ce30"/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table:style-name="ce31"/>
          <table:table-cell office:value-type="string" table:style-name="ce32">
            <text:p>合<text:span text:style-name="T5"><text:s text:c="2"/></text:span>計</text:p>
            <draw:custom-shape svg:x="0.02083in" svg:y="0.07292in" svg:width="0.07292in" svg:height="0.86458in" draw:z-index="6" draw:id="id5" draw:style-name="a5" draw:name="AutoShape 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S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Z N F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N" draw:text-areas="?f26 ?f27 ?f3 ?f28" draw:glue-points="?f3 ?f4 ?f2 ?f15 ?f3 ?f5" draw:glue-point-leaving-directions="-180, -270, -360" draw:modifiers="98810 5000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?f7 / 2"/>
                <draw:equation draw:name="f9" draw:formula="?f2 + ?f8"/>
                <draw:equation draw:name="f10" draw:formula="min(?f7, ?f6)"/>
                <draw:equation draw:name="f11" draw:formula="5419351 / 1725033"/>
                <draw:equation draw:name="f12" draw:formula="$1"/>
                <draw:equation draw:name="f13" draw:formula="$0"/>
                <draw:equation draw:name="f14" draw:formula="?f10 * ?f13 / 100000"/>
                <draw:equation draw:name="f15" draw:formula="?f6 * ?f12 / 100000"/>
                <draw:equation draw:name="f16" draw:formula="?f15 + ?f14"/>
                <draw:equation draw:name="f17" draw:formula="2700000 + ?f1"/>
                <draw:equation draw:name="f18" draw:formula="?f17 * ?f11 / ?f0"/>
                <draw:equation draw:name="f19" draw:formula="0 - ?f18"/>
                <draw:equation draw:name="f20" draw:formula="sin(?f19)"/>
                <draw:equation draw:name="f21" draw:formula="0 - ?f20"/>
                <draw:equation draw:name="f22" draw:formula="?f21 * ?f8"/>
                <draw:equation draw:name="f23" draw:formula="cos(?f19)"/>
                <draw:equation draw:name="f24" draw:formula="0 - ?f23"/>
                <draw:equation draw:name="f25" draw:formula="?f24 * ?f14"/>
                <draw:equation draw:name="f26" draw:formula="?f3 - ?f22"/>
                <draw:equation draw:name="f27" draw:formula="?f14 - ?f25"/>
                <draw:equation draw:name="f28" draw:formula="?f5 + ?f25 - ?f14"/>
                <draw:equation draw:name="f29" draw:formula="21550000 - ?f1"/>
                <draw:equation draw:name="f30" draw:formula="if(?f29, ?f1, 21550000)"/>
                <draw:equation draw:name="f31" draw:formula="-21550000 - ?f30"/>
                <draw:equation draw:name="f32" draw:formula="if(?f31, -21550000, ?f30)"/>
                <draw:equation draw:name="f33" draw:formula="?f1 + ?f32"/>
                <draw:equation draw:name="f34" draw:formula="?f1 + ?f1"/>
                <draw:equation draw:name="f35" draw:formula="?f34 * ?f11 / ?f0"/>
                <draw:equation draw:name="f36" draw:formula="0 - ?f35"/>
                <draw:equation draw:name="f37" draw:formula="cos(?f36)"/>
                <draw:equation draw:name="f38" draw:formula="0 - ?f37"/>
                <draw:equation draw:name="f39" draw:formula="?f38 * ?f8"/>
                <draw:equation draw:name="f40" draw:formula="sin(?f36)"/>
                <draw:equation draw:name="f41" draw:formula="0 - ?f40"/>
                <draw:equation draw:name="f42" draw:formula="?f41 * ?f14"/>
                <draw:equation draw:name="f43" draw:formula="sqrt(?f39 * ?f39 + ?f42 * ?f42 + 0 * 0)"/>
                <draw:equation draw:name="f44" draw:formula="?f8 * ?f14 / ?f43"/>
                <draw:equation draw:name="f45" draw:formula="?f41 * ?f44"/>
                <draw:equation draw:name="f46" draw:formula="?f3 - ?f45"/>
                <draw:equation draw:name="f47" draw:formula="?f38 * ?f44"/>
                <draw:equation draw:name="f48" draw:formula="?f5 - ?f47"/>
                <draw:equation draw:name="f49" draw:formula="?f46 - ?f8"/>
                <draw:equation draw:name="f50" draw:formula="?f48 - ?f14"/>
                <draw:equation draw:name="f51" draw:formula="?f46 + ?f8"/>
                <draw:equation draw:name="f52" draw:formula="?f48 + ?f14"/>
                <draw:equation draw:name="f53" draw:formula="?f33 + ?f1"/>
                <draw:equation draw:name="f54" draw:formula="?f53 * ?f11 / ?f0"/>
                <draw:equation draw:name="f55" draw:formula="0 - ?f54"/>
                <draw:equation draw:name="f56" draw:formula="cos(?f55)"/>
                <draw:equation draw:name="f57" draw:formula="0 - ?f56"/>
                <draw:equation draw:name="f58" draw:formula="?f57 * ?f8"/>
                <draw:equation draw:name="f59" draw:formula="sin(?f55)"/>
                <draw:equation draw:name="f60" draw:formula="0 - ?f59"/>
                <draw:equation draw:name="f61" draw:formula="?f60 * ?f14"/>
                <draw:equation draw:name="f62" draw:formula="sqrt(?f58 * ?f58 + ?f61 * ?f61 + 0 * 0)"/>
                <draw:equation draw:name="f63" draw:formula="?f8 * ?f14 / ?f62"/>
                <draw:equation draw:name="f64" draw:formula="?f60 * ?f63"/>
                <draw:equation draw:name="f65" draw:formula="?f46 + ?f64"/>
                <draw:equation draw:name="f66" draw:formula="?f57 * ?f63"/>
                <draw:equation draw:name="f67" draw:formula="?f48 + ?f66"/>
                <draw:equation draw:name="f68" draw:formula="if(?f32, ?f3, ?f49)"/>
                <draw:equation draw:name="f69" draw:formula="if(?f32, ?f5, ?f50)"/>
                <draw:equation draw:name="f70" draw:formula="if(?f32, ?f3, ?f51)"/>
                <draw:equation draw:name="f71" draw:formula="if(?f32, ?f5, ?f52)"/>
                <draw:equation draw:name="f72" draw:formula="if(?f32, ?f49, ?f65)"/>
                <draw:equation draw:name="f73" draw:formula="if(?f32, ?f50, ?f67)"/>
                <draw:equation draw:name="f74" draw:formula="if(?f32, ?f51, ?f65)"/>
                <draw:equation draw:name="f75" draw:formula="if(?f32, ?f52, ?f67)"/>
                <draw:equation draw:name="f76" draw:formula="21550000 - -5400000"/>
                <draw:equation draw:name="f77" draw:formula="if(?f76, -5400000, 21550000)"/>
                <draw:equation draw:name="f78" draw:formula="-21550000 - ?f77"/>
                <draw:equation draw:name="f79" draw:formula="if(?f78, -21550000, ?f77)"/>
                <draw:equation draw:name="f80" draw:formula="0 + ?f79"/>
                <draw:equation draw:name="f81" draw:formula="0 + ?f1"/>
                <draw:equation draw:name="f82" draw:formula="?f81 * ?f11 / ?f0"/>
                <draw:equation draw:name="f83" draw:formula="0 - ?f82"/>
                <draw:equation draw:name="f84" draw:formula="cos(?f83)"/>
                <draw:equation draw:name="f85" draw:formula="0 - ?f84"/>
                <draw:equation draw:name="f86" draw:formula="?f85 * ?f8"/>
                <draw:equation draw:name="f87" draw:formula="sin(?f83)"/>
                <draw:equation draw:name="f88" draw:formula="0 - ?f87"/>
                <draw:equation draw:name="f89" draw:formula="?f88 * ?f14"/>
                <draw:equation draw:name="f90" draw:formula="sqrt(?f86 * ?f86 + ?f89 * ?f89 + 0 * 0)"/>
                <draw:equation draw:name="f91" draw:formula="?f8 * ?f14 / ?f90"/>
                <draw:equation draw:name="f92" draw:formula="?f88 * ?f91"/>
                <draw:equation draw:name="f93" draw:formula="?f9 - ?f92"/>
                <draw:equation draw:name="f94" draw:formula="?f85 * ?f91"/>
                <draw:equation draw:name="f95" draw:formula="?f16 - ?f94"/>
                <draw:equation draw:name="f96" draw:formula="?f93 - ?f8"/>
                <draw:equation draw:name="f97" draw:formula="?f95 - ?f14"/>
                <draw:equation draw:name="f98" draw:formula="?f93 + ?f8"/>
                <draw:equation draw:name="f99" draw:formula="?f95 + ?f14"/>
                <draw:equation draw:name="f100" draw:formula="?f80 + ?f1"/>
                <draw:equation draw:name="f101" draw:formula="?f100 * ?f11 / ?f0"/>
                <draw:equation draw:name="f102" draw:formula="0 - ?f101"/>
                <draw:equation draw:name="f103" draw:formula="cos(?f102)"/>
                <draw:equation draw:name="f104" draw:formula="0 - ?f103"/>
                <draw:equation draw:name="f105" draw:formula="?f104 * ?f8"/>
                <draw:equation draw:name="f106" draw:formula="sin(?f102)"/>
                <draw:equation draw:name="f107" draw:formula="0 - ?f106"/>
                <draw:equation draw:name="f108" draw:formula="?f107 * ?f14"/>
                <draw:equation draw:name="f109" draw:formula="sqrt(?f105 * ?f105 + ?f108 * ?f108 + 0 * 0)"/>
                <draw:equation draw:name="f110" draw:formula="?f8 * ?f14 / ?f109"/>
                <draw:equation draw:name="f111" draw:formula="?f107 * ?f110"/>
                <draw:equation draw:name="f112" draw:formula="?f93 + ?f111"/>
                <draw:equation draw:name="f113" draw:formula="?f104 * ?f110"/>
                <draw:equation draw:name="f114" draw:formula="?f95 + ?f113"/>
                <draw:equation draw:name="f115" draw:formula="if(?f79, ?f9, ?f96)"/>
                <draw:equation draw:name="f116" draw:formula="if(?f79, ?f16, ?f97)"/>
                <draw:equation draw:name="f117" draw:formula="if(?f79, ?f9, ?f98)"/>
                <draw:equation draw:name="f118" draw:formula="if(?f79, ?f16, ?f99)"/>
                <draw:equation draw:name="f119" draw:formula="if(?f79, ?f96, ?f112)"/>
                <draw:equation draw:name="f120" draw:formula="if(?f79, ?f97, ?f114)"/>
                <draw:equation draw:name="f121" draw:formula="if(?f79, ?f98, ?f112)"/>
                <draw:equation draw:name="f122" draw:formula="if(?f79, ?f99, ?f114)"/>
                <draw:equation draw:name="f123" draw:formula="?f1 + ?f79"/>
                <draw:equation draw:name="f124" draw:formula="?f112 - ?f45"/>
                <draw:equation draw:name="f125" draw:formula="?f114 - ?f47"/>
                <draw:equation draw:name="f126" draw:formula="?f124 - ?f8"/>
                <draw:equation draw:name="f127" draw:formula="?f125 - ?f14"/>
                <draw:equation draw:name="f128" draw:formula="?f124 + ?f8"/>
                <draw:equation draw:name="f129" draw:formula="?f125 + ?f14"/>
                <draw:equation draw:name="f130" draw:formula="?f123 + ?f1"/>
                <draw:equation draw:name="f131" draw:formula="?f130 * ?f11 / ?f0"/>
                <draw:equation draw:name="f132" draw:formula="0 - ?f131"/>
                <draw:equation draw:name="f133" draw:formula="cos(?f132)"/>
                <draw:equation draw:name="f134" draw:formula="0 - ?f133"/>
                <draw:equation draw:name="f135" draw:formula="?f134 * ?f8"/>
                <draw:equation draw:name="f136" draw:formula="sin(?f132)"/>
                <draw:equation draw:name="f137" draw:formula="0 - ?f136"/>
                <draw:equation draw:name="f138" draw:formula="?f137 * ?f14"/>
                <draw:equation draw:name="f139" draw:formula="sqrt(?f135 * ?f135 + ?f138 * ?f138 + 0 * 0)"/>
                <draw:equation draw:name="f140" draw:formula="?f8 * ?f14 / ?f139"/>
                <draw:equation draw:name="f141" draw:formula="?f137 * ?f140"/>
                <draw:equation draw:name="f142" draw:formula="?f124 + ?f141"/>
                <draw:equation draw:name="f143" draw:formula="?f134 * ?f140"/>
                <draw:equation draw:name="f144" draw:formula="?f125 + ?f143"/>
                <draw:equation draw:name="f145" draw:formula="if(?f79, ?f112, ?f126)"/>
                <draw:equation draw:name="f146" draw:formula="if(?f79, ?f114, ?f127)"/>
                <draw:equation draw:name="f147" draw:formula="if(?f79, ?f112, ?f128)"/>
                <draw:equation draw:name="f148" draw:formula="if(?f79, ?f114, ?f129)"/>
                <draw:equation draw:name="f149" draw:formula="if(?f79, ?f126, ?f142)"/>
                <draw:equation draw:name="f150" draw:formula="if(?f79, ?f127, ?f144)"/>
                <draw:equation draw:name="f151" draw:formula="if(?f79, ?f128, ?f142)"/>
                <draw:equation draw:name="f152" draw:formula="if(?f79, ?f129, ?f144)"/>
                <draw:equation draw:name="f153" draw:formula="?f0 + ?f32"/>
                <draw:equation draw:name="f154" draw:formula="?f0 + ?f1"/>
                <draw:equation draw:name="f155" draw:formula="?f154 * ?f11 / ?f0"/>
                <draw:equation draw:name="f156" draw:formula="0 - ?f155"/>
                <draw:equation draw:name="f157" draw:formula="cos(?f156)"/>
                <draw:equation draw:name="f158" draw:formula="0 - ?f157"/>
                <draw:equation draw:name="f159" draw:formula="?f158 * ?f8"/>
                <draw:equation draw:name="f160" draw:formula="sin(?f156)"/>
                <draw:equation draw:name="f161" draw:formula="0 - ?f160"/>
                <draw:equation draw:name="f162" draw:formula="?f161 * ?f14"/>
                <draw:equation draw:name="f163" draw:formula="sqrt(?f159 * ?f159 + ?f162 * ?f162 + 0 * 0)"/>
                <draw:equation draw:name="f164" draw:formula="?f8 * ?f14 / ?f163"/>
                <draw:equation draw:name="f165" draw:formula="?f161 * ?f164"/>
                <draw:equation draw:name="f166" draw:formula="?f9 - ?f165"/>
                <draw:equation draw:name="f167" draw:formula="?f158 * ?f164"/>
                <draw:equation draw:name="f168" draw:formula="?f14 - ?f167"/>
                <draw:equation draw:name="f169" draw:formula="?f166 - ?f8"/>
                <draw:equation draw:name="f170" draw:formula="?f168 - ?f14"/>
                <draw:equation draw:name="f171" draw:formula="?f166 + ?f8"/>
                <draw:equation draw:name="f172" draw:formula="?f168 + ?f14"/>
                <draw:equation draw:name="f173" draw:formula="?f153 + ?f1"/>
                <draw:equation draw:name="f174" draw:formula="?f173 * ?f11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8"/>
                <draw:equation draw:name="f179" draw:formula="sin(?f175)"/>
                <draw:equation draw:name="f180" draw:formula="0 - ?f179"/>
                <draw:equation draw:name="f181" draw:formula="?f180 * ?f14"/>
                <draw:equation draw:name="f182" draw:formula="sqrt(?f178 * ?f178 + ?f181 * ?f181 + 0 * 0)"/>
                <draw:equation draw:name="f183" draw:formula="?f8 * ?f14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32, ?f9, ?f169)"/>
                <draw:equation draw:name="f189" draw:formula="if(?f32, ?f14, ?f170)"/>
                <draw:equation draw:name="f190" draw:formula="if(?f32, ?f9, ?f171)"/>
                <draw:equation draw:name="f191" draw:formula="if(?f32, ?f14, ?f172)"/>
                <draw:equation draw:name="f192" draw:formula="if(?f32, ?f169, ?f185)"/>
                <draw:equation draw:name="f193" draw:formula="if(?f32, ?f170, ?f187)"/>
                <draw:equation draw:name="f194" draw:formula="if(?f32, ?f171, ?f185)"/>
                <draw:equation draw:name="f195" draw:formula="if(?f32, ?f172, ?f187)"/>
              </draw:enhanced-geometry>
            </draw:custom-shape>
          </table:table-cell>
          <table:table-cell office:value-type="string" table:style-name="ce33">
            <text:p>Total</text:p>
          </table:table-cell>
          <table:table-cell office:value-type="float" office:value="5929325.4000000004" table:style-name="ce34">
            <text:p>5 929 325</text:p>
          </table:table-cell>
          <table:table-cell office:value-type="float" office:value="6098553" table:style-name="ce35">
            <text:p>6 098 553</text:p>
          </table:table-cell>
          <table:table-cell office:value-type="float" office:value="5913964" table:style-name="ce35">
            <text:p>5 913 964</text:p>
          </table:table-cell>
          <table:table-cell office:value-type="float" office:value="6075815.7000000002" table:style-name="ce35">
            <text:p>6 075 816</text:p>
          </table:table-cell>
          <table:table-cell office:value-type="float" office:value="6167615.7000000002" table:style-name="ce35">
            <text:p>6 167 616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office:value-type="string" table:style-name="ce24">
            <text:p>商品飼料</text:p>
          </table:table-cell>
          <table:table-cell office:value-type="string" table:style-name="ce24">
            <text:p>豬</text:p>
          </table:table-cell>
          <table:table-cell office:value-type="string" table:style-name="ce25">
            <text:p>Hog</text:p>
          </table:table-cell>
          <table:table-cell office:value-type="float" office:value="1402587.7" table:style-name="ce36">
            <text:p>1 402 588</text:p>
          </table:table-cell>
          <table:table-cell office:value-type="float" office:value="1469002" table:style-name="ce26">
            <text:p>1 469 002</text:p>
          </table:table-cell>
          <table:table-cell office:value-type="float" office:value="1401602" table:style-name="ce26">
            <text:p>1 401 602</text:p>
          </table:table-cell>
          <table:table-cell office:value-type="float" office:value="1399719.9" table:style-name="ce26">
            <text:p>1 399 720</text:p>
          </table:table-cell>
          <table:table-cell office:value-type="float" office:value="1447800.9" table:style-name="ce26">
            <text:p>1 447 801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office:value-type="string" table:style-name="ce38">
            <text:p>Commercial</text:p>
          </table:table-cell>
          <table:table-cell office:value-type="string" table:style-name="ce24">
            <text:p>家<text:span text:style-name="T1"><text:s text:c="2"/></text:span>禽</text:p>
          </table:table-cell>
          <table:table-cell office:value-type="string" table:style-name="ce25">
            <text:p>Poultry</text:p>
          </table:table-cell>
          <table:table-cell office:value-type="float" office:value="3911910.6" table:style-name="ce36">
            <text:p>3 911 911</text:p>
          </table:table-cell>
          <table:table-cell office:value-type="float" office:value="3971903" table:style-name="ce26">
            <text:p>3 971 903</text:p>
          </table:table-cell>
          <table:table-cell office:value-type="float" office:value="3859953" table:style-name="ce26">
            <text:p>3 859 953</text:p>
          </table:table-cell>
          <table:table-cell office:value-type="float" office:value="4030289" table:style-name="ce26">
            <text:p>4 030 289</text:p>
          </table:table-cell>
          <table:table-cell office:value-type="float" office:value="4099587.6" table:style-name="ce26">
            <text:p>4 099 588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office:value-type="string" table:style-name="ce16">
            <text:p>Feed</text:p>
          </table:table-cell>
          <table:table-cell office:value-type="string" table:style-name="ce24">
            <text:p>牛</text:p>
          </table:table-cell>
          <table:table-cell office:value-type="string" table:style-name="ce25">
            <text:p>Cattle</text:p>
          </table:table-cell>
          <table:table-cell office:value-type="float" office:value="195611.7" table:style-name="ce36">
            <text:p><text:s/>195 612</text:p>
          </table:table-cell>
          <table:table-cell office:value-type="float" office:value="203389" table:style-name="ce26">
            <text:p><text:s/>203 389</text:p>
          </table:table-cell>
          <table:table-cell office:value-type="float" office:value="217494" table:style-name="ce26">
            <text:p><text:s/>217 494</text:p>
          </table:table-cell>
          <table:table-cell office:value-type="float" office:value="213399.4" table:style-name="ce26">
            <text:p><text:s/>213 399</text:p>
          </table:table-cell>
          <table:table-cell office:value-type="float" office:value="217623.4" table:style-name="ce26">
            <text:p><text:s/>217 623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table:style-name="ce16"/>
          <table:table-cell office:value-type="string" table:style-name="ce24">
            <text:p>水<text:span text:style-name="T1"><text:s text:c="2"/></text:span>產</text:p>
          </table:table-cell>
          <table:table-cell office:value-type="string" table:style-name="ce25">
            <text:p>Fishery</text:p>
          </table:table-cell>
          <table:table-cell office:value-type="float" office:value="399792" table:style-name="ce36">
            <text:p><text:s/>399 792</text:p>
          </table:table-cell>
          <table:table-cell office:value-type="float" office:value="434061" table:style-name="ce26">
            <text:p><text:s/>434 061</text:p>
          </table:table-cell>
          <table:table-cell office:value-type="float" office:value="414717" table:style-name="ce26">
            <text:p><text:s/>414 717</text:p>
          </table:table-cell>
          <table:table-cell office:value-type="float" office:value="412607.7" table:style-name="ce26">
            <text:p><text:s/>412 608</text:p>
          </table:table-cell>
          <table:table-cell office:value-type="float" office:value="384526" table:style-name="ce26">
            <text:p><text:s/>384 526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table:style-name="ce23"/>
          <table:table-cell office:value-type="string" table:style-name="ce24">
            <text:p>其<text:span text:style-name="T1"><text:s text:c="2"/></text:span>他</text:p>
          </table:table-cell>
          <table:table-cell office:value-type="string" table:style-name="ce25">
            <text:p>Others</text:p>
          </table:table-cell>
          <table:table-cell office:value-type="float" office:value="19423.400000000001" table:style-name="ce36">
            <text:p><text:s/>19 423</text:p>
          </table:table-cell>
          <table:table-cell office:value-type="float" office:value="20198" table:style-name="ce26">
            <text:p><text:s/>20 198</text:p>
          </table:table-cell>
          <table:table-cell office:value-type="float" office:value="20198" table:style-name="ce26">
            <text:p><text:s/>20 198</text:p>
          </table:table-cell>
          <table:table-cell office:value-type="float" office:value="19799.7" table:style-name="ce26">
            <text:p><text:s/>19 800</text:p>
          </table:table-cell>
          <table:table-cell office:value-type="float" office:value="18077.8" table:style-name="ce26">
            <text:p><text:s/>18 078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table:number-columns-repeated="2" table:style-name="ce1"/>
          <table:table-cell table:style-name="ce29"/>
          <table:table-cell table:style-name="ce39"/>
          <table:table-cell table:number-columns-repeated="3" table:style-name="ce9"/>
          <table:table-cell table:style-name="ce30"/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table:style-name="ce37"/>
          <table:table-cell office:value-type="string" table:style-name="ce32">
            <text:p>合<text:span text:style-name="T5"><text:s text:c="2"/></text:span>計</text:p>
            <draw:custom-shape svg:x="0.02083in" svg:y="0.10417in" svg:width="0.07292in" svg:height="0.84375in" draw:z-index="5" draw:id="id4" draw:style-name="a4" draw:name="AutoShape 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S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Z N F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N" draw:text-areas="?f26 ?f27 ?f3 ?f28" draw:glue-points="?f3 ?f4 ?f2 ?f15 ?f3 ?f5" draw:glue-point-leaving-directions="-180, -270, -360" draw:modifiers="96429 5000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3 - ?f2"/>
                <draw:equation draw:name="f8" draw:formula="?f7 / 2"/>
                <draw:equation draw:name="f9" draw:formula="?f2 + ?f8"/>
                <draw:equation draw:name="f10" draw:formula="min(?f7, ?f6)"/>
                <draw:equation draw:name="f11" draw:formula="5419351 / 1725033"/>
                <draw:equation draw:name="f12" draw:formula="$1"/>
                <draw:equation draw:name="f13" draw:formula="$0"/>
                <draw:equation draw:name="f14" draw:formula="?f10 * ?f13 / 100000"/>
                <draw:equation draw:name="f15" draw:formula="?f6 * ?f12 / 100000"/>
                <draw:equation draw:name="f16" draw:formula="?f15 + ?f14"/>
                <draw:equation draw:name="f17" draw:formula="2700000 + ?f1"/>
                <draw:equation draw:name="f18" draw:formula="?f17 * ?f11 / ?f0"/>
                <draw:equation draw:name="f19" draw:formula="0 - ?f18"/>
                <draw:equation draw:name="f20" draw:formula="sin(?f19)"/>
                <draw:equation draw:name="f21" draw:formula="0 - ?f20"/>
                <draw:equation draw:name="f22" draw:formula="?f21 * ?f8"/>
                <draw:equation draw:name="f23" draw:formula="cos(?f19)"/>
                <draw:equation draw:name="f24" draw:formula="0 - ?f23"/>
                <draw:equation draw:name="f25" draw:formula="?f24 * ?f14"/>
                <draw:equation draw:name="f26" draw:formula="?f3 - ?f22"/>
                <draw:equation draw:name="f27" draw:formula="?f14 - ?f25"/>
                <draw:equation draw:name="f28" draw:formula="?f5 + ?f25 - ?f14"/>
                <draw:equation draw:name="f29" draw:formula="21550000 - ?f1"/>
                <draw:equation draw:name="f30" draw:formula="if(?f29, ?f1, 21550000)"/>
                <draw:equation draw:name="f31" draw:formula="-21550000 - ?f30"/>
                <draw:equation draw:name="f32" draw:formula="if(?f31, -21550000, ?f30)"/>
                <draw:equation draw:name="f33" draw:formula="?f1 + ?f32"/>
                <draw:equation draw:name="f34" draw:formula="?f1 + ?f1"/>
                <draw:equation draw:name="f35" draw:formula="?f34 * ?f11 / ?f0"/>
                <draw:equation draw:name="f36" draw:formula="0 - ?f35"/>
                <draw:equation draw:name="f37" draw:formula="cos(?f36)"/>
                <draw:equation draw:name="f38" draw:formula="0 - ?f37"/>
                <draw:equation draw:name="f39" draw:formula="?f38 * ?f8"/>
                <draw:equation draw:name="f40" draw:formula="sin(?f36)"/>
                <draw:equation draw:name="f41" draw:formula="0 - ?f40"/>
                <draw:equation draw:name="f42" draw:formula="?f41 * ?f14"/>
                <draw:equation draw:name="f43" draw:formula="sqrt(?f39 * ?f39 + ?f42 * ?f42 + 0 * 0)"/>
                <draw:equation draw:name="f44" draw:formula="?f8 * ?f14 / ?f43"/>
                <draw:equation draw:name="f45" draw:formula="?f41 * ?f44"/>
                <draw:equation draw:name="f46" draw:formula="?f3 - ?f45"/>
                <draw:equation draw:name="f47" draw:formula="?f38 * ?f44"/>
                <draw:equation draw:name="f48" draw:formula="?f5 - ?f47"/>
                <draw:equation draw:name="f49" draw:formula="?f46 - ?f8"/>
                <draw:equation draw:name="f50" draw:formula="?f48 - ?f14"/>
                <draw:equation draw:name="f51" draw:formula="?f46 + ?f8"/>
                <draw:equation draw:name="f52" draw:formula="?f48 + ?f14"/>
                <draw:equation draw:name="f53" draw:formula="?f33 + ?f1"/>
                <draw:equation draw:name="f54" draw:formula="?f53 * ?f11 / ?f0"/>
                <draw:equation draw:name="f55" draw:formula="0 - ?f54"/>
                <draw:equation draw:name="f56" draw:formula="cos(?f55)"/>
                <draw:equation draw:name="f57" draw:formula="0 - ?f56"/>
                <draw:equation draw:name="f58" draw:formula="?f57 * ?f8"/>
                <draw:equation draw:name="f59" draw:formula="sin(?f55)"/>
                <draw:equation draw:name="f60" draw:formula="0 - ?f59"/>
                <draw:equation draw:name="f61" draw:formula="?f60 * ?f14"/>
                <draw:equation draw:name="f62" draw:formula="sqrt(?f58 * ?f58 + ?f61 * ?f61 + 0 * 0)"/>
                <draw:equation draw:name="f63" draw:formula="?f8 * ?f14 / ?f62"/>
                <draw:equation draw:name="f64" draw:formula="?f60 * ?f63"/>
                <draw:equation draw:name="f65" draw:formula="?f46 + ?f64"/>
                <draw:equation draw:name="f66" draw:formula="?f57 * ?f63"/>
                <draw:equation draw:name="f67" draw:formula="?f48 + ?f66"/>
                <draw:equation draw:name="f68" draw:formula="if(?f32, ?f3, ?f49)"/>
                <draw:equation draw:name="f69" draw:formula="if(?f32, ?f5, ?f50)"/>
                <draw:equation draw:name="f70" draw:formula="if(?f32, ?f3, ?f51)"/>
                <draw:equation draw:name="f71" draw:formula="if(?f32, ?f5, ?f52)"/>
                <draw:equation draw:name="f72" draw:formula="if(?f32, ?f49, ?f65)"/>
                <draw:equation draw:name="f73" draw:formula="if(?f32, ?f50, ?f67)"/>
                <draw:equation draw:name="f74" draw:formula="if(?f32, ?f51, ?f65)"/>
                <draw:equation draw:name="f75" draw:formula="if(?f32, ?f52, ?f67)"/>
                <draw:equation draw:name="f76" draw:formula="21550000 - -5400000"/>
                <draw:equation draw:name="f77" draw:formula="if(?f76, -5400000, 21550000)"/>
                <draw:equation draw:name="f78" draw:formula="-21550000 - ?f77"/>
                <draw:equation draw:name="f79" draw:formula="if(?f78, -21550000, ?f77)"/>
                <draw:equation draw:name="f80" draw:formula="0 + ?f79"/>
                <draw:equation draw:name="f81" draw:formula="0 + ?f1"/>
                <draw:equation draw:name="f82" draw:formula="?f81 * ?f11 / ?f0"/>
                <draw:equation draw:name="f83" draw:formula="0 - ?f82"/>
                <draw:equation draw:name="f84" draw:formula="cos(?f83)"/>
                <draw:equation draw:name="f85" draw:formula="0 - ?f84"/>
                <draw:equation draw:name="f86" draw:formula="?f85 * ?f8"/>
                <draw:equation draw:name="f87" draw:formula="sin(?f83)"/>
                <draw:equation draw:name="f88" draw:formula="0 - ?f87"/>
                <draw:equation draw:name="f89" draw:formula="?f88 * ?f14"/>
                <draw:equation draw:name="f90" draw:formula="sqrt(?f86 * ?f86 + ?f89 * ?f89 + 0 * 0)"/>
                <draw:equation draw:name="f91" draw:formula="?f8 * ?f14 / ?f90"/>
                <draw:equation draw:name="f92" draw:formula="?f88 * ?f91"/>
                <draw:equation draw:name="f93" draw:formula="?f9 - ?f92"/>
                <draw:equation draw:name="f94" draw:formula="?f85 * ?f91"/>
                <draw:equation draw:name="f95" draw:formula="?f16 - ?f94"/>
                <draw:equation draw:name="f96" draw:formula="?f93 - ?f8"/>
                <draw:equation draw:name="f97" draw:formula="?f95 - ?f14"/>
                <draw:equation draw:name="f98" draw:formula="?f93 + ?f8"/>
                <draw:equation draw:name="f99" draw:formula="?f95 + ?f14"/>
                <draw:equation draw:name="f100" draw:formula="?f80 + ?f1"/>
                <draw:equation draw:name="f101" draw:formula="?f100 * ?f11 / ?f0"/>
                <draw:equation draw:name="f102" draw:formula="0 - ?f101"/>
                <draw:equation draw:name="f103" draw:formula="cos(?f102)"/>
                <draw:equation draw:name="f104" draw:formula="0 - ?f103"/>
                <draw:equation draw:name="f105" draw:formula="?f104 * ?f8"/>
                <draw:equation draw:name="f106" draw:formula="sin(?f102)"/>
                <draw:equation draw:name="f107" draw:formula="0 - ?f106"/>
                <draw:equation draw:name="f108" draw:formula="?f107 * ?f14"/>
                <draw:equation draw:name="f109" draw:formula="sqrt(?f105 * ?f105 + ?f108 * ?f108 + 0 * 0)"/>
                <draw:equation draw:name="f110" draw:formula="?f8 * ?f14 / ?f109"/>
                <draw:equation draw:name="f111" draw:formula="?f107 * ?f110"/>
                <draw:equation draw:name="f112" draw:formula="?f93 + ?f111"/>
                <draw:equation draw:name="f113" draw:formula="?f104 * ?f110"/>
                <draw:equation draw:name="f114" draw:formula="?f95 + ?f113"/>
                <draw:equation draw:name="f115" draw:formula="if(?f79, ?f9, ?f96)"/>
                <draw:equation draw:name="f116" draw:formula="if(?f79, ?f16, ?f97)"/>
                <draw:equation draw:name="f117" draw:formula="if(?f79, ?f9, ?f98)"/>
                <draw:equation draw:name="f118" draw:formula="if(?f79, ?f16, ?f99)"/>
                <draw:equation draw:name="f119" draw:formula="if(?f79, ?f96, ?f112)"/>
                <draw:equation draw:name="f120" draw:formula="if(?f79, ?f97, ?f114)"/>
                <draw:equation draw:name="f121" draw:formula="if(?f79, ?f98, ?f112)"/>
                <draw:equation draw:name="f122" draw:formula="if(?f79, ?f99, ?f114)"/>
                <draw:equation draw:name="f123" draw:formula="?f1 + ?f79"/>
                <draw:equation draw:name="f124" draw:formula="?f112 - ?f45"/>
                <draw:equation draw:name="f125" draw:formula="?f114 - ?f47"/>
                <draw:equation draw:name="f126" draw:formula="?f124 - ?f8"/>
                <draw:equation draw:name="f127" draw:formula="?f125 - ?f14"/>
                <draw:equation draw:name="f128" draw:formula="?f124 + ?f8"/>
                <draw:equation draw:name="f129" draw:formula="?f125 + ?f14"/>
                <draw:equation draw:name="f130" draw:formula="?f123 + ?f1"/>
                <draw:equation draw:name="f131" draw:formula="?f130 * ?f11 / ?f0"/>
                <draw:equation draw:name="f132" draw:formula="0 - ?f131"/>
                <draw:equation draw:name="f133" draw:formula="cos(?f132)"/>
                <draw:equation draw:name="f134" draw:formula="0 - ?f133"/>
                <draw:equation draw:name="f135" draw:formula="?f134 * ?f8"/>
                <draw:equation draw:name="f136" draw:formula="sin(?f132)"/>
                <draw:equation draw:name="f137" draw:formula="0 - ?f136"/>
                <draw:equation draw:name="f138" draw:formula="?f137 * ?f14"/>
                <draw:equation draw:name="f139" draw:formula="sqrt(?f135 * ?f135 + ?f138 * ?f138 + 0 * 0)"/>
                <draw:equation draw:name="f140" draw:formula="?f8 * ?f14 / ?f139"/>
                <draw:equation draw:name="f141" draw:formula="?f137 * ?f140"/>
                <draw:equation draw:name="f142" draw:formula="?f124 + ?f141"/>
                <draw:equation draw:name="f143" draw:formula="?f134 * ?f140"/>
                <draw:equation draw:name="f144" draw:formula="?f125 + ?f143"/>
                <draw:equation draw:name="f145" draw:formula="if(?f79, ?f112, ?f126)"/>
                <draw:equation draw:name="f146" draw:formula="if(?f79, ?f114, ?f127)"/>
                <draw:equation draw:name="f147" draw:formula="if(?f79, ?f112, ?f128)"/>
                <draw:equation draw:name="f148" draw:formula="if(?f79, ?f114, ?f129)"/>
                <draw:equation draw:name="f149" draw:formula="if(?f79, ?f126, ?f142)"/>
                <draw:equation draw:name="f150" draw:formula="if(?f79, ?f127, ?f144)"/>
                <draw:equation draw:name="f151" draw:formula="if(?f79, ?f128, ?f142)"/>
                <draw:equation draw:name="f152" draw:formula="if(?f79, ?f129, ?f144)"/>
                <draw:equation draw:name="f153" draw:formula="?f0 + ?f32"/>
                <draw:equation draw:name="f154" draw:formula="?f0 + ?f1"/>
                <draw:equation draw:name="f155" draw:formula="?f154 * ?f11 / ?f0"/>
                <draw:equation draw:name="f156" draw:formula="0 - ?f155"/>
                <draw:equation draw:name="f157" draw:formula="cos(?f156)"/>
                <draw:equation draw:name="f158" draw:formula="0 - ?f157"/>
                <draw:equation draw:name="f159" draw:formula="?f158 * ?f8"/>
                <draw:equation draw:name="f160" draw:formula="sin(?f156)"/>
                <draw:equation draw:name="f161" draw:formula="0 - ?f160"/>
                <draw:equation draw:name="f162" draw:formula="?f161 * ?f14"/>
                <draw:equation draw:name="f163" draw:formula="sqrt(?f159 * ?f159 + ?f162 * ?f162 + 0 * 0)"/>
                <draw:equation draw:name="f164" draw:formula="?f8 * ?f14 / ?f163"/>
                <draw:equation draw:name="f165" draw:formula="?f161 * ?f164"/>
                <draw:equation draw:name="f166" draw:formula="?f9 - ?f165"/>
                <draw:equation draw:name="f167" draw:formula="?f158 * ?f164"/>
                <draw:equation draw:name="f168" draw:formula="?f14 - ?f167"/>
                <draw:equation draw:name="f169" draw:formula="?f166 - ?f8"/>
                <draw:equation draw:name="f170" draw:formula="?f168 - ?f14"/>
                <draw:equation draw:name="f171" draw:formula="?f166 + ?f8"/>
                <draw:equation draw:name="f172" draw:formula="?f168 + ?f14"/>
                <draw:equation draw:name="f173" draw:formula="?f153 + ?f1"/>
                <draw:equation draw:name="f174" draw:formula="?f173 * ?f11 / ?f0"/>
                <draw:equation draw:name="f175" draw:formula="0 - ?f174"/>
                <draw:equation draw:name="f176" draw:formula="cos(?f175)"/>
                <draw:equation draw:name="f177" draw:formula="0 - ?f176"/>
                <draw:equation draw:name="f178" draw:formula="?f177 * ?f8"/>
                <draw:equation draw:name="f179" draw:formula="sin(?f175)"/>
                <draw:equation draw:name="f180" draw:formula="0 - ?f179"/>
                <draw:equation draw:name="f181" draw:formula="?f180 * ?f14"/>
                <draw:equation draw:name="f182" draw:formula="sqrt(?f178 * ?f178 + ?f181 * ?f181 + 0 * 0)"/>
                <draw:equation draw:name="f183" draw:formula="?f8 * ?f14 / ?f182"/>
                <draw:equation draw:name="f184" draw:formula="?f180 * ?f183"/>
                <draw:equation draw:name="f185" draw:formula="?f166 + ?f184"/>
                <draw:equation draw:name="f186" draw:formula="?f177 * ?f183"/>
                <draw:equation draw:name="f187" draw:formula="?f168 + ?f186"/>
                <draw:equation draw:name="f188" draw:formula="if(?f32, ?f9, ?f169)"/>
                <draw:equation draw:name="f189" draw:formula="if(?f32, ?f14, ?f170)"/>
                <draw:equation draw:name="f190" draw:formula="if(?f32, ?f9, ?f171)"/>
                <draw:equation draw:name="f191" draw:formula="if(?f32, ?f14, ?f172)"/>
                <draw:equation draw:name="f192" draw:formula="if(?f32, ?f169, ?f185)"/>
                <draw:equation draw:name="f193" draw:formula="if(?f32, ?f170, ?f187)"/>
                <draw:equation draw:name="f194" draw:formula="if(?f32, ?f171, ?f185)"/>
                <draw:equation draw:name="f195" draw:formula="if(?f32, ?f172, ?f187)"/>
              </draw:enhanced-geometry>
            </draw:custom-shape>
          </table:table-cell>
          <table:table-cell office:value-type="string" table:style-name="ce33">
            <text:p>Total</text:p>
          </table:table-cell>
          <table:table-cell office:value-type="float" office:value="2658941.203772" table:style-name="ce34">
            <text:p>2 658 941</text:p>
          </table:table-cell>
          <table:table-cell office:value-type="float" office:value="2505710" table:style-name="ce35">
            <text:p>2 505 710</text:p>
          </table:table-cell>
          <table:table-cell office:value-type="float" office:value="2459779" table:style-name="ce35">
            <text:p>2 459 779</text:p>
          </table:table-cell>
          <table:table-cell office:value-type="float" office:value="2274435.2999999998" table:style-name="ce35">
            <text:p>2 274 435</text:p>
          </table:table-cell>
          <table:table-cell office:value-type="float" office:value="2330070.0294530001" table:style-name="ce35">
            <text:p>2 330 070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office:value-type="string" table:style-name="ce40">
            <text:p>自配飼料</text:p>
          </table:table-cell>
          <table:table-cell office:value-type="string" table:style-name="ce24">
            <text:p>豬</text:p>
          </table:table-cell>
          <table:table-cell office:value-type="string" table:style-name="ce25">
            <text:p>Hog</text:p>
          </table:table-cell>
          <table:table-cell office:value-type="float" office:value="2349767.2047720002" table:style-name="ce26">
            <text:p>2 349 767</text:p>
          </table:table-cell>
          <table:table-cell office:value-type="float" office:value="2153722" table:style-name="ce26">
            <text:p>2 153 722</text:p>
          </table:table-cell>
          <table:table-cell office:value-type="float" office:value="2113177" table:style-name="ce26">
            <text:p>2 113 177</text:p>
          </table:table-cell>
          <table:table-cell office:value-type="float" office:value="2009763.1" table:style-name="ce26">
            <text:p>2 009 763</text:p>
          </table:table-cell>
          <table:table-cell office:value-type="float" office:value="1945070.7159289999" table:style-name="ce26">
            <text:p>1 945 071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office:value-type="string" table:style-name="ce16">
            <text:p>Farm Pro-</text:p>
          </table:table-cell>
          <table:table-cell office:value-type="string" table:style-name="ce24">
            <text:p>家<text:span text:style-name="T1"><text:s text:c="2"/></text:span>禽</text:p>
          </table:table-cell>
          <table:table-cell office:value-type="string" table:style-name="ce25">
            <text:p>Poultry</text:p>
          </table:table-cell>
          <table:table-cell office:value-type="float" office:value="177949.4" table:style-name="ce26">
            <text:p><text:s/>177 949</text:p>
          </table:table-cell>
          <table:table-cell office:value-type="float" office:value="224975" table:style-name="ce26">
            <text:p><text:s/>224 975</text:p>
          </table:table-cell>
          <table:table-cell office:value-type="float" office:value="236522" table:style-name="ce26">
            <text:p><text:s/>236 522</text:p>
          </table:table-cell>
          <table:table-cell office:value-type="float" office:value="167703" table:style-name="ce26">
            <text:p><text:s/>167 703</text:p>
          </table:table-cell>
          <table:table-cell office:value-type="float" office:value="299864.31752400001" table:style-name="ce26">
            <text:p><text:s/>299 864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office:value-type="string" table:style-name="ce16">
            <text:p>cessed Feed</text:p>
          </table:table-cell>
          <table:table-cell office:value-type="string" table:style-name="ce24">
            <text:p>牛</text:p>
          </table:table-cell>
          <table:table-cell office:value-type="string" table:style-name="ce25">
            <text:p>Cattle</text:p>
          </table:table-cell>
          <table:table-cell office:value-type="float" office:value="74798.914999999994" table:style-name="ce26">
            <text:p><text:s/>74 799</text:p>
          </table:table-cell>
          <table:table-cell office:value-type="float" office:value="70192" table:style-name="ce26">
            <text:p><text:s/>70 192</text:p>
          </table:table-cell>
          <table:table-cell office:value-type="float" office:value="55602" table:style-name="ce26">
            <text:p><text:s/>55 602</text:p>
          </table:table-cell>
          <table:table-cell office:value-type="float" office:value="45038.6" table:style-name="ce26">
            <text:p><text:s/>45 039</text:p>
          </table:table-cell>
          <table:table-cell office:value-type="float" office:value="35764.345000000001" table:style-name="ce26">
            <text:p><text:s/>35 764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table:style-name="ce16"/>
          <table:table-cell office:value-type="string" table:style-name="ce24">
            <text:p>水<text:span text:style-name="T1"><text:s text:c="2"/></text:span>產</text:p>
          </table:table-cell>
          <table:table-cell office:value-type="string" table:style-name="ce25">
            <text:p>Fishery</text:p>
          </table:table-cell>
          <table:table-cell office:value-type="float" office:value="35822.199999999997" table:style-name="ce26">
            <text:p><text:s/>35 822</text:p>
          </table:table-cell>
          <table:table-cell office:value-type="float" office:value="39876" table:style-name="ce26">
            <text:p><text:s/>39 876</text:p>
          </table:table-cell>
          <table:table-cell office:value-type="float" office:value="38185" table:style-name="ce26">
            <text:p><text:s/>38 185</text:p>
          </table:table-cell>
          <table:table-cell office:value-type="float" office:value="38556.300000000003" table:style-name="ce26">
            <text:p><text:s/>38 556</text:p>
          </table:table-cell>
          <table:table-cell office:value-type="float" office:value="35426.769999999997" table:style-name="ce26">
            <text:p><text:s/>35 427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table:style-name="ce41">
            <draw:custom-shape svg:x="0.625in" svg:y="0.16667in" svg:width="0.01042in" svg:height="0in" draw:z-index="4" draw:id="id3" draw:style-name="a3" draw:name="Freeform 2">
              <svg:title/>
              <svg:desc/>
              <draw:enhanced-geometry xmlns:dr3d="urn:oasis:names:tc:opendocument:xmlns:dr3d:1.0" draw:type="non-primitive" svg:viewBox="0 0 16384 16384" draw:enhanced-path="M 0 0 L 0 8192 16384 16384 N" draw:text-areas="?f14 ?f16 ?f15 ?f17" draw:glue-points="?f11 ?f12 ?f11 ?f12 ?f13 ?f12" draw:glue-point-leaving-directions="-90, -90, -9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384"/>
                <draw:equation draw:name="f7" draw:formula="?f4 / 16384"/>
                <draw:equation draw:name="f8" draw:formula="0 * ?f5 / 16384"/>
                <draw:equation draw:name="f9" draw:formula="0 * ?f4 / 16384"/>
                <draw:equation draw:name="f10" draw:formula="157 * ?f5 / 16384"/>
                <draw:equation draw:name="f11" draw:formula="?f8 / ?f6"/>
                <draw:equation draw:name="f12" draw:formula="?f9 / ?f7"/>
                <draw:equation draw:name="f13" draw:formula="?f10 / ?f6"/>
                <draw:equation draw:name="f14" draw:formula="0 / ?f6"/>
                <draw:equation draw:name="f15" draw:formula="?f1 / ?f6"/>
                <draw:equation draw:name="f16" draw:formula="0 / ?f7"/>
                <draw:equation draw:name="f17" draw:formula="?f3 / ?f7"/>
              </draw:enhanced-geometry>
            </draw:custom-shape>
          </table:table-cell>
          <table:table-cell office:value-type="string" table:style-name="ce42">
            <text:p>其<text:span text:style-name="T1"><text:s text:c="2"/></text:span>他</text:p>
          </table:table-cell>
          <table:table-cell office:value-type="string" table:style-name="ce17">
            <text:p>Others</text:p>
          </table:table-cell>
          <table:table-cell office:value-type="float" office:value="20603.484" table:style-name="ce26">
            <text:p><text:s/>20 603</text:p>
          </table:table-cell>
          <table:table-cell office:value-type="float" office:value="16945" table:style-name="ce26">
            <text:p><text:s/>16 945</text:p>
          </table:table-cell>
          <table:table-cell office:value-type="float" office:value="16293" table:style-name="ce26">
            <text:p><text:s/>16 293</text:p>
          </table:table-cell>
          <table:table-cell office:value-type="float" office:value="13374.3" table:style-name="ce26">
            <text:p><text:s/>13 374</text:p>
          </table:table-cell>
          <table:table-cell office:value-type="float" office:value="13943.880999999999" table:style-name="ce26">
            <text:p><text:s/>13 944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5">
          <table:table-cell office:value-type="string" table:style-name="ce43">
            <text:p>配合飼料工廠數<text:span text:style-name="T1"><text:s/>Feed Factory</text:span></text:p>
          </table:table-cell>
          <table:table-cell table:style-name="ce44"/>
          <table:table-cell table:style-name="ce45"/>
          <table:table-cell office:value-type="float" office:value="108" table:style-name="ce46">
            <text:p><text:s text:c="2"/>108</text:p>
          </table:table-cell>
          <table:table-cell office:value-type="float" office:value="113" table:style-name="ce46">
            <text:p><text:s text:c="2"/>113</text:p>
          </table:table-cell>
          <table:table-cell office:value-type="float" office:value="118" table:style-name="ce46">
            <text:p><text:s text:c="2"/>118</text:p>
          </table:table-cell>
          <table:table-cell office:value-type="float" office:value="113" table:style-name="ce46">
            <text:p><text:s text:c="2"/>113</text:p>
          </table:table-cell>
          <table:table-cell office:value-type="float" office:value="107" table:style-name="ce46">
            <text:p><text:s text:c="2"/>107</text:p>
          </table:table-cell>
          <table:table-cell table:number-columns-repeated="10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7">
          <table:table-cell office:value-type="string" table:style-name="ce1">
            <text:p><text:s text:c="2"/><text:span text:style-name="T4">資料來源：農業部畜牧司。</text:span></text:p>
          </table:table-cell>
          <table:table-cell table:number-columns-repeated="7" table:style-name="ce1"/>
          <table:table-cell table:number-columns-repeated="10" table:style-name="ce49"/>
          <table:table-cell table:number-columns-spanned="2" table:number-rows-spanned="1" table:style-name="ce57"/>
          <table:covered-table-cell/>
          <table:table-cell table:number-columns-repeated="16364" table:style-name="ce49"/>
        </table:table-row>
        <table:table-row table:style-name="ro7">
          <table:table-cell office:value-type="string" table:style-name="ce1">
            <text:p><text:s text:c="3"/>Source<text:span text:style-name="T4">：</text:span>Department of Animal Industry, MOA.</text:p>
          </table:table-cell>
          <table:table-cell table:number-columns-repeated="17" table:style-name="ce1"/>
          <table:table-cell table:number-columns-spanned="2" table:number-rows-spanned="1" table:style-name="ce53"/>
          <table:covered-table-cell/>
          <table:table-cell table:number-columns-repeated="16364" table:style-name="ce1"/>
        </table:table-row>
        <table:table-row table:style-name="ro7">
          <table:table-cell table:number-columns-repeated="16384" table:style-name="ce1"/>
        </table:table-row>
        <table:table-row table:number-rows-repeated="1048520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49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text-style style:name="N49P1"/>
    <number:text-style style:name="N49">
      <number:text>-</number:text>
      <style:map style:condition="value()&gt;0" style:apply-style-name="N49P0"/>
      <style:map style:condition="value()&lt;0" style:apply-style-name="N49P1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4._37197__21512__39164__26009__20379__32102__37327_" style:display-name="一般_4.配合飼料供給量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2080__27083_90" style:display-name="一般_結構90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6-16T06:55:29Z</meta:creation-date>
    <dc:date>2026-06-29T10:10:17Z</dc:date>
  </office:meta>
</office:document-meta>
</file>