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楷書體W5" svg:font-family="華康楷書體W5"/>
    <style:font-face style:name="微軟正黑體" svg:font-family="微軟正黑體"/>
  </office:font-face-decls>
  <office:automatic-styles>
    <style:style style:name="ce1" style:family="table-cell" style:parent-style-name="_19968__33324__01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01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3" style:family="table-cell" style:parent-style-name="_19968__33324__010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" style:family="table-cell" style:parent-style-name="_19968__33324__010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" style:family="table-cell" style:parent-style-name="_19968__33324__010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" style:family="table-cell" style:parent-style-name="_19968__33324___37327__20540_90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7" style:family="table-cell" style:parent-style-name="_19968__33324___37327__20540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8" style:family="table-cell" style:parent-style-name="_19968__33324___37327__20540_90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_19968__33324___37327__20540_90" style:data-style-name="N48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0" style:family="table-cell" style:parent-style-name="_19968__33324___37327__20540_90" style:data-style-name="N35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1" style:family="table-cell" style:parent-style-name="_19968__33324___37327__20540_90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2" style:family="table-cell" style:parent-style-name="_19968__33324___37327__20540_90" style:data-style-name="N48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3" style:family="table-cell" style:parent-style-name="_19968__33324___37327__20540_90" style:data-style-name="N35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4" style:family="table-cell" style:parent-style-name="_19968__33324___37327__20540_90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_19968__33324___37327__20540_9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_19968__33324___37327__20540_90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7" style:family="table-cell" style:parent-style-name="_19968__33324___37327__20540_90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_19968__33324___37327__20540_90" style:data-style-name="N3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_19968__33324___37327__20540_90" style:data-style-name="N3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_19968__33324___37327__20540_90" style:data-style-name="N3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_19968__33324___37327__20540_90" style:data-style-name="N49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2" style:family="table-cell" style:parent-style-name="_19968__33324___37327__20540_90" style:data-style-name="N3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24" style:family="table-cell" style:parent-style-name="_19968__33324___37327__20540_90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5" style:family="table-cell" style:parent-style-name="_19968__33324___37327__20540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6" style:family="table-cell" style:parent-style-name="_19968__33324___37327__20540_90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7" style:family="table-cell" style:parent-style-name="_19968__33324___37327__20540_90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8" style:family="table-cell" style:parent-style-name="_19968__33324___37327__20540_90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9" style:family="table-cell" style:parent-style-name="_19968__33324___37327__20540_90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0" style:family="table-cell" style:parent-style-name="_19968__33324___37327__20540_90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1" style:family="table-cell" style:parent-style-name="_19968__33324___37327__20540_90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2" style:family="table-cell" style:parent-style-name="_19968__33324___37327__20540_90" style:data-style-name="N48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3" style:family="table-cell" style:parent-style-name="_19968__33324___37327__20540_90" style:data-style-name="N35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4" style:family="table-cell" style:parent-style-name="_19968__33324___37327__20540_90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5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6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7" style:family="table-cell" style:parent-style-name="_19968__33324___37327__20540_90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8" style:family="table-cell" style:parent-style-name="_19968__33324___37327__20540_90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9" style:family="table-cell" style:parent-style-name="_19968__33324___37327__20540_90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0" style:family="table-cell" style:parent-style-name="_19968__33324___37327__20540_90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1" style:family="table-cell" style:parent-style-name="_19968__33324___37327__20540_90" style:data-style-name="N48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2" style:family="table-cell" style:parent-style-name="_19968__33324___37327__20540_90" style:data-style-name="N35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3" style:family="table-cell" style:parent-style-name="_19968__33324___37327__20540_90" style:data-style-name="N48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4" style:family="table-cell" style:parent-style-name="_19968__33324___37327__20540_90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45" style:family="table-cell" style:parent-style-name="_19968__33324___37327__20540_90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6" style:family="table-cell" style:parent-style-name="_19968__33324___37327__20540_90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7" style:family="table-cell" style:parent-style-name="_19968__33324___37327__20540_90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48" style:family="table-cell" style:parent-style-name="_19968__33324___37327__20540_90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49" style:family="table-cell" style:parent-style-name="_19968__33324___37327__20540_90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0" style:family="table-cell" style:parent-style-name="_19968__33324___37327__20540_90" style:data-style-name="N48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1" style:family="table-cell" style:parent-style-name="_19968__33324___37327__20540_90" style:data-style-name="N35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2" style:family="table-cell" style:parent-style-name="_19968__33324___37327__20540_90" style:data-style-name="N48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3" style:family="table-cell" style:parent-style-name="_19968__33324___37327__20540_90" style:data-style-name="N4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4" style:family="table-cell" style:parent-style-name="_19968__33324___37327__20540_90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5" style:family="table-cell" style:parent-style-name="_19968__33324___37327__20540_90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6" style:family="table-cell" style:parent-style-name="_19968__33324___37327__20540_90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7" style:family="table-cell" style:parent-style-name="_19968__33324___37327__20540_90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8" style:family="table-cell" style:parent-style-name="_19968__33324___37327__20540_90" style:data-style-name="N48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9" style:family="table-cell" style:parent-style-name="_19968__33324___37327__20540_90" style:data-style-name="N35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0" style:family="table-cell" style:parent-style-name="_19968__33324___37327__20540_90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1" style:family="table-cell" style:parent-style-name="_19968__33324___37327__20540_90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2" style:family="table-cell" style:parent-style-name="_19968__33324___37327__20540_90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3" style:family="table-cell" style:parent-style-name="_19968__33324___37327__20540_90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4" style:family="table-cell" style:parent-style-name="_19968__33324___37327__20540_90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5" style:family="table-cell" style:parent-style-name="_19968__33324___37327__20540_90" style:data-style-name="N48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6" style:family="table-cell" style:parent-style-name="_19968__33324___37327__20540_90" style:data-style-name="N35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7" style:family="table-cell" style:parent-style-name="_19968__33324___37327__20540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8" style:family="table-cell" style:parent-style-name="_19968__33324___37327__20540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69" style:family="table-cell" style:parent-style-name="_19968__33324___37327__20540_90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70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71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72" style:family="table-cell" style:parent-style-name="_19968__33324___37327__20540_90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73" style:family="table-cell" style:parent-style-name="_19968__33324___37327__20540_90" style:data-style-name="N35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74" style:family="table-cell" style:parent-style-name="_19968__33324___37327__20540_90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75" style:family="table-cell" style:parent-style-name="_19968__33324___37327__20540_90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76" style:family="table-cell" style:parent-style-name="_19968__33324___37327__20540_90" style:data-style-name="N35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77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78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79" style:family="table-cell" style:parent-style-name="_19968__33324___37327__20540_90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80" style:family="table-cell" style:parent-style-name="_19968__33324___37327__20540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81" style:family="table-cell" style:parent-style-name="_19968__33324___37327__20540_90" style:data-style-name="N5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82" style:family="table-cell" style:parent-style-name="_19968__33324___37327__20540_90" style:data-style-name="N2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83" style:family="table-cell" style:parent-style-name="_19968__33324___37327__20540_90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/>
    </style:style>
    <style:style style:name="ce84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5" style:family="table-cell" style:parent-style-name="_19968__33324___37327__20540_90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6" style:family="table-cell" style:parent-style-name="_19968__33324___37327__20540_90" style:data-style-name="N5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7" style:family="table-cell" style:parent-style-name="_19968__33324___37327__20540_90" style:data-style-name="N2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8" style:family="table-cell" style:parent-style-name="_19968__33324___37327__20540_90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89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0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1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92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3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4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5" style:family="table-cell" style:parent-style-name="_19968__33324___37327__20540_90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96" style:family="table-cell" style:parent-style-name="_19968__33324___37327__20540_90" style:data-style-name="N5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7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8" style:family="table-cell" style:parent-style-name="_19968__33324___37327__20540_90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9" style:family="table-cell" style:parent-style-name="_19968__33324___37327__20540_90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0" style:family="table-cell" style:parent-style-name="_19968__33324___37327__20540_90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1" style:family="table-cell" style:parent-style-name="_19968__33324___37327__20540_90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2" style:family="table-cell" style:parent-style-name="_19968__33324___37327__20540_90" style:data-style-name="N5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3" style:family="table-cell" style:parent-style-name="_19968__33324___37327__20540_90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4" style:family="table-cell" style:parent-style-name="_19968__33324___32080__27083_90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5" style:family="table-cell" style:parent-style-name="_19968__33324___37327__20540_90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06" style:family="table-cell" style:parent-style-name="_19968__33324___37327__20540_90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7" style:family="table-cell" style:parent-style-name="_19968__33324___37327__20540_90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08" style:family="table-cell" style:parent-style-name="_19968__33324__26e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9" style:family="table-cell" style:parent-style-name="_19968__33324___37327__20540_90" style:data-style-name="N48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10" style:family="table-cell" style:parent-style-name="_19968__33324___37327__20540_90" style:data-style-name="N35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11" style:family="table-cell" style:parent-style-name="_19968__33324___32080__27083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2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3" style:family="table-cell" style:parent-style-name="_19968__33324___37327__20540_90" style:data-style-name="N48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14" style:family="table-cell" style:parent-style-name="_19968__33324___37327__20540_90" style:data-style-name="N35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15" style:family="table-cell" style:parent-style-name="_19968__33324__010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116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7" style:family="table-cell" style:parent-style-name="_19968__33324___37327__20540_90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8" style:family="table-cell" style:parent-style-name="_19968__33324___37327__20540_90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9" style:family="table-cell" style:parent-style-name="_19968__33324___37327__20540_90" style:data-style-name="N49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0" style:family="table-cell" style:parent-style-name="_19968__33324___37327__20540_90" style:data-style-name="N35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1" style:family="table-cell" style:parent-style-name="_19968__33324___37327__20540_90" style:data-style-name="N51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2" style:family="table-cell" style:parent-style-name="_19968__33324___37327__20540_90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3" style:family="table-cell" style:parent-style-name="_19968__33324___37327__20540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24" style:family="table-cell" style:parent-style-name="_19968__33324___37327__20540_90" style:data-style-name="N48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5" style:family="table-cell" style:parent-style-name="_19968__33324___37327__20540_90" style:data-style-name="N35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6" style:family="table-cell" style:parent-style-name="_19968__33324___32080__27083_90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7" style:family="table-cell" style:parent-style-name="_19968__33324___32080__27083_90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28" style:family="table-cell" style:parent-style-name="_19968__33324___32080__27083_90" style:data-style-name="N0">
      <style:table-cell-properties fo:border-top="thin solid #000000" fo:border-bottom="none" fo:border-left="none" fo:border-right="none" style:vertical-align="top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29" style:family="table-cell" style:parent-style-name="_19968__33324__26e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0" style:family="table-cell" style:parent-style-name="_19968__33324___37327__20540_90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1" style:family="table-cell" style:parent-style-name="_19968__33324___37327__20540_90" style:data-style-name="N35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32" style:family="table-cell" style:parent-style-name="_19968__33324___37327__20540_90" style:data-style-name="N35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133" style:family="table-cell" style:parent-style-name="_19968__33324___37327__20540_90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4" style:family="table-cell" style:parent-style-name="_19968__33324___37327__20540_90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35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36" style:family="table-cell" style:parent-style-name="_19968__33324___37327__20540_90" style:data-style-name="N33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7" style:family="table-cell" style:parent-style-name="_19968__33324___37327__20540_90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8" style:family="table-cell" style:parent-style-name="_19968__33324___37327__20540_90" style:data-style-name="N35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9" style:family="table-cell" style:parent-style-name="_19968__33324___37327__20540_9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140" style:family="table-cell" style:parent-style-name="_19968__33324___37327__20540_90" style:data-style-name="N3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141" style:family="table-cell" style:parent-style-name="_19968__33324___37327__20540_90" style:data-style-name="N52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2" style:family="table-cell" style:parent-style-name="_19968__33324__283" style:data-style-name="N53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3" style:family="table-cell" style:parent-style-name="_19968__33324__283" style:data-style-name="N5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4" style:family="table-cell" style:parent-style-name="_19968__33324___37327__20540_90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5" style:family="table-cell" style:parent-style-name="_19968__33324___37327__20540_90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6" style:family="table-cell" style:parent-style-name="_19968__33324___32080__27083_90" style:data-style-name="N51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7" style:family="table-cell" style:parent-style-name="_19968__33324__26e" style:data-style-name="N51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8" style:family="table-cell" style:parent-style-name="_19968__33324___37327__20540_90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9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0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1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2" style:family="table-cell" style:parent-style-name="_19968__33324___37327__20540_90" style:data-style-name="N3">
      <style:table-cell-properties fo:border-top="none" fo:border-bottom="none" fo:border-left="none" fo:border-right="thin solid #000000" style:vertical-align="automatic" fo:background-color="transparent" style:cell-protect="non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153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4" style:family="table-cell" style:parent-style-name="_19968__33324___37327__20540_90" style:data-style-name="N2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5" style:family="table-cell" style:parent-style-name="_19968__33324___32080__27083_90" style:data-style-name="N51">
      <style:table-cell-properties fo:border-top="thin solid #000000" fo:border-bottom="none" fo:border-left="none" fo:border-right="none"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6" style:family="table-cell" style:parent-style-name="_19968__33324__01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7" style:family="table-cell" style:parent-style-name="_19968__33324___37327__20540_9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58" style:family="table-cell" style:parent-style-name="_19968__33324___37327__20540_9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59" style:family="table-cell" style:parent-style-name="_19968__33324___37327__20540_9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60" style:family="table-cell" style:parent-style-name="_19968__33324___37327__20540_90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1" style:family="table-cell" style:parent-style-name="_19968__33324___37327__20540_90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2" style:family="table-cell" style:parent-style-name="_19968__33324___37327__20540_90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3" style:family="table-cell" style:parent-style-name="_19968__33324___37327__20540_90" style:data-style-name="N49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4" style:family="table-cell" style:parent-style-name="_19968__33324___37327__20540_90" style:data-style-name="N49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5" style:family="table-cell" style:parent-style-name="_19968__33324___37327__20540_90" style:data-style-name="N49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6" style:family="table-cell" style:parent-style-name="_19968__33324___37327__20540_90" style:data-style-name="N49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7" style:family="table-cell" style:parent-style-name="_19968__33324___37327__20540_90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168" style:family="table-cell" style:parent-style-name="_19968__33324___37327__20540_90" style:data-style-name="N0">
      <style:table-cell-properties fo:border-top="thin solid #000000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9" style:family="table-cell" style:parent-style-name="_19968__33324___37327__20540_90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0" style:family="table-cell" style:parent-style-name="_19968__33324___37327__20540_90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1" style:family="table-cell" style:parent-style-name="_19968__33324___37327__20540_90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72" style:family="table-cell" style:parent-style-name="_19968__33324___37327__20540_90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3" style:family="table-cell" style:parent-style-name="_19968__33324___37327__20540_90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4" style:family="table-cell" style:parent-style-name="_19968__33324___37327__20540_90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5" style:family="table-cell" style:parent-style-name="_19968__33324___37327__20540_90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76" style:family="table-cell" style:parent-style-name="_19968__33324___37327__20540_90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77" style:family="table-cell" style:parent-style-name="_19968__33324___37327__20540_90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78" style:family="table-cell" style:parent-style-name="_19968__33324___37327__20540_9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79" style:family="table-cell" style:parent-style-name="_19968__33324___37327__20540_90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80" style:family="table-cell" style:parent-style-name="_19968__33324___37327__20540_90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81" style:family="table-cell" style:parent-style-name="_19968__33324___37327__20540_90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82" style:family="table-cell" style:parent-style-name="_19968__33324___37327__20540_90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83" style:family="table-cell" style:parent-style-name="_19968__33324___37327__20540_90" style:data-style-name="N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84" style:family="table-cell" style:parent-style-name="_19968__33324___37327__20540_90" style:data-style-name="N0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85" style:family="table-cell" style:parent-style-name="_19968__33324___37327__20540_90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86" style:family="table-cell" style:parent-style-name="_19968__33324___37327__20540_90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7" style:family="table-cell" style:parent-style-name="_19968__33324___37327__20540_90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8" style:family="table-cell" style:parent-style-name="_19968__33324___37327__20540_90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9" style:family="table-cell" style:parent-style-name="_19968__33324___37327__20540_90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0" style:family="table-cell" style:parent-style-name="_19968__33324___37327__20540_90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1" style:family="table-cell" style:parent-style-name="_19968__33324___37327__20540_90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2" style:family="table-cell" style:parent-style-name="_19968__33324___37327__20540_90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3" style:family="table-cell" style:parent-style-name="_19968__33324___37327__20540_90" style:data-style-name="N0">
      <style:table-cell-properties fo:border-top="none" fo:border-bottom="thin solid #000000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94" style:family="table-cell" style:parent-style-name="_19968__33324___37327__20540_90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195" style:family="table-cell" style:parent-style-name="_19968__33324___37327__20540_90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196" style:family="table-cell" style:parent-style-name="_19968__33324___37327__20540_90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97" style:family="table-cell" style:parent-style-name="_19968__33324___37327__20540_90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98" style:family="table-cell" style:parent-style-name="_19968__33324___37327__20540_90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9" style:family="table-cell" style:parent-style-name="_19968__33324___37327__20540_90" style:data-style-name="N0">
      <style:table-cell-properties style:vertical-align="middle" fo:background-color="transparent" style:cell-protect="none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0" style:family="table-cell" style:parent-style-name="_19968__33324___37327__20540_90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1" style:family="table-cell" style:parent-style-name="_19968__33324___37327__20540_90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2" style:family="table-cell" style:parent-style-name="_19968__33324___37327__20540_90" style:data-style-name="N54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3" style:family="table-cell" style:parent-style-name="_19968__33324___37327__20540_90" style:data-style-name="N55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4" style:family="table-cell" style:parent-style-name="_19968__33324___37327__20540_90" style:data-style-name="N3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5" style:family="table-cell" style:parent-style-name="_19968__33324___37327__20540_90" style:data-style-name="N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6" style:family="table-cell" style:parent-style-name="_19968__33324___37327__20540_90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207" style:family="table-cell" style:parent-style-name="_19968__33324___37327__20540_90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8" style:family="table-cell" style:parent-style-name="_19968__33324___37327__20540_90" style:data-style-name="N2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9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0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1" style:family="table-cell" style:parent-style-name="_19968__33324___37327__20540_90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12" style:family="table-cell" style:parent-style-name="_19968__33324___37327__20540_90" style:data-style-name="N0">
      <style:table-cell-properties fo:border-top="none" fo:border-bottom="none" fo:border-left="thin solid #000000" fo:border-right="none" style:vertical-align="top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213" style:family="table-cell" style:parent-style-name="_19968__33324___37327__20540_90" style:data-style-name="N0">
      <style:table-cell-properties style:vertical-align="top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214" style:family="table-cell" style:parent-style-name="_19968__33324___37327__20540_90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15" style:family="table-cell" style:parent-style-name="_19968__33324___37327__20540_90" style:data-style-name="N55">
      <style:table-cell-properties fo:border-top="none" fo:border-bottom="thin solid #000000" fo:border-left="none" fo:border-right="none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16" style:family="table-cell" style:parent-style-name="_19968__33324___37327__20540_90" style:data-style-name="N3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17" style:family="table-cell" style:parent-style-name="_19968__33324___37327__20540_90" style:data-style-name="N3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18" style:family="table-cell" style:parent-style-name="_19968__33324___37327__20540_90" style:data-style-name="N2">
      <style:table-cell-properties fo:border-top="none" fo:border-bottom="thin solid #000000" fo:border-left="none" fo:border-right="none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19" style:family="table-cell" style:parent-style-name="_19968__33324___37327__20540_90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20" style:family="table-cell" style:parent-style-name="_19968__33324___37327__20540_90" style:data-style-name="N0">
      <style:table-cell-properties fo:border-top="none" fo:border-bottom="thin solid #000000" fo:border-left="thin solid #000000" fo:border-right="none" style:vertical-align="top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221" style:family="table-cell" style:parent-style-name="_19968__33324___37327__20540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22" style:family="table-cell" style:parent-style-name="Default" style:data-style-name="N0">
      <style:table-cell-properties style:vertical-align="automatic"/>
    </style:style>
    <style:style style:name="ce223" style:family="table-cell" style:parent-style-name="_19968__33324___37327__20540_90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24" style:family="table-cell" style:parent-style-name="Default" style:data-style-name="N0">
      <style:table-cell-properties fo:border-top="thin solid #000000" fo:border-bottom="none" fo:border-left="none" fo:border-right="none" style:vertical-align="automatic"/>
    </style:style>
    <style:style style:name="ce225" style:family="table-cell" style:parent-style-name="_19968__33324___37327__20540_90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26" style:family="table-cell" style:parent-style-name="_19968__33324___32080__27083_90" style:data-style-name="N51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27" style:family="table-cell" style:parent-style-name="_19968__33324___32080__27083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228" style:family="table-cell" style:parent-style-name="_19968__33324__26e" style:data-style-name="N51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9" style:family="table-cell" style:parent-style-name="_19968__33324___37327__20540_90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0" style:family="table-cell" style:parent-style-name="_19968__33324___37327__20540_90" style:data-style-name="N3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1" style:family="table-cell" style:parent-style-name="_19968__33324___37327__20540_90" style:data-style-name="N3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2" style:family="table-cell" style:parent-style-name="_19968__33324___37327__20540_90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3" style:family="table-cell" style:parent-style-name="_19968__33324___37327__20540_90" style:data-style-name="N49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4" style:family="table-cell" style:parent-style-name="_19968__33324___37327__20540_90" style:data-style-name="N49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1" style:family="text" style:parent-style-name="Default">
      <style:text-properties fo:color="#000000" style:text-line-through-style="none" style:font-name="華康楷書體W5" style:font-name-asian="華康楷書體W5" style:font-name-complex="華康楷書體W5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2" style:family="text" style:parent-style-name="Default">
      <style:text-properties fo:color="#000000" style:text-line-through-style="none" style:font-name="微軟正黑體" style:font-name-asian="微軟正黑體" style:font-name-complex="微軟正黑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13" style:family="text" style:parent-style-name="Default">
      <style:text-properties fo:color="#000000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4" style:family="text" style:parent-style-name="Default">
      <style:text-properties fo:color="#000000" style:text-line-through-style="none" style:font-name="Times New Roman" style:font-name-asian="Times New Roman" style:font-name-complex="Times New Roman" fo:font-size="2pt" style:font-size-asian="2pt" style:font-size-complex="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5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6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264583333333333cm"/>
    </style:style>
    <style:style style:name="co2" style:family="table-column">
      <style:table-column-properties fo:break-before="auto" style:column-width="0.343958333333333cm"/>
    </style:style>
    <style:style style:name="co3" style:family="table-column">
      <style:table-column-properties fo:break-before="auto" style:column-width="2.460625cm"/>
    </style:style>
    <style:style style:name="co4" style:family="table-column">
      <style:table-column-properties fo:break-before="auto" style:column-width="0.238125cm"/>
    </style:style>
    <style:style style:name="co5" style:family="table-column">
      <style:table-column-properties fo:break-before="auto" style:column-width="1.190625cm"/>
    </style:style>
    <style:style style:name="co6" style:family="table-column">
      <style:table-column-properties fo:break-before="auto" style:column-width="1.45520833333333cm"/>
    </style:style>
    <style:style style:name="co7" style:family="table-column">
      <style:table-column-properties fo:break-before="auto" style:column-width="1.37583333333333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1.27cm"/>
    </style:style>
    <style:style style:name="co10" style:family="table-column">
      <style:table-column-properties fo:break-before="auto" style:column-width="1.29645833333333cm"/>
    </style:style>
    <style:style style:name="co11" style:family="table-column">
      <style:table-column-properties fo:break-before="auto" style:column-width="3.413125cm"/>
    </style:style>
    <style:style style:name="co12" style:family="table-column">
      <style:table-column-properties fo:break-before="auto" style:column-width="1.5875cm"/>
    </style:style>
    <style:style style:name="co13" style:family="table-column">
      <style:table-column-properties fo:break-before="auto" style:column-width="1.42875cm"/>
    </style:style>
    <style:style style:name="co14" style:family="table-column">
      <style:table-column-properties fo:break-before="auto" style:column-width="1.508125cm"/>
    </style:style>
    <style:style style:name="co15" style:family="table-column">
      <style:table-column-properties fo:break-before="auto" style:column-width="1.95791666666667cm"/>
    </style:style>
    <style:style style:name="co16" style:family="table-column">
      <style:table-column-properties fo:break-before="auto" style:column-width="1.031875cm"/>
    </style:style>
    <style:style style:name="co17" style:family="table-column">
      <style:table-column-properties fo:break-before="auto" style:column-width="3.571875cm"/>
    </style:style>
    <style:style style:name="co18" style:family="table-column">
      <style:table-column-properties fo:break-before="auto" style:column-width="1.48166666666667cm"/>
    </style:style>
    <style:style style:name="co19" style:family="table-column">
      <style:table-column-properties fo:break-before="auto" style:column-width="1.40229166666667cm"/>
    </style:style>
    <style:style style:name="co20" style:family="table-column">
      <style:table-column-properties fo:break-before="auto" style:column-width="1.85208333333333cm"/>
    </style:style>
    <style:style style:name="co21" style:family="table-column">
      <style:table-column-properties fo:break-before="auto" style:column-width="0.291041666666667cm"/>
    </style:style>
    <style:style style:name="co22" style:family="table-column">
      <style:table-column-properties fo:break-before="auto" style:column-width="0.211666666666667cm"/>
    </style:style>
    <style:style style:name="co23" style:family="table-column">
      <style:table-column-properties fo:break-before="auto" style:column-width="0.449791666666667cm"/>
    </style:style>
    <style:style style:name="co24" style:family="table-column">
      <style:table-column-properties fo:break-before="auto" style:column-width="0.3175cm"/>
    </style:style>
    <style:style style:name="co25" style:family="table-column">
      <style:table-column-properties fo:break-before="auto" style:column-width="2.35479166666667cm"/>
    </style:style>
    <style:style style:name="co26" style:family="table-column">
      <style:table-column-properties fo:break-before="auto" style:column-width="1.21708333333333cm"/>
    </style:style>
    <style:style style:name="co27" style:family="table-column">
      <style:table-column-properties fo:break-before="auto" style:column-width="1.79916666666667cm"/>
    </style:style>
    <style:style style:name="co28" style:family="table-column">
      <style:table-column-properties fo:break-before="auto" style:column-width="1.825625cm"/>
    </style:style>
    <style:style style:name="co29" style:family="table-column">
      <style:table-column-properties fo:break-before="auto" style:column-width="1.11125cm"/>
    </style:style>
    <style:style style:name="co30" style:family="table-column">
      <style:table-column-properties fo:break-before="auto" style:column-width="3.94229166666667cm"/>
    </style:style>
    <style:style style:name="co31" style:family="table-column">
      <style:table-column-properties fo:break-before="auto" style:column-width="0.370416666666667cm"/>
    </style:style>
    <style:style style:name="co32" style:family="table-column">
      <style:table-column-properties fo:break-before="auto" style:column-width="0.47625cm"/>
    </style:style>
    <style:style style:name="co33" style:family="table-column">
      <style:table-column-properties fo:break-before="auto" style:column-width="1.74625cm"/>
    </style:style>
    <style:style style:name="co34" style:family="table-column">
      <style:table-column-properties fo:break-before="auto" style:column-width="2.143125cm"/>
    </style:style>
    <style:style style:name="co35" style:family="table-column">
      <style:table-column-properties fo:break-before="auto" style:column-width="2.09020833333333cm"/>
    </style:style>
    <style:style style:name="co36" style:family="table-column">
      <style:table-column-properties fo:break-before="auto" style:column-width="2.2225cm"/>
    </style:style>
    <style:style style:name="co37" style:family="table-column">
      <style:table-column-properties fo:break-before="auto" style:column-width="3.81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0.9pt" style:use-optimal-row-height="false" fo:break-before="auto"/>
    </style:style>
    <style:style style:name="ro5" style:family="table-row">
      <style:table-row-properties style:row-height="4.5pt" style:use-optimal-row-height="false" fo:break-before="auto"/>
    </style:style>
    <style:style style:name="ro6" style:family="table-row">
      <style:table-row-properties style:row-height="14.25pt" style:use-optimal-row-height="false" fo:break-before="auto"/>
    </style:style>
    <style:style style:name="ro7" style:family="table-row">
      <style:table-row-properties style:row-height="11.25pt" style:use-optimal-row-height="true" fo:break-before="auto"/>
    </style:style>
    <style:style style:name="ro8" style:family="table-row">
      <style:table-row-properties style:row-height="9pt" style:use-optimal-row-height="false" fo:break-before="auto"/>
    </style:style>
    <style:style style:name="ro9" style:family="table-row">
      <style:table-row-properties style:row-height="3.75pt" style:use-optimal-row-height="false" fo:break-before="auto"/>
    </style:style>
    <style:style style:name="ro10" style:family="table-row">
      <style:table-row-properties style:row-height="9.75pt" style:use-optimal-row-height="false" fo:break-before="auto"/>
    </style:style>
    <style:style style:name="ro11" style:family="table-row">
      <style:table-row-properties style:row-height="8.25pt" style:use-optimal-row-height="false" fo:break-before="auto"/>
    </style:style>
    <style:style style:name="ro12" style:family="table-row">
      <style:table-row-properties style:row-height="16.7pt" style:use-optimal-row-height="false" fo:break-before="auto"/>
    </style:style>
    <style:style style:name="ro13" style:family="table-row">
      <style:table-row-properties style:row-height="15pt" style:use-optimal-row-height="false" fo:break-before="auto"/>
    </style:style>
    <style:style style:name="ro14" style:family="table-row">
      <style:table-row-properties style:row-height="17.25pt" style:use-optimal-row-height="false" fo:break-before="auto"/>
    </style:style>
    <style:style style:name="ro15" style:family="table-row">
      <style:table-row-properties style:row-height="17.1pt" style:use-optimal-row-height="false" fo:break-before="auto"/>
    </style:style>
    <style:style style:name="ro16" style:family="table-row">
      <style:table-row-properties style:row-height="5.1pt" style:use-optimal-row-height="false" fo:break-before="auto"/>
    </style:style>
    <style:style style:name="ro17" style:family="table-row">
      <style:table-row-properties style:row-height="11.45pt" style:use-optimal-row-height="false" fo:break-before="auto"/>
    </style:style>
    <style:style style:name="ro18" style:family="table-row">
      <style:table-row-properties style:row-height="10.5pt" style:use-optimal-row-height="false" fo:break-before="auto"/>
    </style:style>
    <style:style style:name="ro19" style:family="table-row">
      <style:table-row-properties style:row-height="15.75pt" style:use-optimal-row-height="true" fo:break-before="auto"/>
    </style:style>
    <style:style style:name="ro20" style:family="table-row">
      <style:table-row-properties style:row-height="19.5pt" style:use-optimal-row-height="false" fo:break-before="auto"/>
    </style:style>
    <style:style style:name="ro21" style:family="table-row">
      <style:table-row-properties style:row-height="18.75pt" style:use-optimal-row-height="false" fo:break-before="auto"/>
    </style:style>
    <style:style style:name="ro22" style:family="table-row">
      <style:table-row-properties style:row-height="6pt" style:use-optimal-row-height="false" fo:break-before="auto"/>
    </style:style>
    <style:style style:name="ro23" style:family="table-row">
      <style:table-row-properties style:row-height="12.75pt" style:use-optimal-row-height="false" fo:break-before="auto"/>
    </style:style>
    <style:style style:name="ro24" style:family="table-row">
      <style:table-row-properties style:row-height="13.5pt" style:use-optimal-row-height="false" fo:break-before="auto"/>
    </style:style>
    <style:style style:name="ro25" style:family="table-row">
      <style:table-row-properties style:row-height="11.25pt" style:use-optimal-row-height="false" fo:break-before="auto"/>
    </style:style>
    <style:style style:name="ro26" style:family="table-row">
      <style:table-row-properties style:row-height="8.25pt" style:use-optimal-row-height="true" fo:break-before="auto"/>
    </style:style>
    <style:style style:name="ro27" style:family="table-row">
      <style:table-row-properties style:row-height="12pt" style:use-optimal-row-height="false" fo:break-before="auto"/>
    </style:style>
    <style:style style:name="ro28" style:family="table-row">
      <style:table-row-properties style:row-height="16.5pt" style:use-optimal-row-height="false" fo:break-before="auto"/>
    </style:style>
    <style:style style:name="ro29" style:family="table-row">
      <style:table-row-properties style:row-height="7.5pt" style:use-optimal-row-height="false" fo:break-before="auto"/>
    </style:style>
    <style:style style:name="ro30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_(2)" table:style-name="ta1">
        <table:table-column table:style-name="co1" table:number-columns-repeated="2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8" table:default-cell-style-name="ce7"/>
        <table:table-column table:style-name="co9" table:default-cell-style-name="ce7"/>
        <table:table-column table:style-name="co6" table:default-cell-style-name="ce7"/>
        <table:table-column table:style-name="co7" table:default-cell-style-name="ce7"/>
        <table:table-column table:style-name="co8" table:default-cell-style-name="ce7"/>
        <table:table-column table:style-name="co10" table:default-cell-style-name="ce7"/>
        <table:table-column table:style-name="co11" table:default-cell-style-name="ce7"/>
        <table:table-column table:style-name="co12" table:default-cell-style-name="ce7"/>
        <table:table-column table:style-name="co13" table:default-cell-style-name="ce7"/>
        <table:table-column table:style-name="co8" table:default-cell-style-name="ce7"/>
        <table:table-column table:style-name="co9" table:default-cell-style-name="ce7"/>
        <table:table-column table:style-name="co14" table:default-cell-style-name="ce113"/>
        <table:table-column table:style-name="co6" table:default-cell-style-name="ce114"/>
        <table:table-column table:style-name="co15" table:default-cell-style-name="ce113"/>
        <table:table-column table:style-name="co9" table:default-cell-style-name="ce7"/>
        <table:table-column table:style-name="co16" table:default-cell-style-name="ce7"/>
        <table:table-column table:style-name="co17" table:default-cell-style-name="ce7"/>
        <table:table-column table:style-name="co8" table:number-columns-repeated="16359" table:default-cell-style-name="ce7"/>
        <table:table-row table:style-name="ro1">
          <table:table-cell office:value-type="string" table:style-name="ce1">
            <text:p><text:s text:c="7"/><text:span text:style-name="T3">8 <text:s text:c="4"/>114</text:span><text:span text:style-name="T4">年農業統計年報</text:span></text:p>
          </table:table-cell>
          <table:table-cell table:number-columns-repeated="12" table:style-name="ce2"/>
          <table:table-cell table:style-name="ce3"/>
          <table:table-cell table:number-columns-repeated="6" table:style-name="ce2"/>
          <table:table-cell table:style-name="ce4"/>
          <table:table-cell table:number-columns-repeated="2" table:style-name="ce5"/>
          <table:table-cell table:style-name="ce1"/>
          <table:table-cell office:value-type="string" table:style-name="ce3">
            <text:p>AG. STATISTICS YEARBOOK 2025 <text:s text:c="4"/>9<text:s text:c="4"/></text:p>
          </table:table-cell>
          <table:table-cell table:number-columns-repeated="16359" table:style-name="ce2"/>
        </table:table-row>
        <table:table-row table:style-name="ro2">
          <table:table-cell office:value-type="string" table:number-columns-spanned="14" table:number-rows-spanned="1" table:style-name="ce6">
            <text:p>4.<text:s text:c="2"/><text:span text:style-name="T7">農產品生產量值</text:span><text:s/></text:p>
          </table:table-cell>
          <table:covered-table-cell table:number-columns-repeated="13"/>
          <table:table-cell table:style-name="ce7"/>
          <table:table-cell office:value-type="string" table:number-columns-spanned="10" table:number-rows-spanned="1" table:style-name="ce6">
            <text:p><text:s/>4. <text:s/>Quantity and Value of Farm Products</text:p>
          </table:table-cell>
          <table:covered-table-cell table:number-columns-repeated="9"/>
          <table:table-cell table:number-columns-repeated="16359"/>
        </table:table-row>
        <table:table-row table:style-name="ro3">
          <table:table-cell table:number-columns-repeated="3" table:style-name="ce7"/>
          <table:table-cell table:number-columns-repeated="16" table:style-name="ce8"/>
          <table:table-cell table:style-name="ce9"/>
          <table:table-cell table:style-name="ce10"/>
          <table:table-cell table:style-name="ce9"/>
          <table:table-cell table:number-columns-repeated="3" table:style-name="ce8"/>
          <table:table-cell table:number-columns-repeated="16359"/>
        </table:table-row>
        <table:table-row table:style-name="ro4">
          <table:table-cell table:number-columns-repeated="3" table:style-name="ce7"/>
          <table:table-cell table:number-columns-repeated="11" table:style-name="ce11"/>
          <table:table-cell table:style-name="ce7"/>
          <table:table-cell table:number-columns-repeated="4" table:style-name="ce11"/>
          <table:table-cell table:style-name="ce12"/>
          <table:table-cell table:style-name="ce13"/>
          <table:table-cell table:style-name="ce12"/>
          <table:table-cell table:number-columns-repeated="3" table:style-name="ce11"/>
          <table:table-cell table:number-columns-repeated="16359"/>
        </table:table-row>
        <table:table-row table:style-name="ro3">
          <table:table-cell table:number-columns-repeated="3" table:style-name="ce14"/>
          <table:table-cell table:style-name="ce15"/>
          <table:table-cell table:style-name="ce16"/>
          <table:table-cell office:value-type="string" table:style-name="ce17">
            <text:p>產<text:span text:style-name="T3"><text:s text:c="3"/></text:span>量</text:p>
          </table:table-cell>
          <table:table-cell office:value-type="string" table:number-columns-spanned="4" table:number-rows-spanned="1" table:style-name="ce230">
            <text:p>民<text:span text:style-name="T3"><text:s/></text:span>國<text:span text:style-name="T3"><text:s/>111<text:s/></text:span>年<text:span text:style-name="T3"><text:s/>(2022)</text:span></text:p>
          </table:table-cell>
          <table:covered-table-cell table:number-columns-repeated="3"/>
          <table:table-cell office:value-type="string" table:number-columns-spanned="4" table:number-rows-spanned="1" table:style-name="ce230">
            <text:p>民<text:span text:style-name="T3"><text:s/></text:span>國<text:span text:style-name="T3"><text:s/>112<text:s/></text:span>年<text:span text:style-name="T3"><text:s/>(2023)</text:span></text:p>
          </table:table-cell>
          <table:covered-table-cell table:number-columns-repeated="3"/>
          <table:table-cell table:style-name="ce21"/>
          <table:table-cell office:value-type="string" table:number-columns-spanned="4" table:number-rows-spanned="1" table:style-name="ce231">
            <text:p>民<text:span text:style-name="T3"><text:s/></text:span>國<text:span text:style-name="T3"><text:s/>113<text:s/></text:span>年<text:span text:style-name="T3"><text:s/>(2024)</text:span></text:p>
          </table:table-cell>
          <table:covered-table-cell table:number-columns-repeated="3"/>
          <table:table-cell office:value-type="string" table:number-columns-spanned="4" table:number-rows-spanned="1" table:style-name="ce230">
            <text:p>民<text:span text:style-name="T3"><text:s/></text:span>國<text:span text:style-name="T3"><text:s/>114<text:s/></text:span>年<text:span text:style-name="T3"><text:s/>(2025)</text:span></text:p>
          </table:table-cell>
          <table:covered-table-cell table:number-columns-repeated="3"/>
          <table:table-cell office:value-type="string" table:style-name="ce23">
            <text:p>Unit of</text:p>
          </table:table-cell>
          <table:table-cell table:style-name="ce24"/>
          <table:table-cell table:number-columns-repeated="16359" table:style-name="ce15"/>
        </table:table-row>
        <table:table-row table:style-name="ro5">
          <table:table-cell table:number-columns-repeated="4" table:style-name="ce25"/>
          <table:table-cell table:style-name="ce26"/>
          <table:table-cell table:style-name="ce27"/>
          <table:table-cell table:style-name="ce28"/>
          <table:table-cell table:style-name="ce29"/>
          <table:table-cell table:style-name="ce28"/>
          <table:table-cell table:style-name="ce30"/>
          <table:table-cell table:number-columns-repeated="3" table:style-name="ce25"/>
          <table:table-cell table:style-name="ce30"/>
          <table:table-cell table:style-name="ce31"/>
          <table:table-cell table:style-name="ce32"/>
          <table:table-cell table:style-name="ce33"/>
          <table:table-cell table:style-name="ce32"/>
          <table:table-cell table:style-name="ce30"/>
          <table:table-cell table:style-name="ce32"/>
          <table:table-cell table:style-name="ce33"/>
          <table:table-cell table:style-name="ce32"/>
          <table:table-cell table:style-name="ce30"/>
          <table:table-cell table:style-name="ce25"/>
          <table:table-cell table:style-name="ce34"/>
          <table:table-cell table:number-columns-repeated="16359" table:style-name="ce25"/>
        </table:table-row>
        <table:table-row table:style-name="ro6">
          <table:table-cell office:value-type="string" table:number-columns-spanned="5" table:number-rows-spanned="1" table:style-name="ce229">
            <text:p>項<text:span text:style-name="T3"><text:s text:c="16"/></text:span>目</text:p>
          </table:table-cell>
          <table:covered-table-cell table:number-columns-repeated="4"/>
          <table:table-cell table:style-name="ce27"/>
          <table:table-cell office:value-type="string" table:style-name="ce38">
            <text:p>產 <text:s text:c="3"/>量</text:p>
          </table:table-cell>
          <table:table-cell office:value-type="string" table:style-name="ce38">
            <text:p>單 <text:s text:c="2"/>價<text:s/></text:p>
          </table:table-cell>
          <table:table-cell office:value-type="string" table:style-name="ce38">
            <text:p><text:s/>產 <text:s text:c="4"/>值</text:p>
          </table:table-cell>
          <table:table-cell office:value-type="string" table:style-name="ce38">
            <text:p>百 分 比</text:p>
          </table:table-cell>
          <table:table-cell office:value-type="string" table:style-name="ce39">
            <text:p>產 <text:s text:c="3"/>量</text:p>
          </table:table-cell>
          <table:table-cell office:value-type="string" table:style-name="ce39">
            <text:p>單 <text:s text:c="2"/>價<text:s/></text:p>
          </table:table-cell>
          <table:table-cell office:value-type="string" table:style-name="ce39">
            <text:p><text:s/>產 <text:s text:c="4"/>值</text:p>
          </table:table-cell>
          <table:table-cell office:value-type="string" table:style-name="ce38">
            <text:p>百 分 比</text:p>
          </table:table-cell>
          <table:table-cell table:style-name="ce40"/>
          <table:table-cell office:value-type="string" table:style-name="ce41">
            <text:p>產 <text:s text:c="3"/>量</text:p>
          </table:table-cell>
          <table:table-cell office:value-type="string" table:style-name="ce42">
            <text:p>單 <text:s text:c="2"/>價<text:s/></text:p>
          </table:table-cell>
          <table:table-cell office:value-type="string" table:style-name="ce39">
            <text:p><text:s/>產 <text:s text:c="4"/>值</text:p>
          </table:table-cell>
          <table:table-cell office:value-type="string" table:style-name="ce38">
            <text:p>百 分 比</text:p>
          </table:table-cell>
          <table:table-cell office:value-type="string" table:style-name="ce43">
            <text:p>產 <text:s text:c="3"/>量</text:p>
          </table:table-cell>
          <table:table-cell office:value-type="string" table:style-name="ce42">
            <text:p>單 <text:s text:c="2"/>價<text:s/></text:p>
          </table:table-cell>
          <table:table-cell office:value-type="string" table:style-name="ce39">
            <text:p><text:s/>產 <text:s text:c="4"/>值</text:p>
          </table:table-cell>
          <table:table-cell office:value-type="string" table:style-name="ce38">
            <text:p>百 分 比</text:p>
          </table:table-cell>
          <table:table-cell office:value-type="string" table:style-name="ce44">
            <text:p>Produc-</text:p>
          </table:table-cell>
          <table:table-cell office:value-type="string" table:style-name="ce45">
            <text:p>Items</text:p>
          </table:table-cell>
          <table:table-cell table:number-columns-repeated="16359" table:style-name="ce25"/>
        </table:table-row>
        <table:table-row table:style-name="ro7">
          <table:table-cell table:number-columns-repeated="4" table:style-name="ce25"/>
          <table:table-cell table:style-name="ce26"/>
          <table:table-cell office:value-type="string" table:number-columns-spanned="1" table:number-rows-spanned="2" table:style-name="ce46">
            <text:p>單<text:span text:style-name="T3"><text:s text:c="3"/></text:span>位</text:p>
          </table:table-cell>
          <table:table-cell office:value-type="string" table:style-name="ce47">
            <text:p>Produc-</text:p>
          </table:table-cell>
          <table:table-cell table:number-columns-repeated="2" table:style-name="ce48"/>
          <table:table-cell office:value-type="string" table:style-name="ce47">
            <text:p>Percent-</text:p>
          </table:table-cell>
          <table:table-cell office:value-type="string" table:style-name="ce47">
            <text:p>Produc-</text:p>
          </table:table-cell>
          <table:table-cell table:number-columns-repeated="2" table:style-name="ce48"/>
          <table:table-cell office:value-type="string" table:style-name="ce47">
            <text:p>Percent-</text:p>
          </table:table-cell>
          <table:table-cell table:style-name="ce49"/>
          <table:table-cell office:value-type="string" table:style-name="ce50">
            <text:p>Produc-</text:p>
          </table:table-cell>
          <table:table-cell table:style-name="ce51"/>
          <table:table-cell table:style-name="ce52"/>
          <table:table-cell office:value-type="string" table:style-name="ce47">
            <text:p>Percent-</text:p>
          </table:table-cell>
          <table:table-cell office:value-type="string" table:style-name="ce53">
            <text:p>Produc-</text:p>
          </table:table-cell>
          <table:table-cell table:style-name="ce51"/>
          <table:table-cell table:style-name="ce52"/>
          <table:table-cell office:value-type="string" table:style-name="ce47">
            <text:p>Percent-</text:p>
          </table:table-cell>
          <table:table-cell office:value-type="string" table:style-name="ce54">
            <text:p>tion</text:p>
          </table:table-cell>
          <table:table-cell table:number-columns-repeated="16360" table:style-name="ce25"/>
        </table:table-row>
        <table:table-row table:style-name="ro8">
          <table:table-cell table:number-columns-repeated="4" table:style-name="ce25"/>
          <table:table-cell table:style-name="ce26"/>
          <table:covered-table-cell/>
          <table:table-cell office:value-type="string" table:style-name="ce56">
            <text:p>tion</text:p>
          </table:table-cell>
          <table:table-cell office:value-type="string" table:style-name="ce56">
            <text:p><text:s/>Price</text:p>
          </table:table-cell>
          <table:table-cell office:value-type="string" table:style-name="ce56">
            <text:p>Value</text:p>
          </table:table-cell>
          <table:table-cell office:value-type="string" table:style-name="ce56">
            <text:p>age</text:p>
          </table:table-cell>
          <table:table-cell office:value-type="string" table:style-name="ce56">
            <text:p>tion</text:p>
          </table:table-cell>
          <table:table-cell office:value-type="string" table:style-name="ce56">
            <text:p><text:s/>Price</text:p>
          </table:table-cell>
          <table:table-cell office:value-type="string" table:style-name="ce56">
            <text:p>Value</text:p>
          </table:table-cell>
          <table:table-cell office:value-type="string" table:style-name="ce56">
            <text:p>age</text:p>
          </table:table-cell>
          <table:table-cell table:style-name="ce57"/>
          <table:table-cell office:value-type="string" table:style-name="ce58">
            <text:p>tion</text:p>
          </table:table-cell>
          <table:table-cell office:value-type="string" table:style-name="ce59">
            <text:p><text:s/>Price</text:p>
          </table:table-cell>
          <table:table-cell office:value-type="string" table:style-name="ce58">
            <text:p>Value</text:p>
          </table:table-cell>
          <table:table-cell office:value-type="string" table:style-name="ce56">
            <text:p>age</text:p>
          </table:table-cell>
          <table:table-cell office:value-type="string" table:style-name="ce58">
            <text:p>tion</text:p>
          </table:table-cell>
          <table:table-cell office:value-type="string" table:style-name="ce59">
            <text:p><text:s/>Price</text:p>
          </table:table-cell>
          <table:table-cell office:value-type="string" table:style-name="ce58">
            <text:p>Value</text:p>
          </table:table-cell>
          <table:table-cell office:value-type="string" table:style-name="ce56">
            <text:p>age</text:p>
          </table:table-cell>
          <table:table-cell table:style-name="ce60"/>
          <table:table-cell table:number-columns-repeated="16360" table:style-name="ce25"/>
        </table:table-row>
        <table:table-row table:style-name="ro9">
          <table:table-cell table:number-columns-repeated="4" table:style-name="ce61"/>
          <table:table-cell table:style-name="ce62"/>
          <table:table-cell table:number-columns-repeated="4" table:style-name="ce63"/>
          <table:table-cell table:style-name="ce64"/>
          <table:table-cell table:number-columns-repeated="3" table:style-name="ce63"/>
          <table:table-cell table:style-name="ce64"/>
          <table:table-cell table:style-name="ce49"/>
          <table:table-cell table:style-name="ce65"/>
          <table:table-cell table:style-name="ce66"/>
          <table:table-cell table:style-name="ce65"/>
          <table:table-cell table:style-name="ce64"/>
          <table:table-cell table:style-name="ce65"/>
          <table:table-cell table:style-name="ce66"/>
          <table:table-cell table:style-name="ce65"/>
          <table:table-cell table:style-name="ce64"/>
          <table:table-cell table:style-name="ce62"/>
          <table:table-cell table:style-name="ce61"/>
          <table:table-cell table:number-columns-repeated="16359" table:style-name="ce67"/>
        </table:table-row>
        <table:table-row table:style-name="ro10">
          <table:table-cell table:number-columns-repeated="4" table:style-name="ce68"/>
          <table:table-cell table:style-name="ce69"/>
          <table:table-cell table:number-columns-repeated="2" table:style-name="ce68"/>
          <table:table-cell office:value-type="string" table:style-name="ce70">
            <text:p><text:s text:c="12"/><text:span text:style-name="T9">元</text:span></text:p>
          </table:table-cell>
          <table:table-cell office:value-type="string" table:style-name="ce71">
            <text:p>千元</text:p>
          </table:table-cell>
          <table:table-cell office:value-type="string" table:style-name="ce70">
            <text:p>%</text:p>
          </table:table-cell>
          <table:table-cell table:style-name="ce68"/>
          <table:table-cell office:value-type="string" table:style-name="ce71">
            <text:p><text:s text:c="12"/>元</text:p>
          </table:table-cell>
          <table:table-cell office:value-type="string" table:style-name="ce71">
            <text:p>千元</text:p>
          </table:table-cell>
          <table:table-cell office:value-type="string" table:style-name="ce70">
            <text:p>%</text:p>
          </table:table-cell>
          <table:table-cell table:style-name="ce70"/>
          <table:table-cell table:style-name="ce72"/>
          <table:table-cell office:value-type="string" table:style-name="ce73">
            <text:p><text:s text:c="12"/>元</text:p>
          </table:table-cell>
          <table:table-cell office:value-type="string" table:style-name="ce74">
            <text:p>千元</text:p>
          </table:table-cell>
          <table:table-cell office:value-type="string" table:style-name="ce70">
            <text:p>%</text:p>
          </table:table-cell>
          <table:table-cell table:style-name="ce72"/>
          <table:table-cell office:value-type="string" table:style-name="ce73">
            <text:p><text:s text:c="12"/>元</text:p>
          </table:table-cell>
          <table:table-cell office:value-type="string" table:style-name="ce74">
            <text:p>千元</text:p>
          </table:table-cell>
          <table:table-cell office:value-type="string" table:style-name="ce70">
            <text:p>%</text:p>
          </table:table-cell>
          <table:table-cell table:style-name="ce70"/>
          <table:table-cell table:style-name="ce75"/>
          <table:table-cell table:number-columns-repeated="16359" table:style-name="ce68"/>
        </table:table-row>
        <table:table-row table:style-name="ro11">
          <table:table-cell table:number-columns-repeated="4" table:style-name="ce68"/>
          <table:table-cell table:style-name="ce69"/>
          <table:table-cell table:number-columns-repeated="2" table:style-name="ce68"/>
          <table:table-cell office:value-type="string" table:style-name="ce70">
            <text:p><text:s/>N.T.$</text:p>
          </table:table-cell>
          <table:table-cell office:value-type="string" table:style-name="ce70">
            <text:p><text:s/>N.T.$1,000</text:p>
          </table:table-cell>
          <table:table-cell table:style-name="ce70"/>
          <table:table-cell table:style-name="ce68"/>
          <table:table-cell office:value-type="string" table:style-name="ce70">
            <text:p><text:s/>N.T.$</text:p>
          </table:table-cell>
          <table:table-cell office:value-type="string" table:style-name="ce70">
            <text:p><text:s/>N.T.$1,000</text:p>
          </table:table-cell>
          <table:table-cell table:number-columns-repeated="2" table:style-name="ce70"/>
          <table:table-cell table:style-name="ce72"/>
          <table:table-cell office:value-type="string" table:style-name="ce76">
            <text:p><text:s/>N.T.$</text:p>
          </table:table-cell>
          <table:table-cell office:value-type="string" table:style-name="ce72">
            <text:p><text:s/>N.T.$1,000</text:p>
          </table:table-cell>
          <table:table-cell table:style-name="ce70"/>
          <table:table-cell table:style-name="ce72"/>
          <table:table-cell office:value-type="string" table:style-name="ce76">
            <text:p><text:s/>N.T.$</text:p>
          </table:table-cell>
          <table:table-cell office:value-type="string" table:style-name="ce72">
            <text:p><text:s/>N.T.$1,000</text:p>
          </table:table-cell>
          <table:table-cell table:number-columns-repeated="2" table:style-name="ce70"/>
          <table:table-cell table:style-name="ce75"/>
          <table:table-cell table:number-columns-repeated="16359" table:style-name="ce68"/>
        </table:table-row>
        <table:table-row table:style-name="ro12">
          <table:table-cell table:style-name="ce25"/>
          <table:table-cell office:value-type="string" table:number-columns-spanned="3" table:number-rows-spanned="1" table:style-name="ce77">
            <text:p>農產品生產總值</text:p>
          </table:table-cell>
          <table:covered-table-cell table:number-columns-repeated="2"/>
          <table:table-cell table:style-name="ce79"/>
          <table:table-cell table:style-name="ce80"/>
          <table:table-cell table:number-columns-repeated="2" table:style-name="ce81"/>
          <table:table-cell office:value-type="float" office:value="562627911.45586598" table:style-name="ce81">
            <text:p>562 627 911</text:p>
          </table:table-cell>
          <table:table-cell office:value-type="float" office:value="100" table:style-name="ce82">
            <text:p>100.00</text:p>
          </table:table-cell>
          <table:table-cell table:number-columns-repeated="2" table:style-name="ce81"/>
          <table:table-cell office:value-type="float" office:value="580871518.53967905" table:style-name="ce81">
            <text:p>580 871 519</text:p>
          </table:table-cell>
          <table:table-cell office:value-type="float" office:value="100" table:style-name="ce82">
            <text:p>100.00</text:p>
          </table:table-cell>
          <table:table-cell table:style-name="ce82"/>
          <table:table-cell table:number-columns-repeated="2" table:style-name="ce81"/>
          <table:table-cell office:value-type="float" office:value="601630157.818946" table:style-name="ce81">
            <text:p>601 630 158</text:p>
          </table:table-cell>
          <table:table-cell office:value-type="float" office:value="100" table:style-name="ce82">
            <text:p>100.00</text:p>
          </table:table-cell>
          <table:table-cell table:number-columns-repeated="2" table:style-name="ce81"/>
          <table:table-cell office:value-type="float" office:value="612098883.03064895" table:style-name="ce81">
            <text:p>612 098 883</text:p>
          </table:table-cell>
          <table:table-cell office:value-type="float" office:value="100" table:style-name="ce82">
            <text:p>100.00</text:p>
          </table:table-cell>
          <table:table-cell table:style-name="ce80"/>
          <table:table-cell office:value-type="string" table:style-name="ce83">
            <text:p>Value of Farm Production</text:p>
          </table:table-cell>
          <table:table-cell table:number-columns-repeated="16359" table:style-name="ce25"/>
        </table:table-row>
        <table:table-row table:style-name="ro13">
          <table:table-cell table:number-columns-repeated="3" table:style-name="ce25"/>
          <table:table-cell table:style-name="ce84"/>
          <table:table-cell table:style-name="ce85"/>
          <table:table-cell table:style-name="ce25"/>
          <table:table-cell table:number-columns-repeated="3" table:style-name="ce86"/>
          <table:table-cell table:style-name="ce87"/>
          <table:table-cell table:number-columns-repeated="3" table:style-name="ce86"/>
          <table:table-cell table:number-columns-repeated="2" table:style-name="ce87"/>
          <table:table-cell table:number-columns-repeated="3" table:style-name="ce86"/>
          <table:table-cell table:style-name="ce87"/>
          <table:table-cell table:number-columns-repeated="3" table:style-name="ce86"/>
          <table:table-cell table:style-name="ce87"/>
          <table:table-cell table:style-name="ce25"/>
          <table:table-cell table:style-name="ce88"/>
          <table:table-cell table:number-columns-repeated="16359" table:style-name="ce25"/>
        </table:table-row>
        <table:table-row table:style-name="ro12">
          <table:table-cell table:style-name="ce25"/>
          <table:table-cell office:value-type="string" table:style-name="ce89">
            <text:p>I<text:s text:c="2"/></text:p>
          </table:table-cell>
          <table:table-cell office:value-type="string" table:number-columns-spanned="2" table:number-rows-spanned="1" table:style-name="ce90">
            <text:p>農產</text:p>
          </table:table-cell>
          <table:covered-table-cell/>
          <table:table-cell table:style-name="ce85"/>
          <table:table-cell table:style-name="ce25"/>
          <table:table-cell table:number-columns-repeated="2" table:style-name="ce86"/>
          <table:table-cell office:value-type="float" office:value="275922547.37176597" table:style-name="ce86">
            <text:p>275 922 547</text:p>
          </table:table-cell>
          <table:table-cell office:value-type="float" office:value="49.041745308686139" table:style-name="ce87">
            <text:p>49.04</text:p>
          </table:table-cell>
          <table:table-cell table:number-columns-repeated="2" table:style-name="ce86"/>
          <table:table-cell office:value-type="float" office:value="275078187.38776898" table:style-name="ce86">
            <text:p>275 078 187</text:p>
          </table:table-cell>
          <table:table-cell office:value-type="float" office:value="47.356115527805578" table:style-name="ce87">
            <text:p>47.36</text:p>
          </table:table-cell>
          <table:table-cell table:style-name="ce87"/>
          <table:table-cell table:number-columns-repeated="2" table:style-name="ce86"/>
          <table:table-cell office:value-type="float" office:value="292208324.88320601" table:style-name="ce86">
            <text:p>292 208 325</text:p>
          </table:table-cell>
          <table:table-cell office:value-type="float" office:value="48.569427759826979" table:style-name="ce87">
            <text:p>48.57</text:p>
          </table:table-cell>
          <table:table-cell table:number-columns-repeated="2" table:style-name="ce86"/>
          <table:table-cell office:value-type="float" office:value="300160860.02871901" table:style-name="ce86">
            <text:p>300 160 860</text:p>
          </table:table-cell>
          <table:table-cell office:value-type="float" office:value="49.037968921385762" table:style-name="ce87">
            <text:p>49.04</text:p>
          </table:table-cell>
          <table:table-cell table:style-name="ce25"/>
          <table:table-cell office:value-type="string" table:style-name="ce88">
            <text:p><text:s text:c="2"/>I <text:s/>Crop Production</text:p>
          </table:table-cell>
          <table:table-cell table:number-columns-repeated="16359" table:style-name="ce25"/>
        </table:table-row>
        <table:table-row table:style-name="ro14">
          <table:table-cell table:number-columns-repeated="3" table:style-name="ce25"/>
          <table:table-cell table:style-name="ce84"/>
          <table:table-cell table:style-name="ce85"/>
          <table:table-cell table:style-name="ce25"/>
          <table:table-cell table:number-columns-repeated="3" table:style-name="ce86"/>
          <table:table-cell table:style-name="ce87"/>
          <table:table-cell table:number-columns-repeated="3" table:style-name="ce86"/>
          <table:table-cell table:number-columns-repeated="2" table:style-name="ce87"/>
          <table:table-cell table:number-columns-repeated="3" table:style-name="ce86"/>
          <table:table-cell table:style-name="ce87"/>
          <table:table-cell table:number-columns-repeated="3" table:style-name="ce86"/>
          <table:table-cell table:style-name="ce87"/>
          <table:table-cell table:style-name="ce25"/>
          <table:table-cell table:style-name="ce88"/>
          <table:table-cell table:number-columns-repeated="16359" table:style-name="ce25"/>
        </table:table-row>
        <table:table-row table:style-name="ro12">
          <table:table-cell table:style-name="ce25"/>
          <table:table-cell table:style-name="ce25"/>
          <table:table-cell office:value-type="float" office:value="1" table:style-name="ce89">
            <text:p>1</text:p>
          </table:table-cell>
          <table:table-cell office:value-type="string" table:style-name="ce92">
            <text:p>稻米<text:span text:style-name="T3"><text:s/>(</text:span>稻穀<text:span text:style-name="T3">)</text:span>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575777.2009999999" table:style-name="ce86">
            <text:p>1 575 777</text:p>
          </table:table-cell>
          <table:table-cell office:value-type="float" office:value="23299.474047917771" table:style-name="ce86">
            <text:p><text:s/>23 299</text:p>
          </table:table-cell>
          <table:table-cell office:value-type="float" office:value="36714780" table:style-name="ce86">
            <text:p>36 714 780</text:p>
          </table:table-cell>
          <table:table-cell office:value-type="float" office:value="6.5255880933806116" table:style-name="ce87">
            <text:p>6.53</text:p>
          </table:table-cell>
          <table:table-cell office:value-type="float" office:value="1460373.8087200001" table:style-name="ce86">
            <text:p>1 460 374</text:p>
          </table:table-cell>
          <table:table-cell office:value-type="float" office:value="23906.814328312776" table:style-name="ce86">
            <text:p><text:s/>23 907</text:p>
          </table:table-cell>
          <table:table-cell office:value-type="float" office:value="34912885.494999997" table:style-name="ce86">
            <text:p>34 912 885</text:p>
          </table:table-cell>
          <table:table-cell office:value-type="float" office:value="6.0104316325874585" table:style-name="ce87">
            <text:p>6.01</text:p>
          </table:table-cell>
          <table:table-cell table:style-name="ce87"/>
          <table:table-cell office:value-type="float" office:value="1542942.3370000001" table:style-name="ce86">
            <text:p>1 542 942</text:p>
          </table:table-cell>
          <table:table-cell office:value-type="float" office:value="24494.452462483696" table:style-name="ce86">
            <text:p><text:s/>24 494</text:p>
          </table:table-cell>
          <table:table-cell office:value-type="float" office:value="37793527.726000004" table:style-name="ce86">
            <text:p>37 793 528</text:p>
          </table:table-cell>
          <table:table-cell office:value-type="float" office:value="6.2818539321583602" table:style-name="ce87">
            <text:p>6.28</text:p>
          </table:table-cell>
          <table:table-cell office:value-type="float" office:value="1566883.7390000001" table:style-name="ce86">
            <text:p>1 566 884</text:p>
          </table:table-cell>
          <table:table-cell office:value-type="float" office:value="25895.138708820308" table:style-name="ce86">
            <text:p><text:s/>25 895</text:p>
          </table:table-cell>
          <table:table-cell office:value-type="float" office:value="40574671.762000002" table:style-name="ce86">
            <text:p>40 574 672</text:p>
          </table:table-cell>
          <table:table-cell office:value-type="float" office:value="6.6287772918494863" table:style-name="ce87">
            <text:p>6.63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4"/>1. <text:s/>Paddy Rice</text:p>
          </table:table-cell>
          <table:table-cell table:number-columns-repeated="16359" table:style-name="ce25"/>
        </table:table-row>
        <table:table-row table:style-name="ro14">
          <table:table-cell table:style-name="ce25"/>
          <table:table-cell table:number-columns-repeated="2" table:style-name="ce25"/>
          <table:table-cell table:style-name="ce84"/>
          <table:table-cell table:style-name="ce85"/>
          <table:table-cell table:style-name="ce89"/>
          <table:table-cell table:number-columns-repeated="3" table:style-name="ce86"/>
          <table:table-cell table:style-name="ce87"/>
          <table:table-cell table:number-columns-repeated="3" table:style-name="ce86"/>
          <table:table-cell table:number-columns-repeated="2" table:style-name="ce87"/>
          <table:table-cell table:number-columns-repeated="3" table:style-name="ce86"/>
          <table:table-cell table:style-name="ce87"/>
          <table:table-cell table:number-columns-repeated="3" table:style-name="ce86"/>
          <table:table-cell table:style-name="ce87"/>
          <table:table-cell table:style-name="ce94"/>
          <table:table-cell table:style-name="ce95"/>
          <table:table-cell table:number-columns-repeated="16359" table:style-name="ce25"/>
        </table:table-row>
        <table:table-row table:style-name="ro12">
          <table:table-cell table:style-name="ce25"/>
          <table:table-cell table:style-name="ce89"/>
          <table:table-cell office:value-type="float" office:value="2" table:style-name="ce89">
            <text:p>2</text:p>
          </table:table-cell>
          <table:table-cell office:value-type="string" table:style-name="ce92">
            <text:p>雜糧</text:p>
          </table:table-cell>
          <table:table-cell table:style-name="ce85"/>
          <table:table-cell table:style-name="ce25"/>
          <table:table-cell table:number-columns-repeated="2" table:style-name="ce86"/>
          <table:table-cell office:value-type="float" office:value="12270154.089912999" table:style-name="ce86">
            <text:p>12 270 154</text:p>
          </table:table-cell>
          <table:table-cell office:value-type="float" office:value="2.1808648024877635" table:style-name="ce87">
            <text:p>2.18</text:p>
          </table:table-cell>
          <table:table-cell table:number-columns-repeated="2" table:style-name="ce86"/>
          <table:table-cell office:value-type="float" office:value="12519461.144307001" table:style-name="ce86">
            <text:p>12 519 461</text:p>
          </table:table-cell>
          <table:table-cell office:value-type="float" office:value="2.1552892067734941" table:style-name="ce87">
            <text:p>2.16</text:p>
          </table:table-cell>
          <table:table-cell table:style-name="ce87"/>
          <table:table-cell table:number-columns-repeated="2" table:style-name="ce86"/>
          <table:table-cell office:value-type="float" office:value="13165824.889926" table:style-name="ce86">
            <text:p>13 165 825</text:p>
          </table:table-cell>
          <table:table-cell office:value-type="float" office:value="2.1883585320349104" table:style-name="ce87">
            <text:p>2.19</text:p>
          </table:table-cell>
          <table:table-cell table:number-columns-repeated="2" table:style-name="ce86"/>
          <table:table-cell office:value-type="float" office:value="15563436.273419" table:style-name="ce86">
            <text:p>15 563 436</text:p>
          </table:table-cell>
          <table:table-cell office:value-type="float" office:value="2.542634320187072" table:style-name="ce87">
            <text:p>2.54</text:p>
          </table:table-cell>
          <table:table-cell table:style-name="ce94"/>
          <table:table-cell office:value-type="string" table:style-name="ce95">
            <text:p><text:s text:c="4"/>2. <text:s/>Coarse Grain</text:p>
          </table:table-cell>
          <table:table-cell table:number-columns-repeated="16359" table:style-name="ce25"/>
        </table:table-row>
        <table:table-row table:style-name="ro12">
          <table:table-cell table:style-name="ce25"/>
          <table:table-cell table:number-columns-repeated="2" table:style-name="ce25"/>
          <table:table-cell office:value-type="string" table:style-name="ce92">
            <text:p>飼料(硬質)玉米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96574.818200000009" table:style-name="ce86">
            <text:p><text:s/>96 575</text:p>
          </table:table-cell>
          <table:table-cell office:value-type="float" office:value="11240" table:style-name="ce86">
            <text:p><text:s/>11 240</text:p>
          </table:table-cell>
          <table:table-cell office:value-type="float" office:value="1085500.9565679999" table:style-name="ce86">
            <text:p>1 085 501</text:p>
          </table:table-cell>
          <table:table-cell office:value-type="float" office:value="0.19293407498379139" table:style-name="ce87">
            <text:p>0.19</text:p>
          </table:table-cell>
          <table:table-cell office:value-type="float" office:value="96342.068299999999" table:style-name="ce86">
            <text:p><text:s/>96 342</text:p>
          </table:table-cell>
          <table:table-cell office:value-type="float" office:value="10230" table:style-name="ce86">
            <text:p><text:s/>10 230</text:p>
          </table:table-cell>
          <table:table-cell office:value-type="float" office:value="985579.35870900005" table:style-name="ce86">
            <text:p><text:s/>985 579</text:p>
          </table:table-cell>
          <table:table-cell office:value-type="float" office:value="0.16967252262372295" table:style-name="ce87">
            <text:p>0.17</text:p>
          </table:table-cell>
          <table:table-cell table:style-name="ce87"/>
          <table:table-cell office:value-type="float" office:value="114987.8777" table:style-name="ce86">
            <text:p><text:s/>114 988</text:p>
          </table:table-cell>
          <table:table-cell office:value-type="float" office:value="9000" table:style-name="ce86">
            <text:p><text:s/>9 000</text:p>
          </table:table-cell>
          <table:table-cell office:value-type="float" office:value="1034890.8993" table:style-name="ce86">
            <text:p>1 034 891</text:p>
          </table:table-cell>
          <table:table-cell office:value-type="float" office:value="0.17201446534058873" table:style-name="ce87">
            <text:p>0.17</text:p>
          </table:table-cell>
          <table:table-cell office:value-type="float" office:value="120807.3959" table:style-name="ce86">
            <text:p><text:s/>120 807</text:p>
          </table:table-cell>
          <table:table-cell office:value-type="float" office:value="9000" table:style-name="ce86">
            <text:p><text:s/>9 000</text:p>
          </table:table-cell>
          <table:table-cell office:value-type="float" office:value="1087266.5630999999" table:style-name="ce86">
            <text:p>1 087 267</text:p>
          </table:table-cell>
          <table:table-cell office:value-type="float" office:value="0.17762923495574462" table:style-name="ce87">
            <text:p>0.18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9"/>Feed Corn<text:s text:c="7"/></text:p>
          </table:table-cell>
          <table:table-cell table:style-name="ce96"/>
          <table:table-cell table:number-columns-repeated="16358" table:style-name="ce25"/>
        </table:table-row>
        <table:table-row table:style-name="ro12">
          <table:table-cell table:style-name="ce25"/>
          <table:table-cell table:number-columns-repeated="2" table:style-name="ce25"/>
          <table:table-cell office:value-type="string" table:style-name="ce92">
            <text:p>食用玉米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30561.20479999999" table:style-name="ce86">
            <text:p><text:s/>130 561</text:p>
          </table:table-cell>
          <table:table-cell office:value-type="float" office:value="23700" table:style-name="ce86">
            <text:p><text:s/>23 700</text:p>
          </table:table-cell>
          <table:table-cell office:value-type="float" office:value="3094300.55376" table:style-name="ce86">
            <text:p>3 094 301</text:p>
          </table:table-cell>
          <table:table-cell office:value-type="float" office:value="0.54997281342710724" table:style-name="ce87">
            <text:p>0.55</text:p>
          </table:table-cell>
          <table:table-cell office:value-type="float" office:value="126356.8272" table:style-name="ce86">
            <text:p><text:s/>126 357</text:p>
          </table:table-cell>
          <table:table-cell office:value-type="float" office:value="25960" table:style-name="ce86">
            <text:p><text:s/>25 960</text:p>
          </table:table-cell>
          <table:table-cell office:value-type="float" office:value="3280223.2341120001" table:style-name="ce86">
            <text:p>3 280 223</text:p>
          </table:table-cell>
          <table:table-cell office:value-type="float" office:value="0.56470719073273512" table:style-name="ce87">
            <text:p>0.56</text:p>
          </table:table-cell>
          <table:table-cell table:style-name="ce87"/>
          <table:table-cell office:value-type="float" office:value="125147.8419" table:style-name="ce86">
            <text:p><text:s/>125 148</text:p>
          </table:table-cell>
          <table:table-cell office:value-type="float" office:value="22250" table:style-name="ce86">
            <text:p><text:s/>22 250</text:p>
          </table:table-cell>
          <table:table-cell office:value-type="float" office:value="2784539.4822749998" table:style-name="ce86">
            <text:p>2 784 539</text:p>
          </table:table-cell>
          <table:table-cell office:value-type="float" office:value="0.46283243053666473" table:style-name="ce87">
            <text:p>0.46</text:p>
          </table:table-cell>
          <table:table-cell office:value-type="float" office:value="130147.9283" table:style-name="ce86">
            <text:p><text:s/>130 148</text:p>
          </table:table-cell>
          <table:table-cell office:value-type="float" office:value="23310" table:style-name="ce86">
            <text:p><text:s/>23 310</text:p>
          </table:table-cell>
          <table:table-cell office:value-type="float" office:value="3033748.2086729999" table:style-name="ce86">
            <text:p>3 033 748</text:p>
          </table:table-cell>
          <table:table-cell office:value-type="float" office:value="0.49563041083365195" table:style-name="ce87">
            <text:p>0.50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9"/>Food Corn<text:s text:c="9"/></text:p>
          </table:table-cell>
          <table:table-cell table:number-columns-repeated="16359" table:style-name="ce25"/>
        </table:table-row>
        <table:table-row table:style-name="ro12">
          <table:table-cell table:style-name="ce25"/>
          <table:table-cell table:number-columns-repeated="2" table:style-name="ce25"/>
          <table:table-cell office:value-type="string" table:style-name="ce92">
            <text:p>甘藷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224241.58730000001" table:style-name="ce86">
            <text:p><text:s/>224 242</text:p>
          </table:table-cell>
          <table:table-cell office:value-type="float" office:value="13380" table:style-name="ce86">
            <text:p><text:s/>13 380</text:p>
          </table:table-cell>
          <table:table-cell office:value-type="float" office:value="3000352.4380740002" table:style-name="ce86">
            <text:p>3 000 352</text:p>
          </table:table-cell>
          <table:table-cell office:value-type="float" office:value="0.53327472330873793" table:style-name="ce87">
            <text:p>0.53</text:p>
          </table:table-cell>
          <table:table-cell office:value-type="float" office:value="198499.02559999999" table:style-name="ce86">
            <text:p><text:s/>198 499</text:p>
          </table:table-cell>
          <table:table-cell office:value-type="float" office:value="21150" table:style-name="ce86">
            <text:p><text:s/>21 150</text:p>
          </table:table-cell>
          <table:table-cell office:value-type="float" office:value="4198254.3914400004" table:style-name="ce86">
            <text:p>4 198 254</text:p>
          </table:table-cell>
          <table:table-cell office:value-type="float" office:value="0.72275094533718642" table:style-name="ce87">
            <text:p>0.72</text:p>
          </table:table-cell>
          <table:table-cell table:style-name="ce87"/>
          <table:table-cell office:value-type="float" office:value="219491.19640000002" table:style-name="ce86">
            <text:p><text:s/>219 491</text:p>
          </table:table-cell>
          <table:table-cell office:value-type="float" office:value="21950" table:style-name="ce86">
            <text:p><text:s/>21 950</text:p>
          </table:table-cell>
          <table:table-cell office:value-type="float" office:value="4817831.7609799998" table:style-name="ce86">
            <text:p>4 817 832</text:p>
          </table:table-cell>
          <table:table-cell office:value-type="float" office:value="0.80079625304120361" table:style-name="ce87">
            <text:p>0.80</text:p>
          </table:table-cell>
          <table:table-cell office:value-type="float" office:value="232273.71650000001" table:style-name="ce86">
            <text:p><text:s/>232 274</text:p>
          </table:table-cell>
          <table:table-cell office:value-type="float" office:value="29070" table:style-name="ce86">
            <text:p><text:s/>29 070</text:p>
          </table:table-cell>
          <table:table-cell office:value-type="float" office:value="6752196.9386550002" table:style-name="ce86">
            <text:p>6 752 197</text:p>
          </table:table-cell>
          <table:table-cell office:value-type="float" office:value="1.10312191801809" table:style-name="ce87">
            <text:p>1.10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9"/>Sweet Potatoes</text:p>
          </table:table-cell>
          <table:table-cell table:number-columns-repeated="16359" table:style-name="ce25"/>
        </table:table-row>
        <table:table-row table:style-name="ro12">
          <table:table-cell table:style-name="ce25"/>
          <table:table-cell table:number-columns-repeated="2" table:style-name="ce25"/>
          <table:table-cell office:value-type="string" table:style-name="ce92">
            <text:p>落花生<text:span text:style-name="T3"><text:s text:c="7"/></text:span>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51005.193100000004" table:style-name="ce86">
            <text:p><text:s/>51 005</text:p>
          </table:table-cell>
          <table:table-cell office:value-type="float" office:value="75000" table:style-name="ce86">
            <text:p><text:s/>75 000</text:p>
          </table:table-cell>
          <table:table-cell office:value-type="float" office:value="3825389.4824999999" table:style-name="ce86">
            <text:p>3 825 389</text:p>
          </table:table-cell>
          <table:table-cell office:value-type="float" office:value="0.6799146300085529" table:style-name="ce87">
            <text:p>0.68</text:p>
          </table:table-cell>
          <table:table-cell office:value-type="float" office:value="43489.317999999999" table:style-name="ce86">
            <text:p><text:s/>43 489</text:p>
          </table:table-cell>
          <table:table-cell office:value-type="float" office:value="64120" table:style-name="ce86">
            <text:p><text:s/>64 120</text:p>
          </table:table-cell>
          <table:table-cell office:value-type="float" office:value="2788535.0701600001" table:style-name="ce86">
            <text:p>2 788 535</text:p>
          </table:table-cell>
          <table:table-cell office:value-type="float" office:value="0.48006056092583527" table:style-name="ce87">
            <text:p>0.48</text:p>
          </table:table-cell>
          <table:table-cell table:style-name="ce87"/>
          <table:table-cell office:value-type="float" office:value="41465.196299999996" table:style-name="ce86">
            <text:p><text:s/>41 465</text:p>
          </table:table-cell>
          <table:table-cell office:value-type="float" office:value="77680" table:style-name="ce86">
            <text:p><text:s/>77 680</text:p>
          </table:table-cell>
          <table:table-cell office:value-type="float" office:value="3221016.4485840001" table:style-name="ce86">
            <text:p>3 221 016</text:p>
          </table:table-cell>
          <table:table-cell office:value-type="float" office:value="0.53538148091860271" table:style-name="ce87">
            <text:p>0.54</text:p>
          </table:table-cell>
          <table:table-cell office:value-type="float" office:value="45232.045299999998" table:style-name="ce86">
            <text:p><text:s/>45 232</text:p>
          </table:table-cell>
          <table:table-cell office:value-type="float" office:value="81100" table:style-name="ce86">
            <text:p><text:s/>81 100</text:p>
          </table:table-cell>
          <table:table-cell office:value-type="float" office:value="3668318.8738299999" table:style-name="ce86">
            <text:p>3 668 319</text:p>
          </table:table-cell>
          <table:table-cell office:value-type="float" office:value="0.59930167747852592" table:style-name="ce87">
            <text:p>0.60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9"/>Peanuts</text:p>
          </table:table-cell>
          <table:table-cell table:number-columns-repeated="16359" table:style-name="ce25"/>
        </table:table-row>
        <table:table-row table:style-name="ro12">
          <table:table-cell table:style-name="ce25"/>
          <table:table-cell table:number-columns-repeated="2" table:style-name="ce25"/>
          <table:table-cell office:value-type="string" table:style-name="ce92">
            <text:p>高粱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3535.8719000000001" table:style-name="ce86">
            <text:p><text:s/>3 536</text:p>
          </table:table-cell>
          <table:table-cell office:value-type="float" office:value="23640" table:style-name="ce86">
            <text:p><text:s/>23 640</text:p>
          </table:table-cell>
          <table:table-cell office:value-type="float" office:value="83588.011715999994" table:style-name="ce86">
            <text:p><text:s/>83 588</text:p>
          </table:table-cell>
          <table:table-cell office:value-type="float" office:value="1.4856712582869585E-2" table:style-name="ce87">
            <text:p>0.01</text:p>
          </table:table-cell>
          <table:table-cell office:value-type="float" office:value="3443.6462000000001" table:style-name="ce86">
            <text:p><text:s/>3 444</text:p>
          </table:table-cell>
          <table:table-cell office:value-type="float" office:value="23510" table:style-name="ce86">
            <text:p><text:s/>23 510</text:p>
          </table:table-cell>
          <table:table-cell office:value-type="float" office:value="80960.122162" table:style-name="ce86">
            <text:p><text:s/>80 960</text:p>
          </table:table-cell>
          <table:table-cell office:value-type="float" office:value="1.3937698712709334E-2" table:style-name="ce87">
            <text:p>0.01</text:p>
          </table:table-cell>
          <table:table-cell table:style-name="ce87"/>
          <table:table-cell office:value-type="float" office:value="5637.9244000000008" table:style-name="ce86">
            <text:p><text:s/>5 638</text:p>
          </table:table-cell>
          <table:table-cell office:value-type="float" office:value="25430" table:style-name="ce86">
            <text:p><text:s/>25 430</text:p>
          </table:table-cell>
          <table:table-cell office:value-type="float" office:value="143372.41749200001" table:style-name="ce86">
            <text:p><text:s/>143 372</text:p>
          </table:table-cell>
          <table:table-cell office:value-type="float" office:value="2.3830656696426172E-2" table:style-name="ce87">
            <text:p>0.02</text:p>
          </table:table-cell>
          <table:table-cell office:value-type="float" office:value="3186.9572000000003" table:style-name="ce86">
            <text:p><text:s/>3 187</text:p>
          </table:table-cell>
          <table:table-cell office:value-type="float" office:value="25810" table:style-name="ce86">
            <text:p><text:s/>25 810</text:p>
          </table:table-cell>
          <table:table-cell office:value-type="float" office:value="82255.365332000001" table:style-name="ce86">
            <text:p><text:s/>82 255</text:p>
          </table:table-cell>
          <table:table-cell office:value-type="float" office:value="1.3438247906079143E-2" table:style-name="ce87">
            <text:p>0.01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9"/>Sorghum</text:p>
          </table:table-cell>
          <table:table-cell table:number-columns-repeated="16359" table:style-name="ce25"/>
        </table:table-row>
        <table:table-row table:style-name="ro12">
          <table:table-cell table:style-name="ce25"/>
          <table:table-cell table:number-columns-repeated="2" table:style-name="ce25"/>
          <table:table-cell office:value-type="string" table:style-name="ce92">
            <text:p>紅豆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8267.3675000000003" table:style-name="ce86">
            <text:p><text:s/>8 267</text:p>
          </table:table-cell>
          <table:table-cell office:value-type="float" office:value="76360" table:style-name="ce86">
            <text:p><text:s/>76 360</text:p>
          </table:table-cell>
          <table:table-cell office:value-type="float" office:value="631296.18229999999" table:style-name="ce86">
            <text:p><text:s/>631 296</text:p>
          </table:table-cell>
          <table:table-cell office:value-type="float" office:value="0.11220491721899235" table:style-name="ce87">
            <text:p>0.11</text:p>
          </table:table-cell>
          <table:table-cell office:value-type="float" office:value="10818.311800000001" table:style-name="ce86">
            <text:p><text:s/>10 818</text:p>
          </table:table-cell>
          <table:table-cell office:value-type="float" office:value="64010" table:style-name="ce86">
            <text:p><text:s/>64 010</text:p>
          </table:table-cell>
          <table:table-cell office:value-type="float" office:value="692480.13831800001" table:style-name="ce86">
            <text:p><text:s/>692 480</text:p>
          </table:table-cell>
          <table:table-cell office:value-type="float" office:value="0.11921399418220865" table:style-name="ce87">
            <text:p>0.12</text:p>
          </table:table-cell>
          <table:table-cell table:style-name="ce87"/>
          <table:table-cell office:value-type="float" office:value="7721.6022999999996" table:style-name="ce86">
            <text:p><text:s/>7 722</text:p>
          </table:table-cell>
          <table:table-cell office:value-type="float" office:value="93010" table:style-name="ce86">
            <text:p><text:s/>93 010</text:p>
          </table:table-cell>
          <table:table-cell office:value-type="float" office:value="718186.22992299998" table:style-name="ce86">
            <text:p><text:s/>718 186</text:p>
          </table:table-cell>
          <table:table-cell office:value-type="float" office:value="0.1193733759169583" table:style-name="ce87">
            <text:p>0.12</text:p>
          </table:table-cell>
          <table:table-cell office:value-type="float" office:value="5461.0465000000004" table:style-name="ce86">
            <text:p><text:s/>5 461</text:p>
          </table:table-cell>
          <table:table-cell office:value-type="float" office:value="99190" table:style-name="ce86">
            <text:p><text:s/>99 190</text:p>
          </table:table-cell>
          <table:table-cell office:value-type="float" office:value="541681.20233500004" table:style-name="ce86">
            <text:p><text:s/>541 681</text:p>
          </table:table-cell>
          <table:table-cell office:value-type="float" office:value="8.8495701814224198E-2" table:style-name="ce87">
            <text:p>0.09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9"/>Adzuki Beans</text:p>
          </table:table-cell>
          <table:table-cell table:number-columns-repeated="16359" table:style-name="ce25"/>
        </table:table-row>
        <table:table-row table:style-name="ro12">
          <table:table-cell table:style-name="ce25"/>
          <table:table-cell table:number-columns-repeated="2" table:style-name="ce25"/>
          <table:table-cell office:value-type="string" table:style-name="ce92">
            <text:p>大豆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5430.1639999999998" table:style-name="ce86">
            <text:p><text:s/>5 430</text:p>
          </table:table-cell>
          <table:table-cell office:value-type="float" office:value="42500" table:style-name="ce86">
            <text:p><text:s/>42 500</text:p>
          </table:table-cell>
          <table:table-cell office:value-type="float" office:value="230781.97" table:style-name="ce86">
            <text:p><text:s/>230 782</text:p>
          </table:table-cell>
          <table:table-cell office:value-type="float" office:value="4.1018578229228705E-2" table:style-name="ce87">
            <text:p>0.04</text:p>
          </table:table-cell>
          <table:table-cell office:value-type="float" office:value="5955.2010999999993" table:style-name="ce86">
            <text:p><text:s/>5 955</text:p>
          </table:table-cell>
          <table:table-cell office:value-type="float" office:value="41400" table:style-name="ce86">
            <text:p><text:s/>41 400</text:p>
          </table:table-cell>
          <table:table-cell office:value-type="float" office:value="246545.32553999999" table:style-name="ce86">
            <text:p><text:s/>246 545</text:p>
          </table:table-cell>
          <table:table-cell office:value-type="float" office:value="4.2444037566141846E-2" table:style-name="ce87">
            <text:p>0.04</text:p>
          </table:table-cell>
          <table:table-cell table:style-name="ce87"/>
          <table:table-cell office:value-type="float" office:value="5567.6652999999997" table:style-name="ce86">
            <text:p><text:s/>5 568</text:p>
          </table:table-cell>
          <table:table-cell office:value-type="float" office:value="47560" table:style-name="ce86">
            <text:p><text:s/>47 560</text:p>
          </table:table-cell>
          <table:table-cell office:value-type="float" office:value="264798.16166799999" table:style-name="ce86">
            <text:p><text:s/>264 798</text:p>
          </table:table-cell>
          <table:table-cell office:value-type="float" office:value="4.4013445507445473E-2" table:style-name="ce87">
            <text:p>0.04</text:p>
          </table:table-cell>
          <table:table-cell office:value-type="float" office:value="5157.9372000000003" table:style-name="ce86">
            <text:p><text:s/>5 158</text:p>
          </table:table-cell>
          <table:table-cell office:value-type="float" office:value="35020" table:style-name="ce86">
            <text:p><text:s/>35 020</text:p>
          </table:table-cell>
          <table:table-cell office:value-type="float" office:value="180630.96074400001" table:style-name="ce86">
            <text:p><text:s/>180 631</text:p>
          </table:table-cell>
          <table:table-cell office:value-type="float" office:value="2.9510094815016267E-2" table:style-name="ce87">
            <text:p>0.03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9"/>Soybeans</text:p>
          </table:table-cell>
          <table:table-cell table:number-columns-repeated="16359" table:style-name="ce25"/>
        </table:table-row>
        <table:table-row table:style-name="ro12">
          <table:table-cell table:style-name="ce25"/>
          <table:table-cell table:number-columns-repeated="2" table:style-name="ce25"/>
          <table:table-cell office:value-type="string" table:style-name="ce92">
            <text:p>其他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7592.0755999999647" table:style-name="ce86">
            <text:p><text:s/>7 592</text:p>
          </table:table-cell>
          <table:table-cell office:value-type="float" office:value="42010.184276221153" table:style-name="ce86">
            <text:p><text:s/>42 010</text:p>
          </table:table-cell>
          <table:table-cell office:value-type="float" office:value="318944.49499500077" table:style-name="ce86">
            <text:p><text:s/>318 944</text:p>
          </table:table-cell>
          <table:table-cell office:value-type="float" office:value="5.6688352728483438E-2" table:style-name="ce87">
            <text:p>0.06</text:p>
          </table:table-cell>
          <table:table-cell office:value-type="float" office:value="6120.5159000000303" table:style-name="ce86">
            <text:p><text:s/>6 121</text:p>
          </table:table-cell>
          <table:table-cell office:value-type="float" office:value="40337.041501027496" table:style-name="ce86">
            <text:p><text:s/>40 337</text:p>
          </table:table-cell>
          <table:table-cell office:value-type="float" office:value="246883.50386599987" table:style-name="ce86">
            <text:p><text:s/>246 884</text:p>
          </table:table-cell>
          <table:table-cell office:value-type="float" office:value="4.2502256692954966E-2" table:style-name="ce87">
            <text:p>0.04</text:p>
          </table:table-cell>
          <table:table-cell table:style-name="ce87"/>
          <table:table-cell office:value-type="float" office:value="4422.7450999999501" table:style-name="ce86">
            <text:p><text:s/>4 423</text:p>
          </table:table-cell>
          <table:table-cell office:value-type="float" office:value="40967.653709910228" table:style-name="ce86">
            <text:p><text:s/>40 968</text:p>
          </table:table-cell>
          <table:table-cell office:value-type="float" office:value="181189.48970400024" table:style-name="ce86">
            <text:p><text:s/>181 189</text:p>
          </table:table-cell>
          <table:table-cell office:value-type="float" office:value="3.0116424077020292E-2" table:style-name="ce87">
            <text:p>0.03</text:p>
          </table:table-cell>
          <table:table-cell office:value-type="float" office:value="5639.0586000000158" table:style-name="ce86">
            <text:p><text:s/>5 639</text:p>
          </table:table-cell>
          <table:table-cell office:value-type="float" office:value="38541.568046482113" table:style-name="ce86">
            <text:p><text:s/>38 542</text:p>
          </table:table-cell>
          <table:table-cell office:value-type="float" office:value="217338.16075000077" table:style-name="ce86">
            <text:p><text:s/>217 338</text:p>
          </table:table-cell>
          <table:table-cell office:value-type="float" office:value="3.5507034365739605E-2" table:style-name="ce87">
            <text:p>0.04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9"/>Others</text:p>
          </table:table-cell>
          <table:table-cell table:number-columns-repeated="16359" table:style-name="ce25"/>
        </table:table-row>
        <table:table-row table:style-name="ro15">
          <table:table-cell table:style-name="ce25"/>
          <table:table-cell table:number-columns-repeated="2" table:style-name="ce25"/>
          <table:table-cell table:style-name="ce84"/>
          <table:table-cell table:style-name="ce85"/>
          <table:table-cell table:style-name="ce89"/>
          <table:table-cell table:number-columns-repeated="3" table:style-name="ce86"/>
          <table:table-cell table:style-name="ce87"/>
          <table:table-cell table:number-columns-repeated="3" table:style-name="ce86"/>
          <table:table-cell table:number-columns-repeated="2" table:style-name="ce87"/>
          <table:table-cell table:number-columns-repeated="3" table:style-name="ce86"/>
          <table:table-cell table:style-name="ce87"/>
          <table:table-cell table:number-columns-repeated="3" table:style-name="ce86"/>
          <table:table-cell table:style-name="ce87"/>
          <table:table-cell table:style-name="ce94"/>
          <table:table-cell table:style-name="ce95"/>
          <table:table-cell table:number-columns-repeated="16359" table:style-name="ce25"/>
        </table:table-row>
        <table:table-row table:style-name="ro12">
          <table:table-cell table:style-name="ce25"/>
          <table:table-cell table:style-name="ce25"/>
          <table:table-cell office:value-type="float" office:value="3" table:style-name="ce89">
            <text:p>3</text:p>
          </table:table-cell>
          <table:table-cell office:value-type="string" table:style-name="ce92">
            <text:p>特用作物</text:p>
          </table:table-cell>
          <table:table-cell table:style-name="ce85"/>
          <table:table-cell table:style-name="ce25"/>
          <table:table-cell table:number-columns-repeated="2" table:style-name="ce86"/>
          <table:table-cell office:value-type="float" office:value="13779486.188584" table:style-name="ce86">
            <text:p>13 779 486</text:p>
          </table:table-cell>
          <table:table-cell office:value-type="float" office:value="2.4491295060225426" table:style-name="ce87">
            <text:p>2.45</text:p>
          </table:table-cell>
          <table:table-cell table:number-columns-repeated="2" table:style-name="ce86"/>
          <table:table-cell office:value-type="float" office:value="14365943.589943999" table:style-name="ce86">
            <text:p>14 365 944</text:p>
          </table:table-cell>
          <table:table-cell office:value-type="float" office:value="2.4731705947745946" table:style-name="ce87">
            <text:p>2.47</text:p>
          </table:table-cell>
          <table:table-cell table:style-name="ce87"/>
          <table:table-cell table:number-columns-repeated="2" table:style-name="ce86"/>
          <table:table-cell office:value-type="float" office:value="14603849.926169999" table:style-name="ce86">
            <text:p>14 603 850</text:p>
          </table:table-cell>
          <table:table-cell office:value-type="float" office:value="2.4273800434327408" table:style-name="ce87">
            <text:p>2.43</text:p>
          </table:table-cell>
          <table:table-cell table:number-columns-repeated="2" table:style-name="ce86"/>
          <table:table-cell office:value-type="float" office:value="15984894.246117" table:style-name="ce86">
            <text:p>15 984 894</text:p>
          </table:table-cell>
          <table:table-cell office:value-type="float" office:value="2.6114888769232745" table:style-name="ce87">
            <text:p>2.61</text:p>
          </table:table-cell>
          <table:table-cell table:style-name="ce94"/>
          <table:table-cell office:value-type="string" table:style-name="ce95">
            <text:p><text:s text:c="4"/>3. <text:s/>Special Crops</text:p>
          </table:table-cell>
          <table:table-cell table:style-name="ce96"/>
          <table:table-cell table:number-columns-repeated="16358" table:style-name="ce25"/>
        </table:table-row>
        <table:table-row table:style-name="ro12">
          <table:table-cell table:style-name="ce25"/>
          <table:table-cell table:number-columns-repeated="2" table:style-name="ce25"/>
          <table:table-cell office:value-type="string" table:style-name="ce92">
            <text:p>製糖甘蔗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515778.85" table:style-name="ce86">
            <text:p><text:s/>515 779</text:p>
          </table:table-cell>
          <table:table-cell office:value-type="float" office:value="1110" table:style-name="ce86">
            <text:p><text:s/>1 110</text:p>
          </table:table-cell>
          <table:table-cell office:value-type="float" office:value="572514.52350000001" table:style-name="ce86">
            <text:p><text:s/>572 515</text:p>
          </table:table-cell>
          <table:table-cell office:value-type="float" office:value="0.10175722033031587" table:style-name="ce87">
            <text:p>0.10</text:p>
          </table:table-cell>
          <table:table-cell office:value-type="float" office:value="509125.53" table:style-name="ce86">
            <text:p><text:s/>509 126</text:p>
          </table:table-cell>
          <table:table-cell office:value-type="float" office:value="1300" table:style-name="ce86">
            <text:p><text:s/>1 300</text:p>
          </table:table-cell>
          <table:table-cell office:value-type="float" office:value="661863.18900000001" table:style-name="ce86">
            <text:p><text:s/>661 863</text:p>
          </table:table-cell>
          <table:table-cell office:value-type="float" office:value="0.11394312991346786" table:style-name="ce87">
            <text:p>0.11</text:p>
          </table:table-cell>
          <table:table-cell table:style-name="ce87"/>
          <table:table-cell office:value-type="float" office:value="445460" table:style-name="ce86">
            <text:p><text:s/>445 460</text:p>
          </table:table-cell>
          <table:table-cell office:value-type="float" office:value="1280" table:style-name="ce86">
            <text:p><text:s/>1 280</text:p>
          </table:table-cell>
          <table:table-cell office:value-type="float" office:value="570188.80000000005" table:style-name="ce86">
            <text:p><text:s/>570 189</text:p>
          </table:table-cell>
          <table:table-cell office:value-type="float" office:value="9.4773972446306809E-2" table:style-name="ce87">
            <text:p>0.09</text:p>
          </table:table-cell>
          <table:table-cell office:value-type="float" office:value="430875.66" table:style-name="ce86">
            <text:p><text:s/>430 876</text:p>
          </table:table-cell>
          <table:table-cell office:value-type="float" office:value="1180" table:style-name="ce86">
            <text:p><text:s/>1 180</text:p>
          </table:table-cell>
          <table:table-cell office:value-type="float" office:value="508433.27879999997" table:style-name="ce86">
            <text:p><text:s/>508 433</text:p>
          </table:table-cell>
          <table:table-cell office:value-type="float" office:value="8.3063912203633572E-2" table:style-name="ce87">
            <text:p>0.08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9"/>Sugar-cane (Refined)</text:p>
          </table:table-cell>
          <table:table-cell table:number-columns-repeated="16359" table:style-name="ce25"/>
        </table:table-row>
        <table:table-row table:style-name="ro12">
          <table:table-cell table:style-name="ce25"/>
          <table:table-cell table:number-columns-repeated="2" table:style-name="ce25"/>
          <table:table-cell office:value-type="string" table:style-name="ce92">
            <text:p>生食甘蔗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39634.066200000001" table:style-name="ce86">
            <text:p><text:s/>39 634</text:p>
          </table:table-cell>
          <table:table-cell office:value-type="float" office:value="9930" table:style-name="ce86">
            <text:p><text:s/>9 930</text:p>
          </table:table-cell>
          <table:table-cell office:value-type="float" office:value="393566.27736599999" table:style-name="ce86">
            <text:p><text:s/>393 566</text:p>
          </table:table-cell>
          <table:table-cell office:value-type="float" office:value="6.9951431372752365E-2" table:style-name="ce87">
            <text:p>0.07</text:p>
          </table:table-cell>
          <table:table-cell office:value-type="float" office:value="39551.456700000002" table:style-name="ce86">
            <text:p><text:s/>39 551</text:p>
          </table:table-cell>
          <table:table-cell office:value-type="float" office:value="9880" table:style-name="ce86">
            <text:p><text:s/>9 880</text:p>
          </table:table-cell>
          <table:table-cell office:value-type="float" office:value="390768.39219599997" table:style-name="ce86">
            <text:p><text:s/>390 768</text:p>
          </table:table-cell>
          <table:table-cell office:value-type="float" office:value="6.7272775428617745E-2" table:style-name="ce87">
            <text:p>0.07</text:p>
          </table:table-cell>
          <table:table-cell table:style-name="ce87"/>
          <table:table-cell office:value-type="float" office:value="32309.431100000002" table:style-name="ce86">
            <text:p><text:s/>32 309</text:p>
          </table:table-cell>
          <table:table-cell office:value-type="float" office:value="10520" table:style-name="ce86">
            <text:p><text:s/>10 520</text:p>
          </table:table-cell>
          <table:table-cell office:value-type="float" office:value="339895.215172" table:style-name="ce86">
            <text:p><text:s/>339 895</text:p>
          </table:table-cell>
          <table:table-cell office:value-type="float" office:value="5.6495707662694614E-2" table:style-name="ce87">
            <text:p>0.06</text:p>
          </table:table-cell>
          <table:table-cell office:value-type="float" office:value="36432.044200000004" table:style-name="ce86">
            <text:p><text:s/>36 432</text:p>
          </table:table-cell>
          <table:table-cell office:value-type="float" office:value="10530" table:style-name="ce86">
            <text:p><text:s/>10 530</text:p>
          </table:table-cell>
          <table:table-cell office:value-type="float" office:value="383629.42542599997" table:style-name="ce86">
            <text:p><text:s/>383 629</text:p>
          </table:table-cell>
          <table:table-cell office:value-type="float" office:value="6.2674420107835901E-2" table:style-name="ce87">
            <text:p>0.06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9"/>Sugar-cane (Fresh)</text:p>
          </table:table-cell>
          <table:table-cell table:number-columns-repeated="16359" table:style-name="ce25"/>
        </table:table-row>
        <table:table-row table:style-name="ro12">
          <table:table-cell table:style-name="ce25"/>
          <table:table-cell table:number-columns-repeated="2" table:style-name="ce25"/>
          <table:table-cell office:value-type="string" table:style-name="ce92">
            <text:p>茶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4027.184999999999" table:style-name="ce86">
            <text:p><text:s/>14 027</text:p>
          </table:table-cell>
          <table:table-cell office:value-type="float" office:value="575210" table:style-name="ce86">
            <text:p><text:s/>575 210</text:p>
          </table:table-cell>
          <table:table-cell office:value-type="float" office:value="8068577.0838500001" table:style-name="ce86">
            <text:p>8 068 577</text:p>
          </table:table-cell>
          <table:table-cell office:value-type="float" office:value="1.4340875949384748" table:style-name="ce87">
            <text:p>1.43</text:p>
          </table:table-cell>
          <table:table-cell office:value-type="float" office:value="12350.490099999999" table:style-name="ce86">
            <text:p><text:s/>12 350</text:p>
          </table:table-cell>
          <table:table-cell office:value-type="float" office:value="589690" table:style-name="ce86">
            <text:p><text:s/>589 690</text:p>
          </table:table-cell>
          <table:table-cell office:value-type="float" office:value="7282960.507069" table:style-name="ce86">
            <text:p>7 282 961</text:p>
          </table:table-cell>
          <table:table-cell office:value-type="float" office:value="1.2537988650878402" table:style-name="ce87">
            <text:p>1.25</text:p>
          </table:table-cell>
          <table:table-cell table:style-name="ce87"/>
          <table:table-cell office:value-type="float" office:value="13552.4058" table:style-name="ce86">
            <text:p><text:s/>13 552</text:p>
          </table:table-cell>
          <table:table-cell office:value-type="float" office:value="593750" table:style-name="ce86">
            <text:p><text:s/>593 750</text:p>
          </table:table-cell>
          <table:table-cell office:value-type="float" office:value="8046740.9437499996" table:style-name="ce86">
            <text:p>8 046 741</text:p>
          </table:table-cell>
          <table:table-cell office:value-type="float" office:value="1.3374896253408191" table:style-name="ce87">
            <text:p>1.34</text:p>
          </table:table-cell>
          <table:table-cell office:value-type="float" office:value="13902.382099999999" table:style-name="ce86">
            <text:p><text:s/>13 902</text:p>
          </table:table-cell>
          <table:table-cell office:value-type="float" office:value="658580" table:style-name="ce86">
            <text:p><text:s/>658 580</text:p>
          </table:table-cell>
          <table:table-cell office:value-type="float" office:value="9155830.8034179993" table:style-name="ce86">
            <text:p>9 155 831</text:p>
          </table:table-cell>
          <table:table-cell office:value-type="float" office:value="1.4958091016414334" table:style-name="ce87">
            <text:p>1.50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9"/>Tea</text:p>
          </table:table-cell>
          <table:table-cell table:number-columns-repeated="16359" table:style-name="ce25"/>
        </table:table-row>
        <table:table-row table:style-name="ro12">
          <table:table-cell table:number-columns-repeated="3" table:style-name="ce25"/>
          <table:table-cell office:value-type="string" table:style-name="ce92">
            <text:p>咖啡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980.45010000000002" table:style-name="ce86">
            <text:p><text:s text:c="2"/>980</text:p>
          </table:table-cell>
          <table:table-cell office:value-type="float" office:value="696360" table:style-name="ce86">
            <text:p><text:s/>696 360</text:p>
          </table:table-cell>
          <table:table-cell office:value-type="float" office:value="682746.23163599998" table:style-name="ce86">
            <text:p><text:s/>682 746</text:p>
          </table:table-cell>
          <table:table-cell office:value-type="float" office:value="0.12134951319235368" table:style-name="ce87">
            <text:p>0.12</text:p>
          </table:table-cell>
          <table:table-cell office:value-type="float" office:value="956.17600000000004" table:style-name="ce86">
            <text:p><text:s text:c="2"/>956</text:p>
          </table:table-cell>
          <table:table-cell office:value-type="float" office:value="707420" table:style-name="ce86">
            <text:p><text:s/>707 420</text:p>
          </table:table-cell>
          <table:table-cell office:value-type="float" office:value="676418.02592000004" table:style-name="ce86">
            <text:p><text:s/>676 418</text:p>
          </table:table-cell>
          <table:table-cell office:value-type="float" office:value="0.11644881946020121" table:style-name="ce87">
            <text:p>0.12</text:p>
          </table:table-cell>
          <table:table-cell table:style-name="ce87"/>
          <table:table-cell office:value-type="float" office:value="904.95990000000006" table:style-name="ce86">
            <text:p><text:s text:c="2"/>905</text:p>
          </table:table-cell>
          <table:table-cell office:value-type="float" office:value="731360" table:style-name="ce86">
            <text:p><text:s/>731 360</text:p>
          </table:table-cell>
          <table:table-cell office:value-type="float" office:value="661851.47246399999" table:style-name="ce86">
            <text:p><text:s/>661 851</text:p>
          </table:table-cell>
          <table:table-cell office:value-type="float" office:value="0.11000969014973763" table:style-name="ce87">
            <text:p>0.11</text:p>
          </table:table-cell>
          <table:table-cell office:value-type="float" office:value="907.18709999999999" table:style-name="ce86">
            <text:p><text:s text:c="2"/>907</text:p>
          </table:table-cell>
          <table:table-cell office:value-type="float" office:value="742560" table:style-name="ce86">
            <text:p><text:s/>742 560</text:p>
          </table:table-cell>
          <table:table-cell office:value-type="float" office:value="673640.85297600005" table:style-name="ce86">
            <text:p><text:s/>673 641</text:p>
          </table:table-cell>
          <table:table-cell office:value-type="float" office:value="0.11005425294041413" table:style-name="ce87">
            <text:p>0.11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9"/>Coffee</text:p>
          </table:table-cell>
          <table:table-cell table:number-columns-repeated="16359" table:style-name="ce25"/>
        </table:table-row>
        <table:table-row table:style-name="ro12">
          <table:table-cell table:number-columns-repeated="3" table:style-name="ce25"/>
          <table:table-cell office:value-type="string" table:style-name="ce92">
            <text:p>芝麻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805.336" table:style-name="ce86">
            <text:p><text:s/>1 805</text:p>
          </table:table-cell>
          <table:table-cell office:value-type="float" office:value="210010" table:style-name="ce86">
            <text:p><text:s/>210 010</text:p>
          </table:table-cell>
          <table:table-cell office:value-type="float" office:value="379138.61336000002" table:style-name="ce86">
            <text:p><text:s/>379 139</text:p>
          </table:table-cell>
          <table:table-cell office:value-type="float" office:value="6.7387096452242154E-2" table:style-name="ce87">
            <text:p>0.07</text:p>
          </table:table-cell>
          <table:table-cell office:value-type="float" office:value="1197.6791000000001" table:style-name="ce86">
            <text:p><text:s/>1 198</text:p>
          </table:table-cell>
          <table:table-cell office:value-type="float" office:value="231120" table:style-name="ce86">
            <text:p><text:s/>231 120</text:p>
          </table:table-cell>
          <table:table-cell office:value-type="float" office:value="276807.59359200002" table:style-name="ce86">
            <text:p><text:s/>276 808</text:p>
          </table:table-cell>
          <table:table-cell office:value-type="float" office:value="4.7653841642623318E-2" table:style-name="ce87">
            <text:p>0.05</text:p>
          </table:table-cell>
          <table:table-cell table:style-name="ce87"/>
          <table:table-cell office:value-type="float" office:value="1290.585" table:style-name="ce86">
            <text:p><text:s/>1 291</text:p>
          </table:table-cell>
          <table:table-cell office:value-type="float" office:value="271570" table:style-name="ce86">
            <text:p><text:s/>271 570</text:p>
          </table:table-cell>
          <table:table-cell office:value-type="float" office:value="350484.16845" table:style-name="ce86">
            <text:p><text:s/>350 484</text:p>
          </table:table-cell>
          <table:table-cell office:value-type="float" office:value="5.8255751294215265E-2" table:style-name="ce87">
            <text:p>0.06</text:p>
          </table:table-cell>
          <table:table-cell office:value-type="float" office:value="1340.4853000000001" table:style-name="ce86">
            <text:p><text:s/>1 340</text:p>
          </table:table-cell>
          <table:table-cell office:value-type="float" office:value="322740" table:style-name="ce86">
            <text:p><text:s/>322 740</text:p>
          </table:table-cell>
          <table:table-cell office:value-type="float" office:value="432628.225722" table:style-name="ce86">
            <text:p><text:s/>432 628</text:p>
          </table:table-cell>
          <table:table-cell office:value-type="float" office:value="7.0679466621463752E-2" table:style-name="ce87">
            <text:p>0.07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9"/>Sesame</text:p>
          </table:table-cell>
          <table:table-cell table:number-columns-repeated="16359" table:style-name="ce25"/>
        </table:table-row>
        <table:table-row table:style-name="ro12">
          <table:table-cell table:number-columns-repeated="3" table:style-name="ce25"/>
          <table:table-cell office:value-type="string" table:style-name="ce92">
            <text:p>其他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34655.904099999927" table:style-name="ce86">
            <text:p><text:s/>34 656</text:p>
          </table:table-cell>
          <table:table-cell office:value-type="float" office:value="106271.74660470073" table:style-name="ce86">
            <text:p><text:s/>106 272</text:p>
          </table:table-cell>
          <table:table-cell office:value-type="float" office:value="3682943.4588720016" table:style-name="ce86">
            <text:p>3 682 943</text:p>
          </table:table-cell>
          <table:table-cell office:value-type="float" office:value="0.6545966497364043" table:style-name="ce87">
            <text:p>0.65</text:p>
          </table:table-cell>
          <table:table-cell office:value-type="float" office:value="34232.78309999995" table:style-name="ce86">
            <text:p><text:s/>34 233</text:p>
          </table:table-cell>
          <table:table-cell office:value-type="float" office:value="148311.80588898738" table:style-name="ce86">
            <text:p><text:s/>148 312</text:p>
          </table:table-cell>
          <table:table-cell office:value-type="float" office:value="5077125.8821670003" table:style-name="ce86">
            <text:p>5 077 126</text:p>
          </table:table-cell>
          <table:table-cell office:value-type="float" office:value="0.87405316324184412" table:style-name="ce87">
            <text:p>0.87</text:p>
          </table:table-cell>
          <table:table-cell table:style-name="ce87"/>
          <table:table-cell office:value-type="float" office:value="31055.205899999964" table:style-name="ce86">
            <text:p><text:s/>31 055</text:p>
          </table:table-cell>
          <table:table-cell office:value-type="float" office:value="149240.34962956098" table:style-name="ce86">
            <text:p><text:s/>149 240</text:p>
          </table:table-cell>
          <table:table-cell office:value-type="float" office:value="4634689.7863339996" table:style-name="ce86">
            <text:p>4 634 690</text:p>
          </table:table-cell>
          <table:table-cell office:value-type="float" office:value="0.7703552965389675" table:style-name="ce87">
            <text:p>0.77</text:p>
          </table:table-cell>
          <table:table-cell office:value-type="float" office:value="30613.744300000009" table:style-name="ce86">
            <text:p><text:s/>30 614</text:p>
          </table:table-cell>
          <table:table-cell office:value-type="float" office:value="157796.1719558427" table:style-name="ce86">
            <text:p><text:s/>157 796</text:p>
          </table:table-cell>
          <table:table-cell office:value-type="float" office:value="4830731.6597750001" table:style-name="ce86">
            <text:p>4 830 732</text:p>
          </table:table-cell>
          <table:table-cell office:value-type="float" office:value="0.7892077234084931" table:style-name="ce87">
            <text:p>0.79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9"/>Others</text:p>
          </table:table-cell>
          <table:table-cell table:number-columns-repeated="16359" table:style-name="ce25"/>
        </table:table-row>
        <table:table-row table:style-name="ro13">
          <table:table-cell table:number-columns-repeated="3" table:style-name="ce25"/>
          <table:table-cell table:style-name="ce97"/>
          <table:table-cell table:style-name="ce85"/>
          <table:table-cell table:style-name="ce89"/>
          <table:table-cell table:number-columns-repeated="3" table:style-name="ce86"/>
          <table:table-cell table:style-name="ce87"/>
          <table:table-cell table:number-columns-repeated="3" table:style-name="ce86"/>
          <table:table-cell table:number-columns-repeated="2" table:style-name="ce87"/>
          <table:table-cell table:number-columns-repeated="3" table:style-name="ce86"/>
          <table:table-cell table:style-name="ce87"/>
          <table:table-cell table:number-columns-repeated="3" table:style-name="ce86"/>
          <table:table-cell table:style-name="ce87"/>
          <table:table-cell table:style-name="ce94"/>
          <table:table-cell table:style-name="ce95"/>
          <table:table-cell table:number-columns-repeated="16359" table:style-name="ce25"/>
        </table:table-row>
        <table:table-row table:style-name="ro12">
          <table:table-cell table:number-columns-repeated="2" table:style-name="ce25"/>
          <table:table-cell office:value-type="float" office:value="4" table:style-name="ce89">
            <text:p>4</text:p>
          </table:table-cell>
          <table:table-cell office:value-type="string" table:style-name="ce92">
            <text:p>蔬菜</text:p>
          </table:table-cell>
          <table:table-cell table:style-name="ce98"/>
          <table:table-cell table:style-name="ce89"/>
          <table:table-cell table:number-columns-repeated="2" table:style-name="ce86"/>
          <table:table-cell office:value-type="float" office:value="81696276.694217995" table:style-name="ce86">
            <text:p>81 696 277</text:p>
          </table:table-cell>
          <table:table-cell office:value-type="float" office:value="14.520480593083137" table:style-name="ce87">
            <text:p>14.52</text:p>
          </table:table-cell>
          <table:table-cell table:number-columns-repeated="2" table:style-name="ce86"/>
          <table:table-cell office:value-type="float" office:value="82111724.772009999" table:style-name="ce86">
            <text:p>82 111 725</text:p>
          </table:table-cell>
          <table:table-cell office:value-type="float" office:value="14.135952986374727" table:style-name="ce87">
            <text:p>14.14</text:p>
          </table:table-cell>
          <table:table-cell table:style-name="ce87"/>
          <table:table-cell table:number-columns-repeated="2" table:style-name="ce86"/>
          <table:table-cell office:value-type="float" office:value="91742533.168201998" table:style-name="ce86">
            <text:p>91 742 533</text:p>
          </table:table-cell>
          <table:table-cell office:value-type="float" office:value="15.248991756129836" table:style-name="ce87">
            <text:p>15.25</text:p>
          </table:table-cell>
          <table:table-cell table:number-columns-repeated="2" table:style-name="ce86"/>
          <table:table-cell office:value-type="float" office:value="85747016.387514994" table:style-name="ce86">
            <text:p>85 747 016</text:p>
          </table:table-cell>
          <table:table-cell office:value-type="float" office:value="14.0086869564213" table:style-name="ce87">
            <text:p>14.01</text:p>
          </table:table-cell>
          <table:table-cell table:style-name="ce89"/>
          <table:table-cell office:value-type="string" table:style-name="ce95">
            <text:p><text:s text:c="4"/>4. <text:s/>Vegetables</text:p>
          </table:table-cell>
          <table:table-cell table:number-columns-repeated="16359" table:style-name="ce25"/>
        </table:table-row>
        <table:table-row table:style-name="ro12">
          <table:table-cell table:number-columns-repeated="3" table:style-name="ce25"/>
          <table:table-cell office:value-type="string" table:style-name="ce92">
            <text:p>蘿蔔</text:p>
          </table:table-cell>
          <table:table-cell table:style-name="ce98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86035.138599999991" table:style-name="ce86">
            <text:p><text:s/>86 035</text:p>
          </table:table-cell>
          <table:table-cell office:value-type="float" office:value="10430" table:style-name="ce86">
            <text:p><text:s/>10 430</text:p>
          </table:table-cell>
          <table:table-cell office:value-type="float" office:value="897346.49559800001" table:style-name="ce86">
            <text:p><text:s/>897 346</text:p>
          </table:table-cell>
          <table:table-cell office:value-type="float" office:value="0.15949199769986711" table:style-name="ce87">
            <text:p>0.16</text:p>
          </table:table-cell>
          <table:table-cell office:value-type="float" office:value="76013.675900000002" table:style-name="ce86">
            <text:p><text:s/>76 014</text:p>
          </table:table-cell>
          <table:table-cell office:value-type="float" office:value="9370" table:style-name="ce86">
            <text:p><text:s/>9 370</text:p>
          </table:table-cell>
          <table:table-cell office:value-type="float" office:value="712248.14318300004" table:style-name="ce86">
            <text:p><text:s/>712 248</text:p>
          </table:table-cell>
          <table:table-cell office:value-type="float" office:value="0.12261715722843565" table:style-name="ce87">
            <text:p>0.12</text:p>
          </table:table-cell>
          <table:table-cell table:style-name="ce87"/>
          <table:table-cell office:value-type="float" office:value="81455.236799999999" table:style-name="ce86">
            <text:p><text:s/>81 455</text:p>
          </table:table-cell>
          <table:table-cell office:value-type="float" office:value="9060" table:style-name="ce86">
            <text:p><text:s/>9 060</text:p>
          </table:table-cell>
          <table:table-cell office:value-type="float" office:value="737984.44540800003" table:style-name="ce86">
            <text:p><text:s/>737 984</text:p>
          </table:table-cell>
          <table:table-cell office:value-type="float" office:value="0.12266413772929388" table:style-name="ce87">
            <text:p>0.12</text:p>
          </table:table-cell>
          <table:table-cell office:value-type="float" office:value="69136.690799999997" table:style-name="ce86">
            <text:p><text:s/>69 137</text:p>
          </table:table-cell>
          <table:table-cell office:value-type="float" office:value="8920" table:style-name="ce86">
            <text:p><text:s/>8 920</text:p>
          </table:table-cell>
          <table:table-cell office:value-type="float" office:value="616699.28193599998" table:style-name="ce86">
            <text:p><text:s/>616 699</text:p>
          </table:table-cell>
          <table:table-cell office:value-type="float" office:value="0.10075157773243654" table:style-name="ce87">
            <text:p>0.10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9"/>Radishes</text:p>
          </table:table-cell>
          <table:table-cell table:number-columns-repeated="16359" table:style-name="ce25"/>
        </table:table-row>
        <table:table-row table:style-name="ro12">
          <table:table-cell table:number-columns-repeated="3" table:style-name="ce25"/>
          <table:table-cell office:value-type="string" table:style-name="ce92">
            <text:p>胡蘿蔔</text:p>
          </table:table-cell>
          <table:table-cell table:style-name="ce98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80868.641700000007" table:style-name="ce86">
            <text:p><text:s/>80 869</text:p>
          </table:table-cell>
          <table:table-cell office:value-type="float" office:value="10010" table:style-name="ce86">
            <text:p><text:s/>10 010</text:p>
          </table:table-cell>
          <table:table-cell office:value-type="float" office:value="809495.10341700003" table:style-name="ce86">
            <text:p><text:s/>809 495</text:p>
          </table:table-cell>
          <table:table-cell office:value-type="float" office:value="0.14387752312577884" table:style-name="ce87">
            <text:p>0.14</text:p>
          </table:table-cell>
          <table:table-cell office:value-type="float" office:value="78884.424099999989" table:style-name="ce86">
            <text:p><text:s/>78 884</text:p>
          </table:table-cell>
          <table:table-cell office:value-type="float" office:value="14250" table:style-name="ce86">
            <text:p><text:s/>14 250</text:p>
          </table:table-cell>
          <table:table-cell office:value-type="float" office:value="1124103.043425" table:style-name="ce86">
            <text:p>1 124 103</text:p>
          </table:table-cell>
          <table:table-cell office:value-type="float" office:value="0.1935200827630548" table:style-name="ce87">
            <text:p>0.19</text:p>
          </table:table-cell>
          <table:table-cell table:style-name="ce87"/>
          <table:table-cell office:value-type="float" office:value="88855.4283" table:style-name="ce86">
            <text:p><text:s/>88 855</text:p>
          </table:table-cell>
          <table:table-cell office:value-type="float" office:value="8920" table:style-name="ce86">
            <text:p><text:s/>8 920</text:p>
          </table:table-cell>
          <table:table-cell office:value-type="float" office:value="792590.42043599999" table:style-name="ce86">
            <text:p><text:s/>792 590</text:p>
          </table:table-cell>
          <table:table-cell office:value-type="float" office:value="0.1317404738002714" table:style-name="ce87">
            <text:p>0.13</text:p>
          </table:table-cell>
          <table:table-cell office:value-type="float" office:value="80698.9856" table:style-name="ce86">
            <text:p><text:s/>80 699</text:p>
          </table:table-cell>
          <table:table-cell office:value-type="float" office:value="11610" table:style-name="ce86">
            <text:p><text:s/>11 610</text:p>
          </table:table-cell>
          <table:table-cell office:value-type="float" office:value="936915.22281599999" table:style-name="ce86">
            <text:p><text:s/>936 915</text:p>
          </table:table-cell>
          <table:table-cell office:value-type="float" office:value="0.15306599126224624" table:style-name="ce87">
            <text:p>0.15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9"/>Carrots</text:p>
          </table:table-cell>
          <table:table-cell table:number-columns-repeated="16359" table:style-name="ce25"/>
        </table:table-row>
        <table:table-row table:style-name="ro12">
          <table:table-cell table:number-columns-repeated="3" table:style-name="ce25"/>
          <table:table-cell office:value-type="string" table:style-name="ce92">
            <text:p>其他根菜類</text:p>
          </table:table-cell>
          <table:table-cell table:style-name="ce98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6106.1717999999973" table:style-name="ce86">
            <text:p><text:s/>6 106</text:p>
          </table:table-cell>
          <table:table-cell office:value-type="float" office:value="19942.387349795841" table:style-name="ce86">
            <text:p><text:s/>19 942</text:p>
          </table:table-cell>
          <table:table-cell office:value-type="float" office:value="121771.64326000004" table:style-name="ce86">
            <text:p><text:s/>121 772</text:p>
          </table:table-cell>
          <table:table-cell office:value-type="float" office:value="2.1643370472840848E-2" table:style-name="ce87">
            <text:p>0.02</text:p>
          </table:table-cell>
          <table:table-cell office:value-type="float" office:value="6330.3945000000003" table:style-name="ce86">
            <text:p><text:s/>6 330</text:p>
          </table:table-cell>
          <table:table-cell office:value-type="float" office:value="24093.16184639042" table:style-name="ce86">
            <text:p><text:s/>24 093</text:p>
          </table:table-cell>
          <table:table-cell office:value-type="float" office:value="152519.21923999977" table:style-name="ce86">
            <text:p><text:s/>152 519</text:p>
          </table:table-cell>
          <table:table-cell office:value-type="float" office:value="2.6256962920722243E-2" table:style-name="ce87">
            <text:p>0.03</text:p>
          </table:table-cell>
          <table:table-cell table:style-name="ce87"/>
          <table:table-cell office:value-type="float" office:value="5465.9287000000177" table:style-name="ce86">
            <text:p><text:s/>5 466</text:p>
          </table:table-cell>
          <table:table-cell office:value-type="float" office:value="23004.832871310537" table:style-name="ce86">
            <text:p><text:s/>23 005</text:p>
          </table:table-cell>
          <table:table-cell office:value-type="float" office:value="125742.77623000008" table:style-name="ce86">
            <text:p><text:s/>125 743</text:p>
          </table:table-cell>
          <table:table-cell office:value-type="float" office:value="2.090034460470663E-2" table:style-name="ce87">
            <text:p>0.02</text:p>
          </table:table-cell>
          <table:table-cell office:value-type="float" office:value="6457.8377000000028" table:style-name="ce86">
            <text:p><text:s/>6 458</text:p>
          </table:table-cell>
          <table:table-cell office:value-type="float" office:value="22114.385329163637" table:style-name="ce86">
            <text:p><text:s/>22 114</text:p>
          </table:table-cell>
          <table:table-cell office:value-type="float" office:value="142811.11129099992" table:style-name="ce86">
            <text:p><text:s/>142 811</text:p>
          </table:table-cell>
          <table:table-cell office:value-type="float" office:value="2.333137916931129E-2" table:style-name="ce87">
            <text:p>0.02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9"/>Other Root Vegetables</text:p>
          </table:table-cell>
          <table:table-cell table:number-columns-repeated="16359" table:style-name="ce25"/>
        </table:table-row>
        <table:table-row table:style-name="ro12">
          <table:table-cell table:number-columns-repeated="3" table:style-name="ce25"/>
          <table:table-cell office:value-type="string" table:style-name="ce92">
            <text:p>薑</text:p>
          </table:table-cell>
          <table:table-cell table:style-name="ce98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24091.036100000001" table:style-name="ce86">
            <text:p><text:s/>24 091</text:p>
          </table:table-cell>
          <table:table-cell office:value-type="float" office:value="54090" table:style-name="ce86">
            <text:p><text:s/>54 090</text:p>
          </table:table-cell>
          <table:table-cell office:value-type="float" office:value="1303084.142649" table:style-name="ce86">
            <text:p>1 303 084</text:p>
          </table:table-cell>
          <table:table-cell office:value-type="float" office:value="0.2316067361957064" table:style-name="ce87">
            <text:p>0.23</text:p>
          </table:table-cell>
          <table:table-cell office:value-type="float" office:value="29239.8694" table:style-name="ce86">
            <text:p><text:s/>29 240</text:p>
          </table:table-cell>
          <table:table-cell office:value-type="float" office:value="46050" table:style-name="ce86">
            <text:p><text:s/>46 050</text:p>
          </table:table-cell>
          <table:table-cell office:value-type="float" office:value="1346495.98587" table:style-name="ce86">
            <text:p>1 346 496</text:p>
          </table:table-cell>
          <table:table-cell office:value-type="float" office:value="0.23180616416778604" table:style-name="ce87">
            <text:p>0.23</text:p>
          </table:table-cell>
          <table:table-cell table:style-name="ce87"/>
          <table:table-cell office:value-type="float" office:value="28491.646000000001" table:style-name="ce86">
            <text:p><text:s/>28 492</text:p>
          </table:table-cell>
          <table:table-cell office:value-type="float" office:value="42630" table:style-name="ce86">
            <text:p><text:s/>42 630</text:p>
          </table:table-cell>
          <table:table-cell office:value-type="float" office:value="1214598.86898" table:style-name="ce86">
            <text:p>1 214 599</text:p>
          </table:table-cell>
          <table:table-cell office:value-type="float" office:value="0.20188463846014851" table:style-name="ce87">
            <text:p>0.20</text:p>
          </table:table-cell>
          <table:table-cell office:value-type="float" office:value="26584.408800000001" table:style-name="ce86">
            <text:p><text:s/>26 584</text:p>
          </table:table-cell>
          <table:table-cell office:value-type="float" office:value="50680" table:style-name="ce86">
            <text:p><text:s/>50 680</text:p>
          </table:table-cell>
          <table:table-cell office:value-type="float" office:value="1347297.8379840001" table:style-name="ce86">
            <text:p>1 347 298</text:p>
          </table:table-cell>
          <table:table-cell office:value-type="float" office:value="0.22011114140793789" table:style-name="ce87">
            <text:p>0.22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9"/>Ginger</text:p>
          </table:table-cell>
          <table:table-cell table:number-columns-repeated="16359" table:style-name="ce25"/>
        </table:table-row>
        <table:table-row table:style-name="ro12">
          <table:table-cell table:number-columns-repeated="3" table:style-name="ce25"/>
          <table:table-cell office:value-type="string" table:style-name="ce92">
            <text:p>芋</text:p>
          </table:table-cell>
          <table:table-cell table:style-name="ce98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44570.401600000005" table:style-name="ce86">
            <text:p><text:s/>44 570</text:p>
          </table:table-cell>
          <table:table-cell office:value-type="float" office:value="36870" table:style-name="ce86">
            <text:p><text:s/>36 870</text:p>
          </table:table-cell>
          <table:table-cell office:value-type="float" office:value="1643310.7069920001" table:style-name="ce86">
            <text:p>1 643 311</text:p>
          </table:table-cell>
          <table:table-cell office:value-type="float" office:value="0.29207770775888814" table:style-name="ce87">
            <text:p>0.29</text:p>
          </table:table-cell>
          <table:table-cell office:value-type="float" office:value="35409.9107" table:style-name="ce86">
            <text:p><text:s/>35 410</text:p>
          </table:table-cell>
          <table:table-cell office:value-type="float" office:value="35700" table:style-name="ce86">
            <text:p><text:s/>35 700</text:p>
          </table:table-cell>
          <table:table-cell office:value-type="float" office:value="1264133.8119900001" table:style-name="ce86">
            <text:p>1 264 134</text:p>
          </table:table-cell>
          <table:table-cell office:value-type="float" office:value="0.21762709508774919" table:style-name="ce87">
            <text:p>0.22</text:p>
          </table:table-cell>
          <table:table-cell table:style-name="ce87"/>
          <table:table-cell office:value-type="float" office:value="34672.768299999996" table:style-name="ce86">
            <text:p><text:s/>34 673</text:p>
          </table:table-cell>
          <table:table-cell office:value-type="float" office:value="46930" table:style-name="ce86">
            <text:p><text:s/>46 930</text:p>
          </table:table-cell>
          <table:table-cell office:value-type="float" office:value="1627193.0163189999" table:style-name="ce86">
            <text:p>1 627 193</text:p>
          </table:table-cell>
          <table:table-cell office:value-type="float" office:value="0.27046400436739504" table:style-name="ce87">
            <text:p>0.27</text:p>
          </table:table-cell>
          <table:table-cell office:value-type="float" office:value="32021.946399999997" table:style-name="ce86">
            <text:p><text:s/>32 022</text:p>
          </table:table-cell>
          <table:table-cell office:value-type="float" office:value="45890" table:style-name="ce86">
            <text:p><text:s/>45 890</text:p>
          </table:table-cell>
          <table:table-cell office:value-type="float" office:value="1469487.120296" table:style-name="ce86">
            <text:p>1 469 487</text:p>
          </table:table-cell>
          <table:table-cell office:value-type="float" office:value="0.24007348502585327" table:style-name="ce87">
            <text:p>0.24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9"/>Taros</text:p>
          </table:table-cell>
          <table:table-cell table:number-columns-repeated="16359" table:style-name="ce25"/>
        </table:table-row>
        <table:table-row table:style-name="ro12">
          <table:table-cell table:number-columns-repeated="3" table:style-name="ce67"/>
          <table:table-cell office:value-type="string" table:style-name="ce92">
            <text:p>蔥</text:p>
          </table:table-cell>
          <table:table-cell table:style-name="ce98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88113.236900000004" table:style-name="ce86">
            <text:p><text:s/>88 113</text:p>
          </table:table-cell>
          <table:table-cell office:value-type="float" office:value="54640" table:style-name="ce86">
            <text:p><text:s/>54 640</text:p>
          </table:table-cell>
          <table:table-cell office:value-type="float" office:value="4814507.2642160002" table:style-name="ce86">
            <text:p>4 814 507</text:p>
          </table:table-cell>
          <table:table-cell office:value-type="float" office:value="0.8557178138848277" table:style-name="ce87">
            <text:p>0.86</text:p>
          </table:table-cell>
          <table:table-cell office:value-type="float" office:value="87463.867400000003" table:style-name="ce86">
            <text:p><text:s/>87 464</text:p>
          </table:table-cell>
          <table:table-cell office:value-type="float" office:value="57550" table:style-name="ce86">
            <text:p><text:s/>57 550</text:p>
          </table:table-cell>
          <table:table-cell office:value-type="float" office:value="5033545.5688699996" table:style-name="ce86">
            <text:p>5 033 546</text:p>
          </table:table-cell>
          <table:table-cell office:value-type="float" office:value="0.86655058962512388" table:style-name="ce87">
            <text:p>0.87</text:p>
          </table:table-cell>
          <table:table-cell table:style-name="ce87"/>
          <table:table-cell office:value-type="float" office:value="89237.794099999999" table:style-name="ce86">
            <text:p><text:s/>89 238</text:p>
          </table:table-cell>
          <table:table-cell office:value-type="float" office:value="81880" table:style-name="ce86">
            <text:p><text:s/>81 880</text:p>
          </table:table-cell>
          <table:table-cell office:value-type="float" office:value="7306790.5809079995" table:style-name="ce86">
            <text:p>7 306 791</text:p>
          </table:table-cell>
          <table:table-cell office:value-type="float" office:value="1.2144987225036845" table:style-name="ce87">
            <text:p>1.21</text:p>
          </table:table-cell>
          <table:table-cell office:value-type="float" office:value="94093.193499999994" table:style-name="ce86">
            <text:p><text:s/>94 093</text:p>
          </table:table-cell>
          <table:table-cell office:value-type="float" office:value="80520" table:style-name="ce86">
            <text:p><text:s/>80 520</text:p>
          </table:table-cell>
          <table:table-cell office:value-type="float" office:value="7576383.9406199995" table:style-name="ce86">
            <text:p>7 576 384</text:p>
          </table:table-cell>
          <table:table-cell office:value-type="float" office:value="1.2377712409974511" table:style-name="ce87">
            <text:p>1.24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9"/>Scallion</text:p>
          </table:table-cell>
          <table:table-cell table:number-columns-repeated="16359" table:style-name="ce67"/>
        </table:table-row>
        <table:table-row table:style-name="ro12">
          <table:table-cell table:number-columns-repeated="3" table:style-name="ce67"/>
          <table:table-cell office:value-type="string" table:style-name="ce92">
            <text:p>馬鈴薯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61428.179400000001" table:style-name="ce86">
            <text:p><text:s/>61 428</text:p>
          </table:table-cell>
          <table:table-cell office:value-type="float" office:value="26610" table:style-name="ce86">
            <text:p><text:s/>26 610</text:p>
          </table:table-cell>
          <table:table-cell office:value-type="float" office:value="1634603.853834" table:style-name="ce86">
            <text:p>1 634 604</text:p>
          </table:table-cell>
          <table:table-cell office:value-type="float" office:value="0.29053017465917569" table:style-name="ce87">
            <text:p>0.29</text:p>
          </table:table-cell>
          <table:table-cell office:value-type="float" office:value="62105.869399999996" table:style-name="ce86">
            <text:p><text:s/>62 106</text:p>
          </table:table-cell>
          <table:table-cell office:value-type="float" office:value="31240" table:style-name="ce86">
            <text:p><text:s/>31 240</text:p>
          </table:table-cell>
          <table:table-cell office:value-type="float" office:value="1940187.3600560001" table:style-name="ce86">
            <text:p>1 940 187</text:p>
          </table:table-cell>
          <table:table-cell office:value-type="float" office:value="0.33401316782300922" table:style-name="ce87">
            <text:p>0.33</text:p>
          </table:table-cell>
          <table:table-cell table:style-name="ce87"/>
          <table:table-cell office:value-type="float" office:value="66361.171900000001" table:style-name="ce86">
            <text:p><text:s/>66 361</text:p>
          </table:table-cell>
          <table:table-cell office:value-type="float" office:value="21050" table:style-name="ce86">
            <text:p><text:s/>21 050</text:p>
          </table:table-cell>
          <table:table-cell office:value-type="float" office:value="1396902.6684950001" table:style-name="ce86">
            <text:p>1 396 903</text:p>
          </table:table-cell>
          <table:table-cell office:value-type="float" office:value="0.23218627762263583" table:style-name="ce87">
            <text:p>0.23</text:p>
          </table:table-cell>
          <table:table-cell office:value-type="float" office:value="66810.1106" table:style-name="ce86">
            <text:p><text:s/>66 810</text:p>
          </table:table-cell>
          <table:table-cell office:value-type="float" office:value="21410" table:style-name="ce86">
            <text:p><text:s/>21 410</text:p>
          </table:table-cell>
          <table:table-cell office:value-type="float" office:value="1430404.4679459999" table:style-name="ce86">
            <text:p>1 430 404</text:p>
          </table:table-cell>
          <table:table-cell office:value-type="float" office:value="0.23368846237126312" table:style-name="ce87">
            <text:p>0.23</text:p>
          </table:table-cell>
          <table:table-cell office:value-type="string" table:style-name="ce94">
            <text:p><text:s text:c="3"/>m.t.</text:p>
          </table:table-cell>
          <table:table-cell office:value-type="string" table:style-name="ce95">
            <text:p><text:s text:c="9"/>Potatoes</text:p>
          </table:table-cell>
          <table:table-cell table:number-columns-repeated="16359" table:style-name="ce67"/>
        </table:table-row>
        <table:table-row table:style-name="ro16">
          <table:table-cell table:number-columns-repeated="3" table:style-name="ce99"/>
          <table:table-cell table:style-name="ce100"/>
          <table:table-cell table:style-name="ce101"/>
          <table:table-cell table:number-columns-repeated="9" table:style-name="ce99"/>
          <table:table-cell table:style-name="ce25"/>
          <table:table-cell table:number-columns-repeated="4" table:style-name="ce99"/>
          <table:table-cell table:number-columns-repeated="3" table:style-name="ce102"/>
          <table:table-cell table:number-columns-repeated="2" table:style-name="ce99"/>
          <table:table-cell table:style-name="ce103"/>
          <table:table-cell table:number-columns-repeated="16359" table:style-name="ce25"/>
        </table:table-row>
        <table:table-row table:style-name="ro17">
          <table:table-cell office:value-type="string" table:style-name="ce104">
            <text:p><text:s text:c="3"/><text:span text:style-name="T4">註：</text:span>106<text:span text:style-name="T4">年起農產類部分作物單價改採產地價格查報資料估算產值。</text:span></text:p>
          </table:table-cell>
          <table:table-cell table:number-columns-repeated="3" table:style-name="ce105"/>
          <table:table-cell table:style-name="ce106"/>
          <table:table-cell table:style-name="ce107"/>
          <table:table-cell table:style-name="ce105"/>
          <table:table-cell table:number-columns-repeated="3" table:style-name="ce67"/>
          <table:table-cell table:style-name="ce7"/>
          <table:table-cell table:number-columns-repeated="4" table:style-name="ce67"/>
          <table:table-cell office:value-type="string" table:style-name="ce108">
            <text:p><text:s text:c="3"/>Note<text:span text:style-name="T10">：</text:span>The unit prices for some crops categorized into agricultural products have adopted the calculation based on the inspection report<text:s/></text:p>
          </table:table-cell>
          <table:table-cell table:number-columns-repeated="3" table:style-name="ce67"/>
          <table:table-cell table:style-name="ce109"/>
          <table:table-cell table:style-name="ce110"/>
          <table:table-cell table:style-name="ce109"/>
          <table:table-cell table:number-columns-repeated="3" table:style-name="ce67"/>
          <table:table-cell table:number-columns-repeated="16359"/>
        </table:table-row>
        <table:table-row table:style-name="ro17">
          <table:table-cell office:value-type="string" table:style-name="ce111">
            <text:p><text:s text:c="3"/><text:span text:style-name="T4">資料來源：農業部農糧署。</text:span></text:p>
          </table:table-cell>
          <table:table-cell table:number-columns-repeated="3" table:style-name="ce7"/>
          <table:table-cell table:style-name="ce112"/>
          <table:table-cell table:style-name="ce67"/>
          <table:table-cell table:style-name="ce7"/>
          <table:table-cell table:number-columns-repeated="3" table:style-name="ce67"/>
          <table:table-cell table:style-name="ce7"/>
          <table:table-cell table:number-columns-repeated="4" table:style-name="ce67"/>
          <table:table-cell office:value-type="string" table:style-name="ce108">
            <text:p><text:s text:c="16"/>of <text:s/>local price since 2017.</text:p>
          </table:table-cell>
          <table:table-cell table:number-columns-repeated="3" table:style-name="ce67"/>
          <table:table-cell table:style-name="ce109"/>
          <table:table-cell table:style-name="ce110"/>
          <table:table-cell table:style-name="ce109"/>
          <table:table-cell table:number-columns-repeated="3" table:style-name="ce67"/>
          <table:table-cell table:number-columns-repeated="16359"/>
        </table:table-row>
        <table:table-row table:style-name="ro17">
          <table:table-cell table:style-name="ce111"/>
          <table:table-cell table:number-columns-repeated="3" table:style-name="ce7"/>
          <table:table-cell table:style-name="ce112"/>
          <table:table-cell table:style-name="ce67"/>
          <table:table-cell table:style-name="ce7"/>
          <table:table-cell table:number-columns-repeated="3" table:style-name="ce67"/>
          <table:table-cell table:style-name="ce7"/>
          <table:table-cell table:number-columns-repeated="4" table:style-name="ce67"/>
          <table:table-cell office:value-type="string" table:style-name="ce108">
            <text:p><text:s text:c="3"/>Source<text:span text:style-name="T10">：</text:span>Agriculture and Food Agency, MOA.</text:p>
          </table:table-cell>
          <table:table-cell table:number-columns-repeated="3" table:style-name="ce67"/>
          <table:table-cell table:style-name="ce109"/>
          <table:table-cell table:style-name="ce110"/>
          <table:table-cell table:style-name="ce109"/>
          <table:table-cell table:number-columns-repeated="3" table:style-name="ce67"/>
          <table:table-cell table:number-columns-repeated="16359"/>
        </table:table-row>
        <table:table-row table:style-name="ro18">
          <table:table-cell table:number-columns-repeated="16384"/>
        </table:table-row>
        <table:table-row table:number-rows-repeated="1048527" table:style-name="ro19">
          <table:table-cell table:number-columns-repeated="16384"/>
        </table:table-row>
      </table:table>
      <table:table table:name="12_(2)" table:style-name="ta1">
        <table:table-column table:style-name="co1" table:number-columns-repeated="2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8" table:default-cell-style-name="ce7"/>
        <table:table-column table:style-name="co10" table:default-cell-style-name="ce7"/>
        <table:table-column table:style-name="co6" table:default-cell-style-name="ce7"/>
        <table:table-column table:style-name="co7" table:default-cell-style-name="ce7"/>
        <table:table-column table:style-name="co8" table:default-cell-style-name="ce7"/>
        <table:table-column table:style-name="co10" table:default-cell-style-name="ce7"/>
        <table:table-column table:style-name="co11" table:default-cell-style-name="ce7"/>
        <table:table-column table:style-name="co18" table:default-cell-style-name="ce7"/>
        <table:table-column table:style-name="co19" table:default-cell-style-name="ce7"/>
        <table:table-column table:style-name="co15" table:default-cell-style-name="ce7"/>
        <table:table-column table:style-name="co9" table:default-cell-style-name="ce7"/>
        <table:table-column table:style-name="co18" table:default-cell-style-name="ce113"/>
        <table:table-column table:style-name="co19" table:default-cell-style-name="ce114"/>
        <table:table-column table:style-name="co15" table:default-cell-style-name="ce113"/>
        <table:table-column table:style-name="co9" table:default-cell-style-name="ce7"/>
        <table:table-column table:style-name="co16" table:default-cell-style-name="ce7"/>
        <table:table-column table:style-name="co17" table:default-cell-style-name="ce7"/>
        <table:table-column table:style-name="co20" table:number-columns-repeated="16359" table:default-cell-style-name="ce7"/>
        <table:table-row table:style-name="ro1">
          <table:table-cell office:value-type="string" table:style-name="ce1">
            <text:p><text:s text:c="7"/>10 <text:s text:c="4"/>114<text:span text:style-name="T4">年農業統計年報</text:span></text:p>
          </table:table-cell>
          <table:table-cell table:number-columns-repeated="19" table:style-name="ce2"/>
          <table:table-cell table:style-name="ce4"/>
          <table:table-cell table:style-name="ce2"/>
          <table:table-cell table:style-name="ce115"/>
          <table:table-cell table:style-name="ce2"/>
          <table:table-cell office:value-type="string" table:style-name="ce3">
            <text:p>AG. STATISTICS YEARBOOK 2025 <text:s text:c="6"/>11<text:s text:c="4"/></text:p>
          </table:table-cell>
          <table:table-cell table:number-columns-repeated="16359" table:style-name="ce2"/>
        </table:table-row>
        <table:table-row table:style-name="ro2">
          <table:table-cell office:value-type="string" table:number-columns-spanned="14" table:number-rows-spanned="1" table:style-name="ce6">
            <text:p>4.<text:s text:c="2"/><text:span text:style-name="T7">農產品生產量值</text:span><text:s/>(<text:span text:style-name="T7">續</text:span>1)</text:p>
          </table:table-cell>
          <table:covered-table-cell table:number-columns-repeated="13"/>
          <table:table-cell table:style-name="ce8"/>
          <table:table-cell office:value-type="string" table:number-columns-spanned="10" table:number-rows-spanned="1" table:style-name="ce6">
            <text:p><text:s/>4. <text:s/>Quantity and Value of Farm Products (Cont'd)</text:p>
          </table:table-cell>
          <table:covered-table-cell table:number-columns-repeated="9"/>
          <table:table-cell table:style-name="ce116"/>
          <table:table-cell table:number-columns-repeated="16358"/>
        </table:table-row>
        <table:table-row table:style-name="ro3">
          <table:table-cell table:number-columns-repeated="3" table:style-name="ce7"/>
          <table:table-cell table:number-columns-repeated="16" table:style-name="ce8"/>
          <table:table-cell table:style-name="ce9"/>
          <table:table-cell table:style-name="ce10"/>
          <table:table-cell table:style-name="ce9"/>
          <table:table-cell table:number-columns-repeated="3" table:style-name="ce8"/>
          <table:table-cell table:style-name="ce116"/>
          <table:table-cell table:number-columns-repeated="16358"/>
        </table:table-row>
        <table:table-row table:style-name="ro4">
          <table:table-cell table:number-columns-repeated="3" table:style-name="ce7"/>
          <table:table-cell table:number-columns-repeated="11" table:style-name="ce11"/>
          <table:table-cell table:style-name="ce7"/>
          <table:table-cell table:number-columns-repeated="4" table:style-name="ce11"/>
          <table:table-cell table:style-name="ce12"/>
          <table:table-cell table:style-name="ce13"/>
          <table:table-cell table:style-name="ce12"/>
          <table:table-cell table:number-columns-repeated="3" table:style-name="ce11"/>
          <table:table-cell table:number-columns-repeated="16359" table:style-name="ce7"/>
        </table:table-row>
        <table:table-row table:style-name="ro3">
          <table:table-cell table:number-columns-repeated="3" table:style-name="ce117"/>
          <table:table-cell table:style-name="ce25"/>
          <table:table-cell table:style-name="ce118"/>
          <table:table-cell office:value-type="string" table:style-name="ce38">
            <text:p>產<text:span text:style-name="T3"><text:s text:c="3"/></text:span>量</text:p>
          </table:table-cell>
          <table:table-cell office:value-type="string" table:number-columns-spanned="4" table:number-rows-spanned="1" table:style-name="ce230">
            <text:p>民<text:span text:style-name="T3"><text:s/></text:span>國<text:span text:style-name="T3"><text:s/>111<text:s/></text:span>年<text:span text:style-name="T3"><text:s/>(2022)</text:span></text:p>
          </table:table-cell>
          <table:covered-table-cell table:number-columns-repeated="3"/>
          <table:table-cell office:value-type="string" table:number-columns-spanned="4" table:number-rows-spanned="1" table:style-name="ce230">
            <text:p>民<text:span text:style-name="T3"><text:s/></text:span>國<text:span text:style-name="T3"><text:s/>112<text:s/></text:span>年<text:span text:style-name="T3"><text:s/>(2023)</text:span></text:p>
          </table:table-cell>
          <table:covered-table-cell table:number-columns-repeated="3"/>
          <table:table-cell table:style-name="ce119"/>
          <table:table-cell office:value-type="string" table:number-columns-spanned="4" table:number-rows-spanned="1" table:style-name="ce231">
            <text:p>民<text:span text:style-name="T3"><text:s/></text:span>國<text:span text:style-name="T3"><text:s/>113<text:s/></text:span>年<text:span text:style-name="T3"><text:s/>(2024)</text:span></text:p>
          </table:table-cell>
          <table:covered-table-cell table:number-columns-repeated="3"/>
          <table:table-cell office:value-type="string" table:number-columns-spanned="4" table:number-rows-spanned="1" table:style-name="ce230">
            <text:p>民<text:span text:style-name="T3"><text:s/></text:span>國<text:span text:style-name="T3"><text:s/>114<text:s/></text:span>年<text:span text:style-name="T3"><text:s/>(2025)</text:span></text:p>
          </table:table-cell>
          <table:covered-table-cell table:number-columns-repeated="3"/>
          <table:table-cell office:value-type="string" table:style-name="ce23">
            <text:p>Unit of</text:p>
          </table:table-cell>
          <table:table-cell table:style-name="ce34"/>
          <table:table-cell table:number-columns-repeated="16359" table:style-name="ce25"/>
        </table:table-row>
        <table:table-row table:style-name="ro5">
          <table:table-cell table:number-columns-repeated="4" table:style-name="ce25"/>
          <table:table-cell table:style-name="ce26"/>
          <table:table-cell table:style-name="ce27"/>
          <table:table-cell table:number-columns-repeated="3" table:style-name="ce28"/>
          <table:table-cell table:style-name="ce30"/>
          <table:table-cell table:number-columns-repeated="3" table:style-name="ce28"/>
          <table:table-cell table:style-name="ce30"/>
          <table:table-cell table:style-name="ce31"/>
          <table:table-cell table:number-columns-repeated="3" table:style-name="ce25"/>
          <table:table-cell table:style-name="ce30"/>
          <table:table-cell table:style-name="ce32"/>
          <table:table-cell table:style-name="ce33"/>
          <table:table-cell table:style-name="ce32"/>
          <table:table-cell table:style-name="ce30"/>
          <table:table-cell table:style-name="ce25"/>
          <table:table-cell table:style-name="ce34"/>
          <table:table-cell table:number-columns-repeated="16359" table:style-name="ce25"/>
        </table:table-row>
        <table:table-row table:style-name="ro6">
          <table:table-cell office:value-type="string" table:number-columns-spanned="5" table:number-rows-spanned="1" table:style-name="ce229">
            <text:p>項<text:span text:style-name="T3"><text:s text:c="16"/></text:span>目</text:p>
          </table:table-cell>
          <table:covered-table-cell table:number-columns-repeated="4"/>
          <table:table-cell table:style-name="ce27"/>
          <table:table-cell office:value-type="string" table:style-name="ce38">
            <text:p>產 <text:s text:c="3"/>量</text:p>
          </table:table-cell>
          <table:table-cell office:value-type="string" table:style-name="ce38">
            <text:p>單 <text:s text:c="2"/>價</text:p>
          </table:table-cell>
          <table:table-cell office:value-type="string" table:style-name="ce38">
            <text:p><text:s/>產 <text:s text:c="4"/>值</text:p>
          </table:table-cell>
          <table:table-cell office:value-type="string" table:style-name="ce38">
            <text:p>百 分 比</text:p>
          </table:table-cell>
          <table:table-cell office:value-type="string" table:style-name="ce38">
            <text:p>產 <text:s text:c="3"/>量</text:p>
          </table:table-cell>
          <table:table-cell office:value-type="string" table:style-name="ce38">
            <text:p>單 <text:s text:c="2"/>價</text:p>
          </table:table-cell>
          <table:table-cell office:value-type="string" table:style-name="ce38">
            <text:p><text:s/>產 <text:s text:c="4"/>值</text:p>
          </table:table-cell>
          <table:table-cell office:value-type="string" table:style-name="ce38">
            <text:p>百 分 比</text:p>
          </table:table-cell>
          <table:table-cell table:style-name="ce40"/>
          <table:table-cell office:value-type="string" table:style-name="ce39">
            <text:p>產 <text:s text:c="3"/>量</text:p>
          </table:table-cell>
          <table:table-cell office:value-type="string" table:style-name="ce39">
            <text:p>單 <text:s text:c="2"/>價<text:s/></text:p>
          </table:table-cell>
          <table:table-cell office:value-type="string" table:style-name="ce39">
            <text:p><text:s/>產 <text:s text:c="4"/>值</text:p>
          </table:table-cell>
          <table:table-cell office:value-type="string" table:style-name="ce38">
            <text:p>百 分 比</text:p>
          </table:table-cell>
          <table:table-cell office:value-type="string" table:style-name="ce43">
            <text:p>產 <text:s text:c="3"/>量</text:p>
          </table:table-cell>
          <table:table-cell office:value-type="string" table:style-name="ce120">
            <text:p>單 <text:s text:c="2"/>價<text:s/></text:p>
          </table:table-cell>
          <table:table-cell office:value-type="string" table:style-name="ce39">
            <text:p><text:s/>產 <text:s text:c="4"/>值</text:p>
          </table:table-cell>
          <table:table-cell office:value-type="string" table:style-name="ce38">
            <text:p>百 分 比</text:p>
          </table:table-cell>
          <table:table-cell office:value-type="string" table:style-name="ce44">
            <text:p>Produc-</text:p>
          </table:table-cell>
          <table:table-cell office:value-type="string" table:style-name="ce45">
            <text:p>Items</text:p>
          </table:table-cell>
          <table:table-cell table:number-columns-repeated="16359" table:style-name="ce25"/>
        </table:table-row>
        <table:table-row table:style-name="ro7">
          <table:table-cell table:number-columns-repeated="4" table:style-name="ce25"/>
          <table:table-cell table:style-name="ce26"/>
          <table:table-cell table:style-name="ce27"/>
          <table:table-cell office:value-type="string" table:style-name="ce56">
            <text:p>Produc-</text:p>
          </table:table-cell>
          <table:table-cell table:number-columns-repeated="2" table:style-name="ce48"/>
          <table:table-cell office:value-type="string" table:style-name="ce47">
            <text:p>Percent-</text:p>
          </table:table-cell>
          <table:table-cell office:value-type="string" table:style-name="ce47">
            <text:p>Produc-</text:p>
          </table:table-cell>
          <table:table-cell table:number-columns-repeated="2" table:style-name="ce48"/>
          <table:table-cell office:value-type="string" table:style-name="ce47">
            <text:p>Percent-</text:p>
          </table:table-cell>
          <table:table-cell table:style-name="ce49"/>
          <table:table-cell office:value-type="string" table:style-name="ce47">
            <text:p>Produc-</text:p>
          </table:table-cell>
          <table:table-cell table:number-columns-repeated="2" table:style-name="ce48"/>
          <table:table-cell office:value-type="string" table:style-name="ce47">
            <text:p>Percent-</text:p>
          </table:table-cell>
          <table:table-cell office:value-type="string" table:style-name="ce50">
            <text:p>Produc-</text:p>
          </table:table-cell>
          <table:table-cell table:style-name="ce51"/>
          <table:table-cell table:style-name="ce52"/>
          <table:table-cell office:value-type="string" table:style-name="ce47">
            <text:p>Percent-</text:p>
          </table:table-cell>
          <table:table-cell office:value-type="string" table:style-name="ce54">
            <text:p>tion</text:p>
          </table:table-cell>
          <table:table-cell table:number-columns-repeated="16360" table:style-name="ce25"/>
        </table:table-row>
        <table:table-row table:style-name="ro8">
          <table:table-cell table:number-columns-repeated="4" table:style-name="ce25"/>
          <table:table-cell table:style-name="ce26"/>
          <table:table-cell office:value-type="string" table:style-name="ce38">
            <text:p>單<text:span text:style-name="T3"><text:s text:c="3"/></text:span>位</text:p>
          </table:table-cell>
          <table:table-cell office:value-type="string" table:style-name="ce56">
            <text:p>tion</text:p>
          </table:table-cell>
          <table:table-cell office:value-type="string" table:style-name="ce56">
            <text:p><text:s/>Price</text:p>
          </table:table-cell>
          <table:table-cell office:value-type="string" table:style-name="ce56">
            <text:p>Value</text:p>
          </table:table-cell>
          <table:table-cell office:value-type="string" table:style-name="ce56">
            <text:p>age</text:p>
          </table:table-cell>
          <table:table-cell office:value-type="string" table:style-name="ce56">
            <text:p>tion</text:p>
          </table:table-cell>
          <table:table-cell office:value-type="string" table:style-name="ce56">
            <text:p><text:s/>Price</text:p>
          </table:table-cell>
          <table:table-cell office:value-type="string" table:style-name="ce56">
            <text:p>Value</text:p>
          </table:table-cell>
          <table:table-cell office:value-type="string" table:style-name="ce56">
            <text:p>age</text:p>
          </table:table-cell>
          <table:table-cell table:style-name="ce57"/>
          <table:table-cell office:value-type="string" table:style-name="ce56">
            <text:p>tion</text:p>
          </table:table-cell>
          <table:table-cell office:value-type="string" table:style-name="ce56">
            <text:p><text:s/>Price</text:p>
          </table:table-cell>
          <table:table-cell office:value-type="string" table:style-name="ce56">
            <text:p>Value</text:p>
          </table:table-cell>
          <table:table-cell office:value-type="string" table:style-name="ce56">
            <text:p>age</text:p>
          </table:table-cell>
          <table:table-cell office:value-type="string" table:style-name="ce58">
            <text:p>tion</text:p>
          </table:table-cell>
          <table:table-cell office:value-type="string" table:style-name="ce59">
            <text:p><text:s/>Price</text:p>
          </table:table-cell>
          <table:table-cell office:value-type="string" table:style-name="ce58">
            <text:p>Value</text:p>
          </table:table-cell>
          <table:table-cell office:value-type="string" table:style-name="ce56">
            <text:p>age</text:p>
          </table:table-cell>
          <table:table-cell table:style-name="ce60"/>
          <table:table-cell table:number-columns-repeated="16360" table:style-name="ce25"/>
        </table:table-row>
        <table:table-row table:style-name="ro9">
          <table:table-cell table:number-columns-repeated="4" table:style-name="ce61"/>
          <table:table-cell table:style-name="ce62"/>
          <table:table-cell table:number-columns-repeated="4" table:style-name="ce63"/>
          <table:table-cell table:style-name="ce64"/>
          <table:table-cell table:number-columns-repeated="3" table:style-name="ce63"/>
          <table:table-cell table:style-name="ce64"/>
          <table:table-cell table:style-name="ce49"/>
          <table:table-cell table:number-columns-repeated="3" table:style-name="ce63"/>
          <table:table-cell table:style-name="ce64"/>
          <table:table-cell table:style-name="ce65"/>
          <table:table-cell table:style-name="ce66"/>
          <table:table-cell table:style-name="ce65"/>
          <table:table-cell table:style-name="ce64"/>
          <table:table-cell table:style-name="ce62"/>
          <table:table-cell table:style-name="ce61"/>
          <table:table-cell table:number-columns-repeated="16359" table:style-name="ce67"/>
        </table:table-row>
        <table:table-row table:style-name="ro10">
          <table:table-cell table:number-columns-repeated="4" table:style-name="ce68"/>
          <table:table-cell table:style-name="ce69"/>
          <table:table-cell table:number-columns-repeated="2" table:style-name="ce68"/>
          <table:table-cell office:value-type="string" table:style-name="ce70">
            <text:p><text:s text:c="12"/><text:span text:style-name="T9">元</text:span></text:p>
          </table:table-cell>
          <table:table-cell office:value-type="string" table:style-name="ce71">
            <text:p>千元</text:p>
          </table:table-cell>
          <table:table-cell office:value-type="string" table:style-name="ce70">
            <text:p>%</text:p>
          </table:table-cell>
          <table:table-cell table:style-name="ce68"/>
          <table:table-cell office:value-type="string" table:style-name="ce70">
            <text:p><text:s text:c="12"/><text:span text:style-name="T9">元</text:span></text:p>
          </table:table-cell>
          <table:table-cell office:value-type="string" table:style-name="ce71">
            <text:p>千元</text:p>
          </table:table-cell>
          <table:table-cell office:value-type="string" table:style-name="ce70">
            <text:p>%</text:p>
          </table:table-cell>
          <table:table-cell table:style-name="ce70"/>
          <table:table-cell table:style-name="ce72"/>
          <table:table-cell office:value-type="string" table:style-name="ce73">
            <text:p><text:s text:c="12"/>元</text:p>
          </table:table-cell>
          <table:table-cell office:value-type="string" table:style-name="ce74">
            <text:p>千元</text:p>
          </table:table-cell>
          <table:table-cell office:value-type="string" table:style-name="ce70">
            <text:p>%</text:p>
          </table:table-cell>
          <table:table-cell table:style-name="ce72"/>
          <table:table-cell office:value-type="string" table:style-name="ce73">
            <text:p><text:s text:c="12"/>元</text:p>
          </table:table-cell>
          <table:table-cell office:value-type="string" table:style-name="ce74">
            <text:p>千元</text:p>
          </table:table-cell>
          <table:table-cell office:value-type="string" table:style-name="ce70">
            <text:p>%</text:p>
          </table:table-cell>
          <table:table-cell table:style-name="ce70"/>
          <table:table-cell table:style-name="ce75"/>
          <table:table-cell table:number-columns-repeated="16359" table:style-name="ce68"/>
        </table:table-row>
        <table:table-row table:style-name="ro11">
          <table:table-cell table:number-columns-repeated="4" table:style-name="ce68"/>
          <table:table-cell table:style-name="ce69"/>
          <table:table-cell table:number-columns-repeated="2" table:style-name="ce68"/>
          <table:table-cell office:value-type="string" table:style-name="ce70">
            <text:p><text:s/>N.T.$</text:p>
          </table:table-cell>
          <table:table-cell office:value-type="string" table:style-name="ce70">
            <text:p><text:s/>N.T.$1,000</text:p>
          </table:table-cell>
          <table:table-cell table:style-name="ce70"/>
          <table:table-cell table:style-name="ce68"/>
          <table:table-cell office:value-type="string" table:style-name="ce70">
            <text:p><text:s/>N.T.$</text:p>
          </table:table-cell>
          <table:table-cell office:value-type="string" table:style-name="ce70">
            <text:p><text:s/>N.T.$1,000</text:p>
          </table:table-cell>
          <table:table-cell table:number-columns-repeated="2" table:style-name="ce70"/>
          <table:table-cell table:style-name="ce68"/>
          <table:table-cell office:value-type="string" table:style-name="ce70">
            <text:p><text:s/>N.T.$</text:p>
          </table:table-cell>
          <table:table-cell office:value-type="string" table:style-name="ce70">
            <text:p><text:s/>N.T.$1,000</text:p>
          </table:table-cell>
          <table:table-cell table:style-name="ce70"/>
          <table:table-cell table:style-name="ce72"/>
          <table:table-cell office:value-type="string" table:style-name="ce76">
            <text:p><text:s/>N.T.$</text:p>
          </table:table-cell>
          <table:table-cell office:value-type="string" table:style-name="ce72">
            <text:p><text:s/>N.T.$1,000</text:p>
          </table:table-cell>
          <table:table-cell table:number-columns-repeated="2" table:style-name="ce70"/>
          <table:table-cell table:style-name="ce75"/>
          <table:table-cell table:number-columns-repeated="16359" table:style-name="ce68"/>
        </table:table-row>
        <table:table-row table:style-name="ro20">
          <table:table-cell table:number-columns-repeated="2" table:style-name="ce25"/>
          <table:table-cell table:style-name="ce89"/>
          <table:table-cell office:value-type="string" table:style-name="ce92">
            <text:p>洋蔥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47186.457000000002" table:style-name="ce121">
            <text:p><text:s/>47 186</text:p>
          </table:table-cell>
          <table:table-cell office:value-type="float" office:value="19770" table:style-name="ce121">
            <text:p><text:s/>19 770</text:p>
          </table:table-cell>
          <table:table-cell office:value-type="float" office:value="932876.25488999998" table:style-name="ce121">
            <text:p><text:s/>932 876</text:p>
          </table:table-cell>
          <table:table-cell office:value-type="float" office:value="0.16580696334031364" table:style-name="ce87">
            <text:p>0.17</text:p>
          </table:table-cell>
          <table:table-cell office:value-type="float" office:value="59947.316200000001" table:style-name="ce121">
            <text:p><text:s/>59 947</text:p>
          </table:table-cell>
          <table:table-cell office:value-type="float" office:value="19410" table:style-name="ce121">
            <text:p><text:s/>19 410</text:p>
          </table:table-cell>
          <table:table-cell office:value-type="float" office:value="1163577.407442" table:style-name="ce121">
            <text:p>1 163 577</text:p>
          </table:table-cell>
          <table:table-cell office:value-type="float" office:value="0.2003157962310243" table:style-name="ce87">
            <text:p>0.20</text:p>
          </table:table-cell>
          <table:table-cell table:style-name="ce87"/>
          <table:table-cell office:value-type="float" office:value="82877.888900000005" table:style-name="ce86">
            <text:p><text:s/>82 878</text:p>
          </table:table-cell>
          <table:table-cell office:value-type="float" office:value="11540" table:style-name="ce86">
            <text:p><text:s/>11 540</text:p>
          </table:table-cell>
          <table:table-cell office:value-type="float" office:value="956410.83790599997" table:style-name="ce86">
            <text:p><text:s/>956 411</text:p>
          </table:table-cell>
          <table:table-cell office:value-type="float" office:value="0.1589698962853224" table:style-name="ce87">
            <text:p>0.16</text:p>
          </table:table-cell>
          <table:table-cell office:value-type="float" office:value="63501.054100000001" table:style-name="ce86">
            <text:p><text:s/>63 501</text:p>
          </table:table-cell>
          <table:table-cell office:value-type="float" office:value="20160" table:style-name="ce86">
            <text:p><text:s/>20 160</text:p>
          </table:table-cell>
          <table:table-cell office:value-type="float" office:value="1280181.2506560001" table:style-name="ce86">
            <text:p>1 280 181</text:p>
          </table:table-cell>
          <table:table-cell office:value-type="float" office:value="0.2091461504254859" table:style-name="ce87">
            <text:p>0.21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Onions</text:p>
          </table:table-cell>
          <table:table-cell table:number-columns-repeated="16359" table:style-name="ce25"/>
        </table:table-row>
        <table:table-row table:style-name="ro3">
          <table:table-cell table:number-columns-repeated="3" table:style-name="ce25"/>
          <table:table-cell office:value-type="string" table:style-name="ce92">
            <text:p>青蒜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6312.0940000000001" table:style-name="ce121">
            <text:p><text:s/>6 312</text:p>
          </table:table-cell>
          <table:table-cell office:value-type="float" office:value="53510" table:style-name="ce121">
            <text:p><text:s/>53 510</text:p>
          </table:table-cell>
          <table:table-cell office:value-type="float" office:value="337760.14993999997" table:style-name="ce121">
            <text:p><text:s/>337 760</text:p>
          </table:table-cell>
          <table:table-cell office:value-type="float" office:value="6.0032597576968022E-2" table:style-name="ce87">
            <text:p>0.06</text:p>
          </table:table-cell>
          <table:table-cell office:value-type="float" office:value="4952.5273999999999" table:style-name="ce121">
            <text:p><text:s/>4 953</text:p>
          </table:table-cell>
          <table:table-cell office:value-type="float" office:value="69610" table:style-name="ce121">
            <text:p><text:s/>69 610</text:p>
          </table:table-cell>
          <table:table-cell office:value-type="float" office:value="344745.43231399998" table:style-name="ce121">
            <text:p><text:s/>344 745</text:p>
          </table:table-cell>
          <table:table-cell office:value-type="float" office:value="5.9349687721080888E-2" table:style-name="ce87">
            <text:p>0.06</text:p>
          </table:table-cell>
          <table:table-cell table:style-name="ce87"/>
          <table:table-cell office:value-type="float" office:value="5448.7834999999995" table:style-name="ce86">
            <text:p><text:s/>5 449</text:p>
          </table:table-cell>
          <table:table-cell office:value-type="float" office:value="56890" table:style-name="ce86">
            <text:p><text:s/>56 890</text:p>
          </table:table-cell>
          <table:table-cell office:value-type="float" office:value="309981.29331500002" table:style-name="ce86">
            <text:p><text:s/>309 981</text:p>
          </table:table-cell>
          <table:table-cell office:value-type="float" office:value="5.1523562987393572E-2" table:style-name="ce87">
            <text:p>0.05</text:p>
          </table:table-cell>
          <table:table-cell office:value-type="float" office:value="4338.4292999999998" table:style-name="ce86">
            <text:p><text:s/>4 338</text:p>
          </table:table-cell>
          <table:table-cell office:value-type="float" office:value="82050" table:style-name="ce86">
            <text:p><text:s/>82 050</text:p>
          </table:table-cell>
          <table:table-cell office:value-type="float" office:value="355968.12406499998" table:style-name="ce86">
            <text:p><text:s/>355 968</text:p>
          </table:table-cell>
          <table:table-cell office:value-type="float" office:value="5.8155329789611125E-2" table:style-name="ce87">
            <text:p>0.06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Garlic</text:p>
          </table:table-cell>
          <table:table-cell table:number-columns-repeated="16359" table:style-name="ce25"/>
        </table:table-row>
        <table:table-row table:style-name="ro3">
          <table:table-cell table:style-name="ce25"/>
          <table:table-cell table:number-columns-repeated="2" table:style-name="ce89"/>
          <table:table-cell office:value-type="string" table:style-name="ce92">
            <text:p>蒜頭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51979.74" table:style-name="ce121">
            <text:p><text:s/>51 980</text:p>
          </table:table-cell>
          <table:table-cell office:value-type="float" office:value="77350" table:style-name="ce121">
            <text:p><text:s/>77 350</text:p>
          </table:table-cell>
          <table:table-cell office:value-type="float" office:value="4020632.889" table:style-name="ce121">
            <text:p>4 020 633</text:p>
          </table:table-cell>
          <table:table-cell office:value-type="float" office:value="0.71461667776064275" table:style-name="ce87">
            <text:p>0.71</text:p>
          </table:table-cell>
          <table:table-cell office:value-type="float" office:value="49841.138899999998" table:style-name="ce121">
            <text:p><text:s/>49 841</text:p>
          </table:table-cell>
          <table:table-cell office:value-type="float" office:value="91680" table:style-name="ce121">
            <text:p><text:s/>91 680</text:p>
          </table:table-cell>
          <table:table-cell office:value-type="float" office:value="4569435.6143519999" table:style-name="ce121">
            <text:p>4 569 436</text:p>
          </table:table-cell>
          <table:table-cell office:value-type="float" office:value="0.7866516894888631" table:style-name="ce87">
            <text:p>0.79</text:p>
          </table:table-cell>
          <table:table-cell table:style-name="ce87"/>
          <table:table-cell office:value-type="float" office:value="49374.800600000002" table:style-name="ce86">
            <text:p><text:s/>49 375</text:p>
          </table:table-cell>
          <table:table-cell office:value-type="float" office:value="88020" table:style-name="ce86">
            <text:p><text:s/>88 020</text:p>
          </table:table-cell>
          <table:table-cell office:value-type="float" office:value="4345969.9488120005" table:style-name="ce86">
            <text:p>4 345 970</text:p>
          </table:table-cell>
          <table:table-cell office:value-type="float" office:value="0.7223657079570589" table:style-name="ce87">
            <text:p>0.72</text:p>
          </table:table-cell>
          <table:table-cell office:value-type="float" office:value="47420.025999999998" table:style-name="ce86">
            <text:p><text:s/>47 420</text:p>
          </table:table-cell>
          <table:table-cell office:value-type="float" office:value="89680" table:style-name="ce86">
            <text:p><text:s/>89 680</text:p>
          </table:table-cell>
          <table:table-cell office:value-type="float" office:value="4252627.9316800004" table:style-name="ce86">
            <text:p>4 252 628</text:p>
          </table:table-cell>
          <table:table-cell office:value-type="float" office:value="0.69476158992877357" table:style-name="ce87">
            <text:p>0.69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Garlic Bulbs</text:p>
          </table:table-cell>
          <table:table-cell table:number-columns-repeated="16359" table:style-name="ce25"/>
        </table:table-row>
        <table:table-row table:style-name="ro3">
          <table:table-cell table:style-name="ce25"/>
          <table:table-cell table:number-columns-repeated="2" table:style-name="ce89"/>
          <table:table-cell office:value-type="string" table:style-name="ce92">
            <text:p>茭白筍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25752.672600000002" table:style-name="ce121">
            <text:p><text:s/>25 753</text:p>
          </table:table-cell>
          <table:table-cell office:value-type="float" office:value="67150" table:style-name="ce121">
            <text:p><text:s/>67 150</text:p>
          </table:table-cell>
          <table:table-cell office:value-type="float" office:value="1729291.9650900001" table:style-name="ce121">
            <text:p>1 729 292</text:p>
          </table:table-cell>
          <table:table-cell office:value-type="float" office:value="0.3073597896370362" table:style-name="ce87">
            <text:p>0.31</text:p>
          </table:table-cell>
          <table:table-cell office:value-type="float" office:value="24916.639899999998" table:style-name="ce121">
            <text:p><text:s/>24 917</text:p>
          </table:table-cell>
          <table:table-cell office:value-type="float" office:value="69680" table:style-name="ce121">
            <text:p><text:s/>69 680</text:p>
          </table:table-cell>
          <table:table-cell office:value-type="float" office:value="1736191.468232" table:style-name="ce121">
            <text:p>1 736 191</text:p>
          </table:table-cell>
          <table:table-cell office:value-type="float" office:value="0.2988942326862255" table:style-name="ce87">
            <text:p>0.30</text:p>
          </table:table-cell>
          <table:table-cell table:style-name="ce87"/>
          <table:table-cell office:value-type="float" office:value="26330.482" table:style-name="ce86">
            <text:p><text:s/>26 330</text:p>
          </table:table-cell>
          <table:table-cell office:value-type="float" office:value="75050" table:style-name="ce86">
            <text:p><text:s/>75 050</text:p>
          </table:table-cell>
          <table:table-cell office:value-type="float" office:value="1976102.6740999999" table:style-name="ce86">
            <text:p>1 976 103</text:p>
          </table:table-cell>
          <table:table-cell office:value-type="float" office:value="0.32845804825739572" table:style-name="ce87">
            <text:p>0.33</text:p>
          </table:table-cell>
          <table:table-cell office:value-type="float" office:value="26251.528699999999" table:style-name="ce86">
            <text:p><text:s/>26 252</text:p>
          </table:table-cell>
          <table:table-cell office:value-type="float" office:value="77160" table:style-name="ce86">
            <text:p><text:s/>77 160</text:p>
          </table:table-cell>
          <table:table-cell office:value-type="float" office:value="2025567.9544919999" table:style-name="ce86">
            <text:p>2 025 568</text:p>
          </table:table-cell>
          <table:table-cell office:value-type="float" office:value="0.33092168776112207" table:style-name="ce87">
            <text:p>0.33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Water Bamboo</text:p>
          </table:table-cell>
          <table:table-cell table:style-name="ce15"/>
          <table:table-cell table:number-columns-repeated="16358" table:style-name="ce25"/>
        </table:table-row>
        <table:table-row table:style-name="ro3">
          <table:table-cell table:number-columns-repeated="2" table:style-name="ce25"/>
          <table:table-cell table:style-name="ce25"/>
          <table:table-cell office:value-type="string" table:style-name="ce92">
            <text:p>竹筍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217768.98209999999" table:style-name="ce121">
            <text:p><text:s/>217 769</text:p>
          </table:table-cell>
          <table:table-cell office:value-type="float" office:value="52930" table:style-name="ce121">
            <text:p><text:s/>52 930</text:p>
          </table:table-cell>
          <table:table-cell office:value-type="float" office:value="11526512.222553" table:style-name="ce121">
            <text:p>11 526 512</text:p>
          </table:table-cell>
          <table:table-cell office:value-type="float" office:value="2.0486918597278247" table:style-name="ce87">
            <text:p>2.05</text:p>
          </table:table-cell>
          <table:table-cell office:value-type="float" office:value="191745.39330000003" table:style-name="ce121">
            <text:p><text:s/>191 745</text:p>
          </table:table-cell>
          <table:table-cell office:value-type="float" office:value="56060" table:style-name="ce121">
            <text:p><text:s/>56 060</text:p>
          </table:table-cell>
          <table:table-cell office:value-type="float" office:value="10749246.748398" table:style-name="ce121">
            <text:p>10 749 247</text:p>
          </table:table-cell>
          <table:table-cell office:value-type="float" office:value="1.8505377532404741" table:style-name="ce87">
            <text:p>1.85</text:p>
          </table:table-cell>
          <table:table-cell table:style-name="ce87"/>
          <table:table-cell office:value-type="float" office:value="197742.11369999999" table:style-name="ce86">
            <text:p><text:s/>197 742</text:p>
          </table:table-cell>
          <table:table-cell office:value-type="float" office:value="64530" table:style-name="ce86">
            <text:p><text:s/>64 530</text:p>
          </table:table-cell>
          <table:table-cell office:value-type="float" office:value="12760298.597061001" table:style-name="ce86">
            <text:p>12 760 299</text:p>
          </table:table-cell>
          <table:table-cell office:value-type="float" office:value="2.1209539500679537" table:style-name="ce87">
            <text:p>2.12</text:p>
          </table:table-cell>
          <table:table-cell office:value-type="float" office:value="185322.27719999998" table:style-name="ce86">
            <text:p><text:s/>185 322</text:p>
          </table:table-cell>
          <table:table-cell office:value-type="float" office:value="58430" table:style-name="ce86">
            <text:p><text:s/>58 430</text:p>
          </table:table-cell>
          <table:table-cell office:value-type="float" office:value="10828380.656796001" table:style-name="ce86">
            <text:p>10 828 381</text:p>
          </table:table-cell>
          <table:table-cell office:value-type="float" office:value="1.7690574116361855" table:style-name="ce87">
            <text:p>1.77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Bamboo Shoot</text:p>
          </table:table-cell>
          <table:table-cell table:number-columns-repeated="16359" table:style-name="ce25"/>
        </table:table-row>
        <table:table-row table:style-name="ro20">
          <table:table-cell table:number-columns-repeated="2" table:style-name="ce25"/>
          <table:table-cell table:style-name="ce25"/>
          <table:table-cell office:value-type="string" table:style-name="ce92">
            <text:p>蘆荀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3067.0998999999997" table:style-name="ce121">
            <text:p><text:s/>3 067</text:p>
          </table:table-cell>
          <table:table-cell office:value-type="float" office:value="161080" table:style-name="ce121">
            <text:p><text:s/>161 080</text:p>
          </table:table-cell>
          <table:table-cell office:value-type="float" office:value="494048.45189199998" table:style-name="ce121">
            <text:p><text:s/>494 048</text:p>
          </table:table-cell>
          <table:table-cell office:value-type="float" office:value="8.7810867863556824E-2" table:style-name="ce87">
            <text:p>0.09</text:p>
          </table:table-cell>
          <table:table-cell office:value-type="float" office:value="2828.9238" table:style-name="ce121">
            <text:p><text:s/>2 829</text:p>
          </table:table-cell>
          <table:table-cell office:value-type="float" office:value="152490" table:style-name="ce121">
            <text:p><text:s/>152 490</text:p>
          </table:table-cell>
          <table:table-cell office:value-type="float" office:value="431382.59026199998" table:style-name="ce121">
            <text:p><text:s/>431 383</text:p>
          </table:table-cell>
          <table:table-cell office:value-type="float" office:value="7.4264717152340884E-2" table:style-name="ce87">
            <text:p>0.07</text:p>
          </table:table-cell>
          <table:table-cell table:style-name="ce87"/>
          <table:table-cell office:value-type="float" office:value="2812.6059" table:style-name="ce86">
            <text:p><text:s/>2 813</text:p>
          </table:table-cell>
          <table:table-cell office:value-type="float" office:value="174240" table:style-name="ce86">
            <text:p><text:s/>174 240</text:p>
          </table:table-cell>
          <table:table-cell office:value-type="float" office:value="490068.452016" table:style-name="ce86">
            <text:p><text:s/>490 068</text:p>
          </table:table-cell>
          <table:table-cell office:value-type="float" office:value="8.1456763037380961E-2" table:style-name="ce87">
            <text:p>0.08</text:p>
          </table:table-cell>
          <table:table-cell office:value-type="float" office:value="2553.5537999999997" table:style-name="ce86">
            <text:p><text:s/>2 554</text:p>
          </table:table-cell>
          <table:table-cell office:value-type="float" office:value="173890" table:style-name="ce86">
            <text:p><text:s/>173 890</text:p>
          </table:table-cell>
          <table:table-cell office:value-type="float" office:value="444037.47028200002" table:style-name="ce86">
            <text:p><text:s/>444 037</text:p>
          </table:table-cell>
          <table:table-cell office:value-type="float" office:value="7.2543421102725034E-2" table:style-name="ce87">
            <text:p>0.07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Asparagus</text:p>
          </table:table-cell>
          <table:table-cell table:number-columns-repeated="16359" table:style-name="ce25"/>
        </table:table-row>
        <table:table-row table:style-name="ro3">
          <table:table-cell table:number-columns-repeated="2" table:style-name="ce25"/>
          <table:table-cell table:style-name="ce25"/>
          <table:table-cell office:value-type="string" table:style-name="ce92">
            <text:p>其他莖菜類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48040.712299999963" table:style-name="ce121">
            <text:p><text:s/>48 041</text:p>
          </table:table-cell>
          <table:table-cell office:value-type="float" office:value="36995.939843090207" table:style-name="ce121">
            <text:p><text:s/>36 996</text:p>
          </table:table-cell>
          <table:table-cell office:value-type="float" office:value="1777311.3022700024" table:style-name="ce121">
            <text:p>1 777 311</text:p>
          </table:table-cell>
          <table:table-cell office:value-type="float" office:value="0.31589461988670275" table:style-name="ce87">
            <text:p>0.32</text:p>
          </table:table-cell>
          <table:table-cell office:value-type="float" office:value="42336.080600000038" table:style-name="ce121">
            <text:p><text:s/>42 336</text:p>
          </table:table-cell>
          <table:table-cell office:value-type="float" office:value="42932.433456605715" table:style-name="ce121">
            <text:p><text:s/>42 932</text:p>
          </table:table-cell>
          <table:table-cell office:value-type="float" office:value="1817590.9631729978" table:style-name="ce121">
            <text:p>1 817 591</text:p>
          </table:table-cell>
          <table:table-cell office:value-type="float" office:value="0.31290757166790562" table:style-name="ce87">
            <text:p>0.31</text:p>
          </table:table-cell>
          <table:table-cell table:style-name="ce87"/>
          <table:table-cell office:value-type="float" office:value="48926.485500000039" table:style-name="ce86">
            <text:p><text:s/>48 926</text:p>
          </table:table-cell>
          <table:table-cell office:value-type="float" office:value="41647.812722170565" table:style-name="ce86">
            <text:p><text:s/>41 648</text:p>
          </table:table-cell>
          <table:table-cell office:value-type="float" office:value="2037681.1052579952" table:style-name="ce86">
            <text:p>2 037 681</text:p>
          </table:table-cell>
          <table:table-cell office:value-type="float" office:value="0.33869331162604599" table:style-name="ce87">
            <text:p>0.34</text:p>
          </table:table-cell>
          <table:table-cell office:value-type="float" office:value="53586.868500000011" table:style-name="ce86">
            <text:p><text:s/>53 587</text:p>
          </table:table-cell>
          <table:table-cell office:value-type="float" office:value="38382.076915056045" table:style-name="ce86">
            <text:p><text:s/>38 382</text:p>
          </table:table-cell>
          <table:table-cell office:value-type="float" office:value="2056775.3084039944" table:style-name="ce86">
            <text:p>2 056 775</text:p>
          </table:table-cell>
          <table:table-cell office:value-type="float" office:value="0.33602010482692024" table:style-name="ce87">
            <text:p>0.34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Other Stem Vegetables</text:p>
          </table:table-cell>
          <table:table-cell table:number-columns-repeated="16359" table:style-name="ce25"/>
        </table:table-row>
        <table:table-row table:style-name="ro3">
          <table:table-cell table:number-columns-repeated="2" table:style-name="ce25"/>
          <table:table-cell table:style-name="ce25"/>
          <table:table-cell office:value-type="string" table:style-name="ce92">
            <text:p>韭菜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21970.3838" table:style-name="ce121">
            <text:p><text:s/>21 970</text:p>
          </table:table-cell>
          <table:table-cell office:value-type="float" office:value="43710" table:style-name="ce121">
            <text:p><text:s/>43 710</text:p>
          </table:table-cell>
          <table:table-cell office:value-type="float" office:value="960325.47589799995" table:style-name="ce121">
            <text:p><text:s/>960 325</text:p>
          </table:table-cell>
          <table:table-cell office:value-type="float" office:value="0.17068571543367705" table:style-name="ce87">
            <text:p>0.17</text:p>
          </table:table-cell>
          <table:table-cell office:value-type="float" office:value="20749.556800000002" table:style-name="ce121">
            <text:p><text:s/>20 750</text:p>
          </table:table-cell>
          <table:table-cell office:value-type="float" office:value="44550" table:style-name="ce121">
            <text:p><text:s/>44 550</text:p>
          </table:table-cell>
          <table:table-cell office:value-type="float" office:value="924392.75543999998" table:style-name="ce121">
            <text:p><text:s/>924 393</text:p>
          </table:table-cell>
          <table:table-cell office:value-type="float" office:value="0.1591389362253359" table:style-name="ce87">
            <text:p>0.16</text:p>
          </table:table-cell>
          <table:table-cell table:style-name="ce87"/>
          <table:table-cell office:value-type="float" office:value="20934.802" table:style-name="ce86">
            <text:p><text:s/>20 935</text:p>
          </table:table-cell>
          <table:table-cell office:value-type="float" office:value="49130" table:style-name="ce86">
            <text:p><text:s/>49 130</text:p>
          </table:table-cell>
          <table:table-cell office:value-type="float" office:value="1028526.82226" table:style-name="ce86">
            <text:p>1 028 527</text:p>
          </table:table-cell>
          <table:table-cell office:value-type="float" office:value="0.1709566598171636" table:style-name="ce87">
            <text:p>0.17</text:p>
          </table:table-cell>
          <table:table-cell office:value-type="float" office:value="20962.546399999999" table:style-name="ce86">
            <text:p><text:s/>20 963</text:p>
          </table:table-cell>
          <table:table-cell office:value-type="float" office:value="48400" table:style-name="ce86">
            <text:p><text:s/>48 400</text:p>
          </table:table-cell>
          <table:table-cell office:value-type="float" office:value="1014587.24576" table:style-name="ce86">
            <text:p>1 014 587</text:p>
          </table:table-cell>
          <table:table-cell office:value-type="float" office:value="0.16575544799829306" table:style-name="ce87">
            <text:p>0.17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Leek</text:p>
          </table:table-cell>
          <table:table-cell table:number-columns-repeated="16359" table:style-name="ce25"/>
        </table:table-row>
        <table:table-row table:style-name="ro3">
          <table:table-cell table:number-columns-repeated="2" table:style-name="ce25"/>
          <table:table-cell table:style-name="ce25"/>
          <table:table-cell office:value-type="string" table:style-name="ce92">
            <text:p>大芥菜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26472.880399999998" table:style-name="ce121">
            <text:p><text:s/>26 473</text:p>
          </table:table-cell>
          <table:table-cell office:value-type="float" office:value="12920" table:style-name="ce121">
            <text:p><text:s/>12 920</text:p>
          </table:table-cell>
          <table:table-cell office:value-type="float" office:value="342029.61476800003" table:style-name="ce121">
            <text:p><text:s/>342 030</text:p>
          </table:table-cell>
          <table:table-cell office:value-type="float" office:value="6.0791440986807443E-2" table:style-name="ce87">
            <text:p>0.06</text:p>
          </table:table-cell>
          <table:table-cell office:value-type="float" office:value="25496.082300000002" table:style-name="ce121">
            <text:p><text:s/>25 496</text:p>
          </table:table-cell>
          <table:table-cell office:value-type="float" office:value="15960" table:style-name="ce121">
            <text:p><text:s/>15 960</text:p>
          </table:table-cell>
          <table:table-cell office:value-type="float" office:value="406917.47350800002" table:style-name="ce121">
            <text:p><text:s/>406 917</text:p>
          </table:table-cell>
          <table:table-cell office:value-type="float" office:value="7.0052922293555989E-2" table:style-name="ce87">
            <text:p>0.07</text:p>
          </table:table-cell>
          <table:table-cell table:style-name="ce87"/>
          <table:table-cell office:value-type="float" office:value="28238.9676" table:style-name="ce86">
            <text:p><text:s/>28 239</text:p>
          </table:table-cell>
          <table:table-cell office:value-type="float" office:value="8180" table:style-name="ce86">
            <text:p><text:s/>8 180</text:p>
          </table:table-cell>
          <table:table-cell office:value-type="float" office:value="230994.75496799999" table:style-name="ce86">
            <text:p><text:s/>230 995</text:p>
          </table:table-cell>
          <table:table-cell office:value-type="float" office:value="3.8394809828917409E-2" table:style-name="ce87">
            <text:p>0.04</text:p>
          </table:table-cell>
          <table:table-cell office:value-type="float" office:value="23092.601699999999" table:style-name="ce86">
            <text:p><text:s/>23 093</text:p>
          </table:table-cell>
          <table:table-cell office:value-type="float" office:value="10570" table:style-name="ce86">
            <text:p><text:s/>10 570</text:p>
          </table:table-cell>
          <table:table-cell office:value-type="float" office:value="244088.79996900001" table:style-name="ce86">
            <text:p><text:s/>244 089</text:p>
          </table:table-cell>
          <table:table-cell office:value-type="float" office:value="3.987734771879628E-2" table:style-name="ce87">
            <text:p>0.04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Leaf mustard</text:p>
          </table:table-cell>
          <table:table-cell table:number-columns-repeated="16359" table:style-name="ce25"/>
        </table:table-row>
        <table:table-row table:style-name="ro21">
          <table:table-cell table:number-columns-repeated="2" table:style-name="ce25"/>
          <table:table-cell table:style-name="ce25"/>
          <table:table-cell office:value-type="string" table:style-name="ce92">
            <text:p>蕹菜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36776.851700000007" table:style-name="ce121">
            <text:p><text:s/>36 777</text:p>
          </table:table-cell>
          <table:table-cell office:value-type="float" office:value="39640" table:style-name="ce121">
            <text:p><text:s/>39 640</text:p>
          </table:table-cell>
          <table:table-cell office:value-type="float" office:value="1457834.401388" table:style-name="ce121">
            <text:p>1 457 834</text:p>
          </table:table-cell>
          <table:table-cell office:value-type="float" office:value="0.25911163874107873" table:style-name="ce87">
            <text:p>0.26</text:p>
          </table:table-cell>
          <table:table-cell office:value-type="float" office:value="30560.555199999999" table:style-name="ce121">
            <text:p><text:s/>30 561</text:p>
          </table:table-cell>
          <table:table-cell office:value-type="float" office:value="38790" table:style-name="ce121">
            <text:p><text:s/>38 790</text:p>
          </table:table-cell>
          <table:table-cell office:value-type="float" office:value="1185443.9362079999" table:style-name="ce121">
            <text:p>1 185 444</text:p>
          </table:table-cell>
          <table:table-cell office:value-type="float" office:value="0.20408023088965116" table:style-name="ce87">
            <text:p>0.20</text:p>
          </table:table-cell>
          <table:table-cell table:style-name="ce87"/>
          <table:table-cell office:value-type="float" office:value="28813.841" table:style-name="ce86">
            <text:p><text:s/>28 814</text:p>
          </table:table-cell>
          <table:table-cell office:value-type="float" office:value="43800" table:style-name="ce86">
            <text:p><text:s/>43 800</text:p>
          </table:table-cell>
          <table:table-cell office:value-type="float" office:value="1262046.2357999999" table:style-name="ce86">
            <text:p>1 262 046</text:p>
          </table:table-cell>
          <table:table-cell office:value-type="float" office:value="0.20977110595240453" table:style-name="ce87">
            <text:p>0.21</text:p>
          </table:table-cell>
          <table:table-cell office:value-type="float" office:value="29583.502199999999" table:style-name="ce86">
            <text:p><text:s/>29 584</text:p>
          </table:table-cell>
          <table:table-cell office:value-type="float" office:value="35660" table:style-name="ce86">
            <text:p><text:s/>35 660</text:p>
          </table:table-cell>
          <table:table-cell office:value-type="float" office:value="1054947.688452" table:style-name="ce86">
            <text:p>1 054 948</text:p>
          </table:table-cell>
          <table:table-cell office:value-type="float" office:value="0.17234922619507162" table:style-name="ce87">
            <text:p>0.17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Water convolvulus</text:p>
          </table:table-cell>
          <table:table-cell table:number-columns-repeated="16359" table:style-name="ce25"/>
        </table:table-row>
        <table:table-row table:style-name="ro3">
          <table:table-cell table:number-columns-repeated="2" table:style-name="ce25"/>
          <table:table-cell table:style-name="ce25"/>
          <table:table-cell office:value-type="string" table:style-name="ce92">
            <text:p>芹菜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8542.427500000002" table:style-name="ce121">
            <text:p><text:s/>18 542</text:p>
          </table:table-cell>
          <table:table-cell office:value-type="float" office:value="47870" table:style-name="ce121">
            <text:p><text:s/>47 870</text:p>
          </table:table-cell>
          <table:table-cell office:value-type="float" office:value="887626.00442500005" table:style-name="ce121">
            <text:p><text:s/>887 626</text:p>
          </table:table-cell>
          <table:table-cell office:value-type="float" office:value="0.15776430325473245" table:style-name="ce87">
            <text:p>0.16</text:p>
          </table:table-cell>
          <table:table-cell office:value-type="float" office:value="17060.633999999998" table:style-name="ce121">
            <text:p><text:s/>17 061</text:p>
          </table:table-cell>
          <table:table-cell office:value-type="float" office:value="36450" table:style-name="ce121">
            <text:p><text:s/>36 450</text:p>
          </table:table-cell>
          <table:table-cell office:value-type="float" office:value="621860.10930000001" table:style-name="ce121">
            <text:p><text:s/>621 860</text:p>
          </table:table-cell>
          <table:table-cell office:value-type="float" office:value="0.10705639533908755" table:style-name="ce87">
            <text:p>0.11</text:p>
          </table:table-cell>
          <table:table-cell table:style-name="ce87"/>
          <table:table-cell office:value-type="float" office:value="17116.120999999999" table:style-name="ce86">
            <text:p><text:s/>17 116</text:p>
          </table:table-cell>
          <table:table-cell office:value-type="float" office:value="42020" table:style-name="ce86">
            <text:p><text:s/>42 020</text:p>
          </table:table-cell>
          <table:table-cell office:value-type="float" office:value="719219.40442000004" table:style-name="ce86">
            <text:p><text:s/>719 219</text:p>
          </table:table-cell>
          <table:table-cell office:value-type="float" office:value="0.11954510509036703" table:style-name="ce87">
            <text:p>0.12</text:p>
          </table:table-cell>
          <table:table-cell office:value-type="float" office:value="17707.296600000001" table:style-name="ce86">
            <text:p><text:s/>17 707</text:p>
          </table:table-cell>
          <table:table-cell office:value-type="float" office:value="41130" table:style-name="ce86">
            <text:p><text:s/>41 130</text:p>
          </table:table-cell>
          <table:table-cell office:value-type="float" office:value="728301.10915799998" table:style-name="ce86">
            <text:p><text:s/>728 301</text:p>
          </table:table-cell>
          <table:table-cell office:value-type="float" office:value="0.11898422450176774" table:style-name="ce87">
            <text:p>0.12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Celery</text:p>
          </table:table-cell>
          <table:table-cell table:number-columns-repeated="16359" table:style-name="ce25"/>
        </table:table-row>
        <table:table-row table:style-name="ro3">
          <table:table-cell table:number-columns-repeated="2" table:style-name="ce25"/>
          <table:table-cell table:style-name="ce25"/>
          <table:table-cell office:value-type="string" table:style-name="ce92">
            <text:p>甘藍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422481.1692" table:style-name="ce121">
            <text:p><text:s/>422 481</text:p>
          </table:table-cell>
          <table:table-cell office:value-type="float" office:value="19710.000000000004" table:style-name="ce121">
            <text:p><text:s/>19 710</text:p>
          </table:table-cell>
          <table:table-cell office:value-type="float" office:value="8327103.8449320002" table:style-name="ce121">
            <text:p>8 327 104</text:p>
          </table:table-cell>
          <table:table-cell office:value-type="float" office:value="1.4800374591059016" table:style-name="ce87">
            <text:p>1.48</text:p>
          </table:table-cell>
          <table:table-cell office:value-type="float" office:value="423434.49239999999" table:style-name="ce121">
            <text:p><text:s/>423 434</text:p>
          </table:table-cell>
          <table:table-cell office:value-type="float" office:value="17340" table:style-name="ce121">
            <text:p><text:s/>17 340</text:p>
          </table:table-cell>
          <table:table-cell office:value-type="float" office:value="7342354.098216" table:style-name="ce121">
            <text:p>7 342 354</text:p>
          </table:table-cell>
          <table:table-cell office:value-type="float" office:value="1.2640237752876582" table:style-name="ce87">
            <text:p>1.26</text:p>
          </table:table-cell>
          <table:table-cell table:style-name="ce87"/>
          <table:table-cell office:value-type="float" office:value="408825.82799999998" table:style-name="ce86">
            <text:p><text:s/>408 826</text:p>
          </table:table-cell>
          <table:table-cell office:value-type="float" office:value="20850" table:style-name="ce86">
            <text:p><text:s/>20 850</text:p>
          </table:table-cell>
          <table:table-cell office:value-type="float" office:value="8524018.5138000008" table:style-name="ce86">
            <text:p>8 524 019</text:p>
          </table:table-cell>
          <table:table-cell office:value-type="float" office:value="1.416820351011262" table:style-name="ce87">
            <text:p>1.42</text:p>
          </table:table-cell>
          <table:table-cell office:value-type="float" office:value="443875.70679999999" table:style-name="ce86">
            <text:p><text:s/>443 876</text:p>
          </table:table-cell>
          <table:table-cell office:value-type="float" office:value="15070" table:style-name="ce86">
            <text:p><text:s/>15 070</text:p>
          </table:table-cell>
          <table:table-cell office:value-type="float" office:value="6689206.9014760004" table:style-name="ce86">
            <text:p>6 689 207</text:p>
          </table:table-cell>
          <table:table-cell office:value-type="float" office:value="1.0928310910087151" table:style-name="ce87">
            <text:p>1.09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Cabbage</text:p>
          </table:table-cell>
          <table:table-cell table:number-columns-repeated="16359" table:style-name="ce25"/>
        </table:table-row>
        <table:table-row table:style-name="ro20">
          <table:table-cell table:number-columns-repeated="2" table:style-name="ce25"/>
          <table:table-cell table:style-name="ce25"/>
          <table:table-cell office:value-type="string" table:style-name="ce92">
            <text:p>結球白菜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59465.549899999998" table:style-name="ce121">
            <text:p><text:s/>59 466</text:p>
          </table:table-cell>
          <table:table-cell office:value-type="float" office:value="16380" table:style-name="ce121">
            <text:p><text:s/>16 380</text:p>
          </table:table-cell>
          <table:table-cell office:value-type="float" office:value="974045.70736200002" table:style-name="ce121">
            <text:p><text:s/>974 046</text:p>
          </table:table-cell>
          <table:table-cell office:value-type="float" office:value="0.1731243131613471" table:style-name="ce87">
            <text:p>0.17</text:p>
          </table:table-cell>
          <table:table-cell office:value-type="float" office:value="53452.554799999998" table:style-name="ce121">
            <text:p><text:s/>53 453</text:p>
          </table:table-cell>
          <table:table-cell office:value-type="float" office:value="13220" table:style-name="ce121">
            <text:p><text:s/>13 220</text:p>
          </table:table-cell>
          <table:table-cell office:value-type="float" office:value="706642.77445599996" table:style-name="ce121">
            <text:p><text:s/>706 643</text:p>
          </table:table-cell>
          <table:table-cell office:value-type="float" office:value="0.12165216436028951" table:style-name="ce87">
            <text:p>0.12</text:p>
          </table:table-cell>
          <table:table-cell table:style-name="ce87"/>
          <table:table-cell office:value-type="float" office:value="46968.705600000001" table:style-name="ce86">
            <text:p><text:s/>46 969</text:p>
          </table:table-cell>
          <table:table-cell office:value-type="float" office:value="15520" table:style-name="ce86">
            <text:p><text:s/>15 520</text:p>
          </table:table-cell>
          <table:table-cell office:value-type="float" office:value="728954.31091200002" table:style-name="ce86">
            <text:p><text:s/>728 954</text:p>
          </table:table-cell>
          <table:table-cell office:value-type="float" office:value="0.12116319327386026" table:style-name="ce87">
            <text:p>0.12</text:p>
          </table:table-cell>
          <table:table-cell office:value-type="float" office:value="48417.260799999996" table:style-name="ce86">
            <text:p><text:s/>48 417</text:p>
          </table:table-cell>
          <table:table-cell office:value-type="float" office:value="9360" table:style-name="ce86">
            <text:p><text:s/>9 360</text:p>
          </table:table-cell>
          <table:table-cell office:value-type="float" office:value="453185.56108800002" table:style-name="ce86">
            <text:p><text:s/>453 186</text:p>
          </table:table-cell>
          <table:table-cell office:value-type="float" office:value="7.4037965703215997E-2" table:style-name="ce87">
            <text:p>0.07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Chinese Cabbage</text:p>
          </table:table-cell>
          <table:table-cell table:number-columns-repeated="16359" table:style-name="ce25"/>
        </table:table-row>
        <table:table-row table:style-name="ro3">
          <table:table-cell table:number-columns-repeated="2" table:style-name="ce25"/>
          <table:table-cell table:style-name="ce89"/>
          <table:table-cell office:value-type="string" table:style-name="ce92">
            <text:p>不結球白菜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01285.7044" table:style-name="ce121">
            <text:p><text:s/>101 286</text:p>
          </table:table-cell>
          <table:table-cell office:value-type="float" office:value="23730" table:style-name="ce121">
            <text:p><text:s/>23 730</text:p>
          </table:table-cell>
          <table:table-cell office:value-type="float" office:value="2403509.765412" table:style-name="ce121">
            <text:p>2 403 510</text:p>
          </table:table-cell>
          <table:table-cell office:value-type="float" office:value="0.42719348195730916" table:style-name="ce87">
            <text:p>0.43</text:p>
          </table:table-cell>
          <table:table-cell office:value-type="float" office:value="107002.5223" table:style-name="ce121">
            <text:p><text:s/>107 003</text:p>
          </table:table-cell>
          <table:table-cell office:value-type="float" office:value="23360" table:style-name="ce121">
            <text:p><text:s/>23 360</text:p>
          </table:table-cell>
          <table:table-cell office:value-type="float" office:value="2499578.920928" table:style-name="ce121">
            <text:p>2 499 579</text:p>
          </table:table-cell>
          <table:table-cell office:value-type="float" office:value="0.43031528335422337" table:style-name="ce87">
            <text:p>0.43</text:p>
          </table:table-cell>
          <table:table-cell table:style-name="ce87"/>
          <table:table-cell office:value-type="float" office:value="116428.22259999999" table:style-name="ce86">
            <text:p><text:s/>116 428</text:p>
          </table:table-cell>
          <table:table-cell office:value-type="float" office:value="28070" table:style-name="ce86">
            <text:p><text:s/>28 070</text:p>
          </table:table-cell>
          <table:table-cell office:value-type="float" office:value="3268140.2083820002" table:style-name="ce86">
            <text:p>3 268 140</text:p>
          </table:table-cell>
          <table:table-cell office:value-type="float" office:value="0.543214160046397" table:style-name="ce87">
            <text:p>0.54</text:p>
          </table:table-cell>
          <table:table-cell office:value-type="float" office:value="124888.9002" table:style-name="ce86">
            <text:p><text:s/>124 889</text:p>
          </table:table-cell>
          <table:table-cell office:value-type="float" office:value="20550" table:style-name="ce86">
            <text:p><text:s/>20 550</text:p>
          </table:table-cell>
          <table:table-cell office:value-type="float" office:value="2566466.8991100001" table:style-name="ce86">
            <text:p>2 566 467</text:p>
          </table:table-cell>
          <table:table-cell office:value-type="float" office:value="0.41928959033592816" table:style-name="ce87">
            <text:p>0.42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Chinese Mustard</text:p>
          </table:table-cell>
          <table:table-cell table:number-columns-repeated="16359" table:style-name="ce25"/>
        </table:table-row>
        <table:table-row table:style-name="ro21">
          <table:table-cell table:number-columns-repeated="2" table:style-name="ce25"/>
          <table:table-cell table:style-name="ce25"/>
          <table:table-cell office:value-type="string" table:style-name="ce92">
            <text:p>萵苣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86058.224099999992" table:style-name="ce121">
            <text:p><text:s/>86 058</text:p>
          </table:table-cell>
          <table:table-cell office:value-type="float" office:value="19790" table:style-name="ce121">
            <text:p><text:s/>19 790</text:p>
          </table:table-cell>
          <table:table-cell office:value-type="float" office:value="1703092.2549389999" table:style-name="ce121">
            <text:p>1 703 092</text:p>
          </table:table-cell>
          <table:table-cell office:value-type="float" office:value="0.3027031223054768" table:style-name="ce87">
            <text:p>0.30</text:p>
          </table:table-cell>
          <table:table-cell office:value-type="float" office:value="71750.147299999997" table:style-name="ce121">
            <text:p><text:s/>71 750</text:p>
          </table:table-cell>
          <table:table-cell office:value-type="float" office:value="14140" table:style-name="ce121">
            <text:p><text:s/>14 140</text:p>
          </table:table-cell>
          <table:table-cell office:value-type="float" office:value="1014547.082822" table:style-name="ce121">
            <text:p>1 014 547</text:p>
          </table:table-cell>
          <table:table-cell office:value-type="float" office:value="0.17465946434636506" table:style-name="ce87">
            <text:p>0.17</text:p>
          </table:table-cell>
          <table:table-cell table:style-name="ce87"/>
          <table:table-cell office:value-type="float" office:value="73009.213499999998" table:style-name="ce86">
            <text:p><text:s/>73 009</text:p>
          </table:table-cell>
          <table:table-cell office:value-type="float" office:value="20670" table:style-name="ce86">
            <text:p><text:s/>20 670</text:p>
          </table:table-cell>
          <table:table-cell office:value-type="float" office:value="1509100.4430450001" table:style-name="ce86">
            <text:p>1 509 100</text:p>
          </table:table-cell>
          <table:table-cell office:value-type="float" office:value="0.2508352387978442" table:style-name="ce87">
            <text:p>0.25</text:p>
          </table:table-cell>
          <table:table-cell office:value-type="float" office:value="81284.724900000001" table:style-name="ce86">
            <text:p><text:s/>81 285</text:p>
          </table:table-cell>
          <table:table-cell office:value-type="float" office:value="17250" table:style-name="ce86">
            <text:p><text:s/>17 250</text:p>
          </table:table-cell>
          <table:table-cell office:value-type="float" office:value="1402161.504525" table:style-name="ce86">
            <text:p>1 402 162</text:p>
          </table:table-cell>
          <table:table-cell office:value-type="float" office:value="0.22907434458670481" table:style-name="ce87">
            <text:p>0.23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Lettuce</text:p>
          </table:table-cell>
          <table:table-cell table:number-columns-repeated="16359" table:style-name="ce25"/>
        </table:table-row>
        <table:table-row table:style-name="ro3">
          <table:table-cell table:number-columns-repeated="2" table:style-name="ce25"/>
          <table:table-cell table:style-name="ce25"/>
          <table:table-cell office:value-type="string" table:style-name="ce92">
            <text:p>其他葉菜類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254926.94200000016" table:style-name="ce121">
            <text:p><text:s/>254 927</text:p>
          </table:table-cell>
          <table:table-cell office:value-type="float" office:value="30138.272638413375" table:style-name="ce121">
            <text:p><text:s/>30 138</text:p>
          </table:table-cell>
          <table:table-cell office:value-type="float" office:value="7683057.6808729982" table:style-name="ce121">
            <text:p>7 683 058</text:p>
          </table:table-cell>
          <table:table-cell office:value-type="float" office:value="1.3655663937809595" table:style-name="ce87">
            <text:p>1.37</text:p>
          </table:table-cell>
          <table:table-cell office:value-type="float" office:value="245962.6982000001" table:style-name="ce121">
            <text:p><text:s/>245 963</text:p>
          </table:table-cell>
          <table:table-cell office:value-type="float" office:value="28958.020096264318" table:style-name="ce121">
            <text:p><text:s/>28 958</text:p>
          </table:table-cell>
          <table:table-cell office:value-type="float" office:value="7122592.7574069984" table:style-name="ce121">
            <text:p>7 122 593</text:p>
          </table:table-cell>
          <table:table-cell office:value-type="float" office:value="1.2261907375512779" table:style-name="ce87">
            <text:p>1.23</text:p>
          </table:table-cell>
          <table:table-cell table:style-name="ce87"/>
          <table:table-cell office:value-type="float" office:value="245928.74439999997" table:style-name="ce86">
            <text:p><text:s/>245 929</text:p>
          </table:table-cell>
          <table:table-cell office:value-type="float" office:value="32562.093129874916" table:style-name="ce86">
            <text:p><text:s/>32 562</text:p>
          </table:table-cell>
          <table:table-cell office:value-type="float" office:value="8007954.6784660034" table:style-name="ce86">
            <text:p>8 007 955</text:p>
          </table:table-cell>
          <table:table-cell office:value-type="float" office:value="1.3310427634639801" table:style-name="ce87">
            <text:p>1.33</text:p>
          </table:table-cell>
          <table:table-cell office:value-type="float" office:value="243684.03529999999" table:style-name="ce86">
            <text:p><text:s/>243 684</text:p>
          </table:table-cell>
          <table:table-cell office:value-type="float" office:value="27079.739305790292" table:style-name="ce86">
            <text:p><text:s/>27 080</text:p>
          </table:table-cell>
          <table:table-cell office:value-type="float" office:value="6598900.1489069983" table:style-name="ce86">
            <text:p>6 598 900</text:p>
          </table:table-cell>
          <table:table-cell office:value-type="float" office:value="1.0780774694824233" table:style-name="ce87">
            <text:p>1.08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Other Leaf Vegetables</text:p>
          </table:table-cell>
          <table:table-cell table:number-columns-repeated="16359" table:style-name="ce25"/>
        </table:table-row>
        <table:table-row table:style-name="ro3">
          <table:table-cell table:number-columns-repeated="2" table:style-name="ce25"/>
          <table:table-cell table:style-name="ce25"/>
          <table:table-cell office:value-type="string" table:style-name="ce92">
            <text:p>花椰菜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35094.546999999999" table:style-name="ce121">
            <text:p><text:s/>35 095</text:p>
          </table:table-cell>
          <table:table-cell office:value-type="float" office:value="37700" table:style-name="ce121">
            <text:p><text:s/>37 700</text:p>
          </table:table-cell>
          <table:table-cell office:value-type="float" office:value="1323064.4219" table:style-name="ce121">
            <text:p>1 323 064</text:p>
          </table:table-cell>
          <table:table-cell office:value-type="float" office:value="0.2351579782944673" table:style-name="ce87">
            <text:p>0.24</text:p>
          </table:table-cell>
          <table:table-cell office:value-type="float" office:value="36375.020799999998" table:style-name="ce121">
            <text:p><text:s/>36 375</text:p>
          </table:table-cell>
          <table:table-cell office:value-type="float" office:value="34400.000000000007" table:style-name="ce121">
            <text:p><text:s/>34 400</text:p>
          </table:table-cell>
          <table:table-cell office:value-type="float" office:value="1251300.7155200001" table:style-name="ce121">
            <text:p>1 251 301</text:p>
          </table:table-cell>
          <table:table-cell office:value-type="float" office:value="0.21541781195707296" table:style-name="ce87">
            <text:p>0.22</text:p>
          </table:table-cell>
          <table:table-cell table:style-name="ce87"/>
          <table:table-cell office:value-type="float" office:value="33084.665999999997" table:style-name="ce86">
            <text:p><text:s/>33 085</text:p>
          </table:table-cell>
          <table:table-cell office:value-type="float" office:value="37100" table:style-name="ce86">
            <text:p><text:s/>37 100</text:p>
          </table:table-cell>
          <table:table-cell office:value-type="float" office:value="1227441.1085999999" table:style-name="ce86">
            <text:p>1 227 441</text:p>
          </table:table-cell>
          <table:table-cell office:value-type="float" office:value="0.2040192122432441" table:style-name="ce87">
            <text:p>0.20</text:p>
          </table:table-cell>
          <table:table-cell office:value-type="float" office:value="30553.542399999998" table:style-name="ce86">
            <text:p><text:s/>30 554</text:p>
          </table:table-cell>
          <table:table-cell office:value-type="float" office:value="31520" table:style-name="ce86">
            <text:p><text:s/>31 520</text:p>
          </table:table-cell>
          <table:table-cell office:value-type="float" office:value="963047.65644799999" table:style-name="ce86">
            <text:p><text:s/>963 048</text:p>
          </table:table-cell>
          <table:table-cell office:value-type="float" office:value="0.15733530694905359" table:style-name="ce87">
            <text:p>0.16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Cauliflower</text:p>
          </table:table-cell>
          <table:table-cell table:number-columns-repeated="16359" table:style-name="ce25"/>
        </table:table-row>
        <table:table-row table:style-name="ro3">
          <table:table-cell table:number-columns-repeated="2" table:style-name="ce25"/>
          <table:table-cell table:style-name="ce25"/>
          <table:table-cell office:value-type="string" table:style-name="ce92">
            <text:p>青花菜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29557.8" table:style-name="ce121">
            <text:p><text:s/>29 558</text:p>
          </table:table-cell>
          <table:table-cell office:value-type="float" office:value="36969.999999999993" table:style-name="ce121">
            <text:p><text:s/>36 970</text:p>
          </table:table-cell>
          <table:table-cell office:value-type="float" office:value="1092751.8659999999" table:style-name="ce121">
            <text:p>1 092 752</text:p>
          </table:table-cell>
          <table:table-cell office:value-type="float" office:value="0.19422283248841599" table:style-name="ce87">
            <text:p>0.19</text:p>
          </table:table-cell>
          <table:table-cell office:value-type="float" office:value="30124.178600000003" table:style-name="ce121">
            <text:p><text:s/>30 124</text:p>
          </table:table-cell>
          <table:table-cell office:value-type="float" office:value="31259.999999999996" table:style-name="ce121">
            <text:p><text:s/>31 260</text:p>
          </table:table-cell>
          <table:table-cell office:value-type="float" office:value="941681.82303600002" table:style-name="ce121">
            <text:p><text:s/>941 682</text:p>
          </table:table-cell>
          <table:table-cell office:value-type="float" office:value="0.16211533755406088" table:style-name="ce87">
            <text:p>0.16</text:p>
          </table:table-cell>
          <table:table-cell table:style-name="ce87"/>
          <table:table-cell office:value-type="float" office:value="33844.110200000003" table:style-name="ce86">
            <text:p><text:s/>33 844</text:p>
          </table:table-cell>
          <table:table-cell office:value-type="float" office:value="29509.999999999996" table:style-name="ce86">
            <text:p><text:s/>29 510</text:p>
          </table:table-cell>
          <table:table-cell office:value-type="float" office:value="998739.69200200005" table:style-name="ce86">
            <text:p><text:s/>998 740</text:p>
          </table:table-cell>
          <table:table-cell office:value-type="float" office:value="0.1660055898166195" table:style-name="ce87">
            <text:p>0.17</text:p>
          </table:table-cell>
          <table:table-cell office:value-type="float" office:value="28515.902600000001" table:style-name="ce86">
            <text:p><text:s/>28 516</text:p>
          </table:table-cell>
          <table:table-cell office:value-type="float" office:value="31100" table:style-name="ce86">
            <text:p><text:s/>31 100</text:p>
          </table:table-cell>
          <table:table-cell office:value-type="float" office:value="886844.57085999998" table:style-name="ce86">
            <text:p><text:s/>886 845</text:p>
          </table:table-cell>
          <table:table-cell office:value-type="float" office:value="0.14488583388177723" table:style-name="ce87">
            <text:p>0.14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broccoli</text:p>
          </table:table-cell>
          <table:table-cell table:number-columns-repeated="16359" table:style-name="ce25"/>
        </table:table-row>
        <table:table-row table:style-name="ro3">
          <table:table-cell table:number-columns-repeated="2" table:style-name="ce25"/>
          <table:table-cell table:style-name="ce25"/>
          <table:table-cell office:value-type="string" table:style-name="ce92">
            <text:p>金針菜</text:p>
          </table:table-cell>
          <table:table-cell table:style-name="ce122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287.84090000000003" table:style-name="ce121">
            <text:p><text:s text:c="2"/>288</text:p>
          </table:table-cell>
          <table:table-cell office:value-type="float" office:value="786820" table:style-name="ce121">
            <text:p><text:s/>786 820</text:p>
          </table:table-cell>
          <table:table-cell office:value-type="float" office:value="226478.97693800001" table:style-name="ce121">
            <text:p><text:s/>226 479</text:p>
          </table:table-cell>
          <table:table-cell office:value-type="float" office:value="4.0253775599571474E-2" table:style-name="ce87">
            <text:p>0.04</text:p>
          </table:table-cell>
          <table:table-cell office:value-type="float" office:value="297.01940000000002" table:style-name="ce121">
            <text:p><text:s text:c="2"/>297</text:p>
          </table:table-cell>
          <table:table-cell office:value-type="float" office:value="811570" table:style-name="ce121">
            <text:p><text:s/>811 570</text:p>
          </table:table-cell>
          <table:table-cell office:value-type="float" office:value="241052.03445800001" table:style-name="ce121">
            <text:p><text:s/>241 052</text:p>
          </table:table-cell>
          <table:table-cell office:value-type="float" office:value="4.1498339437266434E-2" table:style-name="ce87">
            <text:p>0.04</text:p>
          </table:table-cell>
          <table:table-cell table:style-name="ce87"/>
          <table:table-cell office:value-type="float" office:value="310.04270000000002" table:style-name="ce86">
            <text:p><text:s text:c="2"/>310</text:p>
          </table:table-cell>
          <table:table-cell office:value-type="float" office:value="810030" table:style-name="ce86">
            <text:p><text:s/>810 030</text:p>
          </table:table-cell>
          <table:table-cell office:value-type="float" office:value="251143.88828099999" table:style-name="ce86">
            <text:p><text:s/>251 144</text:p>
          </table:table-cell>
          <table:table-cell office:value-type="float" office:value="4.1743899473300504E-2" table:style-name="ce87">
            <text:p>0.04</text:p>
          </table:table-cell>
          <table:table-cell office:value-type="float" office:value="285.84909999999996" table:style-name="ce86">
            <text:p><text:s text:c="2"/>286</text:p>
          </table:table-cell>
          <table:table-cell office:value-type="float" office:value="822540" table:style-name="ce86">
            <text:p><text:s/>822 540</text:p>
          </table:table-cell>
          <table:table-cell office:value-type="float" office:value="235122.31871399999" table:style-name="ce86">
            <text:p><text:s/>235 122</text:p>
          </table:table-cell>
          <table:table-cell office:value-type="float" office:value="3.8412473087657467E-2" table:style-name="ce87">
            <text:p>0.04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Day Lily<text:s/></text:p>
          </table:table-cell>
          <table:table-cell table:number-columns-repeated="16359" table:style-name="ce25"/>
        </table:table-row>
        <table:table-row table:style-name="ro20">
          <table:table-cell table:number-columns-repeated="2" table:style-name="ce25"/>
          <table:table-cell table:style-name="ce25"/>
          <table:table-cell office:value-type="string" table:style-name="ce92">
            <text:p>越瓜<text:span text:style-name="T3"><text:s text:c="2"/>(</text:span>菴瓜<text:span text:style-name="T3">)</text:span>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715.7176000000002" table:style-name="ce121">
            <text:p><text:s/>1 716</text:p>
          </table:table-cell>
          <table:table-cell office:value-type="float" office:value="36970" table:style-name="ce121">
            <text:p><text:s/>36 970</text:p>
          </table:table-cell>
          <table:table-cell office:value-type="float" office:value="63430.079672" table:style-name="ce121">
            <text:p><text:s/>63 430</text:p>
          </table:table-cell>
          <table:table-cell office:value-type="float" office:value="1.1273894945571968E-2" table:style-name="ce87">
            <text:p>0.01</text:p>
          </table:table-cell>
          <table:table-cell office:value-type="float" office:value="1221.3818999999999" table:style-name="ce121">
            <text:p><text:s/>1 221</text:p>
          </table:table-cell>
          <table:table-cell office:value-type="float" office:value="31260" table:style-name="ce121">
            <text:p><text:s/>31 260</text:p>
          </table:table-cell>
          <table:table-cell office:value-type="float" office:value="38180.398194000001" table:style-name="ce121">
            <text:p><text:s/>38 180</text:p>
          </table:table-cell>
          <table:table-cell office:value-type="float" office:value="6.5729506397535515E-3" table:style-name="ce87">
            <text:p>0.01</text:p>
          </table:table-cell>
          <table:table-cell table:style-name="ce87"/>
          <table:table-cell office:value-type="float" office:value="1822.9586999999999" table:style-name="ce86">
            <text:p><text:s/>1 823</text:p>
          </table:table-cell>
          <table:table-cell office:value-type="float" office:value="29510" table:style-name="ce86">
            <text:p><text:s/>29 510</text:p>
          </table:table-cell>
          <table:table-cell office:value-type="float" office:value="53795.511236999999" table:style-name="ce86">
            <text:p><text:s/>53 796</text:p>
          </table:table-cell>
          <table:table-cell office:value-type="float" office:value="8.9416247736020527E-3" table:style-name="ce87">
            <text:p>0.01</text:p>
          </table:table-cell>
          <table:table-cell office:value-type="float" office:value="2183.1172999999999" table:style-name="ce86">
            <text:p><text:s/>2 183</text:p>
          </table:table-cell>
          <table:table-cell office:value-type="float" office:value="14100" table:style-name="ce86">
            <text:p><text:s/>14 100</text:p>
          </table:table-cell>
          <table:table-cell office:value-type="float" office:value="30781.95393" table:style-name="ce86">
            <text:p><text:s/>30 782</text:p>
          </table:table-cell>
          <table:table-cell office:value-type="float" office:value="5.0289184939516854E-3" table:style-name="ce87">
            <text:p>0.01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Oriental Pickling Melons</text:p>
          </table:table-cell>
          <table:table-cell table:number-columns-repeated="16359" table:style-name="ce25"/>
        </table:table-row>
        <table:table-row table:style-name="ro21">
          <table:table-cell table:number-columns-repeated="3" table:style-name="ce25"/>
          <table:table-cell office:value-type="string" table:style-name="ce92">
            <text:p>胡瓜<text:span text:style-name="T3"><text:s text:c="2"/>(</text:span>莿瓜<text:span text:style-name="T3">)</text:span>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47618.6132" table:style-name="ce121">
            <text:p><text:s/>47 619</text:p>
          </table:table-cell>
          <table:table-cell office:value-type="float" office:value="30760" table:style-name="ce121">
            <text:p><text:s/>30 760</text:p>
          </table:table-cell>
          <table:table-cell office:value-type="float" office:value="1464748.5420319999" table:style-name="ce121">
            <text:p>1 464 749</text:p>
          </table:table-cell>
          <table:table-cell office:value-type="float" office:value="0.26034053985018102" table:style-name="ce87">
            <text:p>0.26</text:p>
          </table:table-cell>
          <table:table-cell office:value-type="float" office:value="45112.314899999998" table:style-name="ce121">
            <text:p><text:s/>45 112</text:p>
          </table:table-cell>
          <table:table-cell office:value-type="float" office:value="32370" table:style-name="ce121">
            <text:p><text:s/>32 370</text:p>
          </table:table-cell>
          <table:table-cell office:value-type="float" office:value="1460285.633313" table:style-name="ce121">
            <text:p>1 460 286</text:p>
          </table:table-cell>
          <table:table-cell office:value-type="float" office:value="0.25139563340688198" table:style-name="ce87">
            <text:p>0.25</text:p>
          </table:table-cell>
          <table:table-cell table:style-name="ce87"/>
          <table:table-cell office:value-type="float" office:value="46476.919500000004" table:style-name="ce86">
            <text:p><text:s/>46 477</text:p>
          </table:table-cell>
          <table:table-cell office:value-type="float" office:value="36260" table:style-name="ce86">
            <text:p><text:s/>36 260</text:p>
          </table:table-cell>
          <table:table-cell office:value-type="float" office:value="1685253.1010700001" table:style-name="ce86">
            <text:p>1 685 253</text:p>
          </table:table-cell>
          <table:table-cell office:value-type="float" office:value="0.28011446553468128" table:style-name="ce87">
            <text:p>0.28</text:p>
          </table:table-cell>
          <table:table-cell office:value-type="float" office:value="48434.460100000004" table:style-name="ce86">
            <text:p><text:s/>48 434</text:p>
          </table:table-cell>
          <table:table-cell office:value-type="float" office:value="33720" table:style-name="ce86">
            <text:p><text:s/>33 720</text:p>
          </table:table-cell>
          <table:table-cell office:value-type="float" office:value="1633209.9945720001" table:style-name="ce86">
            <text:p>1 633 210</text:p>
          </table:table-cell>
          <table:table-cell office:value-type="float" office:value="0.26682126693085673" table:style-name="ce87">
            <text:p>0.27</text:p>
          </table:table-cell>
          <table:table-cell office:value-type="string" table:style-name="ce122">
            <text:p>m.t.</text:p>
          </table:table-cell>
          <table:table-cell office:value-type="string" table:style-name="ce123">
            <text:p><text:s text:c="9"/>Cucumbers</text:p>
          </table:table-cell>
          <table:table-cell table:number-columns-repeated="16359" table:style-name="ce25"/>
        </table:table-row>
        <table:table-row table:style-name="ro3">
          <table:table-cell table:number-columns-repeated="3" table:style-name="ce25"/>
          <table:table-cell office:value-type="string" table:style-name="ce92">
            <text:p>冬瓜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8752.349600000001" table:style-name="ce121">
            <text:p><text:s/>18 752</text:p>
          </table:table-cell>
          <table:table-cell office:value-type="float" office:value="10550" table:style-name="ce121">
            <text:p><text:s/>10 550</text:p>
          </table:table-cell>
          <table:table-cell office:value-type="float" office:value="197837.28828000001" table:style-name="ce121">
            <text:p><text:s/>197 837</text:p>
          </table:table-cell>
          <table:table-cell office:value-type="float" office:value="3.5163077453458133E-2" table:style-name="ce87">
            <text:p>0.04</text:p>
          </table:table-cell>
          <table:table-cell office:value-type="float" office:value="17157.398499999999" table:style-name="ce121">
            <text:p><text:s/>17 157</text:p>
          </table:table-cell>
          <table:table-cell office:value-type="float" office:value="14790" table:style-name="ce121">
            <text:p><text:s/>14 790</text:p>
          </table:table-cell>
          <table:table-cell office:value-type="float" office:value="253757.92381499999" table:style-name="ce121">
            <text:p><text:s/>253 758</text:p>
          </table:table-cell>
          <table:table-cell office:value-type="float" office:value="4.3685723213448602E-2" table:style-name="ce87">
            <text:p>0.04</text:p>
          </table:table-cell>
          <table:table-cell table:style-name="ce87"/>
          <table:table-cell office:value-type="float" office:value="18584.776899999997" table:style-name="ce86">
            <text:p><text:s/>18 585</text:p>
          </table:table-cell>
          <table:table-cell office:value-type="float" office:value="14440" table:style-name="ce86">
            <text:p><text:s/>14 440</text:p>
          </table:table-cell>
          <table:table-cell office:value-type="float" office:value="268364.17843600002" table:style-name="ce86">
            <text:p><text:s/>268 364</text:p>
          </table:table-cell>
          <table:table-cell office:value-type="float" office:value="4.4606171241296268E-2" table:style-name="ce87">
            <text:p>0.04</text:p>
          </table:table-cell>
          <table:table-cell office:value-type="float" office:value="22366.623100000001" table:style-name="ce86">
            <text:p><text:s/>22 367</text:p>
          </table:table-cell>
          <table:table-cell office:value-type="float" office:value="15050" table:style-name="ce86">
            <text:p><text:s/>15 050</text:p>
          </table:table-cell>
          <table:table-cell office:value-type="float" office:value="336617.67765500001" table:style-name="ce86">
            <text:p><text:s/>336 618</text:p>
          </table:table-cell>
          <table:table-cell office:value-type="float" office:value="5.4994002927815332E-2" table:style-name="ce87">
            <text:p>0.05</text:p>
          </table:table-cell>
          <table:table-cell office:value-type="string" table:style-name="ce122">
            <text:p>m.t.</text:p>
          </table:table-cell>
          <table:table-cell office:value-type="string" table:style-name="ce123">
            <text:p><text:s text:c="9"/>White Gourds</text:p>
          </table:table-cell>
          <table:table-cell table:number-columns-repeated="16359" table:style-name="ce25"/>
        </table:table-row>
        <table:table-row table:style-name="ro3">
          <table:table-cell table:number-columns-repeated="2" table:style-name="ce25"/>
          <table:table-cell table:style-name="ce89"/>
          <table:table-cell office:value-type="string" table:style-name="ce92">
            <text:p>苦瓜</text:p>
          </table:table-cell>
          <table:table-cell table:style-name="ce98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30758.4509" table:style-name="ce121">
            <text:p><text:s/>30 758</text:p>
          </table:table-cell>
          <table:table-cell office:value-type="float" office:value="38970" table:style-name="ce121">
            <text:p><text:s/>38 970</text:p>
          </table:table-cell>
          <table:table-cell office:value-type="float" office:value="1198656.8315729999" table:style-name="ce121">
            <text:p>1 198 657</text:p>
          </table:table-cell>
          <table:table-cell office:value-type="float" office:value="0.21304610154717246" table:style-name="ce87">
            <text:p>0.21</text:p>
          </table:table-cell>
          <table:table-cell office:value-type="float" office:value="26085.4588" table:style-name="ce121">
            <text:p><text:s/>26 085</text:p>
          </table:table-cell>
          <table:table-cell office:value-type="float" office:value="42590" table:style-name="ce121">
            <text:p><text:s/>42 590</text:p>
          </table:table-cell>
          <table:table-cell office:value-type="float" office:value="1110979.6902920001" table:style-name="ce121">
            <text:p>1 110 980</text:p>
          </table:table-cell>
          <table:table-cell office:value-type="float" office:value="0.19126083046471654" table:style-name="ce87">
            <text:p>0.19</text:p>
          </table:table-cell>
          <table:table-cell table:style-name="ce87"/>
          <table:table-cell office:value-type="float" office:value="26657.962100000001" table:style-name="ce86">
            <text:p><text:s/>26 658</text:p>
          </table:table-cell>
          <table:table-cell office:value-type="float" office:value="52270" table:style-name="ce86">
            <text:p><text:s/>52 270</text:p>
          </table:table-cell>
          <table:table-cell office:value-type="float" office:value="1393411.678967" table:style-name="ce86">
            <text:p>1 393 412</text:p>
          </table:table-cell>
          <table:table-cell office:value-type="float" office:value="0.23160602254688367" table:style-name="ce87">
            <text:p>0.23</text:p>
          </table:table-cell>
          <table:table-cell office:value-type="float" office:value="26243.431800000002" table:style-name="ce86">
            <text:p><text:s/>26 243</text:p>
          </table:table-cell>
          <table:table-cell office:value-type="float" office:value="51080" table:style-name="ce86">
            <text:p><text:s/>51 080</text:p>
          </table:table-cell>
          <table:table-cell office:value-type="float" office:value="1340514.4963440001" table:style-name="ce86">
            <text:p>1 340 514</text:p>
          </table:table-cell>
          <table:table-cell office:value-type="float" office:value="0.21900293130854773" table:style-name="ce87">
            <text:p>0.22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Bitter Gourds</text:p>
          </table:table-cell>
          <table:table-cell table:number-columns-repeated="16359" table:style-name="ce25"/>
        </table:table-row>
        <table:table-row table:style-name="ro3">
          <table:table-cell table:number-columns-repeated="3" table:style-name="ce25"/>
          <table:table-cell office:value-type="string" table:style-name="ce92">
            <text:p>茄子</text:p>
          </table:table-cell>
          <table:table-cell table:style-name="ce98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34558.4139" table:style-name="ce121">
            <text:p><text:s/>34 558</text:p>
          </table:table-cell>
          <table:table-cell office:value-type="float" office:value="24820" table:style-name="ce121">
            <text:p><text:s/>24 820</text:p>
          </table:table-cell>
          <table:table-cell office:value-type="float" office:value="857739.83299799997" table:style-name="ce121">
            <text:p><text:s/>857 740</text:p>
          </table:table-cell>
          <table:table-cell office:value-type="float" office:value="0.15245241402590518" table:style-name="ce87">
            <text:p>0.15</text:p>
          </table:table-cell>
          <table:table-cell office:value-type="float" office:value="32306.423699999999" table:style-name="ce121">
            <text:p><text:s/>32 306</text:p>
          </table:table-cell>
          <table:table-cell office:value-type="float" office:value="29670" table:style-name="ce121">
            <text:p><text:s/>29 670</text:p>
          </table:table-cell>
          <table:table-cell office:value-type="float" office:value="958531.59117899998" table:style-name="ce121">
            <text:p><text:s/>958 532</text:p>
          </table:table-cell>
          <table:table-cell office:value-type="float" office:value="0.16501611123726032" table:style-name="ce87">
            <text:p>0.17</text:p>
          </table:table-cell>
          <table:table-cell table:style-name="ce87"/>
          <table:table-cell office:value-type="float" office:value="34347.844400000002" table:style-name="ce86">
            <text:p><text:s/>34 348</text:p>
          </table:table-cell>
          <table:table-cell office:value-type="float" office:value="35210" table:style-name="ce86">
            <text:p><text:s/>35 210</text:p>
          </table:table-cell>
          <table:table-cell office:value-type="float" office:value="1209387.6013239999" table:style-name="ce86">
            <text:p>1 209 388</text:p>
          </table:table-cell>
          <table:table-cell office:value-type="float" office:value="0.20101844723148868" table:style-name="ce87">
            <text:p>0.20</text:p>
          </table:table-cell>
          <table:table-cell office:value-type="float" office:value="33822.091200000003" table:style-name="ce86">
            <text:p><text:s/>33 822</text:p>
          </table:table-cell>
          <table:table-cell office:value-type="float" office:value="34860" table:style-name="ce86">
            <text:p><text:s/>34 860</text:p>
          </table:table-cell>
          <table:table-cell office:value-type="float" office:value="1179038.0992320001" table:style-name="ce86">
            <text:p>1 179 038</text:p>
          </table:table-cell>
          <table:table-cell office:value-type="float" office:value="0.19262216153610648" table:style-name="ce87">
            <text:p>0.19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Eggplants</text:p>
          </table:table-cell>
          <table:table-cell table:number-columns-repeated="16359" table:style-name="ce25"/>
        </table:table-row>
        <table:table-row table:style-name="ro3">
          <table:table-cell table:number-columns-repeated="3" table:style-name="ce25"/>
          <table:table-cell office:value-type="string" table:style-name="ce92">
            <text:p>番茄</text:p>
          </table:table-cell>
          <table:table-cell table:style-name="ce98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93340.763800000001" table:style-name="ce121">
            <text:p><text:s/>93 341</text:p>
          </table:table-cell>
          <table:table-cell office:value-type="float" office:value="45660.000000000007" table:style-name="ce121">
            <text:p><text:s/>45 660</text:p>
          </table:table-cell>
          <table:table-cell office:value-type="float" office:value="4261939.2751080003" table:style-name="ce121">
            <text:p>4 261 939</text:p>
          </table:table-cell>
          <table:table-cell office:value-type="float" office:value="0.75750583793109916" table:style-name="ce87">
            <text:p>0.76</text:p>
          </table:table-cell>
          <table:table-cell office:value-type="float" office:value="83660.19279999999" table:style-name="ce121">
            <text:p><text:s/>83 660</text:p>
          </table:table-cell>
          <table:table-cell office:value-type="float" office:value="58350" table:style-name="ce121">
            <text:p><text:s/>58 350</text:p>
          </table:table-cell>
          <table:table-cell office:value-type="float" office:value="4881572.24988" table:style-name="ce121">
            <text:p>4 881 572</text:p>
          </table:table-cell>
          <table:table-cell office:value-type="float" office:value="0.84038760622182962" table:style-name="ce87">
            <text:p>0.84</text:p>
          </table:table-cell>
          <table:table-cell table:style-name="ce87"/>
          <table:table-cell office:value-type="float" office:value="83400.782000000007" table:style-name="ce86">
            <text:p><text:s/>83 401</text:p>
          </table:table-cell>
          <table:table-cell office:value-type="float" office:value="55570" table:style-name="ce86">
            <text:p><text:s/>55 570</text:p>
          </table:table-cell>
          <table:table-cell office:value-type="float" office:value="4634581.4557400001" table:style-name="ce86">
            <text:p>4 634 581</text:p>
          </table:table-cell>
          <table:table-cell office:value-type="float" office:value="0.7703372903614859" table:style-name="ce87">
            <text:p>0.77</text:p>
          </table:table-cell>
          <table:table-cell office:value-type="float" office:value="81739.281000000003" table:style-name="ce86">
            <text:p><text:s/>81 739</text:p>
          </table:table-cell>
          <table:table-cell office:value-type="float" office:value="62360.000000000007" table:style-name="ce86">
            <text:p><text:s/>62 360</text:p>
          </table:table-cell>
          <table:table-cell office:value-type="float" office:value="5097261.5631600004" table:style-name="ce86">
            <text:p>5 097 262</text:p>
          </table:table-cell>
          <table:table-cell office:value-type="float" office:value="0.83275132572081023" table:style-name="ce87">
            <text:p>0.83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Tomatoes</text:p>
          </table:table-cell>
          <table:table-cell table:number-columns-repeated="16359" table:style-name="ce25"/>
        </table:table-row>
        <table:table-row table:style-name="ro20">
          <table:table-cell table:number-columns-repeated="3" table:style-name="ce25"/>
          <table:table-cell office:value-type="string" table:style-name="ce92">
            <text:p>番椒</text:p>
          </table:table-cell>
          <table:table-cell table:style-name="ce98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29357.287899999999" table:style-name="ce121">
            <text:p><text:s/>29 357</text:p>
          </table:table-cell>
          <table:table-cell office:value-type="float" office:value="47795.106321657193" table:style-name="ce121">
            <text:p><text:s/>47 795</text:p>
          </table:table-cell>
          <table:table-cell office:value-type="float" office:value="1403134.696496" table:style-name="ce121">
            <text:p>1 403 135</text:p>
          </table:table-cell>
          <table:table-cell office:value-type="float" office:value="0.24938945756623124" table:style-name="ce87">
            <text:p>0.25</text:p>
          </table:table-cell>
          <table:table-cell office:value-type="float" office:value="25544.630100000002" table:style-name="ce121">
            <text:p><text:s/>25 545</text:p>
          </table:table-cell>
          <table:table-cell office:value-type="float" office:value="58635.498543625414" table:style-name="ce121">
            <text:p><text:s/>58 635</text:p>
          </table:table-cell>
          <table:table-cell office:value-type="float" office:value="1497822.121026" table:style-name="ce121">
            <text:p>1 497 822</text:p>
          </table:table-cell>
          <table:table-cell office:value-type="float" office:value="0.25785773156713737" table:style-name="ce87">
            <text:p>0.26</text:p>
          </table:table-cell>
          <table:table-cell table:style-name="ce87"/>
          <table:table-cell office:value-type="float" office:value="27298.064399999999" table:style-name="ce86">
            <text:p><text:s/>27 298</text:p>
          </table:table-cell>
          <table:table-cell office:value-type="float" office:value="54543.704139550639" table:style-name="ce86">
            <text:p><text:s/>54 544</text:p>
          </table:table-cell>
          <table:table-cell office:value-type="float" office:value="1488937.548216" table:style-name="ce86">
            <text:p>1 488 938</text:p>
          </table:table-cell>
          <table:table-cell office:value-type="float" office:value="0.24748386178208831" table:style-name="ce87">
            <text:p>0.25</text:p>
          </table:table-cell>
          <table:table-cell office:value-type="float" office:value="26009.980399999997" table:style-name="ce86">
            <text:p><text:s/>26 010</text:p>
          </table:table-cell>
          <table:table-cell office:value-type="float" office:value="57169.07254586013" table:style-name="ce86">
            <text:p><text:s/>57 169</text:p>
          </table:table-cell>
          <table:table-cell office:value-type="float" office:value="1486966.4564040001" table:style-name="ce86">
            <text:p>1 486 966</text:p>
          </table:table-cell>
          <table:table-cell office:value-type="float" office:value="0.24292912430123564" table:style-name="ce87">
            <text:p>0.24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Peppers</text:p>
          </table:table-cell>
          <table:table-cell table:number-columns-repeated="16359" table:style-name="ce25"/>
        </table:table-row>
        <table:table-row table:style-name="ro3">
          <table:table-cell table:number-columns-repeated="3" table:style-name="ce25"/>
          <table:table-cell office:value-type="string" table:style-name="ce92">
            <text:p>菜豆</text:p>
          </table:table-cell>
          <table:table-cell table:style-name="ce98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0240.100900000001" table:style-name="ce121">
            <text:p><text:s/>10 240</text:p>
          </table:table-cell>
          <table:table-cell office:value-type="float" office:value="42980" table:style-name="ce121">
            <text:p><text:s/>42 980</text:p>
          </table:table-cell>
          <table:table-cell office:value-type="float" office:value="440119.53668199998" table:style-name="ce121">
            <text:p><text:s/>440 120</text:p>
          </table:table-cell>
          <table:table-cell office:value-type="float" office:value="7.822568481239027E-2" table:style-name="ce87">
            <text:p>0.08</text:p>
          </table:table-cell>
          <table:table-cell office:value-type="float" office:value="8373.4295999999995" table:style-name="ce121">
            <text:p><text:s/>8 373</text:p>
          </table:table-cell>
          <table:table-cell office:value-type="float" office:value="51970" table:style-name="ce121">
            <text:p><text:s/>51 970</text:p>
          </table:table-cell>
          <table:table-cell office:value-type="float" office:value="435167.13631199999" table:style-name="ce121">
            <text:p><text:s/>435 167</text:p>
          </table:table-cell>
          <table:table-cell office:value-type="float" office:value="7.4916246092770672E-2" table:style-name="ce87">
            <text:p>0.07</text:p>
          </table:table-cell>
          <table:table-cell table:style-name="ce87"/>
          <table:table-cell office:value-type="float" office:value="9445.864599999999" table:style-name="ce86">
            <text:p><text:s/>9 446</text:p>
          </table:table-cell>
          <table:table-cell office:value-type="float" office:value="57860" table:style-name="ce86">
            <text:p><text:s/>57 860</text:p>
          </table:table-cell>
          <table:table-cell office:value-type="float" office:value="546537.72575600003" table:style-name="ce86">
            <text:p><text:s/>546 538</text:p>
          </table:table-cell>
          <table:table-cell office:value-type="float" office:value="9.0842807437933409E-2" table:style-name="ce87">
            <text:p>0.09</text:p>
          </table:table-cell>
          <table:table-cell office:value-type="float" office:value="9831.7831999999999" table:style-name="ce86">
            <text:p><text:s/>9 832</text:p>
          </table:table-cell>
          <table:table-cell office:value-type="float" office:value="48400" table:style-name="ce86">
            <text:p><text:s/>48 400</text:p>
          </table:table-cell>
          <table:table-cell office:value-type="float" office:value="475858.30687999999" table:style-name="ce86">
            <text:p><text:s/>475 858</text:p>
          </table:table-cell>
          <table:table-cell office:value-type="float" office:value="7.7742064243592632E-2" table:style-name="ce87">
            <text:p>0.08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Kidney Beans</text:p>
          </table:table-cell>
          <table:table-cell table:number-columns-repeated="16359" table:style-name="ce25"/>
        </table:table-row>
        <table:table-row table:style-name="ro3">
          <table:table-cell table:number-columns-repeated="3" table:style-name="ce25"/>
          <table:table-cell office:value-type="string" table:style-name="ce92">
            <text:p>豌豆<text:span text:style-name="T3"><text:s/></text:span></text:p>
          </table:table-cell>
          <table:table-cell table:style-name="ce98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3846.6097999999997" table:style-name="ce121">
            <text:p><text:s/>3 847</text:p>
          </table:table-cell>
          <table:table-cell office:value-type="float" office:value="76250" table:style-name="ce121">
            <text:p><text:s/>76 250</text:p>
          </table:table-cell>
          <table:table-cell office:value-type="float" office:value="293303.99725000001" table:style-name="ce121">
            <text:p><text:s/>293 304</text:p>
          </table:table-cell>
          <table:table-cell office:value-type="float" office:value="5.2131078333998999E-2" table:style-name="ce87">
            <text:p>0.05</text:p>
          </table:table-cell>
          <table:table-cell office:value-type="float" office:value="3237.8987999999999" table:style-name="ce121">
            <text:p><text:s/>3 238</text:p>
          </table:table-cell>
          <table:table-cell office:value-type="float" office:value="83670" table:style-name="ce121">
            <text:p><text:s/>83 670</text:p>
          </table:table-cell>
          <table:table-cell office:value-type="float" office:value="270914.99259600003" table:style-name="ce121">
            <text:p><text:s/>270 915</text:p>
          </table:table-cell>
          <table:table-cell office:value-type="float" office:value="4.6639400271696045E-2" table:style-name="ce87">
            <text:p>0.05</text:p>
          </table:table-cell>
          <table:table-cell table:style-name="ce87"/>
          <table:table-cell office:value-type="float" office:value="3243.9238999999998" table:style-name="ce86">
            <text:p><text:s/>3 244</text:p>
          </table:table-cell>
          <table:table-cell office:value-type="float" office:value="70090" table:style-name="ce86">
            <text:p><text:s/>70 090</text:p>
          </table:table-cell>
          <table:table-cell office:value-type="float" office:value="227366.626151" table:style-name="ce86">
            <text:p><text:s/>227 367</text:p>
          </table:table-cell>
          <table:table-cell office:value-type="float" office:value="3.7791760136369944E-2" table:style-name="ce87">
            <text:p>0.04</text:p>
          </table:table-cell>
          <table:table-cell office:value-type="float" office:value="2798.3876" table:style-name="ce86">
            <text:p><text:s/>2 798</text:p>
          </table:table-cell>
          <table:table-cell office:value-type="float" office:value="75850" table:style-name="ce86">
            <text:p><text:s/>75 850</text:p>
          </table:table-cell>
          <table:table-cell office:value-type="float" office:value="212257.69946" table:style-name="ce86">
            <text:p><text:s/>212 258</text:p>
          </table:table-cell>
          <table:table-cell office:value-type="float" office:value="3.4677027739220996E-2" table:style-name="ce87">
            <text:p>0.03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Peas</text:p>
          </table:table-cell>
          <table:table-cell table:number-columns-repeated="16359" table:style-name="ce25"/>
        </table:table-row>
        <table:table-row table:style-name="ro3">
          <table:table-cell table:number-columns-repeated="3" table:style-name="ce67"/>
          <table:table-cell office:value-type="string" table:style-name="ce92">
            <text:p>毛豆</text:p>
          </table:table-cell>
          <table:table-cell table:style-name="ce98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75887.233400000012" table:style-name="ce121">
            <text:p><text:s/>75 887</text:p>
          </table:table-cell>
          <table:table-cell office:value-type="float" office:value="15360" table:style-name="ce121">
            <text:p><text:s/>15 360</text:p>
          </table:table-cell>
          <table:table-cell office:value-type="float" office:value="1165627.905024" table:style-name="ce121">
            <text:p>1 165 628</text:p>
          </table:table-cell>
          <table:table-cell office:value-type="float" office:value="0.20717562731784855" table:style-name="ce87">
            <text:p>0.21</text:p>
          </table:table-cell>
          <table:table-cell office:value-type="float" office:value="77257.688399999999" table:style-name="ce121">
            <text:p><text:s/>77 258</text:p>
          </table:table-cell>
          <table:table-cell office:value-type="float" office:value="38510" table:style-name="ce121">
            <text:p><text:s/>38 510</text:p>
          </table:table-cell>
          <table:table-cell office:value-type="float" office:value="2975193.5802839999" table:style-name="ce121">
            <text:p>2 975 194</text:p>
          </table:table-cell>
          <table:table-cell office:value-type="float" office:value="0.51219477721401929" table:style-name="ce87">
            <text:p>0.51</text:p>
          </table:table-cell>
          <table:table-cell table:style-name="ce87"/>
          <table:table-cell office:value-type="float" office:value="83431.452900000004" table:style-name="ce86">
            <text:p><text:s/>83 431</text:p>
          </table:table-cell>
          <table:table-cell office:value-type="float" office:value="40340" table:style-name="ce86">
            <text:p><text:s/>40 340</text:p>
          </table:table-cell>
          <table:table-cell office:value-type="float" office:value="3365624.8099859999" table:style-name="ce86">
            <text:p>3 365 625</text:p>
          </table:table-cell>
          <table:table-cell office:value-type="float" office:value="0.559417570121019" table:style-name="ce87">
            <text:p>0.56</text:p>
          </table:table-cell>
          <table:table-cell office:value-type="float" office:value="86737.354299999992" table:style-name="ce86">
            <text:p><text:s/>86 737</text:p>
          </table:table-cell>
          <table:table-cell office:value-type="float" office:value="42250" table:style-name="ce86">
            <text:p><text:s/>42 250</text:p>
          </table:table-cell>
          <table:table-cell office:value-type="float" office:value="3664653.2191750002" table:style-name="ce86">
            <text:p>3 664 653</text:p>
          </table:table-cell>
          <table:table-cell office:value-type="float" office:value="0.5987028110605952" table:style-name="ce87">
            <text:p>0.60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Vegetable Soybeans</text:p>
          </table:table-cell>
          <table:table-cell table:style-name="ce25"/>
          <table:table-cell table:number-columns-repeated="16358" table:style-name="ce67"/>
        </table:table-row>
        <table:table-row table:style-name="ro3">
          <table:table-cell table:number-columns-repeated="3" table:style-name="ce67"/>
          <table:table-cell office:value-type="string" table:style-name="ce92">
            <text:p>其他果菜類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66970.82490000001" table:style-name="ce121">
            <text:p><text:s/>166 971</text:p>
          </table:table-cell>
          <table:table-cell office:value-type="float" office:value="32215.49119408465" table:style-name="ce121">
            <text:p><text:s/>32 215</text:p>
          </table:table-cell>
          <table:table-cell office:value-type="float" office:value="5379047.1392350001" table:style-name="ce121">
            <text:p>5 379 047</text:p>
          </table:table-cell>
          <table:table-cell office:value-type="float" office:value="0.95605764124216341" table:style-name="ce87">
            <text:p>0.96</text:p>
          </table:table-cell>
          <table:table-cell office:value-type="float" office:value="157317.49590000001" table:style-name="ce121">
            <text:p><text:s/>157 317</text:p>
          </table:table-cell>
          <table:table-cell office:value-type="float" office:value="37088.172713483924" table:style-name="ce121">
            <text:p><text:s/>37 088</text:p>
          </table:table-cell>
          <table:table-cell office:value-type="float" office:value="5834618.4587920001" table:style-name="ce121">
            <text:p>5 834 618</text:p>
          </table:table-cell>
          <table:table-cell office:value-type="float" office:value="1.0044593808731284" table:style-name="ce87">
            <text:p>1.00</text:p>
          </table:table-cell>
          <table:table-cell table:style-name="ce87"/>
          <table:table-cell office:value-type="float" office:value="164635.71330000003" table:style-name="ce86">
            <text:p><text:s/>164 636</text:p>
          </table:table-cell>
          <table:table-cell office:value-type="float" office:value="40984.672814255042" table:style-name="ce86">
            <text:p><text:s/>40 985</text:p>
          </table:table-cell>
          <table:table-cell office:value-type="float" office:value="6747540.843142" table:style-name="ce86">
            <text:p>6 747 541</text:p>
          </table:table-cell>
          <table:table-cell office:value-type="float" office:value="1.1215429870742282" table:style-name="ce87">
            <text:p>1.12</text:p>
          </table:table-cell>
          <table:table-cell office:value-type="float" office:value="162662.08980000002" table:style-name="ce86">
            <text:p><text:s/>162 662</text:p>
          </table:table-cell>
          <table:table-cell office:value-type="float" office:value="35306.737478126255" table:style-name="ce86">
            <text:p><text:s/>35 307</text:p>
          </table:table-cell>
          <table:table-cell office:value-type="float" office:value="5743067.7022119993" table:style-name="ce86">
            <text:p>5 743 068</text:p>
          </table:table-cell>
          <table:table-cell office:value-type="float" office:value="0.93825815753439834" table:style-name="ce87">
            <text:p>0.94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Other Fruit Vegetables</text:p>
          </table:table-cell>
          <table:table-cell table:style-name="ce25"/>
          <table:table-cell table:number-columns-repeated="16358" table:style-name="ce67"/>
        </table:table-row>
        <table:table-row table:style-name="ro22">
          <table:table-cell table:number-columns-repeated="3" table:style-name="ce99"/>
          <table:table-cell table:style-name="ce100"/>
          <table:table-cell table:style-name="ce101"/>
          <table:table-cell table:number-columns-repeated="9" table:style-name="ce99"/>
          <table:table-cell table:style-name="ce25"/>
          <table:table-cell table:number-columns-repeated="3" table:style-name="ce102"/>
          <table:table-cell table:style-name="ce99"/>
          <table:table-cell table:style-name="ce124"/>
          <table:table-cell table:style-name="ce125"/>
          <table:table-cell table:style-name="ce124"/>
          <table:table-cell table:number-columns-repeated="2" table:style-name="ce99"/>
          <table:table-cell table:style-name="ce103"/>
          <table:table-cell table:number-columns-repeated="16359" table:style-name="ce25"/>
        </table:table-row>
        <table:table-row table:style-name="ro6">
          <table:table-cell office:value-type="string" table:style-name="ce126">
            <text:p><text:s text:c="3"/><text:span text:style-name="T4">資料來源：農業部農糧署。</text:span></text:p>
          </table:table-cell>
          <table:table-cell table:number-columns-repeated="3" table:style-name="ce127"/>
          <table:table-cell table:style-name="ce128"/>
          <table:table-cell table:number-columns-repeated="10" table:style-name="ce127"/>
          <table:table-cell office:value-type="string" table:style-name="ce129">
            <text:p><text:s text:c="3"/>Source<text:span text:style-name="T10">：</text:span>Agriculture and Food Agency, MOA.</text:p>
          </table:table-cell>
          <table:table-cell table:number-columns-repeated="16368" table:style-name="ce127"/>
        </table:table-row>
        <table:table-row table:number-rows-repeated="1048532" table:style-name="ro19">
          <table:table-cell table:number-columns-repeated="16384"/>
        </table:table-row>
      </table:table>
      <table:table table:name="14_(2)" table:style-name="ta2">
        <table:table-column table:style-name="co1" table:default-cell-style-name="ce7"/>
        <table:table-column table:style-name="co21" table:default-cell-style-name="ce7"/>
        <table:table-column table:style-name="co2" table:default-cell-style-name="ce7"/>
        <table:table-column table:style-name="co3" table:default-cell-style-name="ce7"/>
        <table:table-column table:style-name="co22" table:default-cell-style-name="ce7"/>
        <table:table-column table:style-name="co5" table:default-cell-style-name="ce7"/>
        <table:table-column table:style-name="co6" table:default-cell-style-name="ce7"/>
        <table:table-column table:style-name="co19" table:default-cell-style-name="ce7"/>
        <table:table-column table:style-name="co8" table:default-cell-style-name="ce7"/>
        <table:table-column table:style-name="co9" table:default-cell-style-name="ce7"/>
        <table:table-column table:style-name="co6" table:default-cell-style-name="ce7"/>
        <table:table-column table:style-name="co19" table:default-cell-style-name="ce7"/>
        <table:table-column table:style-name="co8" table:default-cell-style-name="ce7"/>
        <table:table-column table:style-name="co10" table:default-cell-style-name="ce7"/>
        <table:table-column table:style-name="co11" table:default-cell-style-name="ce7"/>
        <table:table-column table:style-name="co18" table:default-cell-style-name="ce114"/>
        <table:table-column table:style-name="co19" table:default-cell-style-name="ce114"/>
        <table:table-column table:style-name="co15" table:default-cell-style-name="ce114"/>
        <table:table-column table:style-name="co9" table:default-cell-style-name="ce7"/>
        <table:table-column table:style-name="co18" table:default-cell-style-name="ce7"/>
        <table:table-column table:style-name="co19" table:default-cell-style-name="ce7"/>
        <table:table-column table:style-name="co15" table:default-cell-style-name="ce7"/>
        <table:table-column table:style-name="co9" table:default-cell-style-name="ce7"/>
        <table:table-column table:style-name="co16" table:default-cell-style-name="ce7"/>
        <table:table-column table:style-name="co17" table:default-cell-style-name="ce7"/>
        <table:table-column table:style-name="co8" table:number-columns-repeated="16359" table:default-cell-style-name="ce7"/>
        <table:table-row table:style-name="ro1">
          <table:table-cell office:value-type="string" table:style-name="ce1">
            <text:p><text:s text:c="5"/><text:span text:style-name="T3"><text:s/></text:span><text:s/>12 <text:s text:c="4"/>114<text:span text:style-name="T4">年農業統計年報</text:span></text:p>
          </table:table-cell>
          <table:table-cell table:number-columns-repeated="11" table:style-name="ce2"/>
          <table:table-cell table:style-name="ce3"/>
          <table:table-cell table:number-columns-repeated="7" table:style-name="ce2"/>
          <table:table-cell table:style-name="ce4"/>
          <table:table-cell table:number-columns-repeated="2" table:style-name="ce115"/>
          <table:table-cell table:style-name="ce2"/>
          <table:table-cell office:value-type="string" table:style-name="ce3">
            <text:p>AG. STATISTICS YEARBOOK 2025 <text:s text:c="6"/>13<text:s text:c="4"/></text:p>
          </table:table-cell>
          <table:table-cell table:number-columns-repeated="16359" table:style-name="ce2"/>
        </table:table-row>
        <table:table-row table:style-name="ro2">
          <table:table-cell office:value-type="string" table:number-columns-spanned="14" table:number-rows-spanned="1" table:style-name="ce6">
            <text:p>4.<text:s text:c="2"/><text:span text:style-name="T7">農產品生產量值</text:span><text:s/>(<text:span text:style-name="T7">續</text:span>2)</text:p>
          </table:table-cell>
          <table:covered-table-cell table:number-columns-repeated="13"/>
          <table:table-cell table:style-name="ce7"/>
          <table:table-cell office:value-type="string" table:number-columns-spanned="10" table:number-rows-spanned="1" table:style-name="ce6">
            <text:p><text:s/>4. <text:s/>Quantity and Value of Farm Products (Cont'd)</text:p>
          </table:table-cell>
          <table:covered-table-cell table:number-columns-repeated="9"/>
          <table:table-cell table:number-columns-repeated="16359" table:style-name="ce7"/>
        </table:table-row>
        <table:table-row table:style-name="ro3">
          <table:table-cell table:number-columns-repeated="3" table:style-name="ce7"/>
          <table:table-cell table:number-columns-repeated="12" table:style-name="ce8"/>
          <table:table-cell table:number-columns-repeated="3" table:style-name="ce10"/>
          <table:table-cell table:number-columns-repeated="7" table:style-name="ce8"/>
          <table:table-cell table:number-columns-repeated="16359" table:style-name="ce7"/>
        </table:table-row>
        <table:table-row table:style-name="ro4">
          <table:table-cell table:number-columns-repeated="3" table:style-name="ce7"/>
          <table:table-cell table:number-columns-repeated="11" table:style-name="ce11"/>
          <table:table-cell table:style-name="ce7"/>
          <table:table-cell table:number-columns-repeated="3" table:style-name="ce13"/>
          <table:table-cell table:number-columns-repeated="7" table:style-name="ce11"/>
          <table:table-cell table:number-columns-repeated="16359" table:style-name="ce7"/>
        </table:table-row>
        <table:table-row table:style-name="ro3">
          <table:table-cell table:number-columns-repeated="3" table:style-name="ce117"/>
          <table:table-cell table:style-name="ce25"/>
          <table:table-cell table:style-name="ce118"/>
          <table:table-cell office:value-type="string" table:style-name="ce38">
            <text:p>產<text:span text:style-name="T3"><text:s text:c="3"/></text:span>量</text:p>
          </table:table-cell>
          <table:table-cell office:value-type="string" table:number-columns-spanned="4" table:number-rows-spanned="1" table:style-name="ce230">
            <text:p>民<text:span text:style-name="T3"><text:s/></text:span>國<text:span text:style-name="T3"><text:s/>111<text:s/></text:span>年<text:span text:style-name="T3"><text:s/>(2022)</text:span></text:p>
          </table:table-cell>
          <table:covered-table-cell table:number-columns-repeated="3"/>
          <table:table-cell office:value-type="string" table:number-columns-spanned="4" table:number-rows-spanned="1" table:style-name="ce230">
            <text:p>民<text:span text:style-name="T3"><text:s/></text:span>國<text:span text:style-name="T3"><text:s/>112<text:s/></text:span>年<text:span text:style-name="T3"><text:s/>(2023)</text:span></text:p>
          </table:table-cell>
          <table:covered-table-cell table:number-columns-repeated="3"/>
          <table:table-cell table:style-name="ce119"/>
          <table:table-cell office:value-type="string" table:number-columns-spanned="4" table:number-rows-spanned="1" table:style-name="ce231">
            <text:p>民<text:span text:style-name="T3"><text:s/></text:span>國<text:span text:style-name="T3"><text:s/>113<text:s/></text:span>年<text:span text:style-name="T3"><text:s/>(2024)</text:span></text:p>
          </table:table-cell>
          <table:covered-table-cell table:number-columns-repeated="3"/>
          <table:table-cell office:value-type="string" table:number-columns-spanned="4" table:number-rows-spanned="1" table:style-name="ce230">
            <text:p>民<text:span text:style-name="T3"><text:s/></text:span>國<text:span text:style-name="T3"><text:s/>114<text:s/></text:span>年<text:span text:style-name="T3"><text:s/>(2025)</text:span></text:p>
          </table:table-cell>
          <table:covered-table-cell table:number-columns-repeated="3"/>
          <table:table-cell office:value-type="string" table:style-name="ce23">
            <text:p>Unit of</text:p>
          </table:table-cell>
          <table:table-cell table:style-name="ce34"/>
          <table:table-cell table:number-columns-repeated="16359" table:style-name="ce25"/>
        </table:table-row>
        <table:table-row table:style-name="ro5">
          <table:table-cell table:number-columns-repeated="4" table:style-name="ce25"/>
          <table:table-cell table:style-name="ce26"/>
          <table:table-cell table:style-name="ce27"/>
          <table:table-cell table:number-columns-repeated="3" table:style-name="ce28"/>
          <table:table-cell table:style-name="ce30"/>
          <table:table-cell table:number-columns-repeated="3" table:style-name="ce28"/>
          <table:table-cell table:style-name="ce30"/>
          <table:table-cell table:style-name="ce31"/>
          <table:table-cell table:number-columns-repeated="3" table:style-name="ce33"/>
          <table:table-cell table:style-name="ce30"/>
          <table:table-cell table:number-columns-repeated="3" table:style-name="ce25"/>
          <table:table-cell table:style-name="ce30"/>
          <table:table-cell table:style-name="ce25"/>
          <table:table-cell table:style-name="ce34"/>
          <table:table-cell table:number-columns-repeated="16359" table:style-name="ce25"/>
        </table:table-row>
        <table:table-row table:style-name="ro6">
          <table:table-cell office:value-type="string" table:number-columns-spanned="5" table:number-rows-spanned="1" table:style-name="ce229">
            <text:p>項<text:span text:style-name="T3"><text:s text:c="16"/></text:span>目</text:p>
          </table:table-cell>
          <table:covered-table-cell table:number-columns-repeated="4"/>
          <table:table-cell table:style-name="ce27"/>
          <table:table-cell office:value-type="string" table:style-name="ce38">
            <text:p>產 <text:s text:c="3"/>量</text:p>
          </table:table-cell>
          <table:table-cell office:value-type="string" table:style-name="ce38">
            <text:p>單 <text:s text:c="2"/>價<text:s/></text:p>
          </table:table-cell>
          <table:table-cell office:value-type="string" table:style-name="ce38">
            <text:p><text:s/>產 <text:s text:c="4"/>值</text:p>
          </table:table-cell>
          <table:table-cell office:value-type="string" table:style-name="ce38">
            <text:p>百 分 比</text:p>
          </table:table-cell>
          <table:table-cell office:value-type="string" table:style-name="ce38">
            <text:p>產 <text:s text:c="3"/>量</text:p>
          </table:table-cell>
          <table:table-cell office:value-type="string" table:style-name="ce38">
            <text:p>單 <text:s text:c="2"/>價<text:s/></text:p>
          </table:table-cell>
          <table:table-cell office:value-type="string" table:style-name="ce38">
            <text:p><text:s/>產 <text:s text:c="4"/>值</text:p>
          </table:table-cell>
          <table:table-cell office:value-type="string" table:style-name="ce38">
            <text:p>百 分 比</text:p>
          </table:table-cell>
          <table:table-cell table:style-name="ce40"/>
          <table:table-cell office:value-type="string" table:style-name="ce120">
            <text:p>產 <text:s text:c="3"/>量</text:p>
          </table:table-cell>
          <table:table-cell office:value-type="string" table:style-name="ce120">
            <text:p>單 <text:s text:c="2"/>價<text:s/></text:p>
          </table:table-cell>
          <table:table-cell office:value-type="string" table:style-name="ce39">
            <text:p><text:s/>產 <text:s text:c="4"/>值</text:p>
          </table:table-cell>
          <table:table-cell office:value-type="string" table:style-name="ce38">
            <text:p>百 分 比</text:p>
          </table:table-cell>
          <table:table-cell office:value-type="string" table:style-name="ce130">
            <text:p>產 <text:s text:c="3"/>量</text:p>
          </table:table-cell>
          <table:table-cell office:value-type="string" table:style-name="ce39">
            <text:p>單 <text:s text:c="2"/>價<text:s/></text:p>
          </table:table-cell>
          <table:table-cell office:value-type="string" table:style-name="ce39">
            <text:p><text:s/>產 <text:s text:c="4"/>值</text:p>
          </table:table-cell>
          <table:table-cell office:value-type="string" table:style-name="ce38">
            <text:p>百 分 比</text:p>
          </table:table-cell>
          <table:table-cell office:value-type="string" table:style-name="ce44">
            <text:p>Produc-</text:p>
          </table:table-cell>
          <table:table-cell office:value-type="string" table:style-name="ce45">
            <text:p>Items</text:p>
          </table:table-cell>
          <table:table-cell table:number-columns-repeated="16359" table:style-name="ce25"/>
        </table:table-row>
        <table:table-row table:style-name="ro7">
          <table:table-cell table:number-columns-repeated="4" table:style-name="ce25"/>
          <table:table-cell table:style-name="ce26"/>
          <table:table-cell table:style-name="ce27"/>
          <table:table-cell office:value-type="string" table:style-name="ce56">
            <text:p>Produc-</text:p>
          </table:table-cell>
          <table:table-cell table:number-columns-repeated="2" table:style-name="ce48"/>
          <table:table-cell office:value-type="string" table:style-name="ce47">
            <text:p>Percent-</text:p>
          </table:table-cell>
          <table:table-cell office:value-type="string" table:style-name="ce47">
            <text:p>Produc-</text:p>
          </table:table-cell>
          <table:table-cell table:number-columns-repeated="2" table:style-name="ce48"/>
          <table:table-cell office:value-type="string" table:style-name="ce47">
            <text:p>Percent-</text:p>
          </table:table-cell>
          <table:table-cell table:style-name="ce49"/>
          <table:table-cell office:value-type="string" table:style-name="ce131">
            <text:p>Produc-</text:p>
          </table:table-cell>
          <table:table-cell table:number-columns-repeated="2" table:style-name="ce51"/>
          <table:table-cell office:value-type="string" table:style-name="ce47">
            <text:p>Percent-</text:p>
          </table:table-cell>
          <table:table-cell office:value-type="string" table:style-name="ce47">
            <text:p>Produc-</text:p>
          </table:table-cell>
          <table:table-cell table:number-columns-repeated="2" table:style-name="ce48"/>
          <table:table-cell office:value-type="string" table:style-name="ce47">
            <text:p>Percent-</text:p>
          </table:table-cell>
          <table:table-cell office:value-type="string" table:style-name="ce54">
            <text:p>tion</text:p>
          </table:table-cell>
          <table:table-cell table:number-columns-repeated="16360" table:style-name="ce25"/>
        </table:table-row>
        <table:table-row table:style-name="ro8">
          <table:table-cell table:number-columns-repeated="4" table:style-name="ce25"/>
          <table:table-cell table:style-name="ce26"/>
          <table:table-cell office:value-type="string" table:style-name="ce38">
            <text:p>單<text:span text:style-name="T3"><text:s text:c="3"/></text:span>位</text:p>
          </table:table-cell>
          <table:table-cell office:value-type="string" table:style-name="ce56">
            <text:p>tion</text:p>
          </table:table-cell>
          <table:table-cell office:value-type="string" table:style-name="ce56">
            <text:p><text:s/>Price</text:p>
          </table:table-cell>
          <table:table-cell office:value-type="string" table:style-name="ce56">
            <text:p>Value</text:p>
          </table:table-cell>
          <table:table-cell office:value-type="string" table:style-name="ce56">
            <text:p>age</text:p>
          </table:table-cell>
          <table:table-cell office:value-type="string" table:style-name="ce56">
            <text:p>tion</text:p>
          </table:table-cell>
          <table:table-cell office:value-type="string" table:style-name="ce56">
            <text:p><text:s/>Price</text:p>
          </table:table-cell>
          <table:table-cell office:value-type="string" table:style-name="ce56">
            <text:p>Value</text:p>
          </table:table-cell>
          <table:table-cell office:value-type="string" table:style-name="ce56">
            <text:p>age</text:p>
          </table:table-cell>
          <table:table-cell table:style-name="ce57"/>
          <table:table-cell office:value-type="string" table:style-name="ce59">
            <text:p>tion</text:p>
          </table:table-cell>
          <table:table-cell office:value-type="string" table:style-name="ce59">
            <text:p><text:s/>Price</text:p>
          </table:table-cell>
          <table:table-cell office:value-type="string" table:style-name="ce59">
            <text:p>Value</text:p>
          </table:table-cell>
          <table:table-cell office:value-type="string" table:style-name="ce56">
            <text:p>age</text:p>
          </table:table-cell>
          <table:table-cell office:value-type="string" table:style-name="ce56">
            <text:p>tion</text:p>
          </table:table-cell>
          <table:table-cell office:value-type="string" table:style-name="ce56">
            <text:p><text:s/>Price</text:p>
          </table:table-cell>
          <table:table-cell office:value-type="string" table:style-name="ce56">
            <text:p>Value</text:p>
          </table:table-cell>
          <table:table-cell office:value-type="string" table:style-name="ce56">
            <text:p>age</text:p>
          </table:table-cell>
          <table:table-cell table:style-name="ce60"/>
          <table:table-cell table:number-columns-repeated="16360" table:style-name="ce25"/>
        </table:table-row>
        <table:table-row table:style-name="ro9">
          <table:table-cell table:number-columns-repeated="4" table:style-name="ce61"/>
          <table:table-cell table:style-name="ce62"/>
          <table:table-cell table:number-columns-repeated="4" table:style-name="ce63"/>
          <table:table-cell table:style-name="ce64"/>
          <table:table-cell table:number-columns-repeated="3" table:style-name="ce63"/>
          <table:table-cell table:style-name="ce64"/>
          <table:table-cell table:style-name="ce49"/>
          <table:table-cell table:number-columns-repeated="3" table:style-name="ce66"/>
          <table:table-cell table:style-name="ce64"/>
          <table:table-cell table:number-columns-repeated="3" table:style-name="ce63"/>
          <table:table-cell table:style-name="ce64"/>
          <table:table-cell table:style-name="ce62"/>
          <table:table-cell table:style-name="ce61"/>
          <table:table-cell table:number-columns-repeated="16359" table:style-name="ce67"/>
        </table:table-row>
        <table:table-row table:style-name="ro10">
          <table:table-cell table:number-columns-repeated="4" table:style-name="ce68"/>
          <table:table-cell table:style-name="ce69"/>
          <table:table-cell table:number-columns-repeated="2" table:style-name="ce68"/>
          <table:table-cell office:value-type="string" table:style-name="ce70">
            <text:p><text:s text:c="12"/><text:span text:style-name="T9">元</text:span></text:p>
          </table:table-cell>
          <table:table-cell office:value-type="string" table:style-name="ce71">
            <text:p>千元</text:p>
          </table:table-cell>
          <table:table-cell office:value-type="string" table:style-name="ce70">
            <text:p>%</text:p>
          </table:table-cell>
          <table:table-cell table:style-name="ce68"/>
          <table:table-cell office:value-type="string" table:style-name="ce70">
            <text:p><text:s text:c="12"/><text:span text:style-name="T9">元</text:span></text:p>
          </table:table-cell>
          <table:table-cell office:value-type="string" table:style-name="ce71">
            <text:p>千元</text:p>
          </table:table-cell>
          <table:table-cell office:value-type="string" table:style-name="ce70">
            <text:p>%</text:p>
          </table:table-cell>
          <table:table-cell table:style-name="ce70"/>
          <table:table-cell table:style-name="ce72"/>
          <table:table-cell office:value-type="string" table:style-name="ce73">
            <text:p><text:s text:c="12"/>元</text:p>
          </table:table-cell>
          <table:table-cell office:value-type="string" table:style-name="ce74">
            <text:p>千元</text:p>
          </table:table-cell>
          <table:table-cell office:value-type="string" table:style-name="ce70">
            <text:p>%</text:p>
          </table:table-cell>
          <table:table-cell table:style-name="ce72"/>
          <table:table-cell office:value-type="string" table:style-name="ce73">
            <text:p><text:s text:c="12"/>元</text:p>
          </table:table-cell>
          <table:table-cell office:value-type="string" table:style-name="ce74">
            <text:p>千元</text:p>
          </table:table-cell>
          <table:table-cell office:value-type="string" table:style-name="ce70">
            <text:p>%</text:p>
          </table:table-cell>
          <table:table-cell table:style-name="ce70"/>
          <table:table-cell table:style-name="ce75"/>
          <table:table-cell table:number-columns-repeated="16359" table:style-name="ce68"/>
        </table:table-row>
        <table:table-row table:style-name="ro11">
          <table:table-cell table:number-columns-repeated="4" table:style-name="ce68"/>
          <table:table-cell table:style-name="ce69"/>
          <table:table-cell table:number-columns-repeated="2" table:style-name="ce68"/>
          <table:table-cell office:value-type="string" table:style-name="ce70">
            <text:p><text:s/>N.T.$</text:p>
          </table:table-cell>
          <table:table-cell office:value-type="string" table:style-name="ce70">
            <text:p><text:s/>N.T.$1,000</text:p>
          </table:table-cell>
          <table:table-cell table:style-name="ce70"/>
          <table:table-cell table:style-name="ce68"/>
          <table:table-cell office:value-type="string" table:style-name="ce70">
            <text:p><text:s/>N.T.$</text:p>
          </table:table-cell>
          <table:table-cell office:value-type="string" table:style-name="ce70">
            <text:p><text:s/>N.T.$1,000</text:p>
          </table:table-cell>
          <table:table-cell table:number-columns-repeated="2" table:style-name="ce70"/>
          <table:table-cell table:style-name="ce132"/>
          <table:table-cell office:value-type="string" table:style-name="ce76">
            <text:p><text:s/>N.T.$</text:p>
          </table:table-cell>
          <table:table-cell office:value-type="string" table:style-name="ce76">
            <text:p><text:s/>N.T.$1,000</text:p>
          </table:table-cell>
          <table:table-cell table:number-columns-repeated="2" table:style-name="ce70"/>
          <table:table-cell office:value-type="string" table:style-name="ce70">
            <text:p><text:s/>N.T.$</text:p>
          </table:table-cell>
          <table:table-cell office:value-type="string" table:style-name="ce70">
            <text:p><text:s/>N.T.$1,000</text:p>
          </table:table-cell>
          <table:table-cell table:number-columns-repeated="2" table:style-name="ce70"/>
          <table:table-cell table:style-name="ce75"/>
          <table:table-cell table:number-columns-repeated="16359" table:style-name="ce68"/>
        </table:table-row>
        <table:table-row table:style-name="ro3">
          <table:table-cell table:number-columns-repeated="3" table:style-name="ce67"/>
          <table:table-cell office:value-type="string" table:style-name="ce133">
            <text:p>西瓜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36632.1728" table:style-name="ce121">
            <text:p><text:s/>136 632</text:p>
          </table:table-cell>
          <table:table-cell office:value-type="float" office:value="17580" table:style-name="ce121">
            <text:p><text:s/>17 580</text:p>
          </table:table-cell>
          <table:table-cell office:value-type="float" office:value="2401993.5978239998" table:style-name="ce121">
            <text:p>2 401 994</text:p>
          </table:table-cell>
          <table:table-cell office:value-type="float" office:value="0.42692400233194233" table:style-name="ce87">
            <text:p>0.43</text:p>
          </table:table-cell>
          <table:table-cell office:value-type="float" office:value="129657.5454" table:style-name="ce121">
            <text:p><text:s/>129 658</text:p>
          </table:table-cell>
          <table:table-cell office:value-type="float" office:value="16150" table:style-name="ce121">
            <text:p><text:s/>16 150</text:p>
          </table:table-cell>
          <table:table-cell office:value-type="float" office:value="2093969.35821" table:style-name="ce121">
            <text:p>2 093 969</text:p>
          </table:table-cell>
          <table:table-cell office:value-type="float" office:value="0.36048752458620709" table:style-name="ce87">
            <text:p>0.36</text:p>
          </table:table-cell>
          <table:table-cell table:style-name="ce87"/>
          <table:table-cell office:value-type="float" office:value="123146.32590000001" table:style-name="ce86">
            <text:p><text:s/>123 146</text:p>
          </table:table-cell>
          <table:table-cell office:value-type="float" office:value="18030" table:style-name="ce86">
            <text:p><text:s/>18 030</text:p>
          </table:table-cell>
          <table:table-cell office:value-type="float" office:value="2220328.2559770001" table:style-name="ce86">
            <text:p>2 220 328</text:p>
          </table:table-cell>
          <table:table-cell office:value-type="float" office:value="0.36905202093362871" table:style-name="ce87">
            <text:p>0.37</text:p>
          </table:table-cell>
          <table:table-cell office:value-type="float" office:value="122921.2445" table:style-name="ce86">
            <text:p><text:s/>122 921</text:p>
          </table:table-cell>
          <table:table-cell office:value-type="float" office:value="21440" table:style-name="ce86">
            <text:p><text:s/>21 440</text:p>
          </table:table-cell>
          <table:table-cell office:value-type="float" office:value="2635431.48208" table:style-name="ce86">
            <text:p>2 635 431</text:p>
          </table:table-cell>
          <table:table-cell office:value-type="float" office:value="0.43055649260971429" table:style-name="ce87">
            <text:p>0.43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 text:c="9"/>Watermelons</text:p>
          </table:table-cell>
          <table:table-cell table:style-name="ce25"/>
          <table:table-cell table:number-columns-repeated="16358" table:style-name="ce67"/>
        </table:table-row>
        <table:table-row table:style-name="ro3">
          <table:table-cell table:number-columns-repeated="2" table:style-name="ce25"/>
          <table:table-cell table:style-name="ce89"/>
          <table:table-cell office:value-type="string" table:style-name="ce92">
            <text:p>香瓜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24500.2559" table:style-name="ce121">
            <text:p><text:s/>24 500</text:p>
          </table:table-cell>
          <table:table-cell office:value-type="float" office:value="33190" table:style-name="ce121">
            <text:p><text:s/>33 190</text:p>
          </table:table-cell>
          <table:table-cell office:value-type="float" office:value="813163.49332100002" table:style-name="ce121">
            <text:p><text:s/>813 163</text:p>
          </table:table-cell>
          <table:table-cell office:value-type="float" office:value="0.14452953306508448" table:style-name="ce87">
            <text:p>0.14</text:p>
          </table:table-cell>
          <table:table-cell office:value-type="float" office:value="25852.5808" table:style-name="ce121">
            <text:p><text:s/>25 853</text:p>
          </table:table-cell>
          <table:table-cell office:value-type="float" office:value="32960" table:style-name="ce121">
            <text:p><text:s/>32 960</text:p>
          </table:table-cell>
          <table:table-cell office:value-type="float" office:value="852101.06316799996" table:style-name="ce121">
            <text:p><text:s/>852 101</text:p>
          </table:table-cell>
          <table:table-cell office:value-type="float" office:value="0.14669355201132889" table:style-name="ce87">
            <text:p>0.15</text:p>
          </table:table-cell>
          <table:table-cell table:style-name="ce87"/>
          <table:table-cell office:value-type="float" office:value="28110.9182" table:style-name="ce86">
            <text:p><text:s/>28 111</text:p>
          </table:table-cell>
          <table:table-cell office:value-type="float" office:value="34320" table:style-name="ce86">
            <text:p><text:s/>34 320</text:p>
          </table:table-cell>
          <table:table-cell office:value-type="float" office:value="964766.71262400004" table:style-name="ce86">
            <text:p><text:s/>964 767</text:p>
          </table:table-cell>
          <table:table-cell office:value-type="float" office:value="0.16035876860320822" table:style-name="ce87">
            <text:p>0.16</text:p>
          </table:table-cell>
          <table:table-cell office:value-type="float" office:value="27070.352999999999" table:style-name="ce86">
            <text:p><text:s/>27 070</text:p>
          </table:table-cell>
          <table:table-cell office:value-type="float" office:value="38640" table:style-name="ce86">
            <text:p><text:s/>38 640</text:p>
          </table:table-cell>
          <table:table-cell office:value-type="float" office:value="1045998.43992" table:style-name="ce86">
            <text:p>1 045 998</text:p>
          </table:table-cell>
          <table:table-cell office:value-type="float" office:value="0.17088716691345848" table:style-name="ce87">
            <text:p>0.17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Muskmelons</text:p>
          </table:table-cell>
          <table:table-cell table:number-columns-repeated="16359" table:style-name="ce25"/>
        </table:table-row>
        <table:table-row table:style-name="ro3">
          <table:table-cell table:number-columns-repeated="3" table:style-name="ce25"/>
          <table:table-cell office:value-type="string" table:style-name="ce92">
            <text:p>洋香瓜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27363.874299999999" table:style-name="ce121">
            <text:p><text:s/>27 364</text:p>
          </table:table-cell>
          <table:table-cell office:value-type="float" office:value="31790" table:style-name="ce121">
            <text:p><text:s/>31 790</text:p>
          </table:table-cell>
          <table:table-cell office:value-type="float" office:value="869897.56399699999" table:style-name="ce121">
            <text:p><text:s/>869 898</text:p>
          </table:table-cell>
          <table:table-cell office:value-type="float" office:value="0.15461329704493998" table:style-name="ce87">
            <text:p>0.15</text:p>
          </table:table-cell>
          <table:table-cell office:value-type="float" office:value="24222.073800000002" table:style-name="ce121">
            <text:p><text:s/>24 222</text:p>
          </table:table-cell>
          <table:table-cell office:value-type="float" office:value="42410" table:style-name="ce121">
            <text:p><text:s/>42 410</text:p>
          </table:table-cell>
          <table:table-cell office:value-type="float" office:value="1027258.149858" table:style-name="ce121">
            <text:p>1 027 258</text:p>
          </table:table-cell>
          <table:table-cell office:value-type="float" office:value="0.1768477394864435" table:style-name="ce87">
            <text:p>0.18</text:p>
          </table:table-cell>
          <table:table-cell table:style-name="ce87"/>
          <table:table-cell office:value-type="float" office:value="24097.157199999998" table:style-name="ce86">
            <text:p><text:s/>24 097</text:p>
          </table:table-cell>
          <table:table-cell office:value-type="float" office:value="42090" table:style-name="ce86">
            <text:p><text:s/>42 090</text:p>
          </table:table-cell>
          <table:table-cell office:value-type="float" office:value="1014249.346548" table:style-name="ce86">
            <text:p>1 014 249</text:p>
          </table:table-cell>
          <table:table-cell office:value-type="float" office:value="0.1685835281636974" table:style-name="ce87">
            <text:p>0.17</text:p>
          </table:table-cell>
          <table:table-cell office:value-type="float" office:value="22008.353999999999" table:style-name="ce86">
            <text:p><text:s/>22 008</text:p>
          </table:table-cell>
          <table:table-cell office:value-type="float" office:value="52040" table:style-name="ce86">
            <text:p><text:s/>52 040</text:p>
          </table:table-cell>
          <table:table-cell office:value-type="float" office:value="1145314.7421599999" table:style-name="ce86">
            <text:p>1 145 315</text:p>
          </table:table-cell>
          <table:table-cell office:value-type="float" office:value="0.18711269925690288" table:style-name="ce87">
            <text:p>0.19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Cantaloupes</text:p>
          </table:table-cell>
          <table:table-cell table:number-columns-repeated="16359" table:style-name="ce25"/>
        </table:table-row>
        <table:table-row table:style-name="ro3">
          <table:table-cell table:style-name="ce25"/>
          <table:table-cell table:number-columns-repeated="2" table:style-name="ce89"/>
          <table:table-cell office:value-type="string" table:style-name="ce92">
            <text:p>草莓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6571.8209999999999" table:style-name="ce121">
            <text:p><text:s/>6 572</text:p>
          </table:table-cell>
          <table:table-cell office:value-type="float" office:value="222490" table:style-name="ce121">
            <text:p><text:s/>222 490</text:p>
          </table:table-cell>
          <table:table-cell office:value-type="float" office:value="1462164.45429" table:style-name="ce121">
            <text:p>1 462 164</text:p>
          </table:table-cell>
          <table:table-cell office:value-type="float" office:value="0.2598812509152767" table:style-name="ce87">
            <text:p>0.26</text:p>
          </table:table-cell>
          <table:table-cell office:value-type="float" office:value="7060.4305000000004" table:style-name="ce121">
            <text:p><text:s/>7 060</text:p>
          </table:table-cell>
          <table:table-cell office:value-type="float" office:value="251770" table:style-name="ce121">
            <text:p><text:s/>251 770</text:p>
          </table:table-cell>
          <table:table-cell office:value-type="float" office:value="1777604.5869849999" table:style-name="ce121">
            <text:p>1 777 605</text:p>
          </table:table-cell>
          <table:table-cell office:value-type="float" office:value="0.30602371268846651" table:style-name="ce87">
            <text:p>0.31</text:p>
          </table:table-cell>
          <table:table-cell table:style-name="ce87"/>
          <table:table-cell office:value-type="float" office:value="7406.6695999999993" table:style-name="ce86">
            <text:p><text:s/>7 407</text:p>
          </table:table-cell>
          <table:table-cell office:value-type="float" office:value="281880" table:style-name="ce86">
            <text:p><text:s/>281 880</text:p>
          </table:table-cell>
          <table:table-cell office:value-type="float" office:value="2087792.026848" table:style-name="ce86">
            <text:p>2 087 792</text:p>
          </table:table-cell>
          <table:table-cell office:value-type="float" office:value="0.34702250206617768" table:style-name="ce87">
            <text:p>0.35</text:p>
          </table:table-cell>
          <table:table-cell office:value-type="float" office:value="7432.1405000000004" table:style-name="ce86">
            <text:p><text:s/>7 432</text:p>
          </table:table-cell>
          <table:table-cell office:value-type="float" office:value="285200" table:style-name="ce86">
            <text:p><text:s/>285 200</text:p>
          </table:table-cell>
          <table:table-cell office:value-type="float" office:value="2119646.4706000001" table:style-name="ce86">
            <text:p>2 119 646</text:p>
          </table:table-cell>
          <table:table-cell office:value-type="float" office:value="0.34629151095736693" table:style-name="ce87">
            <text:p>0.35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Strawberries</text:p>
          </table:table-cell>
          <table:table-cell table:number-columns-repeated="16359" table:style-name="ce25"/>
        </table:table-row>
        <table:table-row table:style-name="ro23">
          <table:table-cell table:number-columns-repeated="2" table:style-name="ce25"/>
          <table:table-cell table:style-name="ce25"/>
          <table:table-cell table:style-name="ce97"/>
          <table:table-cell table:style-name="ce85"/>
          <table:table-cell table:style-name="ce89"/>
          <table:table-cell table:number-columns-repeated="3" table:style-name="ce121"/>
          <table:table-cell table:style-name="ce87"/>
          <table:table-cell table:number-columns-repeated="3" table:style-name="ce121"/>
          <table:table-cell table:number-columns-repeated="2" table:style-name="ce87"/>
          <table:table-cell table:number-columns-repeated="3" table:style-name="ce86"/>
          <table:table-cell table:style-name="ce87"/>
          <table:table-cell table:number-columns-repeated="3" table:style-name="ce86"/>
          <table:table-cell table:style-name="ce87"/>
          <table:table-cell table:style-name="ce89"/>
          <table:table-cell table:style-name="ce88"/>
          <table:table-cell table:number-columns-repeated="16359" table:style-name="ce25"/>
        </table:table-row>
        <table:table-row table:style-name="ro3">
          <table:table-cell table:number-columns-repeated="2" table:style-name="ce25"/>
          <table:table-cell office:value-type="float" office:value="5" table:style-name="ce89">
            <text:p>5</text:p>
          </table:table-cell>
          <table:table-cell office:value-type="string" table:style-name="ce92">
            <text:p>菇類</text:p>
          </table:table-cell>
          <table:table-cell table:style-name="ce85"/>
          <table:table-cell table:style-name="ce89"/>
          <table:table-cell table:number-columns-repeated="2" table:style-name="ce121"/>
          <table:table-cell office:value-type="float" office:value="8727713.2508400008" table:style-name="ce121">
            <text:p>8 727 713</text:p>
          </table:table-cell>
          <table:table-cell office:value-type="float" office:value="1.5512407175563003" table:style-name="ce87">
            <text:p>1.55</text:p>
          </table:table-cell>
          <table:table-cell table:number-columns-repeated="2" table:style-name="ce121"/>
          <table:table-cell office:value-type="float" office:value="9131571.3607999999" table:style-name="ce121">
            <text:p>9 131 571</text:p>
          </table:table-cell>
          <table:table-cell office:value-type="float" office:value="1.5720466694178648" table:style-name="ce87">
            <text:p>1.57</text:p>
          </table:table-cell>
          <table:table-cell table:style-name="ce87"/>
          <table:table-cell table:number-columns-repeated="2" table:style-name="ce86"/>
          <table:table-cell office:value-type="float" office:value="8958952.6597899999" table:style-name="ce121">
            <text:p>8 958 953</text:p>
          </table:table-cell>
          <table:table-cell office:value-type="float" office:value="1.4891129614027923" table:style-name="ce87">
            <text:p>1.49</text:p>
          </table:table-cell>
          <table:table-cell table:number-columns-repeated="2" table:style-name="ce86"/>
          <table:table-cell office:value-type="float" office:value="9059694.2432899997" table:style-name="ce121">
            <text:p>9 059 694</text:p>
          </table:table-cell>
          <table:table-cell office:value-type="float" office:value="1.4801030510680353" table:style-name="ce87">
            <text:p>1.48</text:p>
          </table:table-cell>
          <table:table-cell table:style-name="ce89"/>
          <table:table-cell office:value-type="string" table:style-name="ce88">
            <text:p><text:s text:c="4"/>5. <text:s/>Mildew</text:p>
          </table:table-cell>
          <table:table-cell table:number-columns-repeated="16359" table:style-name="ce25"/>
        </table:table-row>
        <table:table-row table:style-name="ro3">
          <table:table-cell table:number-columns-repeated="2" table:style-name="ce25"/>
          <table:table-cell table:style-name="ce25"/>
          <table:table-cell office:value-type="string" table:style-name="ce92">
            <text:p>洋菇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3304.3809999999999" table:style-name="ce121">
            <text:p><text:s/>3 304</text:p>
          </table:table-cell>
          <table:table-cell office:value-type="float" office:value="112540" table:style-name="ce121">
            <text:p><text:s/>112 540</text:p>
          </table:table-cell>
          <table:table-cell office:value-type="float" office:value="371875.03774" table:style-name="ce121">
            <text:p><text:s/>371 875</text:p>
          </table:table-cell>
          <table:table-cell office:value-type="float" office:value="6.6096087692793196E-2" table:style-name="ce87">
            <text:p>0.07</text:p>
          </table:table-cell>
          <table:table-cell office:value-type="float" office:value="2969.241" table:style-name="ce121">
            <text:p><text:s/>2 969</text:p>
          </table:table-cell>
          <table:table-cell office:value-type="float" office:value="117600" table:style-name="ce121">
            <text:p><text:s/>117 600</text:p>
          </table:table-cell>
          <table:table-cell office:value-type="float" office:value="349182.74160000001" table:style-name="ce121">
            <text:p><text:s/>349 183</text:p>
          </table:table-cell>
          <table:table-cell office:value-type="float" office:value="6.0113593188017102E-2" table:style-name="ce87">
            <text:p>0.06</text:p>
          </table:table-cell>
          <table:table-cell table:style-name="ce87"/>
          <table:table-cell office:value-type="float" office:value="3074.0740000000001" table:style-name="ce86">
            <text:p><text:s/>3 074</text:p>
          </table:table-cell>
          <table:table-cell office:value-type="float" office:value="122620" table:style-name="ce86">
            <text:p><text:s/>122 620</text:p>
          </table:table-cell>
          <table:table-cell office:value-type="float" office:value="376942.95387999999" table:style-name="ce86">
            <text:p><text:s/>376 943</text:p>
          </table:table-cell>
          <table:table-cell office:value-type="float" office:value="6.2653600219528358E-2" table:style-name="ce87">
            <text:p>0.06</text:p>
          </table:table-cell>
          <table:table-cell office:value-type="float" office:value="3205.248" table:style-name="ce86">
            <text:p><text:s/>3 205</text:p>
          </table:table-cell>
          <table:table-cell office:value-type="float" office:value="121230" table:style-name="ce86">
            <text:p><text:s/>121 230</text:p>
          </table:table-cell>
          <table:table-cell office:value-type="float" office:value="388572.21503999998" table:style-name="ce86">
            <text:p><text:s/>388 572</text:p>
          </table:table-cell>
          <table:table-cell office:value-type="float" office:value="6.3481934996529543E-2" table:style-name="ce87">
            <text:p>0.06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Mushroom</text:p>
          </table:table-cell>
          <table:table-cell table:number-columns-repeated="16359" table:style-name="ce25"/>
        </table:table-row>
        <table:table-row table:style-name="ro3">
          <table:table-cell table:number-columns-repeated="2" table:style-name="ce25"/>
          <table:table-cell table:style-name="ce25"/>
          <table:table-cell office:value-type="string" table:style-name="ce92">
            <text:p>香菇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4151.0410000000002" table:style-name="ce121">
            <text:p><text:s/>4 151</text:p>
          </table:table-cell>
          <table:table-cell office:value-type="float" office:value="1530700" table:style-name="ce121">
            <text:p>1 530 700</text:p>
          </table:table-cell>
          <table:table-cell office:value-type="float" office:value="6353998.4587000003" table:style-name="ce121">
            <text:p>6 353 998</text:p>
          </table:table-cell>
          <table:table-cell office:value-type="float" office:value="1.1293429155084542" table:style-name="ce87">
            <text:p>1.13</text:p>
          </table:table-cell>
          <table:table-cell office:value-type="float" office:value="4402.68" table:style-name="ce121">
            <text:p><text:s/>4 403</text:p>
          </table:table-cell>
          <table:table-cell office:value-type="float" office:value="1502670" table:style-name="ce121">
            <text:p>1 502 670</text:p>
          </table:table-cell>
          <table:table-cell office:value-type="float" office:value="6615775.1556000002" table:style-name="ce121">
            <text:p>6 615 775</text:p>
          </table:table-cell>
          <table:table-cell office:value-type="float" office:value="1.1389394977106422" table:style-name="ce87">
            <text:p>1.14</text:p>
          </table:table-cell>
          <table:table-cell table:style-name="ce87"/>
          <table:table-cell office:value-type="float" office:value="4034.663" table:style-name="ce86">
            <text:p><text:s/>4 035</text:p>
          </table:table-cell>
          <table:table-cell office:value-type="float" office:value="1500970" table:style-name="ce86">
            <text:p>1 500 970</text:p>
          </table:table-cell>
          <table:table-cell office:value-type="float" office:value="6055908.12311" table:style-name="ce86">
            <text:p>6 055 908</text:p>
          </table:table-cell>
          <table:table-cell office:value-type="float" office:value="1.0065832047156882" table:style-name="ce87">
            <text:p>1.01</text:p>
          </table:table-cell>
          <table:table-cell office:value-type="float" office:value="4044.7849999999999" table:style-name="ce86">
            <text:p><text:s/>4 045</text:p>
          </table:table-cell>
          <table:table-cell office:value-type="float" office:value="1495210" table:style-name="ce86">
            <text:p>1 495 210</text:p>
          </table:table-cell>
          <table:table-cell office:value-type="float" office:value="6047802.9798499998" table:style-name="ce86">
            <text:p>6 047 803</text:p>
          </table:table-cell>
          <table:table-cell office:value-type="float" office:value="0.98804345956422446" table:style-name="ce87">
            <text:p>0.99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Shiitake</text:p>
          </table:table-cell>
          <table:table-cell table:number-columns-repeated="16359" table:style-name="ce25"/>
        </table:table-row>
        <table:table-row table:style-name="ro3">
          <table:table-cell table:number-columns-repeated="2" table:style-name="ce25"/>
          <table:table-cell table:style-name="ce25"/>
          <table:table-cell office:value-type="string" table:style-name="ce92">
            <text:p>金針菇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8902.296999999999" table:style-name="ce121">
            <text:p><text:s/>18 902</text:p>
          </table:table-cell>
          <table:table-cell office:value-type="float" office:value="26900" table:style-name="ce121">
            <text:p><text:s/>26 900</text:p>
          </table:table-cell>
          <table:table-cell office:value-type="float" office:value="508471.7893" table:style-name="ce121">
            <text:p><text:s/>508 472</text:p>
          </table:table-cell>
          <table:table-cell office:value-type="float" office:value="9.0374433785957997E-2" table:style-name="ce87">
            <text:p>0.09</text:p>
          </table:table-cell>
          <table:table-cell office:value-type="float" office:value="19512.650000000001" table:style-name="ce121">
            <text:p><text:s/>19 513</text:p>
          </table:table-cell>
          <table:table-cell office:value-type="float" office:value="31100" table:style-name="ce121">
            <text:p><text:s/>31 100</text:p>
          </table:table-cell>
          <table:table-cell office:value-type="float" office:value="606843.41500000004" table:style-name="ce121">
            <text:p><text:s/>606 843</text:p>
          </table:table-cell>
          <table:table-cell office:value-type="float" office:value="0.10447119468443122" table:style-name="ce87">
            <text:p>0.10</text:p>
          </table:table-cell>
          <table:table-cell table:style-name="ce87"/>
          <table:table-cell office:value-type="float" office:value="20166.314999999999" table:style-name="ce86">
            <text:p><text:s/>20 166</text:p>
          </table:table-cell>
          <table:table-cell office:value-type="float" office:value="30800" table:style-name="ce86">
            <text:p><text:s/>30 800</text:p>
          </table:table-cell>
          <table:table-cell office:value-type="float" office:value="621122.50199999998" table:style-name="ce86">
            <text:p><text:s/>621 123</text:p>
          </table:table-cell>
          <table:table-cell office:value-type="float" office:value="0.10323992139152705" table:style-name="ce87">
            <text:p>0.10</text:p>
          </table:table-cell>
          <table:table-cell office:value-type="float" office:value="18912.245999999999" table:style-name="ce86">
            <text:p><text:s/>18 912</text:p>
          </table:table-cell>
          <table:table-cell office:value-type="float" office:value="32800" table:style-name="ce86">
            <text:p><text:s/>32 800</text:p>
          </table:table-cell>
          <table:table-cell office:value-type="float" office:value="620321.66879999998" table:style-name="ce86">
            <text:p><text:s/>620 322</text:p>
          </table:table-cell>
          <table:table-cell office:value-type="float" office:value="0.10134337539200171" table:style-name="ce87">
            <text:p>0.10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Golden Mushroom</text:p>
          </table:table-cell>
          <table:table-cell table:number-columns-repeated="16359" table:style-name="ce25"/>
        </table:table-row>
        <table:table-row table:style-name="ro3">
          <table:table-cell table:number-columns-repeated="2" table:style-name="ce25"/>
          <table:table-cell table:style-name="ce25"/>
          <table:table-cell office:value-type="string" table:style-name="ce92">
            <text:p>其他菇類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8987.5490000000009" table:style-name="ce86">
            <text:p><text:s/>8 988</text:p>
          </table:table-cell>
          <table:table-cell office:value-type="float" office:value="166159.64653989641" table:style-name="ce86">
            <text:p><text:s/>166 160</text:p>
          </table:table-cell>
          <table:table-cell office:value-type="float" office:value="1493367.9650999997" table:style-name="ce86">
            <text:p>1 493 368</text:p>
          </table:table-cell>
          <table:table-cell office:value-type="float" office:value="0.26542728056909481" table:style-name="ce87">
            <text:p>0.27</text:p>
          </table:table-cell>
          <table:table-cell office:value-type="float" office:value="8793.2849999999999" table:style-name="ce86">
            <text:p><text:s/>8 793</text:p>
          </table:table-cell>
          <table:table-cell office:value-type="float" office:value="177381.95095462049" table:style-name="ce86">
            <text:p><text:s/>177 382</text:p>
          </table:table-cell>
          <table:table-cell office:value-type="float" office:value="1559770.0486000001" table:style-name="ce86">
            <text:p>1 559 770</text:p>
          </table:table-cell>
          <table:table-cell office:value-type="float" office:value="0.26852238383477445" table:style-name="ce87">
            <text:p>0.27</text:p>
          </table:table-cell>
          <table:table-cell table:style-name="ce87"/>
          <table:table-cell office:value-type="float" office:value="9474.4359999999997" table:style-name="ce86">
            <text:p><text:s/>9 474</text:p>
          </table:table-cell>
          <table:table-cell office:value-type="float" office:value="201065.16955732249" table:style-name="ce86">
            <text:p><text:s/>201 065</text:p>
          </table:table-cell>
          <table:table-cell office:value-type="float" office:value="1904979.0808000001" table:style-name="ce86">
            <text:p>1 904 979</text:p>
          </table:table-cell>
          <table:table-cell office:value-type="float" office:value="0.3166362350760486" table:style-name="ce87">
            <text:p>0.32</text:p>
          </table:table-cell>
          <table:table-cell office:value-type="float" office:value="8730.2260000000006" table:style-name="ce86">
            <text:p><text:s/>8 730</text:p>
          </table:table-cell>
          <table:table-cell office:value-type="float" office:value="229432.47741811036" table:style-name="ce86">
            <text:p><text:s/>229 432</text:p>
          </table:table-cell>
          <table:table-cell office:value-type="float" office:value="2002997.3796000001" table:style-name="ce86">
            <text:p>2 002 997</text:p>
          </table:table-cell>
          <table:table-cell office:value-type="float" office:value="0.32723428111527958" table:style-name="ce87">
            <text:p>0.33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Other Mildew</text:p>
          </table:table-cell>
          <table:table-cell table:number-columns-repeated="16359" table:style-name="ce25"/>
        </table:table-row>
        <table:table-row table:style-name="ro23">
          <table:table-cell table:number-columns-repeated="2" table:style-name="ce25"/>
          <table:table-cell table:style-name="ce25"/>
          <table:table-cell table:style-name="ce97"/>
          <table:table-cell table:style-name="ce85"/>
          <table:table-cell table:style-name="ce89"/>
          <table:table-cell table:number-columns-repeated="3" table:style-name="ce121"/>
          <table:table-cell table:style-name="ce87"/>
          <table:table-cell table:number-columns-repeated="3" table:style-name="ce121"/>
          <table:table-cell table:number-columns-repeated="2" table:style-name="ce87"/>
          <table:table-cell table:number-columns-repeated="3" table:style-name="ce86"/>
          <table:table-cell table:style-name="ce87"/>
          <table:table-cell table:number-columns-repeated="3" table:style-name="ce86"/>
          <table:table-cell table:style-name="ce87"/>
          <table:table-cell table:style-name="ce89"/>
          <table:table-cell table:style-name="ce88"/>
          <table:table-cell table:number-columns-repeated="16359" table:style-name="ce25"/>
        </table:table-row>
        <table:table-row table:style-name="ro14">
          <table:table-cell table:number-columns-repeated="2" table:style-name="ce25"/>
          <table:table-cell office:value-type="float" office:value="6" table:style-name="ce89">
            <text:p>6</text:p>
          </table:table-cell>
          <table:table-cell office:value-type="string" table:style-name="ce92">
            <text:p>果品</text:p>
          </table:table-cell>
          <table:table-cell table:style-name="ce85"/>
          <table:table-cell table:style-name="ce89"/>
          <table:table-cell table:number-columns-repeated="2" table:style-name="ce121"/>
          <table:table-cell office:value-type="float" office:value="101257750.72015999" table:style-name="ce121">
            <text:p>101 257 751</text:p>
          </table:table-cell>
          <table:table-cell office:value-type="float" office:value="17.997285356523395" table:style-name="ce87">
            <text:p>18.00</text:p>
          </table:table-cell>
          <table:table-cell table:number-columns-repeated="2" table:style-name="ce121"/>
          <table:table-cell office:value-type="float" office:value="100929213.60792001" table:style-name="ce121">
            <text:p>100 929 214</text:p>
          </table:table-cell>
          <table:table-cell office:value-type="float" office:value="17.37547984133527" table:style-name="ce87">
            <text:p>17.38</text:p>
          </table:table-cell>
          <table:table-cell table:style-name="ce87"/>
          <table:table-cell table:number-columns-repeated="2" table:style-name="ce86"/>
          <table:table-cell office:value-type="float" office:value="105399253.88425" table:style-name="ce86">
            <text:p>105 399 254</text:p>
          </table:table-cell>
          <table:table-cell office:value-type="float" office:value="17.518944573248728" table:style-name="ce87">
            <text:p>17.52</text:p>
          </table:table-cell>
          <table:table-cell table:number-columns-repeated="2" table:style-name="ce86"/>
          <table:table-cell office:value-type="float" office:value="112506558.586391" table:style-name="ce86">
            <text:p>112 506 559</text:p>
          </table:table-cell>
          <table:table-cell office:value-type="float" office:value="18.380454809743149" table:style-name="ce87">
            <text:p>18.38</text:p>
          </table:table-cell>
          <table:table-cell table:style-name="ce89"/>
          <table:table-cell office:value-type="string" table:style-name="ce88">
            <text:p><text:s text:c="4"/>6. <text:s/>Fruit</text:p>
          </table:table-cell>
          <table:table-cell table:number-columns-repeated="16359" table:style-name="ce25"/>
        </table:table-row>
        <table:table-row table:style-name="ro14">
          <table:table-cell table:number-columns-repeated="2" table:style-name="ce25"/>
          <table:table-cell table:style-name="ce25"/>
          <table:table-cell office:value-type="string" table:style-name="ce92">
            <text:p>香蕉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351479.97600000002" table:style-name="ce121">
            <text:p><text:s/>351 480</text:p>
          </table:table-cell>
          <table:table-cell office:value-type="float" office:value="23850" table:style-name="ce121">
            <text:p><text:s/>23 850</text:p>
          </table:table-cell>
          <table:table-cell office:value-type="float" office:value="8382797.4276000001" table:style-name="ce121">
            <text:p>8 382 797</text:p>
          </table:table-cell>
          <table:table-cell office:value-type="float" office:value="1.4899362894934458" table:style-name="ce87">
            <text:p>1.49</text:p>
          </table:table-cell>
          <table:table-cell office:value-type="float" office:value="333430.489" table:style-name="ce121">
            <text:p><text:s/>333 430</text:p>
          </table:table-cell>
          <table:table-cell office:value-type="float" office:value="24730" table:style-name="ce121">
            <text:p><text:s/>24 730</text:p>
          </table:table-cell>
          <table:table-cell office:value-type="float" office:value="8245735.99297" table:style-name="ce121">
            <text:p>8 245 736</text:p>
          </table:table-cell>
          <table:table-cell office:value-type="float" office:value="1.4195455844865523" table:style-name="ce87">
            <text:p>1.42</text:p>
          </table:table-cell>
          <table:table-cell table:style-name="ce87"/>
          <table:table-cell office:value-type="float" office:value="279348.43900000001" table:style-name="ce86">
            <text:p><text:s/>279 348</text:p>
          </table:table-cell>
          <table:table-cell office:value-type="float" office:value="37390" table:style-name="ce86">
            <text:p><text:s/>37 390</text:p>
          </table:table-cell>
          <table:table-cell office:value-type="float" office:value="10444838.13421" table:style-name="ce86">
            <text:p>10 444 838</text:p>
          </table:table-cell>
          <table:table-cell office:value-type="float" office:value="1.7360895225191253" table:style-name="ce87">
            <text:p>1.74</text:p>
          </table:table-cell>
          <table:table-cell office:value-type="float" office:value="286139.7365" table:style-name="ce86">
            <text:p><text:s/>286 140</text:p>
          </table:table-cell>
          <table:table-cell office:value-type="float" office:value="33470" table:style-name="ce86">
            <text:p><text:s/>33 470</text:p>
          </table:table-cell>
          <table:table-cell office:value-type="float" office:value="9577096.9806549996" table:style-name="ce86">
            <text:p>9 577 097</text:p>
          </table:table-cell>
          <table:table-cell office:value-type="float" office:value="1.5646323243127789" table:style-name="ce87">
            <text:p>1.56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Bananas</text:p>
          </table:table-cell>
          <table:table-cell table:number-columns-repeated="16359" table:style-name="ce25"/>
        </table:table-row>
        <table:table-row table:style-name="ro14">
          <table:table-cell table:number-columns-repeated="2" table:style-name="ce25"/>
          <table:table-cell table:style-name="ce25"/>
          <table:table-cell office:value-type="string" table:style-name="ce92">
            <text:p>鳳梨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382333.21399999998" table:style-name="ce121">
            <text:p><text:s/>382 333</text:p>
          </table:table-cell>
          <table:table-cell office:value-type="float" office:value="23010" table:style-name="ce121">
            <text:p><text:s/>23 010</text:p>
          </table:table-cell>
          <table:table-cell office:value-type="float" office:value="8797487.2541400008" table:style-name="ce121">
            <text:p>8 797 487</text:p>
          </table:table-cell>
          <table:table-cell office:value-type="float" office:value="1.563642164743563" table:style-name="ce87">
            <text:p>1.56</text:p>
          </table:table-cell>
          <table:table-cell office:value-type="float" office:value="378620.28700000001" table:style-name="ce121">
            <text:p><text:s/>378 620</text:p>
          </table:table-cell>
          <table:table-cell office:value-type="float" office:value="22910" table:style-name="ce121">
            <text:p><text:s/>22 910</text:p>
          </table:table-cell>
          <table:table-cell office:value-type="float" office:value="8674190.7751700003" table:style-name="ce121">
            <text:p>8 674 191</text:p>
          </table:table-cell>
          <table:table-cell office:value-type="float" office:value="1.4933062645207782" table:style-name="ce87">
            <text:p>1.49</text:p>
          </table:table-cell>
          <table:table-cell table:style-name="ce87"/>
          <table:table-cell office:value-type="float" office:value="358548.32" table:style-name="ce86">
            <text:p><text:s/>358 548</text:p>
          </table:table-cell>
          <table:table-cell office:value-type="float" office:value="26080" table:style-name="ce86">
            <text:p><text:s/>26 080</text:p>
          </table:table-cell>
          <table:table-cell office:value-type="float" office:value="9350940.1855999995" table:style-name="ce86">
            <text:p>9 350 940</text:p>
          </table:table-cell>
          <table:table-cell office:value-type="float" office:value="1.5542671962288934" table:style-name="ce87">
            <text:p>1.55</text:p>
          </table:table-cell>
          <table:table-cell office:value-type="float" office:value="343827.12930000003" table:style-name="ce86">
            <text:p><text:s/>343 827</text:p>
          </table:table-cell>
          <table:table-cell office:value-type="float" office:value="29920" table:style-name="ce86">
            <text:p><text:s/>29 920</text:p>
          </table:table-cell>
          <table:table-cell office:value-type="float" office:value="10287307.708656" table:style-name="ce86">
            <text:p>10 287 308</text:p>
          </table:table-cell>
          <table:table-cell office:value-type="float" office:value="1.6806610817064496" table:style-name="ce87">
            <text:p>1.68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Pineapples</text:p>
          </table:table-cell>
          <table:table-cell table:number-columns-repeated="16359" table:style-name="ce25"/>
        </table:table-row>
        <table:table-row table:style-name="ro14">
          <table:table-cell table:number-columns-repeated="2" table:style-name="ce25"/>
          <table:table-cell table:style-name="ce25"/>
          <table:table-cell office:value-type="string" table:style-name="ce92">
            <text:p>椪柑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01824.974" table:style-name="ce121">
            <text:p><text:s/>101 825</text:p>
          </table:table-cell>
          <table:table-cell office:value-type="float" office:value="35140" table:style-name="ce121">
            <text:p><text:s/>35 140</text:p>
          </table:table-cell>
          <table:table-cell office:value-type="float" office:value="3578129.5863600001" table:style-name="ce121">
            <text:p>3 578 130</text:p>
          </table:table-cell>
          <table:table-cell office:value-type="float" office:value="0.63596730867851337" table:style-name="ce87">
            <text:p>0.64</text:p>
          </table:table-cell>
          <table:table-cell office:value-type="float" office:value="101636.28599999999" table:style-name="ce121">
            <text:p><text:s/>101 636</text:p>
          </table:table-cell>
          <table:table-cell office:value-type="float" office:value="42110" table:style-name="ce121">
            <text:p><text:s/>42 110</text:p>
          </table:table-cell>
          <table:table-cell office:value-type="float" office:value="4279904.0034600003" table:style-name="ce121">
            <text:p>4 279 904</text:p>
          </table:table-cell>
          <table:table-cell office:value-type="float" office:value="0.73680734325204167" table:style-name="ce87">
            <text:p>0.74</text:p>
          </table:table-cell>
          <table:table-cell table:style-name="ce87"/>
          <table:table-cell office:value-type="float" office:value="92380.968999999997" table:style-name="ce86">
            <text:p><text:s/>92 381</text:p>
          </table:table-cell>
          <table:table-cell office:value-type="float" office:value="45380" table:style-name="ce86">
            <text:p><text:s/>45 380</text:p>
          </table:table-cell>
          <table:table-cell office:value-type="float" office:value="4192248.37322" table:style-name="ce86">
            <text:p>4 192 248</text:p>
          </table:table-cell>
          <table:table-cell office:value-type="float" office:value="0.69681486520188884" table:style-name="ce87">
            <text:p>0.70</text:p>
          </table:table-cell>
          <table:table-cell office:value-type="float" office:value="81744.680599999992" table:style-name="ce86">
            <text:p><text:s/>81 745</text:p>
          </table:table-cell>
          <table:table-cell office:value-type="float" office:value="47370" table:style-name="ce86">
            <text:p><text:s/>47 370</text:p>
          </table:table-cell>
          <table:table-cell office:value-type="float" office:value="3872245.5200220002" table:style-name="ce86">
            <text:p>3 872 246</text:p>
          </table:table-cell>
          <table:table-cell office:value-type="float" office:value="0.6326176419158912" table:style-name="ce87">
            <text:p>0.63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Ponkans</text:p>
          </table:table-cell>
          <table:table-cell table:number-columns-repeated="16359" table:style-name="ce25"/>
        </table:table-row>
        <table:table-row table:style-name="ro14">
          <table:table-cell table:number-columns-repeated="2" table:style-name="ce25"/>
          <table:table-cell table:style-name="ce25"/>
          <table:table-cell office:value-type="string" table:style-name="ce92">
            <text:p>桶柑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47110.430999999997" table:style-name="ce121">
            <text:p><text:s/>47 110</text:p>
          </table:table-cell>
          <table:table-cell office:value-type="float" office:value="31530" table:style-name="ce121">
            <text:p><text:s/>31 530</text:p>
          </table:table-cell>
          <table:table-cell office:value-type="float" office:value="1485391.88943" table:style-name="ce121">
            <text:p>1 485 392</text:p>
          </table:table-cell>
          <table:table-cell office:value-type="float" office:value="0.26400963393130877" table:style-name="ce87">
            <text:p>0.26</text:p>
          </table:table-cell>
          <table:table-cell office:value-type="float" office:value="50890.364000000001" table:style-name="ce121">
            <text:p><text:s/>50 890</text:p>
          </table:table-cell>
          <table:table-cell office:value-type="float" office:value="34190" table:style-name="ce121">
            <text:p><text:s/>34 190</text:p>
          </table:table-cell>
          <table:table-cell office:value-type="float" office:value="1739941.54516" table:style-name="ce121">
            <text:p>1 739 942</text:p>
          </table:table-cell>
          <table:table-cell office:value-type="float" office:value="0.29953982759117592" table:style-name="ce87">
            <text:p>0.30</text:p>
          </table:table-cell>
          <table:table-cell table:style-name="ce87"/>
          <table:table-cell office:value-type="float" office:value="47050.747000000003" table:style-name="ce86">
            <text:p><text:s/>47 051</text:p>
          </table:table-cell>
          <table:table-cell office:value-type="float" office:value="36440" table:style-name="ce86">
            <text:p><text:s/>36 440</text:p>
          </table:table-cell>
          <table:table-cell office:value-type="float" office:value="1714529.22068" table:style-name="ce86">
            <text:p>1 714 529</text:p>
          </table:table-cell>
          <table:table-cell office:value-type="float" office:value="0.28498059786357466" table:style-name="ce87">
            <text:p>0.28</text:p>
          </table:table-cell>
          <table:table-cell office:value-type="float" office:value="48672.0481" table:style-name="ce86">
            <text:p><text:s/>48 672</text:p>
          </table:table-cell>
          <table:table-cell office:value-type="float" office:value="40840" table:style-name="ce86">
            <text:p><text:s/>40 840</text:p>
          </table:table-cell>
          <table:table-cell office:value-type="float" office:value="1987766.444404" table:style-name="ce86">
            <text:p>1 987 766</text:p>
          </table:table-cell>
          <table:table-cell office:value-type="float" office:value="0.32474596825958735" table:style-name="ce87">
            <text:p>0.32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Tankans</text:p>
          </table:table-cell>
          <table:table-cell table:number-columns-repeated="16359" table:style-name="ce25"/>
        </table:table-row>
        <table:table-row table:style-name="ro14">
          <table:table-cell table:number-columns-repeated="2" table:style-name="ce25"/>
          <table:table-cell table:style-name="ce89"/>
          <table:table-cell office:value-type="string" table:style-name="ce92">
            <text:p>文旦柚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70815.736000000004" table:style-name="ce121">
            <text:p><text:s/>70 816</text:p>
          </table:table-cell>
          <table:table-cell office:value-type="float" office:value="46300" table:style-name="ce121">
            <text:p><text:s/>46 300</text:p>
          </table:table-cell>
          <table:table-cell office:value-type="float" office:value="3278768.5767999999" table:style-name="ce121">
            <text:p>3 278 769</text:p>
          </table:table-cell>
          <table:table-cell office:value-type="float" office:value="0.58275967296322007" table:style-name="ce87">
            <text:p>0.58</text:p>
          </table:table-cell>
          <table:table-cell office:value-type="float" office:value="73273.312000000005" table:style-name="ce121">
            <text:p><text:s/>73 273</text:p>
          </table:table-cell>
          <table:table-cell office:value-type="float" office:value="64060" table:style-name="ce121">
            <text:p><text:s/>64 060</text:p>
          </table:table-cell>
          <table:table-cell office:value-type="float" office:value="4693888.3667200003" table:style-name="ce121">
            <text:p>4 693 888</text:p>
          </table:table-cell>
          <table:table-cell office:value-type="float" office:value="0.80807686672614221" table:style-name="ce87">
            <text:p>0.81</text:p>
          </table:table-cell>
          <table:table-cell table:style-name="ce87"/>
          <table:table-cell office:value-type="float" office:value="64782.625999999997" table:style-name="ce86">
            <text:p><text:s/>64 783</text:p>
          </table:table-cell>
          <table:table-cell office:value-type="float" office:value="73970" table:style-name="ce86">
            <text:p><text:s/>73 970</text:p>
          </table:table-cell>
          <table:table-cell office:value-type="float" office:value="4791970.8452199996" table:style-name="ce86">
            <text:p>4 791 971</text:p>
          </table:table-cell>
          <table:table-cell office:value-type="float" office:value="0.79649777906613695" table:style-name="ce87">
            <text:p>0.80</text:p>
          </table:table-cell>
          <table:table-cell office:value-type="float" office:value="59525.926399999997" table:style-name="ce86">
            <text:p><text:s/>59 526</text:p>
          </table:table-cell>
          <table:table-cell office:value-type="float" office:value="90490" table:style-name="ce86">
            <text:p><text:s/>90 490</text:p>
          </table:table-cell>
          <table:table-cell office:value-type="float" office:value="5386501.0799359996" table:style-name="ce86">
            <text:p>5 386 501</text:p>
          </table:table-cell>
          <table:table-cell office:value-type="float" office:value="0.88000504971780624" table:style-name="ce87">
            <text:p>0.88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Wentan Pomelos</text:p>
          </table:table-cell>
          <table:table-cell table:number-columns-repeated="16359" table:style-name="ce25"/>
        </table:table-row>
        <table:table-row table:style-name="ro14">
          <table:table-cell table:number-columns-repeated="2" table:style-name="ce25"/>
          <table:table-cell table:style-name="ce25"/>
          <table:table-cell office:value-type="string" table:style-name="ce92">
            <text:p>斗柚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569.20500000000004" table:style-name="ce121">
            <text:p><text:s text:c="2"/>569</text:p>
          </table:table-cell>
          <table:table-cell office:value-type="float" office:value="66280" table:style-name="ce121">
            <text:p><text:s/>66 280</text:p>
          </table:table-cell>
          <table:table-cell office:value-type="float" office:value="37726.907399999996" table:style-name="ce121">
            <text:p><text:s/>37 727</text:p>
          </table:table-cell>
          <table:table-cell office:value-type="float" office:value="6.7054809460798314E-3" table:style-name="ce87">
            <text:p>0.01</text:p>
          </table:table-cell>
          <table:table-cell office:value-type="float" office:value="543.90899999999999" table:style-name="ce121">
            <text:p><text:s text:c="2"/>544</text:p>
          </table:table-cell>
          <table:table-cell office:value-type="float" office:value="69030" table:style-name="ce121">
            <text:p><text:s/>69 030</text:p>
          </table:table-cell>
          <table:table-cell office:value-type="float" office:value="37546.038269999997" table:style-name="ce121">
            <text:p><text:s/>37 546</text:p>
          </table:table-cell>
          <table:table-cell office:value-type="float" office:value="6.4637423374434644E-3" table:style-name="ce87">
            <text:p>0.01</text:p>
          </table:table-cell>
          <table:table-cell table:style-name="ce87"/>
          <table:table-cell office:value-type="float" office:value="551.08900000000006" table:style-name="ce86">
            <text:p><text:s text:c="2"/>551</text:p>
          </table:table-cell>
          <table:table-cell office:value-type="float" office:value="75350" table:style-name="ce86">
            <text:p><text:s/>75 350</text:p>
          </table:table-cell>
          <table:table-cell office:value-type="float" office:value="41524.556149999997" table:style-name="ce86">
            <text:p><text:s/>41 525</text:p>
          </table:table-cell>
          <table:table-cell office:value-type="float" office:value="6.9020070902922311E-3" table:style-name="ce87">
            <text:p>0.01</text:p>
          </table:table-cell>
          <table:table-cell office:value-type="float" office:value="491.76580000000001" table:style-name="ce86">
            <text:p><text:s text:c="2"/>492</text:p>
          </table:table-cell>
          <table:table-cell office:value-type="float" office:value="71370" table:style-name="ce86">
            <text:p><text:s/>71 370</text:p>
          </table:table-cell>
          <table:table-cell office:value-type="float" office:value="35097.325146000003" table:style-name="ce86">
            <text:p><text:s/>35 097</text:p>
          </table:table-cell>
          <table:table-cell office:value-type="float" office:value="5.7339305983086742E-3" table:style-name="ce87">
            <text:p>0.01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Tou Pomelos</text:p>
          </table:table-cell>
          <table:table-cell table:number-columns-repeated="16359" table:style-name="ce25"/>
        </table:table-row>
        <table:table-row table:style-name="ro14">
          <table:table-cell table:number-columns-repeated="2" table:style-name="ce25"/>
          <table:table-cell table:style-name="ce25"/>
          <table:table-cell office:value-type="string" table:style-name="ce92">
            <text:p>白柚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9935.3179999999993" table:style-name="ce121">
            <text:p><text:s/>9 935</text:p>
          </table:table-cell>
          <table:table-cell office:value-type="float" office:value="66280" table:style-name="ce121">
            <text:p><text:s/>66 280</text:p>
          </table:table-cell>
          <table:table-cell office:value-type="float" office:value="658512.87704000005" table:style-name="ce121">
            <text:p><text:s/>658 513</text:p>
          </table:table-cell>
          <table:table-cell office:value-type="float" office:value="0.11704234070720389" table:style-name="ce87">
            <text:p>0.12</text:p>
          </table:table-cell>
          <table:table-cell office:value-type="float" office:value="9840.4189999999999" table:style-name="ce121">
            <text:p><text:s/>9 840</text:p>
          </table:table-cell>
          <table:table-cell office:value-type="float" office:value="69030" table:style-name="ce121">
            <text:p><text:s/>69 030</text:p>
          </table:table-cell>
          <table:table-cell office:value-type="float" office:value="679284.12357000005" table:style-name="ce121">
            <text:p><text:s/>679 284</text:p>
          </table:table-cell>
          <table:table-cell office:value-type="float" office:value="0.11694223281556858" table:style-name="ce87">
            <text:p>0.12</text:p>
          </table:table-cell>
          <table:table-cell table:style-name="ce87"/>
          <table:table-cell office:value-type="float" office:value="9608.4580000000005" table:style-name="ce86">
            <text:p><text:s/>9 608</text:p>
          </table:table-cell>
          <table:table-cell office:value-type="float" office:value="75350" table:style-name="ce86">
            <text:p><text:s/>75 350</text:p>
          </table:table-cell>
          <table:table-cell office:value-type="float" office:value="723997.31030000001" table:style-name="ce86">
            <text:p><text:s/>723 997</text:p>
          </table:table-cell>
          <table:table-cell office:value-type="float" office:value="0.12033926506022644" table:style-name="ce87">
            <text:p>0.12</text:p>
          </table:table-cell>
          <table:table-cell office:value-type="float" office:value="8006.5956999999999" table:style-name="ce86">
            <text:p><text:s/>8 007</text:p>
          </table:table-cell>
          <table:table-cell office:value-type="float" office:value="71370" table:style-name="ce86">
            <text:p><text:s/>71 370</text:p>
          </table:table-cell>
          <table:table-cell office:value-type="float" office:value="571430.735109" table:style-name="ce86">
            <text:p><text:s/>571 431</text:p>
          </table:table-cell>
          <table:table-cell office:value-type="float" office:value="9.3355951293312089E-2" table:style-name="ce87">
            <text:p>0.09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Pai Pomelos</text:p>
          </table:table-cell>
          <table:table-cell table:number-columns-repeated="16359" table:style-name="ce25"/>
        </table:table-row>
        <table:table-row table:style-name="ro14">
          <table:table-cell table:number-columns-repeated="2" table:style-name="ce25"/>
          <table:table-cell table:style-name="ce25"/>
          <table:table-cell office:value-type="string" table:style-name="ce92">
            <text:p>柳橙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26248.772" table:style-name="ce121">
            <text:p><text:s/>126 249</text:p>
          </table:table-cell>
          <table:table-cell office:value-type="float" office:value="21140" table:style-name="ce121">
            <text:p><text:s/>21 140</text:p>
          </table:table-cell>
          <table:table-cell office:value-type="float" office:value="2668899.0400800002" table:style-name="ce121">
            <text:p>2 668 899</text:p>
          </table:table-cell>
          <table:table-cell office:value-type="float" office:value="0.47436307117681198" table:style-name="ce87">
            <text:p>0.47</text:p>
          </table:table-cell>
          <table:table-cell office:value-type="float" office:value="122162.902" table:style-name="ce121">
            <text:p><text:s/>122 163</text:p>
          </table:table-cell>
          <table:table-cell office:value-type="float" office:value="22170" table:style-name="ce121">
            <text:p><text:s/>22 170</text:p>
          </table:table-cell>
          <table:table-cell office:value-type="float" office:value="2708351.5373399998" table:style-name="ce121">
            <text:p>2 708 352</text:p>
          </table:table-cell>
          <table:table-cell office:value-type="float" office:value="0.4662565560364953" table:style-name="ce87">
            <text:p>0.47</text:p>
          </table:table-cell>
          <table:table-cell table:style-name="ce87"/>
          <table:table-cell office:value-type="float" office:value="98246.188999999998" table:style-name="ce86">
            <text:p><text:s/>98 246</text:p>
          </table:table-cell>
          <table:table-cell office:value-type="float" office:value="27050" table:style-name="ce86">
            <text:p><text:s/>27 050</text:p>
          </table:table-cell>
          <table:table-cell office:value-type="float" office:value="2657559.4124500002" table:style-name="ce86">
            <text:p>2 657 559</text:p>
          </table:table-cell>
          <table:table-cell office:value-type="float" office:value="0.4417264290879786" table:style-name="ce87">
            <text:p>0.44</text:p>
          </table:table-cell>
          <table:table-cell office:value-type="float" office:value="91242.1348" table:style-name="ce86">
            <text:p><text:s/>91 242</text:p>
          </table:table-cell>
          <table:table-cell office:value-type="float" office:value="31760" table:style-name="ce86">
            <text:p><text:s/>31 760</text:p>
          </table:table-cell>
          <table:table-cell office:value-type="float" office:value="2897850.2012479999" table:style-name="ce86">
            <text:p>2 897 850</text:p>
          </table:table-cell>
          <table:table-cell office:value-type="float" office:value="0.47342844131654777" table:style-name="ce87">
            <text:p>0.47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Liuchengs</text:p>
          </table:table-cell>
          <table:table-cell table:number-columns-repeated="16359" table:style-name="ce25"/>
        </table:table-row>
        <table:table-row table:style-name="ro14">
          <table:table-cell table:number-columns-repeated="3" table:style-name="ce25"/>
          <table:table-cell office:value-type="string" table:style-name="ce92">
            <text:p>檸檬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35608.432000000001" table:style-name="ce121">
            <text:p><text:s/>35 608</text:p>
          </table:table-cell>
          <table:table-cell office:value-type="float" office:value="36900" table:style-name="ce121">
            <text:p><text:s/>36 900</text:p>
          </table:table-cell>
          <table:table-cell office:value-type="float" office:value="1313951.1407999999" table:style-name="ce121">
            <text:p>1 313 951</text:p>
          </table:table-cell>
          <table:table-cell office:value-type="float" office:value="0.23353820776505679" table:style-name="ce87">
            <text:p>0.23</text:p>
          </table:table-cell>
          <table:table-cell office:value-type="float" office:value="33828.616000000002" table:style-name="ce121">
            <text:p><text:s/>33 829</text:p>
          </table:table-cell>
          <table:table-cell office:value-type="float" office:value="33540" table:style-name="ce121">
            <text:p><text:s/>33 540</text:p>
          </table:table-cell>
          <table:table-cell office:value-type="float" office:value="1134611.78064" table:style-name="ce121">
            <text:p>1 134 612</text:p>
          </table:table-cell>
          <table:table-cell office:value-type="float" office:value="0.19532921557118749" table:style-name="ce87">
            <text:p>0.20</text:p>
          </table:table-cell>
          <table:table-cell table:style-name="ce87"/>
          <table:table-cell office:value-type="float" office:value="29692.755000000001" table:style-name="ce86">
            <text:p><text:s/>29 693</text:p>
          </table:table-cell>
          <table:table-cell office:value-type="float" office:value="42390" table:style-name="ce86">
            <text:p><text:s/>42 390</text:p>
          </table:table-cell>
          <table:table-cell office:value-type="float" office:value="1258675.88445" table:style-name="ce86">
            <text:p>1 258 676</text:p>
          </table:table-cell>
          <table:table-cell office:value-type="float" office:value="0.2092109027600948" table:style-name="ce87">
            <text:p>0.21</text:p>
          </table:table-cell>
          <table:table-cell office:value-type="float" office:value="29139.862399999998" table:style-name="ce86">
            <text:p><text:s/>29 140</text:p>
          </table:table-cell>
          <table:table-cell office:value-type="float" office:value="63940" table:style-name="ce86">
            <text:p><text:s/>63 940</text:p>
          </table:table-cell>
          <table:table-cell office:value-type="float" office:value="1863202.801856" table:style-name="ce86">
            <text:p>1 863 203</text:p>
          </table:table-cell>
          <table:table-cell office:value-type="float" office:value="0.30439571995799669" table:style-name="ce87">
            <text:p>0.30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Lemons</text:p>
          </table:table-cell>
          <table:table-cell table:number-columns-repeated="16359" table:style-name="ce25"/>
        </table:table-row>
        <table:table-row table:style-name="ro14">
          <table:table-cell table:number-columns-repeated="3" table:style-name="ce25"/>
          <table:table-cell office:value-type="string" table:style-name="ce92">
            <text:p>葡萄柚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6363.6329999999998" table:style-name="ce121">
            <text:p><text:s/>6 364</text:p>
          </table:table-cell>
          <table:table-cell office:value-type="float" office:value="17060" table:style-name="ce121">
            <text:p><text:s/>17 060</text:p>
          </table:table-cell>
          <table:table-cell office:value-type="float" office:value="108563.57898000001" table:style-name="ce121">
            <text:p><text:s/>108 564</text:p>
          </table:table-cell>
          <table:table-cell office:value-type="float" office:value="1.9295803988657257E-2" table:style-name="ce87">
            <text:p>0.02</text:p>
          </table:table-cell>
          <table:table-cell office:value-type="float" office:value="6638.0150000000003" table:style-name="ce121">
            <text:p><text:s/>6 638</text:p>
          </table:table-cell>
          <table:table-cell office:value-type="float" office:value="16380" table:style-name="ce121">
            <text:p><text:s/>16 380</text:p>
          </table:table-cell>
          <table:table-cell office:value-type="float" office:value="108730.6857" table:style-name="ce121">
            <text:p><text:s/>108 731</text:p>
          </table:table-cell>
          <table:table-cell office:value-type="float" office:value="1.8718543125225147E-2" table:style-name="ce87">
            <text:p>0.02</text:p>
          </table:table-cell>
          <table:table-cell table:style-name="ce87"/>
          <table:table-cell office:value-type="float" office:value="5844.482" table:style-name="ce86">
            <text:p><text:s/>5 844</text:p>
          </table:table-cell>
          <table:table-cell office:value-type="float" office:value="21560" table:style-name="ce86">
            <text:p><text:s/>21 560</text:p>
          </table:table-cell>
          <table:table-cell office:value-type="float" office:value="126007.03191999999" table:style-name="ce86">
            <text:p><text:s/>126 007</text:p>
          </table:table-cell>
          <table:table-cell office:value-type="float" office:value="2.0944267883246707E-2" table:style-name="ce87">
            <text:p>0.02</text:p>
          </table:table-cell>
          <table:table-cell office:value-type="float" office:value="5441.7444000000005" table:style-name="ce86">
            <text:p><text:s/>5 442</text:p>
          </table:table-cell>
          <table:table-cell office:value-type="float" office:value="22340" table:style-name="ce86">
            <text:p><text:s/>22 340</text:p>
          </table:table-cell>
          <table:table-cell office:value-type="float" office:value="121568.569896" table:style-name="ce86">
            <text:p><text:s/>121 569</text:p>
          </table:table-cell>
          <table:table-cell office:value-type="float" office:value="1.9860936405256081E-2" table:style-name="ce87">
            <text:p>0.02</text:p>
          </table:table-cell>
          <table:table-cell office:value-type="string" table:style-name="ce122">
            <text:p>m.t.</text:p>
          </table:table-cell>
          <table:table-cell office:value-type="string" table:style-name="ce135">
            <text:p><text:s text:c="4"/>Grape Fruit</text:p>
          </table:table-cell>
          <table:table-cell table:number-columns-repeated="16359" table:style-name="ce25"/>
        </table:table-row>
        <table:table-row table:style-name="ro14">
          <table:table-cell table:number-columns-repeated="2" table:style-name="ce25"/>
          <table:table-cell table:style-name="ce89"/>
          <table:table-cell office:value-type="string" table:style-name="ce92">
            <text:p>其他雜柑類</text:p>
          </table:table-cell>
          <table:table-cell table:style-name="ce98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60611.466999999997" table:style-name="ce121">
            <text:p><text:s/>60 611</text:p>
          </table:table-cell>
          <table:table-cell office:value-type="float" office:value="32576.445290624644" table:style-name="ce121">
            <text:p><text:s/>32 576</text:p>
          </table:table-cell>
          <table:table-cell office:value-type="float" office:value="1974506.138710001" table:style-name="ce121">
            <text:p>1 974 506</text:p>
          </table:table-cell>
          <table:table-cell office:value-type="float" office:value="0.35094350964578597" table:style-name="ce87">
            <text:p>0.35</text:p>
          </table:table-cell>
          <table:table-cell office:value-type="float" office:value="64918.557000000001" table:style-name="ce121">
            <text:p><text:s/>64 919</text:p>
          </table:table-cell>
          <table:table-cell office:value-type="float" office:value="37524.073027994127" table:style-name="ce121">
            <text:p><text:s/>37 524</text:p>
          </table:table-cell>
          <table:table-cell office:value-type="float" office:value="2436008.6737399991" table:style-name="ce121">
            <text:p>2 436 009</text:p>
          </table:table-cell>
          <table:table-cell office:value-type="float" office:value="0.41937134047545771" table:style-name="ce87">
            <text:p>0.42</text:p>
          </table:table-cell>
          <table:table-cell table:style-name="ce87"/>
          <table:table-cell office:value-type="float" office:value="59465.161999999997" table:style-name="ce86">
            <text:p><text:s/>59 465</text:p>
          </table:table-cell>
          <table:table-cell office:value-type="float" office:value="39908.777183016842" table:style-name="ce86">
            <text:p><text:s/>39 909</text:p>
          </table:table-cell>
          <table:table-cell office:value-type="float" office:value="2373181.9004100002" table:style-name="ce86">
            <text:p>2 373 182</text:p>
          </table:table-cell>
          <table:table-cell office:value-type="float" office:value="0.39445860044871345" table:style-name="ce87">
            <text:p>0.39</text:p>
          </table:table-cell>
          <table:table-cell office:value-type="float" office:value="55834.192900000009" table:style-name="ce86">
            <text:p><text:s/>55 834</text:p>
          </table:table-cell>
          <table:table-cell office:value-type="float" office:value="46856.911877667691" table:style-name="ce86">
            <text:p><text:s/>46 857</text:p>
          </table:table-cell>
          <table:table-cell office:value-type="float" office:value="2616217.8564759991" table:style-name="ce86">
            <text:p>2 616 218</text:p>
          </table:table-cell>
          <table:table-cell office:value-type="float" office:value="0.42741751847715753" table:style-name="ce87">
            <text:p>0.43</text:p>
          </table:table-cell>
          <table:table-cell office:value-type="string" table:style-name="ce122">
            <text:p>m.t.</text:p>
          </table:table-cell>
          <table:table-cell office:value-type="string" table:style-name="ce135">
            <text:p><text:s text:c="4"/>Other Citrus</text:p>
          </table:table-cell>
          <table:table-cell table:number-columns-repeated="16359" table:style-name="ce25"/>
        </table:table-row>
        <table:table-row table:style-name="ro14">
          <table:table-cell table:number-columns-repeated="3" table:style-name="ce25"/>
          <table:table-cell office:value-type="string" table:style-name="ce92">
            <text:p>龍眼</text:p>
          </table:table-cell>
          <table:table-cell table:style-name="ce98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37580.366000000002" table:style-name="ce121">
            <text:p><text:s/>37 580</text:p>
          </table:table-cell>
          <table:table-cell office:value-type="float" office:value="70490" table:style-name="ce121">
            <text:p><text:s/>70 490</text:p>
          </table:table-cell>
          <table:table-cell office:value-type="float" office:value="2649039.9993400001" table:style-name="ce121">
            <text:p>2 649 040</text:p>
          </table:table-cell>
          <table:table-cell office:value-type="float" office:value="0.47083337769100314" table:style-name="ce87">
            <text:p>0.47</text:p>
          </table:table-cell>
          <table:table-cell office:value-type="float" office:value="70384.873999999996" table:style-name="ce121">
            <text:p><text:s/>70 385</text:p>
          </table:table-cell>
          <table:table-cell office:value-type="float" office:value="38600" table:style-name="ce121">
            <text:p><text:s/>38 600</text:p>
          </table:table-cell>
          <table:table-cell office:value-type="float" office:value="2716856.1364000002" table:style-name="ce121">
            <text:p>2 716 856</text:p>
          </table:table-cell>
          <table:table-cell office:value-type="float" office:value="0.46772066622068559" table:style-name="ce87">
            <text:p>0.47</text:p>
          </table:table-cell>
          <table:table-cell table:style-name="ce87"/>
          <table:table-cell office:value-type="float" office:value="49346.195" table:style-name="ce86">
            <text:p><text:s/>49 346</text:p>
          </table:table-cell>
          <table:table-cell office:value-type="float" office:value="65230" table:style-name="ce86">
            <text:p><text:s/>65 230</text:p>
          </table:table-cell>
          <table:table-cell office:value-type="float" office:value="3218852.2998500001" table:style-name="ce86">
            <text:p>3 218 852</text:p>
          </table:table-cell>
          <table:table-cell office:value-type="float" office:value="0.53502176678095947" table:style-name="ce87">
            <text:p>0.54</text:p>
          </table:table-cell>
          <table:table-cell office:value-type="float" office:value="52145.806400000001" table:style-name="ce86">
            <text:p><text:s/>52 146</text:p>
          </table:table-cell>
          <table:table-cell office:value-type="float" office:value="59780" table:style-name="ce86">
            <text:p><text:s/>59 780</text:p>
          </table:table-cell>
          <table:table-cell office:value-type="float" office:value="3117276.3065920002" table:style-name="ce86">
            <text:p>3 117 276</text:p>
          </table:table-cell>
          <table:table-cell office:value-type="float" office:value="0.50927658798487174" table:style-name="ce87">
            <text:p>0.51</text:p>
          </table:table-cell>
          <table:table-cell office:value-type="string" table:style-name="ce122">
            <text:p>m.t.</text:p>
          </table:table-cell>
          <table:table-cell office:value-type="string" table:style-name="ce135">
            <text:p><text:s text:c="4"/>Longans</text:p>
          </table:table-cell>
          <table:table-cell table:number-columns-repeated="16359" table:style-name="ce25"/>
        </table:table-row>
        <table:table-row table:style-name="ro14">
          <table:table-cell table:number-columns-repeated="3" table:style-name="ce25"/>
          <table:table-cell office:value-type="string" table:style-name="ce92">
            <text:p>芒果</text:p>
          </table:table-cell>
          <table:table-cell table:style-name="ce98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12871.67600000001" table:style-name="ce121">
            <text:p><text:s/>112 872</text:p>
          </table:table-cell>
          <table:table-cell office:value-type="float" office:value="71314" table:style-name="ce121">
            <text:p><text:s/>71 314</text:p>
          </table:table-cell>
          <table:table-cell office:value-type="float" office:value="8049326.1596999997" table:style-name="ce121">
            <text:p>8 049 326</text:p>
          </table:table-cell>
          <table:table-cell office:value-type="float" office:value="1.4306659864903291" table:style-name="ce87">
            <text:p>1.43</text:p>
          </table:table-cell>
          <table:table-cell office:value-type="float" office:value="183598.78899999999" table:style-name="ce121">
            <text:p><text:s/>183 599</text:p>
          </table:table-cell>
          <table:table-cell office:value-type="float" office:value="53050" table:style-name="ce121">
            <text:p><text:s/>53 050</text:p>
          </table:table-cell>
          <table:table-cell office:value-type="float" office:value="9739848.4249000009" table:style-name="ce121">
            <text:p>9 739 848</text:p>
          </table:table-cell>
          <table:table-cell office:value-type="float" office:value="1.6767646741203883" table:style-name="ce87">
            <text:p>1.68</text:p>
          </table:table-cell>
          <table:table-cell table:style-name="ce87"/>
          <table:table-cell office:value-type="float" office:value="132187.31299999999" table:style-name="ce86">
            <text:p><text:s/>132 187</text:p>
          </table:table-cell>
          <table:table-cell office:value-type="float" office:value="68101" table:style-name="ce86">
            <text:p><text:s/>68 101</text:p>
          </table:table-cell>
          <table:table-cell office:value-type="float" office:value="9002034.3783800006" table:style-name="ce86">
            <text:p>9 002 034</text:p>
          </table:table-cell>
          <table:table-cell office:value-type="float" office:value="1.496273792360167" table:style-name="ce87">
            <text:p>1.50</text:p>
          </table:table-cell>
          <table:table-cell office:value-type="float" office:value="102577.57759999999" table:style-name="ce86">
            <text:p><text:s/>102 578</text:p>
          </table:table-cell>
          <table:table-cell office:value-type="float" office:value="94132" table:style-name="ce86">
            <text:p><text:s/>94 132</text:p>
          </table:table-cell>
          <table:table-cell office:value-type="float" office:value="9655871.9435079992" table:style-name="ce86">
            <text:p>9 655 872</text:p>
          </table:table-cell>
          <table:table-cell office:value-type="float" office:value="1.5775019708742894" table:style-name="ce87">
            <text:p>1.58</text:p>
          </table:table-cell>
          <table:table-cell office:value-type="string" table:style-name="ce122">
            <text:p>m.t.</text:p>
          </table:table-cell>
          <table:table-cell office:value-type="string" table:style-name="ce135">
            <text:p><text:s text:c="4"/>Mangos</text:p>
          </table:table-cell>
          <table:table-cell table:number-columns-repeated="16359" table:style-name="ce25"/>
        </table:table-row>
        <table:table-row table:style-name="ro14">
          <table:table-cell table:number-columns-repeated="3" table:style-name="ce25"/>
          <table:table-cell office:value-type="string" table:style-name="ce92">
            <text:p>檳榔</text:p>
          </table:table-cell>
          <table:table-cell table:style-name="ce98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92657.622000000003" table:style-name="ce121">
            <text:p><text:s/>92 658</text:p>
          </table:table-cell>
          <table:table-cell office:value-type="float" office:value="75000" table:style-name="ce121">
            <text:p><text:s/>75 000</text:p>
          </table:table-cell>
          <table:table-cell office:value-type="float" office:value="6949321.6500000004" table:style-name="ce121">
            <text:p>6 949 322</text:p>
          </table:table-cell>
          <table:table-cell office:value-type="float" office:value="1.2351540882530716" table:style-name="ce87">
            <text:p>1.24</text:p>
          </table:table-cell>
          <table:table-cell office:value-type="float" office:value="89060.493000000002" table:style-name="ce121">
            <text:p><text:s/>89 060</text:p>
          </table:table-cell>
          <table:table-cell office:value-type="float" office:value="71000" table:style-name="ce121">
            <text:p><text:s/>71 000</text:p>
          </table:table-cell>
          <table:table-cell office:value-type="float" office:value="6323295.0029999996" table:style-name="ce121">
            <text:p>6 323 295</text:p>
          </table:table-cell>
          <table:table-cell office:value-type="float" office:value="1.0885875449526037" table:style-name="ce87">
            <text:p>1.09</text:p>
          </table:table-cell>
          <table:table-cell table:style-name="ce87"/>
          <table:table-cell office:value-type="float" office:value="85370.19" table:style-name="ce86">
            <text:p><text:s/>85 370</text:p>
          </table:table-cell>
          <table:table-cell office:value-type="float" office:value="76000" table:style-name="ce86">
            <text:p><text:s/>76 000</text:p>
          </table:table-cell>
          <table:table-cell office:value-type="float" office:value="6488134.4400000004" table:style-name="ce86">
            <text:p>6 488 134</text:p>
          </table:table-cell>
          <table:table-cell office:value-type="float" office:value="1.0784257330983953" table:style-name="ce87">
            <text:p>1.08</text:p>
          </table:table-cell>
          <table:table-cell office:value-type="float" office:value="82944.773799999995" table:style-name="ce86">
            <text:p><text:s/>82 945</text:p>
          </table:table-cell>
          <table:table-cell office:value-type="float" office:value="88500" table:style-name="ce86">
            <text:p><text:s/>88 500</text:p>
          </table:table-cell>
          <table:table-cell office:value-type="float" office:value="7340612.4813000001" table:style-name="ce86">
            <text:p>7 340 612</text:p>
          </table:table-cell>
          <table:table-cell office:value-type="float" office:value="1.1992527163184583" table:style-name="ce87">
            <text:p>1.20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Betel Nuts</text:p>
          </table:table-cell>
          <table:table-cell table:number-columns-repeated="16359" table:style-name="ce25"/>
        </table:table-row>
        <table:table-row table:style-name="ro14">
          <table:table-cell table:number-columns-repeated="3" table:style-name="ce25"/>
          <table:table-cell office:value-type="string" table:style-name="ce92">
            <text:p>番石榴</text:p>
          </table:table-cell>
          <table:table-cell table:style-name="ce98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97399.49799999999" table:style-name="ce121">
            <text:p><text:s/>197 399</text:p>
          </table:table-cell>
          <table:table-cell office:value-type="float" office:value="25020" table:style-name="ce121">
            <text:p><text:s/>25 020</text:p>
          </table:table-cell>
          <table:table-cell office:value-type="float" office:value="4938935.4399600001" table:style-name="ce121">
            <text:p>4 938 935</text:p>
          </table:table-cell>
          <table:table-cell office:value-type="float" office:value="0.87783334942980762" table:style-name="ce87">
            <text:p>0.88</text:p>
          </table:table-cell>
          <table:table-cell office:value-type="float" office:value="187411.71900000001" table:style-name="ce121">
            <text:p><text:s/>187 412</text:p>
          </table:table-cell>
          <table:table-cell office:value-type="float" office:value="34430" table:style-name="ce121">
            <text:p><text:s/>34 430</text:p>
          </table:table-cell>
          <table:table-cell office:value-type="float" office:value="6452585.4851700002" table:style-name="ce121">
            <text:p>6 452 585</text:p>
          </table:table-cell>
          <table:table-cell office:value-type="float" office:value="1.11084556209468" table:style-name="ce87">
            <text:p>1.11</text:p>
          </table:table-cell>
          <table:table-cell table:style-name="ce87"/>
          <table:table-cell office:value-type="float" office:value="165483.93900000001" table:style-name="ce86">
            <text:p><text:s/>165 484</text:p>
          </table:table-cell>
          <table:table-cell office:value-type="float" office:value="37720" table:style-name="ce86">
            <text:p><text:s/>37 720</text:p>
          </table:table-cell>
          <table:table-cell office:value-type="float" office:value="6242054.1790800001" table:style-name="ce86">
            <text:p>6 242 054</text:p>
          </table:table-cell>
          <table:table-cell office:value-type="float" office:value="1.0375234848114907" table:style-name="ce87">
            <text:p>1.04</text:p>
          </table:table-cell>
          <table:table-cell office:value-type="float" office:value="171409.66690000001" table:style-name="ce86">
            <text:p><text:s/>171 410</text:p>
          </table:table-cell>
          <table:table-cell office:value-type="float" office:value="47110" table:style-name="ce86">
            <text:p><text:s/>47 110</text:p>
          </table:table-cell>
          <table:table-cell office:value-type="float" office:value="8075109.4076589998" table:style-name="ce86">
            <text:p>8 075 109</text:p>
          </table:table-cell>
          <table:table-cell office:value-type="float" office:value="1.3192491657029644" table:style-name="ce87">
            <text:p>1.32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Guavas</text:p>
          </table:table-cell>
          <table:table-cell table:number-columns-repeated="16359" table:style-name="ce25"/>
        </table:table-row>
        <table:table-row table:style-name="ro14">
          <table:table-cell table:number-columns-repeated="2" table:style-name="ce25"/>
          <table:table-cell table:style-name="ce89"/>
          <table:table-cell office:value-type="string" table:style-name="ce92">
            <text:p>蓮霧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46896.370999999999" table:style-name="ce121">
            <text:p><text:s/>46 896</text:p>
          </table:table-cell>
          <table:table-cell office:value-type="float" office:value="75840" table:style-name="ce121">
            <text:p><text:s/>75 840</text:p>
          </table:table-cell>
          <table:table-cell office:value-type="float" office:value="3556620.7766399998" table:style-name="ce121">
            <text:p>3 556 621</text:p>
          </table:table-cell>
          <table:table-cell office:value-type="float" office:value="0.63214438960854691" table:style-name="ce87">
            <text:p>0.63</text:p>
          </table:table-cell>
          <table:table-cell office:value-type="float" office:value="40733.614000000001" table:style-name="ce121">
            <text:p><text:s/>40 734</text:p>
          </table:table-cell>
          <table:table-cell office:value-type="float" office:value="83140" table:style-name="ce121">
            <text:p><text:s/>83 140</text:p>
          </table:table-cell>
          <table:table-cell office:value-type="float" office:value="3386592.6679600002" table:style-name="ce121">
            <text:p>3 386 593</text:p>
          </table:table-cell>
          <table:table-cell office:value-type="float" office:value="0.5830192322863329" table:style-name="ce87">
            <text:p>0.58</text:p>
          </table:table-cell>
          <table:table-cell table:style-name="ce87"/>
          <table:table-cell office:value-type="float" office:value="39147.788999999997" table:style-name="ce86">
            <text:p><text:s/>39 148</text:p>
          </table:table-cell>
          <table:table-cell office:value-type="float" office:value="84270" table:style-name="ce86">
            <text:p><text:s/>84 270</text:p>
          </table:table-cell>
          <table:table-cell office:value-type="float" office:value="3298984.1790300002" table:style-name="ce86">
            <text:p>3 298 984</text:p>
          </table:table-cell>
          <table:table-cell office:value-type="float" office:value="0.54834089284845877" table:style-name="ce87">
            <text:p>0.55</text:p>
          </table:table-cell>
          <table:table-cell office:value-type="float" office:value="34335.080499999996" table:style-name="ce86">
            <text:p><text:s/>34 335</text:p>
          </table:table-cell>
          <table:table-cell office:value-type="float" office:value="116510" table:style-name="ce86">
            <text:p><text:s/>116 510</text:p>
          </table:table-cell>
          <table:table-cell office:value-type="float" office:value="4000380.229055" table:style-name="ce86">
            <text:p>4 000 380</text:p>
          </table:table-cell>
          <table:table-cell office:value-type="float" office:value="0.65355130354888968" table:style-name="ce87">
            <text:p>0.65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Wax Apples</text:p>
          </table:table-cell>
          <table:table-cell table:number-columns-repeated="16359" table:style-name="ce25"/>
        </table:table-row>
        <table:table-row table:style-name="ro14">
          <table:table-cell table:number-columns-repeated="3" table:style-name="ce25"/>
          <table:table-cell office:value-type="string" table:style-name="ce92">
            <text:p>葡萄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65548.910999999993" table:style-name="ce121">
            <text:p><text:s/>65 549</text:p>
          </table:table-cell>
          <table:table-cell office:value-type="float" office:value="86570" table:style-name="ce121">
            <text:p><text:s/>86 570</text:p>
          </table:table-cell>
          <table:table-cell office:value-type="float" office:value="5674569.2252700003" table:style-name="ce121">
            <text:p>5 674 569</text:p>
          </table:table-cell>
          <table:table-cell office:value-type="float" office:value="1.0085829568224556" table:style-name="ce87">
            <text:p>1.01</text:p>
          </table:table-cell>
          <table:table-cell office:value-type="float" office:value="64498.633000000002" table:style-name="ce121">
            <text:p><text:s/>64 499</text:p>
          </table:table-cell>
          <table:table-cell office:value-type="float" office:value="81170" table:style-name="ce121">
            <text:p><text:s/>81 170</text:p>
          </table:table-cell>
          <table:table-cell office:value-type="float" office:value="5235354.0406099996" table:style-name="ce121">
            <text:p>5 235 354</text:p>
          </table:table-cell>
          <table:table-cell office:value-type="float" office:value="0.90129294921737069" table:style-name="ce87">
            <text:p>0.90</text:p>
          </table:table-cell>
          <table:table-cell table:style-name="ce87"/>
          <table:table-cell office:value-type="float" office:value="60771.404000000002" table:style-name="ce86">
            <text:p><text:s/>60 771</text:p>
          </table:table-cell>
          <table:table-cell office:value-type="float" office:value="87780" table:style-name="ce86">
            <text:p><text:s/>87 780</text:p>
          </table:table-cell>
          <table:table-cell office:value-type="float" office:value="5334513.8431200003" table:style-name="ce86">
            <text:p>5 334 514</text:p>
          </table:table-cell>
          <table:table-cell office:value-type="float" office:value="0.88667660252586011" table:style-name="ce87">
            <text:p>0.89</text:p>
          </table:table-cell>
          <table:table-cell office:value-type="float" office:value="57355.487500000003" table:style-name="ce86">
            <text:p><text:s/>57 355</text:p>
          </table:table-cell>
          <table:table-cell office:value-type="float" office:value="82130" table:style-name="ce86">
            <text:p><text:s/>82 130</text:p>
          </table:table-cell>
          <table:table-cell office:value-type="float" office:value="4710606.1883749999" table:style-name="ce86">
            <text:p>4 710 606</text:p>
          </table:table-cell>
          <table:table-cell office:value-type="float" office:value="0.76958254931811909" table:style-name="ce87">
            <text:p>0.77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Grapes</text:p>
          </table:table-cell>
          <table:table-cell table:number-columns-repeated="16359" table:style-name="ce25"/>
        </table:table-row>
        <table:table-row table:style-name="ro14">
          <table:table-cell table:style-name="ce25"/>
          <table:table-cell table:number-columns-repeated="2" table:style-name="ce89"/>
          <table:table-cell office:value-type="string" table:style-name="ce92">
            <text:p>枇杷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7103.134" table:style-name="ce121">
            <text:p><text:s/>7 103</text:p>
          </table:table-cell>
          <table:table-cell office:value-type="float" office:value="208900" table:style-name="ce121">
            <text:p><text:s/>208 900</text:p>
          </table:table-cell>
          <table:table-cell office:value-type="float" office:value="1483844.6926" table:style-name="ce121">
            <text:p>1 483 845</text:p>
          </table:table-cell>
          <table:table-cell office:value-type="float" office:value="0.26373463925036655" table:style-name="ce87">
            <text:p>0.26</text:p>
          </table:table-cell>
          <table:table-cell office:value-type="float" office:value="6028.5479999999998" table:style-name="ce121">
            <text:p><text:s/>6 029</text:p>
          </table:table-cell>
          <table:table-cell office:value-type="float" office:value="223130" table:style-name="ce121">
            <text:p><text:s/>223 130</text:p>
          </table:table-cell>
          <table:table-cell office:value-type="float" office:value="1345149.91524" table:style-name="ce121">
            <text:p>1 345 150</text:p>
          </table:table-cell>
          <table:table-cell office:value-type="float" office:value="0.23157443123080468" table:style-name="ce87">
            <text:p>0.23</text:p>
          </table:table-cell>
          <table:table-cell table:style-name="ce87"/>
          <table:table-cell office:value-type="float" office:value="5554.9660000000003" table:style-name="ce86">
            <text:p><text:s/>5 555</text:p>
          </table:table-cell>
          <table:table-cell office:value-type="float" office:value="221620" table:style-name="ce86">
            <text:p><text:s/>221 620</text:p>
          </table:table-cell>
          <table:table-cell office:value-type="float" office:value="1231091.56492" table:style-name="ce86">
            <text:p>1 231 092</text:p>
          </table:table-cell>
          <table:table-cell office:value-type="float" office:value="0.20462597310331032" table:style-name="ce87">
            <text:p>0.20</text:p>
          </table:table-cell>
          <table:table-cell office:value-type="float" office:value="5019.4004000000004" table:style-name="ce86">
            <text:p><text:s/>5 019</text:p>
          </table:table-cell>
          <table:table-cell office:value-type="float" office:value="229900" table:style-name="ce86">
            <text:p><text:s/>229 900</text:p>
          </table:table-cell>
          <table:table-cell office:value-type="float" office:value="1153960.1519599999" table:style-name="ce86">
            <text:p>1 153 960</text:p>
          </table:table-cell>
          <table:table-cell office:value-type="float" office:value="0.1885251197072057" table:style-name="ce87">
            <text:p>0.19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Loquat</text:p>
          </table:table-cell>
          <table:table-cell table:number-columns-repeated="16359" table:style-name="ce25"/>
        </table:table-row>
        <table:table-row table:style-name="ro14">
          <table:table-cell table:number-columns-repeated="3" table:style-name="ce25"/>
          <table:table-cell office:value-type="string" table:style-name="ce92">
            <text:p>李</text:p>
          </table:table-cell>
          <table:table-cell table:style-name="ce98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8804.1849999999995" table:style-name="ce121">
            <text:p><text:s/>8 804</text:p>
          </table:table-cell>
          <table:table-cell office:value-type="float" office:value="74650" table:style-name="ce121">
            <text:p><text:s/>74 650</text:p>
          </table:table-cell>
          <table:table-cell office:value-type="float" office:value="657232.41024999996" table:style-name="ce121">
            <text:p><text:s/>657 232</text:p>
          </table:table-cell>
          <table:table-cell office:value-type="float" office:value="0.11681475391957248" table:style-name="ce87">
            <text:p>0.12</text:p>
          </table:table-cell>
          <table:table-cell office:value-type="float" office:value="9351.0769999999993" table:style-name="ce121">
            <text:p><text:s/>9 351</text:p>
          </table:table-cell>
          <table:table-cell office:value-type="float" office:value="53140" table:style-name="ce121">
            <text:p><text:s/>53 140</text:p>
          </table:table-cell>
          <table:table-cell office:value-type="float" office:value="496916.23177999997" table:style-name="ce121">
            <text:p><text:s/>496 916</text:p>
          </table:table-cell>
          <table:table-cell office:value-type="float" office:value="8.5546668397386033E-2" table:style-name="ce87">
            <text:p>0.09</text:p>
          </table:table-cell>
          <table:table-cell table:style-name="ce87"/>
          <table:table-cell office:value-type="float" office:value="9542.6659999999993" table:style-name="ce86">
            <text:p><text:s/>9 543</text:p>
          </table:table-cell>
          <table:table-cell office:value-type="float" office:value="52910" table:style-name="ce86">
            <text:p><text:s/>52 910</text:p>
          </table:table-cell>
          <table:table-cell office:value-type="float" office:value="504902.45805999998" table:style-name="ce86">
            <text:p><text:s/>504 902</text:p>
          </table:table-cell>
          <table:table-cell office:value-type="float" office:value="8.3922398420051406E-2" table:style-name="ce87">
            <text:p>0.08</text:p>
          </table:table-cell>
          <table:table-cell office:value-type="float" office:value="8964.9174999999996" table:style-name="ce86">
            <text:p><text:s/>8 965</text:p>
          </table:table-cell>
          <table:table-cell office:value-type="float" office:value="49030" table:style-name="ce86">
            <text:p><text:s/>49 030</text:p>
          </table:table-cell>
          <table:table-cell office:value-type="float" office:value="439549.90502499999" table:style-name="ce86">
            <text:p><text:s/>439 550</text:p>
          </table:table-cell>
          <table:table-cell office:value-type="float" office:value="7.1810277262504149E-2" table:style-name="ce87">
            <text:p>0.07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Plums</text:p>
          </table:table-cell>
          <table:table-cell table:number-columns-repeated="16359" table:style-name="ce25"/>
        </table:table-row>
        <table:table-row table:style-name="ro14">
          <table:table-cell table:number-columns-repeated="3" table:style-name="ce67"/>
          <table:table-cell office:value-type="string" table:style-name="ce92">
            <text:p>桃</text:p>
          </table:table-cell>
          <table:table-cell table:style-name="ce98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7067.592000000001" table:style-name="ce121">
            <text:p><text:s/>17 068</text:p>
          </table:table-cell>
          <table:table-cell office:value-type="float" office:value="118440" table:style-name="ce121">
            <text:p><text:s/>118 440</text:p>
          </table:table-cell>
          <table:table-cell office:value-type="float" office:value="2021485.5964800001" table:style-name="ce121">
            <text:p>2 021 486</text:p>
          </table:table-cell>
          <table:table-cell office:value-type="float" office:value="0.35929351447374308" table:style-name="ce87">
            <text:p>0.36</text:p>
          </table:table-cell>
          <table:table-cell office:value-type="float" office:value="17302.471000000001" table:style-name="ce121">
            <text:p><text:s/>17 302</text:p>
          </table:table-cell>
          <table:table-cell office:value-type="float" office:value="117120" table:style-name="ce121">
            <text:p><text:s/>117 120</text:p>
          </table:table-cell>
          <table:table-cell office:value-type="float" office:value="2026465.4035199999" table:style-name="ce121">
            <text:p>2 026 465</text:p>
          </table:table-cell>
          <table:table-cell office:value-type="float" office:value="0.34886637386087871" table:style-name="ce87">
            <text:p>0.35</text:p>
          </table:table-cell>
          <table:table-cell table:style-name="ce87"/>
          <table:table-cell office:value-type="float" office:value="16117.463" table:style-name="ce86">
            <text:p><text:s/>16 117</text:p>
          </table:table-cell>
          <table:table-cell office:value-type="float" office:value="130600" table:style-name="ce86">
            <text:p><text:s/>130 600</text:p>
          </table:table-cell>
          <table:table-cell office:value-type="float" office:value="2104940.6677999999" table:style-name="ce86">
            <text:p>2 104 941</text:p>
          </table:table-cell>
          <table:table-cell office:value-type="float" office:value="0.34987286465673795" table:style-name="ce87">
            <text:p>0.35</text:p>
          </table:table-cell>
          <table:table-cell office:value-type="float" office:value="16156.757300000001" table:style-name="ce86">
            <text:p><text:s/>16 157</text:p>
          </table:table-cell>
          <table:table-cell office:value-type="float" office:value="157100" table:style-name="ce86">
            <text:p><text:s/>157 100</text:p>
          </table:table-cell>
          <table:table-cell office:value-type="float" office:value="2538226.5718299998" table:style-name="ce86">
            <text:p>2 538 227</text:p>
          </table:table-cell>
          <table:table-cell office:value-type="float" office:value="0.41467590322377801" table:style-name="ce87">
            <text:p>0.41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Peaches</text:p>
          </table:table-cell>
          <table:table-cell table:number-columns-repeated="16359" table:style-name="ce67"/>
        </table:table-row>
        <table:table-row table:style-name="ro22">
          <table:table-cell table:number-columns-repeated="3" table:style-name="ce99"/>
          <table:table-cell table:style-name="ce100"/>
          <table:table-cell table:style-name="ce101"/>
          <table:table-cell table:number-columns-repeated="9" table:style-name="ce99"/>
          <table:table-cell table:style-name="ce25"/>
          <table:table-cell table:number-columns-repeated="3" table:style-name="ce136"/>
          <table:table-cell table:style-name="ce99"/>
          <table:table-cell table:number-columns-repeated="3" table:style-name="ce125"/>
          <table:table-cell table:number-columns-repeated="2" table:style-name="ce99"/>
          <table:table-cell table:style-name="ce103"/>
          <table:table-cell table:number-columns-repeated="16359" table:style-name="ce25"/>
        </table:table-row>
        <table:table-row table:style-name="ro13">
          <table:table-cell office:value-type="string" table:style-name="ce126">
            <text:p><text:s text:c="3"/><text:span text:style-name="T4">資料來源：農業部農糧署。</text:span></text:p>
          </table:table-cell>
          <table:table-cell table:number-columns-repeated="3" table:style-name="ce127"/>
          <table:table-cell table:style-name="ce128"/>
          <table:table-cell table:number-columns-repeated="10" table:style-name="ce127"/>
          <table:table-cell office:value-type="string" table:style-name="ce129">
            <text:p><text:s text:c="3"/>Source<text:span text:style-name="T10">：</text:span>Agriculture and Food Agency, MOA.</text:p>
          </table:table-cell>
          <table:table-cell table:number-columns-repeated="16368" table:style-name="ce127"/>
        </table:table-row>
        <table:table-row table:number-rows-repeated="1048530" table:style-name="ro19">
          <table:table-cell table:number-columns-repeated="16384"/>
        </table:table-row>
      </table:table>
      <table:table table:name="16_(2)" table:style-name="ta2">
        <table:table-column table:style-name="co1" table:number-columns-repeated="2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8" table:default-cell-style-name="ce7"/>
        <table:table-column table:style-name="co10" table:default-cell-style-name="ce7"/>
        <table:table-column table:style-name="co6" table:default-cell-style-name="ce7"/>
        <table:table-column table:style-name="co7" table:default-cell-style-name="ce7"/>
        <table:table-column table:style-name="co8" table:default-cell-style-name="ce7"/>
        <table:table-column table:style-name="co10" table:default-cell-style-name="ce7"/>
        <table:table-column table:style-name="co11" table:default-cell-style-name="ce7"/>
        <table:table-column table:style-name="co18" table:default-cell-style-name="ce7"/>
        <table:table-column table:style-name="co19" table:default-cell-style-name="ce7"/>
        <table:table-column table:style-name="co15" table:default-cell-style-name="ce7"/>
        <table:table-column table:style-name="co9" table:default-cell-style-name="ce7"/>
        <table:table-column table:style-name="co18" table:default-cell-style-name="ce114"/>
        <table:table-column table:style-name="co19" table:default-cell-style-name="ce114"/>
        <table:table-column table:style-name="co15" table:default-cell-style-name="ce114"/>
        <table:table-column table:style-name="co9" table:default-cell-style-name="ce7"/>
        <table:table-column table:style-name="co16" table:default-cell-style-name="ce7"/>
        <table:table-column table:style-name="co17" table:default-cell-style-name="ce7"/>
        <table:table-column table:style-name="co20" table:number-columns-repeated="16359" table:default-cell-style-name="ce7"/>
        <table:table-row table:style-name="ro1">
          <table:table-cell office:value-type="string" table:style-name="ce1">
            <text:p><text:s text:c="6"/><text:span text:style-name="T3"><text:s/></text:span>14 <text:s text:c="4"/>114<text:span text:style-name="T4">年農業統計年報</text:span></text:p>
          </table:table-cell>
          <table:table-cell table:number-columns-repeated="11" table:style-name="ce2"/>
          <table:table-cell table:style-name="ce3"/>
          <table:table-cell table:number-columns-repeated="7" table:style-name="ce2"/>
          <table:table-cell table:style-name="ce4"/>
          <table:table-cell table:number-columns-repeated="2" table:style-name="ce115"/>
          <table:table-cell table:style-name="ce2"/>
          <table:table-cell office:value-type="string" table:style-name="ce3">
            <text:p>AG. STATISTICS YEARBOOK 2025 <text:s text:c="6"/>15<text:s text:c="2"/></text:p>
          </table:table-cell>
          <table:table-cell table:number-columns-repeated="16359" table:style-name="ce2"/>
        </table:table-row>
        <table:table-row table:style-name="ro2">
          <table:table-cell office:value-type="string" table:number-columns-spanned="14" table:number-rows-spanned="1" table:style-name="ce6">
            <text:p>4.<text:s text:c="2"/><text:span text:style-name="T7">農產品生產量值</text:span><text:s/>(<text:span text:style-name="T7">續</text:span>3)</text:p>
          </table:table-cell>
          <table:covered-table-cell table:number-columns-repeated="13"/>
          <table:table-cell table:style-name="ce7"/>
          <table:table-cell office:value-type="string" table:number-columns-spanned="10" table:number-rows-spanned="1" table:style-name="ce6">
            <text:p><text:s/>4. <text:s/>Quantity and Value of Farm Products (Cont'd)</text:p>
          </table:table-cell>
          <table:covered-table-cell table:number-columns-repeated="9"/>
          <table:table-cell table:number-columns-repeated="5" table:style-name="ce8"/>
          <table:table-cell table:number-columns-repeated="16354" table:style-name="ce7"/>
        </table:table-row>
        <table:table-row table:style-name="ro3">
          <table:table-cell table:number-columns-repeated="3" table:style-name="ce7"/>
          <table:table-cell table:number-columns-repeated="16" table:style-name="ce8"/>
          <table:table-cell table:number-columns-repeated="3" table:style-name="ce10"/>
          <table:table-cell table:number-columns-repeated="3" table:style-name="ce8"/>
          <table:table-cell table:style-name="ce116"/>
          <table:table-cell table:number-columns-repeated="16358" table:style-name="ce7"/>
        </table:table-row>
        <table:table-row table:style-name="ro4">
          <table:table-cell table:number-columns-repeated="3" table:style-name="ce7"/>
          <table:table-cell table:number-columns-repeated="11" table:style-name="ce11"/>
          <table:table-cell table:style-name="ce7"/>
          <table:table-cell table:number-columns-repeated="4" table:style-name="ce11"/>
          <table:table-cell table:number-columns-repeated="3" table:style-name="ce13"/>
          <table:table-cell table:number-columns-repeated="3" table:style-name="ce11"/>
          <table:table-cell table:number-columns-repeated="16359" table:style-name="ce7"/>
        </table:table-row>
        <table:table-row table:style-name="ro3">
          <table:table-cell table:number-columns-repeated="3" table:style-name="ce117"/>
          <table:table-cell table:style-name="ce25"/>
          <table:table-cell table:style-name="ce118"/>
          <table:table-cell office:value-type="string" table:style-name="ce38">
            <text:p>產<text:span text:style-name="T3"><text:s text:c="3"/></text:span>量</text:p>
          </table:table-cell>
          <table:table-cell office:value-type="string" table:number-columns-spanned="4" table:number-rows-spanned="1" table:style-name="ce230">
            <text:p>民<text:span text:style-name="T3"><text:s/></text:span>國<text:span text:style-name="T3"><text:s/>111<text:s/></text:span>年<text:span text:style-name="T3"><text:s/>(2022)</text:span></text:p>
          </table:table-cell>
          <table:covered-table-cell table:number-columns-repeated="3"/>
          <table:table-cell office:value-type="string" table:number-columns-spanned="4" table:number-rows-spanned="1" table:style-name="ce230">
            <text:p>民<text:span text:style-name="T3"><text:s/></text:span>國<text:span text:style-name="T3"><text:s/>112<text:s/></text:span>年<text:span text:style-name="T3"><text:s/>(2023)</text:span></text:p>
          </table:table-cell>
          <table:covered-table-cell table:number-columns-repeated="3"/>
          <table:table-cell table:style-name="ce119"/>
          <table:table-cell office:value-type="string" table:number-columns-spanned="4" table:number-rows-spanned="1" table:style-name="ce231">
            <text:p>民<text:span text:style-name="T3"><text:s/></text:span>國<text:span text:style-name="T3"><text:s/>113<text:s/></text:span>年<text:span text:style-name="T3"><text:s/>(2024)</text:span></text:p>
          </table:table-cell>
          <table:covered-table-cell table:number-columns-repeated="3"/>
          <table:table-cell office:value-type="string" table:number-columns-spanned="4" table:number-rows-spanned="1" table:style-name="ce230">
            <text:p>民<text:span text:style-name="T3"><text:s/></text:span>國<text:span text:style-name="T3"><text:s/>114<text:s/></text:span>年<text:span text:style-name="T3"><text:s/>(2025)</text:span></text:p>
          </table:table-cell>
          <table:covered-table-cell table:number-columns-repeated="3"/>
          <table:table-cell office:value-type="string" table:style-name="ce23">
            <text:p>Unit of</text:p>
          </table:table-cell>
          <table:table-cell table:style-name="ce34"/>
          <table:table-cell table:number-columns-repeated="16359" table:style-name="ce25"/>
        </table:table-row>
        <table:table-row table:style-name="ro5">
          <table:table-cell table:number-columns-repeated="4" table:style-name="ce25"/>
          <table:table-cell table:style-name="ce26"/>
          <table:table-cell table:style-name="ce27"/>
          <table:table-cell table:number-columns-repeated="3" table:style-name="ce28"/>
          <table:table-cell table:style-name="ce30"/>
          <table:table-cell table:number-columns-repeated="3" table:style-name="ce28"/>
          <table:table-cell table:style-name="ce30"/>
          <table:table-cell table:style-name="ce31"/>
          <table:table-cell table:number-columns-repeated="3" table:style-name="ce25"/>
          <table:table-cell table:style-name="ce30"/>
          <table:table-cell table:number-columns-repeated="3" table:style-name="ce33"/>
          <table:table-cell table:style-name="ce30"/>
          <table:table-cell table:style-name="ce25"/>
          <table:table-cell table:style-name="ce34"/>
          <table:table-cell table:number-columns-repeated="16359" table:style-name="ce25"/>
        </table:table-row>
        <table:table-row table:style-name="ro6">
          <table:table-cell office:value-type="string" table:number-columns-spanned="5" table:number-rows-spanned="1" table:style-name="ce229">
            <text:p>項<text:span text:style-name="T3"><text:s text:c="16"/></text:span>目</text:p>
          </table:table-cell>
          <table:covered-table-cell table:number-columns-repeated="4"/>
          <table:table-cell table:style-name="ce27"/>
          <table:table-cell office:value-type="string" table:style-name="ce38">
            <text:p>產 <text:s text:c="3"/>量</text:p>
          </table:table-cell>
          <table:table-cell office:value-type="string" table:style-name="ce38">
            <text:p>單 <text:s text:c="2"/>價<text:s/></text:p>
          </table:table-cell>
          <table:table-cell office:value-type="string" table:style-name="ce38">
            <text:p><text:s/>產 <text:s text:c="4"/>值</text:p>
          </table:table-cell>
          <table:table-cell office:value-type="string" table:style-name="ce38">
            <text:p>百 分 比</text:p>
          </table:table-cell>
          <table:table-cell office:value-type="string" table:style-name="ce38">
            <text:p>產 <text:s text:c="3"/>量</text:p>
          </table:table-cell>
          <table:table-cell office:value-type="string" table:style-name="ce38">
            <text:p>單 <text:s text:c="2"/>價<text:s/></text:p>
          </table:table-cell>
          <table:table-cell office:value-type="string" table:style-name="ce38">
            <text:p><text:s/>產 <text:s text:c="4"/>值</text:p>
          </table:table-cell>
          <table:table-cell office:value-type="string" table:style-name="ce38">
            <text:p>百 分 比</text:p>
          </table:table-cell>
          <table:table-cell table:style-name="ce137"/>
          <table:table-cell office:value-type="string" table:style-name="ce39">
            <text:p>產 <text:s text:c="3"/>量</text:p>
          </table:table-cell>
          <table:table-cell office:value-type="string" table:style-name="ce39">
            <text:p>單 <text:s text:c="2"/>價<text:s/></text:p>
          </table:table-cell>
          <table:table-cell office:value-type="string" table:style-name="ce39">
            <text:p><text:s/>產 <text:s text:c="4"/>值</text:p>
          </table:table-cell>
          <table:table-cell office:value-type="string" table:style-name="ce38">
            <text:p>百 分 比</text:p>
          </table:table-cell>
          <table:table-cell office:value-type="string" table:style-name="ce138">
            <text:p>產 <text:s text:c="3"/>量</text:p>
          </table:table-cell>
          <table:table-cell office:value-type="string" table:style-name="ce120">
            <text:p>單 <text:s text:c="2"/>價<text:s/></text:p>
          </table:table-cell>
          <table:table-cell office:value-type="string" table:style-name="ce39">
            <text:p><text:s/>產 <text:s text:c="4"/>值</text:p>
          </table:table-cell>
          <table:table-cell office:value-type="string" table:style-name="ce38">
            <text:p>百 分 比</text:p>
          </table:table-cell>
          <table:table-cell office:value-type="string" table:style-name="ce44">
            <text:p>Produc-</text:p>
          </table:table-cell>
          <table:table-cell office:value-type="string" table:style-name="ce45">
            <text:p>Items</text:p>
          </table:table-cell>
          <table:table-cell table:number-columns-repeated="16359" table:style-name="ce25"/>
        </table:table-row>
        <table:table-row table:style-name="ro7">
          <table:table-cell table:number-columns-repeated="4" table:style-name="ce25"/>
          <table:table-cell table:style-name="ce26"/>
          <table:table-cell table:style-name="ce27"/>
          <table:table-cell office:value-type="string" table:style-name="ce56">
            <text:p>Produc-</text:p>
          </table:table-cell>
          <table:table-cell table:number-columns-repeated="2" table:style-name="ce48"/>
          <table:table-cell office:value-type="string" table:style-name="ce47">
            <text:p>Percent-</text:p>
          </table:table-cell>
          <table:table-cell office:value-type="string" table:style-name="ce47">
            <text:p>Produc-</text:p>
          </table:table-cell>
          <table:table-cell table:number-columns-repeated="2" table:style-name="ce48"/>
          <table:table-cell office:value-type="string" table:style-name="ce47">
            <text:p>Percent-</text:p>
          </table:table-cell>
          <table:table-cell table:style-name="ce49"/>
          <table:table-cell office:value-type="string" table:style-name="ce47">
            <text:p>Produc-</text:p>
          </table:table-cell>
          <table:table-cell table:number-columns-repeated="2" table:style-name="ce48"/>
          <table:table-cell office:value-type="string" table:style-name="ce47">
            <text:p>Percent-</text:p>
          </table:table-cell>
          <table:table-cell office:value-type="string" table:style-name="ce131">
            <text:p>Produc-</text:p>
          </table:table-cell>
          <table:table-cell table:number-columns-repeated="2" table:style-name="ce51"/>
          <table:table-cell office:value-type="string" table:style-name="ce47">
            <text:p>Percent-</text:p>
          </table:table-cell>
          <table:table-cell office:value-type="string" table:style-name="ce54">
            <text:p>tion</text:p>
          </table:table-cell>
          <table:table-cell table:number-columns-repeated="16360" table:style-name="ce25"/>
        </table:table-row>
        <table:table-row table:style-name="ro8">
          <table:table-cell table:number-columns-repeated="4" table:style-name="ce25"/>
          <table:table-cell table:style-name="ce26"/>
          <table:table-cell office:value-type="string" table:style-name="ce38">
            <text:p>單<text:span text:style-name="T3"><text:s text:c="3"/></text:span>位</text:p>
          </table:table-cell>
          <table:table-cell office:value-type="string" table:style-name="ce56">
            <text:p>tion</text:p>
          </table:table-cell>
          <table:table-cell office:value-type="string" table:style-name="ce56">
            <text:p><text:s/>Price</text:p>
          </table:table-cell>
          <table:table-cell office:value-type="string" table:style-name="ce56">
            <text:p>Value</text:p>
          </table:table-cell>
          <table:table-cell office:value-type="string" table:style-name="ce56">
            <text:p>age</text:p>
          </table:table-cell>
          <table:table-cell office:value-type="string" table:style-name="ce56">
            <text:p>tion</text:p>
          </table:table-cell>
          <table:table-cell office:value-type="string" table:style-name="ce56">
            <text:p><text:s/>Price</text:p>
          </table:table-cell>
          <table:table-cell office:value-type="string" table:style-name="ce56">
            <text:p>Value</text:p>
          </table:table-cell>
          <table:table-cell office:value-type="string" table:style-name="ce56">
            <text:p>age</text:p>
          </table:table-cell>
          <table:table-cell table:style-name="ce57"/>
          <table:table-cell office:value-type="string" table:style-name="ce56">
            <text:p>tion</text:p>
          </table:table-cell>
          <table:table-cell office:value-type="string" table:style-name="ce56">
            <text:p><text:s/>Price</text:p>
          </table:table-cell>
          <table:table-cell office:value-type="string" table:style-name="ce56">
            <text:p>Value</text:p>
          </table:table-cell>
          <table:table-cell office:value-type="string" table:style-name="ce56">
            <text:p>age</text:p>
          </table:table-cell>
          <table:table-cell office:value-type="string" table:style-name="ce59">
            <text:p>tion</text:p>
          </table:table-cell>
          <table:table-cell office:value-type="string" table:style-name="ce59">
            <text:p><text:s/>Price</text:p>
          </table:table-cell>
          <table:table-cell office:value-type="string" table:style-name="ce59">
            <text:p>Value</text:p>
          </table:table-cell>
          <table:table-cell office:value-type="string" table:style-name="ce56">
            <text:p>age</text:p>
          </table:table-cell>
          <table:table-cell table:style-name="ce60"/>
          <table:table-cell table:number-columns-repeated="16360" table:style-name="ce25"/>
        </table:table-row>
        <table:table-row table:style-name="ro9">
          <table:table-cell table:number-columns-repeated="4" table:style-name="ce61"/>
          <table:table-cell table:style-name="ce62"/>
          <table:table-cell table:number-columns-repeated="4" table:style-name="ce63"/>
          <table:table-cell table:style-name="ce64"/>
          <table:table-cell table:number-columns-repeated="3" table:style-name="ce63"/>
          <table:table-cell table:style-name="ce64"/>
          <table:table-cell table:style-name="ce49"/>
          <table:table-cell table:number-columns-repeated="3" table:style-name="ce63"/>
          <table:table-cell table:style-name="ce64"/>
          <table:table-cell table:number-columns-repeated="3" table:style-name="ce66"/>
          <table:table-cell table:style-name="ce64"/>
          <table:table-cell table:style-name="ce62"/>
          <table:table-cell table:style-name="ce61"/>
          <table:table-cell table:number-columns-repeated="16359" table:style-name="ce67"/>
        </table:table-row>
        <table:table-row table:style-name="ro10">
          <table:table-cell table:number-columns-repeated="4" table:style-name="ce68"/>
          <table:table-cell table:style-name="ce69"/>
          <table:table-cell table:number-columns-repeated="2" table:style-name="ce68"/>
          <table:table-cell office:value-type="string" table:style-name="ce70">
            <text:p><text:s text:c="12"/><text:span text:style-name="T9">元</text:span></text:p>
          </table:table-cell>
          <table:table-cell office:value-type="string" table:style-name="ce71">
            <text:p>千元</text:p>
          </table:table-cell>
          <table:table-cell office:value-type="string" table:style-name="ce70">
            <text:p>%</text:p>
          </table:table-cell>
          <table:table-cell table:style-name="ce68"/>
          <table:table-cell office:value-type="string" table:style-name="ce70">
            <text:p><text:s text:c="12"/><text:span text:style-name="T9">元</text:span></text:p>
          </table:table-cell>
          <table:table-cell office:value-type="string" table:style-name="ce71">
            <text:p>千元</text:p>
          </table:table-cell>
          <table:table-cell office:value-type="string" table:style-name="ce70">
            <text:p>%</text:p>
          </table:table-cell>
          <table:table-cell table:style-name="ce70"/>
          <table:table-cell table:style-name="ce68"/>
          <table:table-cell office:value-type="string" table:style-name="ce70">
            <text:p><text:s text:c="12"/><text:span text:style-name="T9">元</text:span></text:p>
          </table:table-cell>
          <table:table-cell office:value-type="string" table:style-name="ce71">
            <text:p>千元</text:p>
          </table:table-cell>
          <table:table-cell office:value-type="string" table:style-name="ce70">
            <text:p>%</text:p>
          </table:table-cell>
          <table:table-cell table:style-name="ce76"/>
          <table:table-cell office:value-type="string" table:style-name="ce70">
            <text:p><text:s text:c="12"/><text:span text:style-name="T9">元</text:span></text:p>
          </table:table-cell>
          <table:table-cell office:value-type="string" table:style-name="ce73">
            <text:p>千元</text:p>
          </table:table-cell>
          <table:table-cell office:value-type="string" table:style-name="ce70">
            <text:p>%</text:p>
          </table:table-cell>
          <table:table-cell table:style-name="ce70"/>
          <table:table-cell table:style-name="ce75"/>
          <table:table-cell table:number-columns-repeated="16359" table:style-name="ce68"/>
        </table:table-row>
        <table:table-row table:style-name="ro11">
          <table:table-cell table:number-columns-repeated="4" table:style-name="ce68"/>
          <table:table-cell table:style-name="ce69"/>
          <table:table-cell table:number-columns-repeated="2" table:style-name="ce68"/>
          <table:table-cell office:value-type="string" table:style-name="ce70">
            <text:p><text:s/>N.T.$</text:p>
          </table:table-cell>
          <table:table-cell office:value-type="string" table:style-name="ce70">
            <text:p><text:s/>N.T.$1,000</text:p>
          </table:table-cell>
          <table:table-cell table:style-name="ce70"/>
          <table:table-cell table:style-name="ce68"/>
          <table:table-cell office:value-type="string" table:style-name="ce70">
            <text:p><text:s/>N.T.$</text:p>
          </table:table-cell>
          <table:table-cell office:value-type="string" table:style-name="ce70">
            <text:p><text:s/>N.T.$1,000</text:p>
          </table:table-cell>
          <table:table-cell table:number-columns-repeated="2" table:style-name="ce70"/>
          <table:table-cell table:style-name="ce68"/>
          <table:table-cell office:value-type="string" table:style-name="ce70">
            <text:p><text:s/>N.T.$</text:p>
          </table:table-cell>
          <table:table-cell office:value-type="string" table:style-name="ce70">
            <text:p><text:s/>N.T.$1,000</text:p>
          </table:table-cell>
          <table:table-cell table:style-name="ce70"/>
          <table:table-cell table:style-name="ce76"/>
          <table:table-cell office:value-type="string" table:style-name="ce76">
            <text:p><text:s/>N.T.$</text:p>
          </table:table-cell>
          <table:table-cell office:value-type="string" table:style-name="ce76">
            <text:p><text:s/>N.T.$1,000</text:p>
          </table:table-cell>
          <table:table-cell table:number-columns-repeated="2" table:style-name="ce70"/>
          <table:table-cell table:style-name="ce75"/>
          <table:table-cell table:number-columns-repeated="16359" table:style-name="ce68"/>
        </table:table-row>
        <table:table-row table:style-name="ro3">
          <table:table-cell table:number-columns-repeated="3" table:style-name="ce67"/>
          <table:table-cell office:value-type="string" table:style-name="ce92">
            <text:p>柿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64656.281999999999" table:style-name="ce121">
            <text:p><text:s/>64 656</text:p>
          </table:table-cell>
          <table:table-cell office:value-type="float" office:value="94110" table:style-name="ce121">
            <text:p><text:s/>94 110</text:p>
          </table:table-cell>
          <table:table-cell office:value-type="float" office:value="6084802.6990200002" table:style-name="ce121">
            <text:p>6 084 803</text:p>
          </table:table-cell>
          <table:table-cell office:value-type="float" office:value="1.0814967716896335" table:style-name="ce87">
            <text:p>1.08</text:p>
          </table:table-cell>
          <table:table-cell office:value-type="float" office:value="59012.224000000002" table:style-name="ce121">
            <text:p><text:s/>59 012</text:p>
          </table:table-cell>
          <table:table-cell office:value-type="float" office:value="94740" table:style-name="ce121">
            <text:p><text:s/>94 740</text:p>
          </table:table-cell>
          <table:table-cell office:value-type="float" office:value="5590818.10176" table:style-name="ce121">
            <text:p>5 590 818</text:p>
          </table:table-cell>
          <table:table-cell office:value-type="float" office:value="0.96248790366162429" table:style-name="ce87">
            <text:p>0.96</text:p>
          </table:table-cell>
          <table:table-cell table:style-name="ce87"/>
          <table:table-cell office:value-type="float" office:value="48466.720999999998" table:style-name="ce86">
            <text:p><text:s/>48 467</text:p>
          </table:table-cell>
          <table:table-cell office:value-type="float" office:value="95390" table:style-name="ce86">
            <text:p><text:s/>95 390</text:p>
          </table:table-cell>
          <table:table-cell office:value-type="float" office:value="4623240.5161899999" table:style-name="ce86">
            <text:p>4 623 241</text:p>
          </table:table-cell>
          <table:table-cell office:value-type="float" office:value="0.76845225527762073" table:style-name="ce87">
            <text:p>0.77</text:p>
          </table:table-cell>
          <table:table-cell office:value-type="float" office:value="44343.919000000002" table:style-name="ce86">
            <text:p><text:s/>44 344</text:p>
          </table:table-cell>
          <table:table-cell office:value-type="float" office:value="90470" table:style-name="ce86">
            <text:p><text:s/>90 470</text:p>
          </table:table-cell>
          <table:table-cell office:value-type="float" office:value="4011794.3519299999" table:style-name="ce86">
            <text:p>4 011 794</text:p>
          </table:table-cell>
          <table:table-cell office:value-type="float" office:value="0.65541605501167388" table:style-name="ce87">
            <text:p>0.66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Persimmons</text:p>
          </table:table-cell>
          <table:table-cell table:number-columns-repeated="16359" table:style-name="ce67"/>
        </table:table-row>
        <table:table-row table:style-name="ro3">
          <table:table-cell table:number-columns-repeated="3" table:style-name="ce25"/>
          <table:table-cell office:value-type="string" table:style-name="ce92">
            <text:p>梅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8997.830000000002" table:style-name="ce121">
            <text:p><text:s/>18 998</text:p>
          </table:table-cell>
          <table:table-cell office:value-type="float" office:value="26910" table:style-name="ce121">
            <text:p><text:s/>26 910</text:p>
          </table:table-cell>
          <table:table-cell office:value-type="float" office:value="511231.6053" table:style-name="ce121">
            <text:p><text:s/>511 232</text:p>
          </table:table-cell>
          <table:table-cell office:value-type="float" office:value="9.0864956197627675E-2" table:style-name="ce87">
            <text:p>0.09</text:p>
          </table:table-cell>
          <table:table-cell office:value-type="float" office:value="14195.737999999999" table:style-name="ce121">
            <text:p><text:s/>14 196</text:p>
          </table:table-cell>
          <table:table-cell office:value-type="float" office:value="28550" table:style-name="ce121">
            <text:p><text:s/>28 550</text:p>
          </table:table-cell>
          <table:table-cell office:value-type="float" office:value="405288.3199" table:style-name="ce121">
            <text:p><text:s/>405 288</text:p>
          </table:table-cell>
          <table:table-cell office:value-type="float" office:value="6.9772455175440826E-2" table:style-name="ce87">
            <text:p>0.07</text:p>
          </table:table-cell>
          <table:table-cell table:style-name="ce87"/>
          <table:table-cell office:value-type="float" office:value="13361.269" table:style-name="ce86">
            <text:p><text:s/>13 361</text:p>
          </table:table-cell>
          <table:table-cell office:value-type="float" office:value="34920" table:style-name="ce86">
            <text:p><text:s/>34 920</text:p>
          </table:table-cell>
          <table:table-cell office:value-type="float" office:value="466575.51348000002" table:style-name="ce86">
            <text:p><text:s/>466 576</text:p>
          </table:table-cell>
          <table:table-cell office:value-type="float" office:value="7.7551882567098773E-2" table:style-name="ce87">
            <text:p>0.08</text:p>
          </table:table-cell>
          <table:table-cell office:value-type="float" office:value="17525.8099" table:style-name="ce86">
            <text:p><text:s/>17 526</text:p>
          </table:table-cell>
          <table:table-cell office:value-type="float" office:value="30020" table:style-name="ce86">
            <text:p><text:s/>30 020</text:p>
          </table:table-cell>
          <table:table-cell office:value-type="float" office:value="526124.81319799996" table:style-name="ce86">
            <text:p><text:s/>526 125</text:p>
          </table:table-cell>
          <table:table-cell office:value-type="float" office:value="8.5954218800895266E-2" table:style-name="ce87">
            <text:p>0.09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Japanese Apricot</text:p>
          </table:table-cell>
          <table:table-cell table:number-columns-repeated="10" table:style-name="ce25"/>
          <table:table-cell table:number-columns-repeated="8" table:style-name="ce15"/>
          <table:table-cell table:number-columns-repeated="21" table:style-name="ce139"/>
          <table:table-cell table:number-columns-repeated="16320" table:style-name="ce25"/>
        </table:table-row>
        <table:table-row table:style-name="ro3">
          <table:table-cell table:number-columns-repeated="2" table:style-name="ce25"/>
          <table:table-cell table:style-name="ce89"/>
          <table:table-cell office:value-type="string" table:style-name="ce92">
            <text:p>荔枝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42382.243999999999" table:style-name="ce121">
            <text:p><text:s/>42 382</text:p>
          </table:table-cell>
          <table:table-cell office:value-type="float" office:value="126450" table:style-name="ce121">
            <text:p><text:s/>126 450</text:p>
          </table:table-cell>
          <table:table-cell office:value-type="float" office:value="5359234.7538000001" table:style-name="ce121">
            <text:p>5 359 235</text:p>
          </table:table-cell>
          <table:table-cell office:value-type="float" office:value="0.95253624014712479" table:style-name="ce87">
            <text:p>0.95</text:p>
          </table:table-cell>
          <table:table-cell office:value-type="float" office:value="68031.282000000007" table:style-name="ce121">
            <text:p><text:s/>68 031</text:p>
          </table:table-cell>
          <table:table-cell office:value-type="float" office:value="61460" table:style-name="ce121">
            <text:p><text:s/>61 460</text:p>
          </table:table-cell>
          <table:table-cell office:value-type="float" office:value="4181202.5917199999" table:style-name="ce121">
            <text:p>4 181 203</text:p>
          </table:table-cell>
          <table:table-cell office:value-type="float" office:value="0.71981539088568414" table:style-name="ce87">
            <text:p>0.72</text:p>
          </table:table-cell>
          <table:table-cell table:style-name="ce87"/>
          <table:table-cell office:value-type="float" office:value="45136.966" table:style-name="ce86">
            <text:p><text:s/>45 137</text:p>
          </table:table-cell>
          <table:table-cell office:value-type="float" office:value="121920" table:style-name="ce86">
            <text:p><text:s/>121 920</text:p>
          </table:table-cell>
          <table:table-cell office:value-type="float" office:value="5503098.8947200002" table:style-name="ce86">
            <text:p>5 503 099</text:p>
          </table:table-cell>
          <table:table-cell office:value-type="float" office:value="0.91469797901588856" table:style-name="ce87">
            <text:p>0.91</text:p>
          </table:table-cell>
          <table:table-cell office:value-type="float" office:value="47550.308499999999" table:style-name="ce86">
            <text:p><text:s/>47 550</text:p>
          </table:table-cell>
          <table:table-cell office:value-type="float" office:value="105910" table:style-name="ce86">
            <text:p><text:s/>105 910</text:p>
          </table:table-cell>
          <table:table-cell office:value-type="float" office:value="5036053.1732350001" table:style-name="ce86">
            <text:p>5 036 053</text:p>
          </table:table-cell>
          <table:table-cell office:value-type="float" office:value="0.82275157051427505" table:style-name="ce87">
            <text:p>0.82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Lichees</text:p>
          </table:table-cell>
          <table:table-cell table:number-columns-repeated="10" table:style-name="ce25"/>
          <table:table-cell table:number-columns-repeated="8" table:style-name="ce15"/>
          <table:table-cell table:number-columns-repeated="21" table:style-name="ce139"/>
          <table:table-cell table:number-columns-repeated="16320" table:style-name="ce25"/>
        </table:table-row>
        <table:table-row table:style-name="ro3">
          <table:table-cell table:number-columns-repeated="3" table:style-name="ce25"/>
          <table:table-cell office:value-type="string" table:style-name="ce92">
            <text:p>紅龍果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64976.03" table:style-name="ce121">
            <text:p><text:s/>64 976</text:p>
          </table:table-cell>
          <table:table-cell office:value-type="float" office:value="43440" table:style-name="ce121">
            <text:p><text:s/>43 440</text:p>
          </table:table-cell>
          <table:table-cell office:value-type="float" office:value="2822558.7431999999" table:style-name="ce121">
            <text:p>2 822 559</text:p>
          </table:table-cell>
          <table:table-cell office:value-type="float" office:value="0.501674141244841" table:style-name="ce87">
            <text:p>0.50</text:p>
          </table:table-cell>
          <table:table-cell office:value-type="float" office:value="60673.146000000001" table:style-name="ce121">
            <text:p><text:s/>60 673</text:p>
          </table:table-cell>
          <table:table-cell office:value-type="float" office:value="42440" table:style-name="ce121">
            <text:p><text:s/>42 440</text:p>
          </table:table-cell>
          <table:table-cell office:value-type="float" office:value="2574968.3162400001" table:style-name="ce121">
            <text:p>2 574 968</text:p>
          </table:table-cell>
          <table:table-cell office:value-type="float" office:value="0.44329395297492197" table:style-name="ce87">
            <text:p>0.44</text:p>
          </table:table-cell>
          <table:table-cell table:style-name="ce87"/>
          <table:table-cell office:value-type="float" office:value="56265.103999999999" table:style-name="ce86">
            <text:p><text:s/>56 265</text:p>
          </table:table-cell>
          <table:table-cell office:value-type="float" office:value="49640" table:style-name="ce86">
            <text:p><text:s/>49 640</text:p>
          </table:table-cell>
          <table:table-cell office:value-type="float" office:value="2792999.7625600002" table:style-name="ce86">
            <text:p>2 793 000</text:p>
          </table:table-cell>
          <table:table-cell office:value-type="float" office:value="0.46423865663338687" table:style-name="ce87">
            <text:p>0.46</text:p>
          </table:table-cell>
          <table:table-cell office:value-type="float" office:value="54649.083200000001" table:style-name="ce86">
            <text:p><text:s/>54 649</text:p>
          </table:table-cell>
          <table:table-cell office:value-type="float" office:value="47060" table:style-name="ce86">
            <text:p><text:s/>47 060</text:p>
          </table:table-cell>
          <table:table-cell office:value-type="float" office:value="2571785.8553920002" table:style-name="ce86">
            <text:p>2 571 786</text:p>
          </table:table-cell>
          <table:table-cell office:value-type="float" office:value="0.4201585604369133" table:style-name="ce87">
            <text:p>0.42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Dragon Fruit</text:p>
          </table:table-cell>
          <table:table-cell table:number-columns-repeated="10" table:style-name="ce25"/>
          <table:table-cell table:number-columns-repeated="26" table:style-name="ce15"/>
          <table:table-cell table:number-columns-repeated="3" table:style-name="ce7"/>
          <table:table-cell table:number-columns-repeated="16320" table:style-name="ce25"/>
        </table:table-row>
        <table:table-row table:style-name="ro3">
          <table:table-cell table:number-columns-repeated="2" table:style-name="ce25"/>
          <table:table-cell table:style-name="ce25"/>
          <table:table-cell office:value-type="string" table:style-name="ce92">
            <text:p>楊桃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5942.8919999999998" table:style-name="ce121">
            <text:p><text:s/>5 943</text:p>
          </table:table-cell>
          <table:table-cell office:value-type="float" office:value="23280" table:style-name="ce121">
            <text:p><text:s/>23 280</text:p>
          </table:table-cell>
          <table:table-cell office:value-type="float" office:value="138350.52575999999" table:style-name="ce121">
            <text:p><text:s/>138 351</text:p>
          </table:table-cell>
          <table:table-cell office:value-type="float" office:value="2.4590057290617119E-2" table:style-name="ce87">
            <text:p>0.02</text:p>
          </table:table-cell>
          <table:table-cell office:value-type="float" office:value="4505.527" table:style-name="ce121">
            <text:p><text:s/>4 506</text:p>
          </table:table-cell>
          <table:table-cell office:value-type="float" office:value="26670" table:style-name="ce121">
            <text:p><text:s/>26 670</text:p>
          </table:table-cell>
          <table:table-cell office:value-type="float" office:value="120162.40509" table:style-name="ce121">
            <text:p><text:s/>120 162</text:p>
          </table:table-cell>
          <table:table-cell office:value-type="float" office:value="2.0686572030952789E-2" table:style-name="ce87">
            <text:p>0.02</text:p>
          </table:table-cell>
          <table:table-cell table:style-name="ce87"/>
          <table:table-cell office:value-type="float" office:value="3896.25" table:style-name="ce86">
            <text:p><text:s/>3 896</text:p>
          </table:table-cell>
          <table:table-cell office:value-type="float" office:value="27220" table:style-name="ce86">
            <text:p><text:s/>27 220</text:p>
          </table:table-cell>
          <table:table-cell office:value-type="float" office:value="106055.925" table:style-name="ce86">
            <text:p><text:s/>106 056</text:p>
          </table:table-cell>
          <table:table-cell office:value-type="float" office:value="1.7628093210034255E-2" table:style-name="ce87">
            <text:p>0.02</text:p>
          </table:table-cell>
          <table:table-cell office:value-type="float" office:value="3644.7957000000001" table:style-name="ce86">
            <text:p><text:s/>3 645</text:p>
          </table:table-cell>
          <table:table-cell office:value-type="float" office:value="37940" table:style-name="ce86">
            <text:p><text:s/>37 940</text:p>
          </table:table-cell>
          <table:table-cell office:value-type="float" office:value="138283.54885799999" table:style-name="ce86">
            <text:p><text:s/>138 284</text:p>
          </table:table-cell>
          <table:table-cell office:value-type="float" office:value="2.259170089860724E-2" table:style-name="ce87">
            <text:p>0.02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Carambolas</text:p>
          </table:table-cell>
          <table:table-cell table:number-columns-repeated="10" table:style-name="ce25"/>
          <table:table-cell table:number-columns-repeated="26" table:style-name="ce15"/>
          <table:table-cell table:number-columns-repeated="3" table:style-name="ce7"/>
          <table:table-cell table:number-columns-repeated="16320" table:style-name="ce25"/>
        </table:table-row>
        <table:table-row table:style-name="ro3">
          <table:table-cell table:number-columns-repeated="2" table:style-name="ce25"/>
          <table:table-cell table:style-name="ce25"/>
          <table:table-cell office:value-type="string" table:style-name="ce92">
            <text:p>梨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99171.436000000002" table:style-name="ce121">
            <text:p><text:s/>99 171</text:p>
          </table:table-cell>
          <table:table-cell office:value-type="float" office:value="66120" table:style-name="ce121">
            <text:p><text:s/>66 120</text:p>
          </table:table-cell>
          <table:table-cell office:value-type="float" office:value="6557215.3483199999" table:style-name="ce121">
            <text:p>6 557 215</text:p>
          </table:table-cell>
          <table:table-cell office:value-type="float" office:value="1.1654621491053354" table:style-name="ce87">
            <text:p>1.17</text:p>
          </table:table-cell>
          <table:table-cell office:value-type="float" office:value="88408.650999999998" table:style-name="ce121">
            <text:p><text:s/>88 409</text:p>
          </table:table-cell>
          <table:table-cell office:value-type="float" office:value="57970" table:style-name="ce121">
            <text:p><text:s/>57 970</text:p>
          </table:table-cell>
          <table:table-cell office:value-type="float" office:value="5125049.49847" table:style-name="ce121">
            <text:p>5 125 049</text:p>
          </table:table-cell>
          <table:table-cell office:value-type="float" office:value="0.88230345866405402" table:style-name="ce87">
            <text:p>0.88</text:p>
          </table:table-cell>
          <table:table-cell table:style-name="ce87"/>
          <table:table-cell office:value-type="float" office:value="84481.294999999998" table:style-name="ce86">
            <text:p><text:s/>84 481</text:p>
          </table:table-cell>
          <table:table-cell office:value-type="float" office:value="62960" table:style-name="ce86">
            <text:p><text:s/>62 960</text:p>
          </table:table-cell>
          <table:table-cell office:value-type="float" office:value="5318942.3332000002" table:style-name="ce86">
            <text:p>5 318 942</text:p>
          </table:table-cell>
          <table:table-cell office:value-type="float" office:value="0.88408838288333902" table:style-name="ce87">
            <text:p>0.88</text:p>
          </table:table-cell>
          <table:table-cell office:value-type="float" office:value="81553.60070000001" table:style-name="ce86">
            <text:p><text:s/>81 554</text:p>
          </table:table-cell>
          <table:table-cell office:value-type="float" office:value="73830" table:style-name="ce86">
            <text:p><text:s/>73 830</text:p>
          </table:table-cell>
          <table:table-cell office:value-type="float" office:value="6021102.3396810004" table:style-name="ce86">
            <text:p>6 021 102</text:p>
          </table:table-cell>
          <table:table-cell office:value-type="float" office:value="0.98368131467077236" table:style-name="ce87">
            <text:p>0.98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Pears</text:p>
          </table:table-cell>
          <table:table-cell table:number-columns-repeated="10" table:style-name="ce25"/>
          <table:table-cell table:number-columns-repeated="26" table:style-name="ce15"/>
          <table:table-cell table:number-columns-repeated="3" table:style-name="ce7"/>
          <table:table-cell table:number-columns-repeated="16320" table:style-name="ce25"/>
        </table:table-row>
        <table:table-row table:style-name="ro3">
          <table:table-cell table:number-columns-repeated="2" table:style-name="ce25"/>
          <table:table-cell table:style-name="ce89"/>
          <table:table-cell office:value-type="string" table:style-name="ce92">
            <text:p>酪梨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9989.646000000001" table:style-name="ce121">
            <text:p><text:s/>19 990</text:p>
          </table:table-cell>
          <table:table-cell office:value-type="float" office:value="62750" table:style-name="ce121">
            <text:p><text:s/>62 750</text:p>
          </table:table-cell>
          <table:table-cell office:value-type="float" office:value="1254350.2864999999" table:style-name="ce121">
            <text:p>1 254 350</text:p>
          </table:table-cell>
          <table:table-cell office:value-type="float" office:value="0.22294490923036878" table:style-name="ce87">
            <text:p>0.22</text:p>
          </table:table-cell>
          <table:table-cell office:value-type="float" office:value="22378.181" table:style-name="ce121">
            <text:p><text:s/>22 378</text:p>
          </table:table-cell>
          <table:table-cell office:value-type="float" office:value="57690" table:style-name="ce121">
            <text:p><text:s/>57 690</text:p>
          </table:table-cell>
          <table:table-cell office:value-type="float" office:value="1290997.26189" table:style-name="ce121">
            <text:p>1 290 997</text:p>
          </table:table-cell>
          <table:table-cell office:value-type="float" office:value="0.22225177525239817" table:style-name="ce87">
            <text:p>0.22</text:p>
          </table:table-cell>
          <table:table-cell table:style-name="ce87"/>
          <table:table-cell office:value-type="float" office:value="22598.831999999999" table:style-name="ce86">
            <text:p><text:s/>22 599</text:p>
          </table:table-cell>
          <table:table-cell office:value-type="float" office:value="53210" table:style-name="ce86">
            <text:p><text:s/>53 210</text:p>
          </table:table-cell>
          <table:table-cell office:value-type="float" office:value="1202483.85072" table:style-name="ce86">
            <text:p>1 202 484</text:p>
          </table:table-cell>
          <table:table-cell office:value-type="float" office:value="0.19987093982776613" table:style-name="ce87">
            <text:p>0.20</text:p>
          </table:table-cell>
          <table:table-cell office:value-type="float" office:value="22333.183000000001" table:style-name="ce86">
            <text:p><text:s/>22 333</text:p>
          </table:table-cell>
          <table:table-cell office:value-type="float" office:value="88660" table:style-name="ce86">
            <text:p><text:s/>88 660</text:p>
          </table:table-cell>
          <table:table-cell office:value-type="float" office:value="1980060.0047800001" table:style-name="ce86">
            <text:p>1 980 060</text:p>
          </table:table-cell>
          <table:table-cell office:value-type="float" office:value="0.32348694952296697" table:style-name="ce87">
            <text:p>0.32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Avocado</text:p>
          </table:table-cell>
          <table:table-cell table:number-columns-repeated="10" table:style-name="ce25"/>
          <table:table-cell table:number-columns-repeated="26" table:style-name="ce15"/>
          <table:table-cell table:number-columns-repeated="3" table:style-name="ce7"/>
          <table:table-cell table:number-columns-repeated="16320" table:style-name="ce25"/>
        </table:table-row>
        <table:table-row table:style-name="ro3">
          <table:table-cell table:number-columns-repeated="2" table:style-name="ce67"/>
          <table:table-cell table:style-name="ce67"/>
          <table:table-cell office:value-type="string" table:style-name="ce92">
            <text:p>木瓜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28342.56200000001" table:style-name="ce121">
            <text:p><text:s/>128 343</text:p>
          </table:table-cell>
          <table:table-cell office:value-type="float" office:value="29670" table:style-name="ce121">
            <text:p><text:s/>29 670</text:p>
          </table:table-cell>
          <table:table-cell office:value-type="float" office:value="3807923.8145400002" table:style-name="ce121">
            <text:p>3 807 924</text:p>
          </table:table-cell>
          <table:table-cell office:value-type="float" office:value="0.67681032828366949" table:style-name="ce87">
            <text:p>0.68</text:p>
          </table:table-cell>
          <table:table-cell office:value-type="float" office:value="122690.205" table:style-name="ce121">
            <text:p><text:s/>122 690</text:p>
          </table:table-cell>
          <table:table-cell office:value-type="float" office:value="30520" table:style-name="ce121">
            <text:p><text:s/>30 520</text:p>
          </table:table-cell>
          <table:table-cell office:value-type="float" office:value="3744505.0565999998" table:style-name="ce121">
            <text:p>3 744 505</text:p>
          </table:table-cell>
          <table:table-cell office:value-type="float" office:value="0.64463567881822637" table:style-name="ce87">
            <text:p>0.64</text:p>
          </table:table-cell>
          <table:table-cell table:style-name="ce87"/>
          <table:table-cell office:value-type="float" office:value="105611.045" table:style-name="ce86">
            <text:p><text:s/>105 611</text:p>
          </table:table-cell>
          <table:table-cell office:value-type="float" office:value="39260" table:style-name="ce86">
            <text:p><text:s/>39 260</text:p>
          </table:table-cell>
          <table:table-cell office:value-type="float" office:value="4146289.6266999999" table:style-name="ce86">
            <text:p>4 146 290</text:p>
          </table:table-cell>
          <table:table-cell office:value-type="float" office:value="0.68917582883997985" table:style-name="ce87">
            <text:p>0.69</text:p>
          </table:table-cell>
          <table:table-cell office:value-type="float" office:value="101781.24359999999" table:style-name="ce86">
            <text:p><text:s/>101 781</text:p>
          </table:table-cell>
          <table:table-cell office:value-type="float" office:value="53770" table:style-name="ce86">
            <text:p><text:s/>53 770</text:p>
          </table:table-cell>
          <table:table-cell office:value-type="float" office:value="5472777.4683720004" table:style-name="ce86">
            <text:p>5 472 777</text:p>
          </table:table-cell>
          <table:table-cell office:value-type="float" office:value="0.89410022140131373" table:style-name="ce87">
            <text:p>0.89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Papayas</text:p>
          </table:table-cell>
          <table:table-cell table:number-columns-repeated="16359" table:style-name="ce67"/>
        </table:table-row>
        <table:table-row table:style-name="ro3">
          <table:table-cell table:number-columns-repeated="2" table:style-name="ce25"/>
          <table:table-cell table:style-name="ce25"/>
          <table:table-cell office:value-type="string" table:style-name="ce92">
            <text:p>棗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29109.955999999998" table:style-name="ce121">
            <text:p><text:s/>29 110</text:p>
          </table:table-cell>
          <table:table-cell office:value-type="float" office:value="71080" table:style-name="ce121">
            <text:p><text:s/>71 080</text:p>
          </table:table-cell>
          <table:table-cell office:value-type="float" office:value="2069135.67248" table:style-name="ce121">
            <text:p>2 069 136</text:p>
          </table:table-cell>
          <table:table-cell office:value-type="float" office:value="0.36776271321589216" table:style-name="ce87">
            <text:p>0.37</text:p>
          </table:table-cell>
          <table:table-cell office:value-type="float" office:value="30894.965" table:style-name="ce121">
            <text:p><text:s/>30 895</text:p>
          </table:table-cell>
          <table:table-cell office:value-type="float" office:value="70010" table:style-name="ce121">
            <text:p><text:s/>70 010</text:p>
          </table:table-cell>
          <table:table-cell office:value-type="float" office:value="2162956.4996500001" table:style-name="ce121">
            <text:p>2 162 956</text:p>
          </table:table-cell>
          <table:table-cell office:value-type="float" office:value="0.37236401348919806" table:style-name="ce87">
            <text:p>0.37</text:p>
          </table:table-cell>
          <table:table-cell table:style-name="ce87"/>
          <table:table-cell office:value-type="float" office:value="28849.002" table:style-name="ce86">
            <text:p><text:s/>28 849</text:p>
          </table:table-cell>
          <table:table-cell office:value-type="float" office:value="81750" table:style-name="ce86">
            <text:p><text:s/>81 750</text:p>
          </table:table-cell>
          <table:table-cell office:value-type="float" office:value="2358405.9134999998" table:style-name="ce86">
            <text:p>2 358 406</text:p>
          </table:table-cell>
          <table:table-cell office:value-type="float" office:value="0.39200260872057818" table:style-name="ce87">
            <text:p>0.39</text:p>
          </table:table-cell>
          <table:table-cell office:value-type="float" office:value="22274.2078" table:style-name="ce86">
            <text:p><text:s/>22 274</text:p>
          </table:table-cell>
          <table:table-cell office:value-type="float" office:value="101970" table:style-name="ce86">
            <text:p><text:s/>101 970</text:p>
          </table:table-cell>
          <table:table-cell office:value-type="float" office:value="2271300.969366" table:style-name="ce86">
            <text:p>2 271 301</text:p>
          </table:table-cell>
          <table:table-cell office:value-type="float" office:value="0.37106765464433494" table:style-name="ce87">
            <text:p>0.37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Jujubes</text:p>
          </table:table-cell>
          <table:table-cell table:number-columns-repeated="10" table:style-name="ce25"/>
          <table:table-cell table:number-columns-repeated="26" table:style-name="ce15"/>
          <table:table-cell table:number-columns-repeated="3" table:style-name="ce7"/>
          <table:table-cell table:number-columns-repeated="16320" table:style-name="ce25"/>
        </table:table-row>
        <table:table-row table:style-name="ro3">
          <table:table-cell table:number-columns-repeated="2" table:style-name="ce25"/>
          <table:table-cell table:style-name="ce25"/>
          <table:table-cell office:value-type="string" table:style-name="ce92">
            <text:p>番荔枝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39596.337" table:style-name="ce121">
            <text:p><text:s/>39 596</text:p>
          </table:table-cell>
          <table:table-cell office:value-type="float" office:value="57025.924988970561" table:style-name="ce121">
            <text:p><text:s/>57 026</text:p>
          </table:table-cell>
          <table:table-cell office:value-type="float" office:value="2258017.7435999997" table:style-name="ce121">
            <text:p>2 258 018</text:p>
          </table:table-cell>
          <table:table-cell office:value-type="float" office:value="0.40133411400744645" table:style-name="ce87">
            <text:p>0.40</text:p>
          </table:table-cell>
          <table:table-cell office:value-type="float" office:value="19441.531999999999" table:style-name="ce121">
            <text:p><text:s/>19 442</text:p>
          </table:table-cell>
          <table:table-cell office:value-type="float" office:value="53872.408550416701" table:style-name="ce121">
            <text:p><text:s/>53 872</text:p>
          </table:table-cell>
          <table:table-cell office:value-type="float" office:value="1047362.15475" table:style-name="ce121">
            <text:p>1 047 362</text:p>
          </table:table-cell>
          <table:table-cell office:value-type="float" office:value="0.18030874665418034" table:style-name="ce87">
            <text:p>0.18</text:p>
          </table:table-cell>
          <table:table-cell table:style-name="ce87"/>
          <table:table-cell office:value-type="float" office:value="18402.156999999999" table:style-name="ce86">
            <text:p><text:s/>18 402</text:p>
          </table:table-cell>
          <table:table-cell office:value-type="float" office:value="71689.645651322295" table:style-name="ce86">
            <text:p><text:s/>71 690</text:p>
          </table:table-cell>
          <table:table-cell office:value-type="float" office:value="1319244.1145500001" table:style-name="ce86">
            <text:p>1 319 244</text:p>
          </table:table-cell>
          <table:table-cell office:value-type="float" office:value="0.21927825548715463" table:style-name="ce87">
            <text:p>0.22</text:p>
          </table:table-cell>
          <table:table-cell office:value-type="float" office:value="21689.921999999999" table:style-name="ce86">
            <text:p><text:s/>21 690</text:p>
          </table:table-cell>
          <table:table-cell office:value-type="float" office:value="73409.950469531424" table:style-name="ce86">
            <text:p><text:s/>73 410</text:p>
          </table:table-cell>
          <table:table-cell office:value-type="float" office:value="1592256.0997080002" table:style-name="ce86">
            <text:p>1 592 256</text:p>
          </table:table-cell>
          <table:table-cell office:value-type="float" office:value="0.26013053509007517" table:style-name="ce87">
            <text:p>0.26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Sugar Apples</text:p>
          </table:table-cell>
          <table:table-cell table:number-columns-repeated="10" table:style-name="ce25"/>
          <table:table-cell table:number-columns-repeated="26" table:style-name="ce15"/>
          <table:table-cell table:number-columns-repeated="3" table:style-name="ce7"/>
          <table:table-cell table:number-columns-repeated="16320" table:style-name="ce25"/>
        </table:table-row>
        <table:table-row table:style-name="ro3">
          <table:table-cell table:number-columns-repeated="2" table:style-name="ce25"/>
          <table:table-cell table:style-name="ce25"/>
          <table:table-cell office:value-type="string" table:style-name="ce92">
            <text:p>百香果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20668.817999999999" table:style-name="ce121">
            <text:p><text:s/>20 669</text:p>
          </table:table-cell>
          <table:table-cell office:value-type="float" office:value="58970" table:style-name="ce121">
            <text:p><text:s/>58 970</text:p>
          </table:table-cell>
          <table:table-cell office:value-type="float" office:value="1218840.1974599999" table:style-name="ce121">
            <text:p>1 218 840</text:p>
          </table:table-cell>
          <table:table-cell office:value-type="float" office:value="0.21663343972859567" table:style-name="ce87">
            <text:p>0.22</text:p>
          </table:table-cell>
          <table:table-cell office:value-type="float" office:value="20753.512999999999" table:style-name="ce121">
            <text:p><text:s/>20 754</text:p>
          </table:table-cell>
          <table:table-cell office:value-type="float" office:value="60850" table:style-name="ce121">
            <text:p><text:s/>60 850</text:p>
          </table:table-cell>
          <table:table-cell office:value-type="float" office:value="1262851.26605" table:style-name="ce121">
            <text:p>1 262 851</text:p>
          </table:table-cell>
          <table:table-cell office:value-type="float" office:value="0.21740629825074392" table:style-name="ce87">
            <text:p>0.22</text:p>
          </table:table-cell>
          <table:table-cell table:style-name="ce87"/>
          <table:table-cell office:value-type="float" office:value="20301.056" table:style-name="ce86">
            <text:p><text:s/>20 301</text:p>
          </table:table-cell>
          <table:table-cell office:value-type="float" office:value="70070" table:style-name="ce86">
            <text:p><text:s/>70 070</text:p>
          </table:table-cell>
          <table:table-cell office:value-type="float" office:value="1422494.99392" table:style-name="ce86">
            <text:p>1 422 495</text:p>
          </table:table-cell>
          <table:table-cell office:value-type="float" office:value="0.23644010783583164" table:style-name="ce87">
            <text:p>0.24</text:p>
          </table:table-cell>
          <table:table-cell office:value-type="float" office:value="18772.865000000002" table:style-name="ce86">
            <text:p><text:s/>18 773</text:p>
          </table:table-cell>
          <table:table-cell office:value-type="float" office:value="82560" table:style-name="ce86">
            <text:p><text:s/>82 560</text:p>
          </table:table-cell>
          <table:table-cell office:value-type="float" office:value="1549887.7344" table:style-name="ce86">
            <text:p>1 549 888</text:p>
          </table:table-cell>
          <table:table-cell office:value-type="float" office:value="0.25320871796500144" table:style-name="ce87">
            <text:p>0.25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Passion Fruit</text:p>
          </table:table-cell>
          <table:table-cell table:number-columns-repeated="10" table:style-name="ce25"/>
          <table:table-cell table:number-columns-repeated="26" table:style-name="ce15"/>
          <table:table-cell table:number-columns-repeated="3" table:style-name="ce7"/>
          <table:table-cell table:number-columns-repeated="16320" table:style-name="ce25"/>
        </table:table-row>
        <table:table-row table:style-name="ro3">
          <table:table-cell table:number-columns-repeated="2" table:style-name="ce25"/>
          <table:table-cell table:style-name="ce89"/>
          <table:table-cell office:value-type="string" table:style-name="ce92">
            <text:p>可可椰子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6831.292000000001" table:style-name="ce121">
            <text:p><text:s/>16 831</text:p>
          </table:table-cell>
          <table:table-cell office:value-type="float" office:value="9350" table:style-name="ce121">
            <text:p><text:s/>9 350</text:p>
          </table:table-cell>
          <table:table-cell office:value-type="float" office:value="157372.5802" table:style-name="ce121">
            <text:p><text:s/>157 373</text:p>
          </table:table-cell>
          <table:table-cell office:value-type="float" office:value="2.7970987040578901E-2" table:style-name="ce87">
            <text:p>0.03</text:p>
          </table:table-cell>
          <table:table-cell office:value-type="float" office:value="16516.593000000001" table:style-name="ce121">
            <text:p><text:s/>16 517</text:p>
          </table:table-cell>
          <table:table-cell office:value-type="float" office:value="9470" table:style-name="ce121">
            <text:p><text:s/>9 470</text:p>
          </table:table-cell>
          <table:table-cell office:value-type="float" office:value="156412.13571" table:style-name="ce121">
            <text:p><text:s/>156 412</text:p>
          </table:table-cell>
          <table:table-cell office:value-type="float" office:value="2.6927148382696192E-2" table:style-name="ce87">
            <text:p>0.03</text:p>
          </table:table-cell>
          <table:table-cell table:style-name="ce87"/>
          <table:table-cell office:value-type="float" office:value="14892.616" table:style-name="ce86">
            <text:p><text:s/>14 893</text:p>
          </table:table-cell>
          <table:table-cell office:value-type="float" office:value="10410" table:style-name="ce86">
            <text:p><text:s/>10 410</text:p>
          </table:table-cell>
          <table:table-cell office:value-type="float" office:value="155032.13256" table:style-name="ce86">
            <text:p><text:s/>155 032</text:p>
          </table:table-cell>
          <table:table-cell office:value-type="float" office:value="2.5768677075967861E-2" table:style-name="ce87">
            <text:p>0.03</text:p>
          </table:table-cell>
          <table:table-cell office:value-type="float" office:value="15260.071900000001" table:style-name="ce86">
            <text:p><text:s/>15 260</text:p>
          </table:table-cell>
          <table:table-cell office:value-type="float" office:value="11970" table:style-name="ce86">
            <text:p><text:s/>11 970</text:p>
          </table:table-cell>
          <table:table-cell office:value-type="float" office:value="182663.060643" table:style-name="ce86">
            <text:p><text:s/>182 663</text:p>
          </table:table-cell>
          <table:table-cell office:value-type="float" office:value="2.9842083641550075E-2" table:style-name="ce87">
            <text:p>0.03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Coconuts</text:p>
          </table:table-cell>
          <table:table-cell table:number-columns-repeated="10" table:style-name="ce25"/>
          <table:table-cell table:number-columns-repeated="26" table:style-name="ce15"/>
          <table:table-cell table:number-columns-repeated="3" table:style-name="ce7"/>
          <table:table-cell table:number-columns-repeated="16320" table:style-name="ce25"/>
        </table:table-row>
        <table:table-row table:style-name="ro3">
          <table:table-cell table:number-columns-repeated="2" table:style-name="ce25"/>
          <table:table-cell table:style-name="ce25"/>
          <table:table-cell office:value-type="string" table:style-name="ce92">
            <text:p>其他青果類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9064.550999999999" table:style-name="ce121">
            <text:p><text:s/>19 065</text:p>
          </table:table-cell>
          <table:table-cell office:value-type="float" office:value="39529.196486190522" table:style-name="ce121">
            <text:p><text:s/>39 529</text:p>
          </table:table-cell>
          <table:table-cell office:value-type="float" office:value="753606.3824" table:style-name="ce121">
            <text:p><text:s/>753 606</text:p>
          </table:table-cell>
          <table:table-cell office:value-type="float" office:value="0.13394400936312503" table:style-name="ce87">
            <text:p>0.13</text:p>
          </table:table-cell>
          <table:table-cell office:value-type="float" office:value="19753.186000000002" table:style-name="ce121">
            <text:p><text:s/>19 753</text:p>
          </table:table-cell>
          <table:table-cell office:value-type="float" office:value="40772.317375536273" table:style-name="ce121">
            <text:p><text:s/>40 772</text:p>
          </table:table-cell>
          <table:table-cell office:value-type="float" office:value="805383.16876999999" table:style-name="ce121">
            <text:p><text:s/>805 383</text:p>
          </table:table-cell>
          <table:table-cell office:value-type="float" office:value="0.1386508277759507" table:style-name="ce87">
            <text:p>0.14</text:p>
          </table:table-cell>
          <table:table-cell table:style-name="ce87"/>
          <table:table-cell office:value-type="float" office:value="19634.131000000001" table:style-name="ce86">
            <text:p><text:s/>19 634</text:p>
          </table:table-cell>
          <table:table-cell office:value-type="float" office:value="44993.559546893106" table:style-name="ce86">
            <text:p><text:s/>44 994</text:p>
          </table:table-cell>
          <table:table-cell office:value-type="float" office:value="883409.4423" table:style-name="ce86">
            <text:p><text:s/>883 409</text:p>
          </table:table-cell>
          <table:table-cell office:value-type="float" office:value="0.14683596405847935" table:style-name="ce87">
            <text:p>0.15</text:p>
          </table:table-cell>
          <table:table-cell office:value-type="float" office:value="20004.423599999998" table:style-name="ce86">
            <text:p><text:s/>20 004</text:p>
          </table:table-cell>
          <table:table-cell office:value-type="float" office:value="45219.536248972458" table:style-name="ce86">
            <text:p><text:s/>45 220</text:p>
          </table:table-cell>
          <table:table-cell office:value-type="float" office:value="904590.75812000001" table:style-name="ce86">
            <text:p><text:s/>904 591</text:p>
          </table:table-cell>
          <table:table-cell office:value-type="float" office:value="0.1477850692425958" table:style-name="ce87">
            <text:p>0.15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Other Fruits</text:p>
          </table:table-cell>
          <table:table-cell table:number-columns-repeated="10" table:style-name="ce25"/>
          <table:table-cell table:number-columns-repeated="8" table:style-name="ce15"/>
          <table:table-cell table:number-columns-repeated="16341" table:style-name="ce25"/>
        </table:table-row>
        <table:table-row table:style-name="ro23">
          <table:table-cell table:number-columns-repeated="2" table:style-name="ce25"/>
          <table:table-cell table:style-name="ce25"/>
          <table:table-cell table:style-name="ce97"/>
          <table:table-cell table:style-name="ce85"/>
          <table:table-cell table:style-name="ce89"/>
          <table:table-cell table:number-columns-repeated="3" table:style-name="ce121"/>
          <table:table-cell table:style-name="ce87"/>
          <table:table-cell table:number-columns-repeated="3" table:style-name="ce121"/>
          <table:table-cell table:style-name="ce87"/>
          <table:table-cell office:value-type="string" table:style-name="ce87">
            <text:p><text:s/></text:p>
          </table:table-cell>
          <table:table-cell table:number-columns-repeated="3" table:style-name="ce86"/>
          <table:table-cell table:style-name="ce87"/>
          <table:table-cell table:number-columns-repeated="3" table:style-name="ce86"/>
          <table:table-cell table:style-name="ce87"/>
          <table:table-cell table:style-name="ce89"/>
          <table:table-cell table:style-name="ce134"/>
          <table:table-cell table:number-columns-repeated="10" table:style-name="ce25"/>
          <table:table-cell table:number-columns-repeated="8" table:style-name="ce15"/>
          <table:table-cell table:number-columns-repeated="16341" table:style-name="ce25"/>
        </table:table-row>
        <table:table-row table:style-name="ro14">
          <table:table-cell table:number-columns-repeated="2" table:style-name="ce25"/>
          <table:table-cell office:value-type="float" office:value="7" table:style-name="ce89">
            <text:p>7</text:p>
          </table:table-cell>
          <table:table-cell office:value-type="string" table:style-name="ce92">
            <text:p>花卉</text:p>
          </table:table-cell>
          <table:table-cell table:style-name="ce85"/>
          <table:table-cell table:style-name="ce89"/>
          <table:table-cell table:number-columns-repeated="2" table:style-name="ce121"/>
          <table:table-cell office:value-type="float" office:value="19094672.417711001" table:style-name="ce121">
            <text:p>19 094 672</text:p>
          </table:table-cell>
          <table:table-cell office:value-type="float" office:value="3.3938366776545594" table:style-name="ce87">
            <text:p>3.39</text:p>
          </table:table-cell>
          <table:table-cell table:number-columns-repeated="2" table:style-name="ce121"/>
          <table:table-cell office:value-type="float" office:value="18502534.611078002" table:style-name="ce121">
            <text:p>18 502 535</text:p>
          </table:table-cell>
          <table:table-cell office:value-type="float" office:value="3.1853058758318351" table:style-name="ce87">
            <text:p>3.19</text:p>
          </table:table-cell>
          <table:table-cell table:style-name="ce87"/>
          <table:table-cell table:number-columns-repeated="2" table:style-name="ce86"/>
          <table:table-cell office:value-type="float" office:value="18357719.478928" table:style-name="ce86">
            <text:p>18 357 719</text:p>
          </table:table-cell>
          <table:table-cell office:value-type="float" office:value="3.0513296649687818" table:style-name="ce87">
            <text:p>3.05</text:p>
          </table:table-cell>
          <table:table-cell table:number-columns-repeated="2" table:style-name="ce86"/>
          <table:table-cell office:value-type="float" office:value="18491599.643142801" table:style-name="ce86">
            <text:p>18 491 600</text:p>
          </table:table-cell>
          <table:table-cell office:value-type="float" office:value="3.0210150934415103" table:style-name="ce87">
            <text:p>3.02</text:p>
          </table:table-cell>
          <table:table-cell table:style-name="ce89"/>
          <table:table-cell office:value-type="string" table:style-name="ce88">
            <text:p><text:s text:c="4"/>7. <text:s/>Ornamental Plants</text:p>
          </table:table-cell>
          <table:table-cell table:number-columns-repeated="10" table:style-name="ce25"/>
          <table:table-cell table:number-columns-repeated="8" table:style-name="ce15"/>
          <table:table-cell table:number-columns-repeated="16341" table:style-name="ce25"/>
        </table:table-row>
        <table:table-row table:style-name="ro14">
          <table:table-cell table:number-columns-repeated="2" table:style-name="ce25"/>
          <table:table-cell table:style-name="ce25"/>
          <table:table-cell office:value-type="string" table:style-name="ce92">
            <text:p>菊花</text:p>
          </table:table-cell>
          <table:table-cell table:style-name="ce85"/>
          <table:table-cell office:value-type="string" table:style-name="ce93">
            <text:p>千<text:span text:style-name="T3"><text:s text:c="3"/></text:span>打</text:p>
          </table:table-cell>
          <table:table-cell office:value-type="float" office:value="14390.710999999999" table:style-name="ce121">
            <text:p><text:s/>14 391</text:p>
          </table:table-cell>
          <table:table-cell office:value-type="float" office:value="82662" table:style-name="ce121">
            <text:p><text:s/>82 662</text:p>
          </table:table-cell>
          <table:table-cell office:value-type="float" office:value="1189564.9526819999" table:style-name="ce121">
            <text:p>1 189 565</text:p>
          </table:table-cell>
          <table:table-cell office:value-type="float" office:value="0.21143013498990132" table:style-name="ce87">
            <text:p>0.21</text:p>
          </table:table-cell>
          <table:table-cell office:value-type="float" office:value="13767.77" table:style-name="ce121">
            <text:p><text:s/>13 768</text:p>
          </table:table-cell>
          <table:table-cell office:value-type="float" office:value="86891" table:style-name="ce121">
            <text:p><text:s/>86 891</text:p>
          </table:table-cell>
          <table:table-cell office:value-type="float" office:value="1196295.3030699999" table:style-name="ce121">
            <text:p>1 196 295</text:p>
          </table:table-cell>
          <table:table-cell office:value-type="float" office:value="0.2059483491422521" table:style-name="ce87">
            <text:p>0.21</text:p>
          </table:table-cell>
          <table:table-cell table:style-name="ce87"/>
          <table:table-cell office:value-type="float" office:value="13036.084999999999" table:style-name="ce86">
            <text:p><text:s/>13 036</text:p>
          </table:table-cell>
          <table:table-cell office:value-type="float" office:value="92763" table:style-name="ce86">
            <text:p><text:s/>92 763</text:p>
          </table:table-cell>
          <table:table-cell office:value-type="float" office:value="1209266.3528549999" table:style-name="ce86">
            <text:p>1 209 266</text:p>
          </table:table-cell>
          <table:table-cell office:value-type="float" office:value="0.20099829390848375" table:style-name="ce87">
            <text:p>0.20</text:p>
          </table:table-cell>
          <table:table-cell office:value-type="float" office:value="12583.321599999999" table:style-name="ce86">
            <text:p><text:s/>12 583</text:p>
          </table:table-cell>
          <table:table-cell office:value-type="float" office:value="91661" table:style-name="ce86">
            <text:p><text:s/>91 661</text:p>
          </table:table-cell>
          <table:table-cell office:value-type="float" office:value="1153399.8411776" table:style-name="ce86">
            <text:p>1 153 400</text:p>
          </table:table-cell>
          <table:table-cell office:value-type="float" office:value="0.1884335804481197" table:style-name="ce87">
            <text:p>0.19</text:p>
          </table:table-cell>
          <table:table-cell office:value-type="string" table:style-name="ce140">
            <text:p>1000 dozen</text:p>
          </table:table-cell>
          <table:table-cell office:value-type="string" table:style-name="ce134">
            <text:p><text:s text:c="4"/>Chrysanthemum</text:p>
          </table:table-cell>
          <table:table-cell table:number-columns-repeated="10" table:style-name="ce25"/>
          <table:table-cell table:number-columns-repeated="8" table:style-name="ce15"/>
          <table:table-cell table:number-columns-repeated="16341" table:style-name="ce25"/>
        </table:table-row>
        <table:table-row table:style-name="ro14">
          <table:table-cell table:number-columns-repeated="2" table:style-name="ce25"/>
          <table:table-cell table:style-name="ce25"/>
          <table:table-cell office:value-type="string" table:style-name="ce92">
            <text:p>唐菖蒲</text:p>
          </table:table-cell>
          <table:table-cell table:style-name="ce122"/>
          <table:table-cell office:value-type="string" table:style-name="ce93">
            <text:p>千<text:span text:style-name="T3"><text:s text:c="3"/></text:span>打</text:p>
          </table:table-cell>
          <table:table-cell office:value-type="float" office:value="1406.7619999999999" table:style-name="ce121">
            <text:p><text:s/>1 407</text:p>
          </table:table-cell>
          <table:table-cell office:value-type="float" office:value="78840" table:style-name="ce121">
            <text:p><text:s/>78 840</text:p>
          </table:table-cell>
          <table:table-cell office:value-type="float" office:value="110909.11608000001" table:style-name="ce121">
            <text:p><text:s/>110 909</text:p>
          </table:table-cell>
          <table:table-cell office:value-type="float" office:value="1.9712693562075442E-2" table:style-name="ce87">
            <text:p>0.02</text:p>
          </table:table-cell>
          <table:table-cell office:value-type="float" office:value="1405.443" table:style-name="ce121">
            <text:p><text:s/>1 405</text:p>
          </table:table-cell>
          <table:table-cell office:value-type="float" office:value="86640" table:style-name="ce121">
            <text:p><text:s/>86 640</text:p>
          </table:table-cell>
          <table:table-cell office:value-type="float" office:value="121767.58152000001" table:style-name="ce121">
            <text:p><text:s/>121 768</text:p>
          </table:table-cell>
          <table:table-cell office:value-type="float" office:value="2.0962911355358892E-2" table:style-name="ce87">
            <text:p>0.02</text:p>
          </table:table-cell>
          <table:table-cell table:style-name="ce87"/>
          <table:table-cell office:value-type="float" office:value="1522.875" table:style-name="ce86">
            <text:p><text:s/>1 523</text:p>
          </table:table-cell>
          <table:table-cell office:value-type="float" office:value="82800" table:style-name="ce86">
            <text:p><text:s/>82 800</text:p>
          </table:table-cell>
          <table:table-cell office:value-type="float" office:value="126094.05" table:style-name="ce86">
            <text:p><text:s/>126 094</text:p>
          </table:table-cell>
          <table:table-cell office:value-type="float" office:value="2.0958731599679321E-2" table:style-name="ce87">
            <text:p>0.02</text:p>
          </table:table-cell>
          <table:table-cell office:value-type="float" office:value="1379.2371000000001" table:style-name="ce86">
            <text:p><text:s/>1 379</text:p>
          </table:table-cell>
          <table:table-cell office:value-type="float" office:value="80520" table:style-name="ce86">
            <text:p><text:s/>80 520</text:p>
          </table:table-cell>
          <table:table-cell office:value-type="float" office:value="111056.171292" table:style-name="ce86">
            <text:p><text:s/>111 056</text:p>
          </table:table-cell>
          <table:table-cell office:value-type="float" office:value="1.8143501707131724E-2" table:style-name="ce87">
            <text:p>0.02</text:p>
          </table:table-cell>
          <table:table-cell office:value-type="string" table:style-name="ce140">
            <text:p>1000 dozen</text:p>
          </table:table-cell>
          <table:table-cell office:value-type="string" table:style-name="ce134">
            <text:p><text:s text:c="4"/>Gladiolus</text:p>
          </table:table-cell>
          <table:table-cell table:number-columns-repeated="10" table:style-name="ce25"/>
          <table:table-cell table:number-columns-repeated="8" table:style-name="ce15"/>
          <table:table-cell table:number-columns-repeated="16341" table:style-name="ce25"/>
        </table:table-row>
        <table:table-row table:style-name="ro14">
          <table:table-cell table:number-columns-repeated="2" table:style-name="ce25"/>
          <table:table-cell table:style-name="ce25"/>
          <table:table-cell office:value-type="string" table:style-name="ce92">
            <text:p>夜來香</text:p>
          </table:table-cell>
          <table:table-cell table:style-name="ce85"/>
          <table:table-cell office:value-type="string" table:style-name="ce93">
            <text:p>千<text:span text:style-name="T3"><text:s text:c="3"/></text:span>打</text:p>
          </table:table-cell>
          <table:table-cell office:value-type="float" office:value="428.51100000000002" table:style-name="ce121">
            <text:p><text:s text:c="2"/>429</text:p>
          </table:table-cell>
          <table:table-cell office:value-type="float" office:value="76800" table:style-name="ce121">
            <text:p><text:s/>76 800</text:p>
          </table:table-cell>
          <table:table-cell office:value-type="float" office:value="32909.644800000002" table:style-name="ce121">
            <text:p><text:s/>32 910</text:p>
          </table:table-cell>
          <table:table-cell office:value-type="float" office:value="5.8492734060851016E-3" table:style-name="ce87">
            <text:p>0.01</text:p>
          </table:table-cell>
          <table:table-cell office:value-type="float" office:value="374.67899999999997" table:style-name="ce121">
            <text:p><text:s text:c="2"/>375</text:p>
          </table:table-cell>
          <table:table-cell office:value-type="float" office:value="78360" table:style-name="ce121">
            <text:p><text:s/>78 360</text:p>
          </table:table-cell>
          <table:table-cell office:value-type="float" office:value="29359.846440000001" table:style-name="ce121">
            <text:p><text:s/>29 360</text:p>
          </table:table-cell>
          <table:table-cell office:value-type="float" office:value="5.0544475848654383E-3" table:style-name="ce87">
            <text:p>0.01</text:p>
          </table:table-cell>
          <table:table-cell table:style-name="ce87"/>
          <table:table-cell office:value-type="float" office:value="340.01400000000001" table:style-name="ce86">
            <text:p><text:s text:c="2"/>340</text:p>
          </table:table-cell>
          <table:table-cell office:value-type="float" office:value="87000" table:style-name="ce86">
            <text:p><text:s/>87 000</text:p>
          </table:table-cell>
          <table:table-cell office:value-type="float" office:value="29581.218000000001" table:style-name="ce86">
            <text:p><text:s/>29 581</text:p>
          </table:table-cell>
          <table:table-cell office:value-type="float" office:value="4.9168442797546969E-3" table:style-name="ce87">
            <text:p>0.00</text:p>
          </table:table-cell>
          <table:table-cell office:value-type="float" office:value="250.94039999999998" table:style-name="ce86">
            <text:p><text:s text:c="2"/>251</text:p>
          </table:table-cell>
          <table:table-cell office:value-type="float" office:value="94800" table:style-name="ce86">
            <text:p><text:s/>94 800</text:p>
          </table:table-cell>
          <table:table-cell office:value-type="float" office:value="23789.14992" table:style-name="ce86">
            <text:p><text:s/>23 789</text:p>
          </table:table-cell>
          <table:table-cell office:value-type="float" office:value="3.8864880462147213E-3" table:style-name="ce87">
            <text:p>0.00</text:p>
          </table:table-cell>
          <table:table-cell office:value-type="string" table:style-name="ce140">
            <text:p>1000 dozen</text:p>
          </table:table-cell>
          <table:table-cell office:value-type="string" table:style-name="ce134">
            <text:p><text:s text:c="4"/>Tuberose</text:p>
          </table:table-cell>
          <table:table-cell table:number-columns-repeated="10" table:style-name="ce25"/>
          <table:table-cell table:number-columns-repeated="8" table:style-name="ce15"/>
          <table:table-cell table:number-columns-repeated="16341" table:style-name="ce25"/>
        </table:table-row>
        <table:table-row table:style-name="ro14">
          <table:table-cell table:number-columns-repeated="2" table:style-name="ce67"/>
          <table:table-cell table:style-name="ce67"/>
          <table:table-cell office:value-type="string" table:style-name="ce92">
            <text:p>文心蘭</text:p>
          </table:table-cell>
          <table:table-cell table:style-name="ce98"/>
          <table:table-cell office:value-type="string" table:style-name="ce93">
            <text:p>千<text:span text:style-name="T3"><text:s text:c="3"/></text:span>打</text:p>
          </table:table-cell>
          <table:table-cell office:value-type="float" office:value="4545.6189999999997" table:style-name="ce121">
            <text:p><text:s/>4 546</text:p>
          </table:table-cell>
          <table:table-cell office:value-type="float" office:value="98040" table:style-name="ce121">
            <text:p><text:s/>98 040</text:p>
          </table:table-cell>
          <table:table-cell office:value-type="float" office:value="445652.48676" table:style-name="ce121">
            <text:p><text:s/>445 652</text:p>
          </table:table-cell>
          <table:table-cell office:value-type="float" office:value="7.9209096755762029E-2" table:style-name="ce87">
            <text:p>0.08</text:p>
          </table:table-cell>
          <table:table-cell office:value-type="float" office:value="4703.9129999999996" table:style-name="ce121">
            <text:p><text:s/>4 704</text:p>
          </table:table-cell>
          <table:table-cell office:value-type="float" office:value="99840" table:style-name="ce121">
            <text:p><text:s/>99 840</text:p>
          </table:table-cell>
          <table:table-cell office:value-type="float" office:value="469638.67391999997" table:style-name="ce121">
            <text:p><text:s/>469 639</text:p>
          </table:table-cell>
          <table:table-cell office:value-type="float" office:value="8.0850697431452595E-2" table:style-name="ce87">
            <text:p>0.08</text:p>
          </table:table-cell>
          <table:table-cell table:style-name="ce87"/>
          <table:table-cell office:value-type="float" office:value="4702.7179999999998" table:style-name="ce86">
            <text:p><text:s/>4 703</text:p>
          </table:table-cell>
          <table:table-cell office:value-type="float" office:value="120720" table:style-name="ce86">
            <text:p><text:s/>120 720</text:p>
          </table:table-cell>
          <table:table-cell office:value-type="float" office:value="567712.11696000001" table:style-name="ce86">
            <text:p><text:s/>567 712</text:p>
          </table:table-cell>
          <table:table-cell office:value-type="float" office:value="9.4362310396488916E-2" table:style-name="ce87">
            <text:p>0.09</text:p>
          </table:table-cell>
          <table:table-cell office:value-type="float" office:value="4507.7227000000003" table:style-name="ce86">
            <text:p><text:s/>4 508</text:p>
          </table:table-cell>
          <table:table-cell office:value-type="float" office:value="136320" table:style-name="ce86">
            <text:p><text:s/>136 320</text:p>
          </table:table-cell>
          <table:table-cell office:value-type="float" office:value="614492.75846399995" table:style-name="ce86">
            <text:p><text:s/>614 493</text:p>
          </table:table-cell>
          <table:table-cell office:value-type="float" office:value="0.10039109292627661" table:style-name="ce87">
            <text:p>0.10</text:p>
          </table:table-cell>
          <table:table-cell office:value-type="string" table:style-name="ce140">
            <text:p>1000 dozen</text:p>
          </table:table-cell>
          <table:table-cell office:value-type="string" table:style-name="ce134">
            <text:p><text:s text:c="4"/>Oncidiums</text:p>
          </table:table-cell>
          <table:table-cell table:number-columns-repeated="10" table:style-name="ce25"/>
          <table:table-cell table:number-columns-repeated="33" table:style-name="ce15"/>
          <table:table-cell table:number-columns-repeated="16316" table:style-name="ce67"/>
        </table:table-row>
        <table:table-row table:style-name="ro14">
          <table:table-cell table:number-columns-repeated="2" table:style-name="ce25"/>
          <table:table-cell table:style-name="ce25"/>
          <table:table-cell office:value-type="string" table:style-name="ce92">
            <text:p>大理花</text:p>
          </table:table-cell>
          <table:table-cell table:style-name="ce85"/>
          <table:table-cell office:value-type="string" table:style-name="ce93">
            <text:p>千<text:span text:style-name="T3"><text:s text:c="3"/></text:span>打</text:p>
          </table:table-cell>
          <table:table-cell office:value-type="float" office:value="12.234999999999999" table:style-name="ce121">
            <text:p><text:s text:c="2"/>12</text:p>
          </table:table-cell>
          <table:table-cell office:value-type="float" office:value="130200" table:style-name="ce121">
            <text:p><text:s/>130 200</text:p>
          </table:table-cell>
          <table:table-cell office:value-type="float" office:value="1592.9970000000001" table:style-name="ce121">
            <text:p><text:s/>1 593</text:p>
          </table:table-cell>
          <table:table-cell office:value-type="float" office:value="2.8313508227452363E-4" table:style-name="ce87">
            <text:p>0.00</text:p>
          </table:table-cell>
          <table:table-cell office:value-type="float" office:value="7.5640000000000001" table:style-name="ce121">
            <text:p><text:s text:c="2"/>8</text:p>
          </table:table-cell>
          <table:table-cell office:value-type="float" office:value="112200" table:style-name="ce121">
            <text:p><text:s/>112 200</text:p>
          </table:table-cell>
          <table:table-cell office:value-type="float" office:value="848.68079999999998" table:style-name="ce121">
            <text:p><text:s text:c="2"/>849</text:p>
          </table:table-cell>
          <table:table-cell office:value-type="float" office:value="1.4610473623041426E-4" table:style-name="ce87">
            <text:p>0.00</text:p>
          </table:table-cell>
          <table:table-cell table:style-name="ce87"/>
          <table:table-cell office:value-type="float" office:value="1.0549999999999999" table:style-name="ce86">
            <text:p><text:s text:c="2"/>1</text:p>
          </table:table-cell>
          <table:table-cell office:value-type="float" office:value="153720" table:style-name="ce86">
            <text:p><text:s/>153 720</text:p>
          </table:table-cell>
          <table:table-cell office:value-type="float" office:value="162.1746" table:style-name="ce86">
            <text:p><text:s text:c="2"/>162</text:p>
          </table:table-cell>
          <table:table-cell office:value-type="float" office:value="2.695586281577405E-5" table:style-name="ce87">
            <text:p>0.00</text:p>
          </table:table-cell>
          <table:table-cell office:value-type="float" office:value="3.79" table:style-name="ce86">
            <text:p><text:s text:c="2"/>4</text:p>
          </table:table-cell>
          <table:table-cell office:value-type="float" office:value="136800" table:style-name="ce86">
            <text:p><text:s/>136 800</text:p>
          </table:table-cell>
          <table:table-cell office:value-type="float" office:value="518.47199999999998" table:style-name="ce86">
            <text:p><text:s text:c="2"/>518</text:p>
          </table:table-cell>
          <table:table-cell office:value-type="float" office:value="8.4703961136625548E-5" table:style-name="ce87">
            <text:p>0.00</text:p>
          </table:table-cell>
          <table:table-cell office:value-type="string" table:style-name="ce140">
            <text:p>1000 dozen</text:p>
          </table:table-cell>
          <table:table-cell office:value-type="string" table:style-name="ce134">
            <text:p><text:s text:c="4"/>Dahlia</text:p>
          </table:table-cell>
          <table:table-cell table:number-columns-repeated="10" table:style-name="ce25"/>
          <table:table-cell table:number-columns-repeated="8" table:style-name="ce15"/>
          <table:table-cell table:number-columns-repeated="16341" table:style-name="ce25"/>
        </table:table-row>
        <table:table-row table:style-name="ro14">
          <table:table-cell table:number-columns-repeated="2" table:style-name="ce25"/>
          <table:table-cell table:style-name="ce89"/>
          <table:table-cell office:value-type="string" table:style-name="ce92">
            <text:p>洋桔梗</text:p>
          </table:table-cell>
          <table:table-cell table:style-name="ce98"/>
          <table:table-cell office:value-type="string" table:style-name="ce93">
            <text:p>千<text:span text:style-name="T3"><text:s text:c="3"/></text:span>打</text:p>
          </table:table-cell>
          <table:table-cell office:value-type="float" office:value="1961.6410000000001" table:style-name="ce121">
            <text:p><text:s/>1 962</text:p>
          </table:table-cell>
          <table:table-cell office:value-type="float" office:value="173280" table:style-name="ce121">
            <text:p><text:s/>173 280</text:p>
          </table:table-cell>
          <table:table-cell office:value-type="float" office:value="339913.15247999999" table:style-name="ce121">
            <text:p><text:s/>339 913</text:p>
          </table:table-cell>
          <table:table-cell office:value-type="float" office:value="6.0415266565861381E-2" table:style-name="ce87">
            <text:p>0.06</text:p>
          </table:table-cell>
          <table:table-cell office:value-type="float" office:value="2066.1579999999999" table:style-name="ce121">
            <text:p><text:s/>2 066</text:p>
          </table:table-cell>
          <table:table-cell office:value-type="float" office:value="177840" table:style-name="ce121">
            <text:p><text:s/>177 840</text:p>
          </table:table-cell>
          <table:table-cell office:value-type="float" office:value="367445.53872000001" table:style-name="ce121">
            <text:p><text:s/>367 446</text:p>
          </table:table-cell>
          <table:table-cell office:value-type="float" office:value="6.3257627029771474E-2" table:style-name="ce87">
            <text:p>0.06</text:p>
          </table:table-cell>
          <table:table-cell table:style-name="ce87"/>
          <table:table-cell office:value-type="float" office:value="1665.623" table:style-name="ce86">
            <text:p><text:s/>1 666</text:p>
          </table:table-cell>
          <table:table-cell office:value-type="float" office:value="172320" table:style-name="ce86">
            <text:p><text:s/>172 320</text:p>
          </table:table-cell>
          <table:table-cell office:value-type="float" office:value="287020.15535999998" table:style-name="ce86">
            <text:p><text:s/>287 020</text:p>
          </table:table-cell>
          <table:table-cell office:value-type="float" office:value="4.770707578897259E-2" table:style-name="ce87">
            <text:p>0.05</text:p>
          </table:table-cell>
          <table:table-cell office:value-type="float" office:value="1658.953" table:style-name="ce86">
            <text:p><text:s/>1 659</text:p>
          </table:table-cell>
          <table:table-cell office:value-type="float" office:value="179040" table:style-name="ce86">
            <text:p><text:s/>179 040</text:p>
          </table:table-cell>
          <table:table-cell office:value-type="float" office:value="297018.94511999999" table:style-name="ce86">
            <text:p><text:s/>297 019</text:p>
          </table:table-cell>
          <table:table-cell office:value-type="float" office:value="4.8524667068397129E-2" table:style-name="ce87">
            <text:p>0.05</text:p>
          </table:table-cell>
          <table:table-cell office:value-type="string" table:style-name="ce140">
            <text:p>1000 dozen</text:p>
          </table:table-cell>
          <table:table-cell office:value-type="string" table:style-name="ce134">
            <text:p><text:s text:c="4"/>Eustoma</text:p>
          </table:table-cell>
          <table:table-cell table:number-columns-repeated="10" table:style-name="ce25"/>
          <table:table-cell table:number-columns-repeated="8" table:style-name="ce15"/>
          <table:table-cell table:number-columns-repeated="16341" table:style-name="ce25"/>
        </table:table-row>
        <table:table-row table:style-name="ro14">
          <table:table-cell table:number-columns-repeated="3" table:style-name="ce25"/>
          <table:table-cell office:value-type="string" table:style-name="ce92">
            <text:p>香石竹</text:p>
          </table:table-cell>
          <table:table-cell table:style-name="ce98"/>
          <table:table-cell office:value-type="string" table:style-name="ce93">
            <text:p>千<text:span text:style-name="T3"><text:s text:c="3"/></text:span>打</text:p>
          </table:table-cell>
          <table:table-cell office:value-type="float" office:value="1758.81" table:style-name="ce121">
            <text:p><text:s/>1 759</text:p>
          </table:table-cell>
          <table:table-cell office:value-type="float" office:value="53640" table:style-name="ce121">
            <text:p><text:s/>53 640</text:p>
          </table:table-cell>
          <table:table-cell office:value-type="float" office:value="94342.568400000004" table:style-name="ce121">
            <text:p><text:s/>94 343</text:p>
          </table:table-cell>
          <table:table-cell office:value-type="float" office:value="1.6768199102649831E-2" table:style-name="ce87">
            <text:p>0.02</text:p>
          </table:table-cell>
          <table:table-cell office:value-type="float" office:value="1326.64" table:style-name="ce121">
            <text:p><text:s/>1 327</text:p>
          </table:table-cell>
          <table:table-cell office:value-type="float" office:value="51840" table:style-name="ce121">
            <text:p><text:s/>51 840</text:p>
          </table:table-cell>
          <table:table-cell office:value-type="float" office:value="68773.017600000006" table:style-name="ce121">
            <text:p><text:s/>68 773</text:p>
          </table:table-cell>
          <table:table-cell office:value-type="float" office:value="1.1839626389824819E-2" table:style-name="ce87">
            <text:p>0.01</text:p>
          </table:table-cell>
          <table:table-cell table:style-name="ce87"/>
          <table:table-cell office:value-type="float" office:value="1294.134" table:style-name="ce86">
            <text:p><text:s/>1 294</text:p>
          </table:table-cell>
          <table:table-cell office:value-type="float" office:value="57360" table:style-name="ce86">
            <text:p><text:s/>57 360</text:p>
          </table:table-cell>
          <table:table-cell office:value-type="float" office:value="74231.526240000007" table:style-name="ce86">
            <text:p><text:s/>74 232</text:p>
          </table:table-cell>
          <table:table-cell office:value-type="float" office:value="1.233839847874434E-2" table:style-name="ce87">
            <text:p>0.01</text:p>
          </table:table-cell>
          <table:table-cell office:value-type="float" office:value="1199.6880000000001" table:style-name="ce86">
            <text:p><text:s/>1 200</text:p>
          </table:table-cell>
          <table:table-cell office:value-type="float" office:value="61080" table:style-name="ce86">
            <text:p><text:s/>61 080</text:p>
          </table:table-cell>
          <table:table-cell office:value-type="float" office:value="73276.943039999998" table:style-name="ce86">
            <text:p><text:s/>73 277</text:p>
          </table:table-cell>
          <table:table-cell office:value-type="float" office:value="1.1971422440307064E-2" table:style-name="ce87">
            <text:p>0.01</text:p>
          </table:table-cell>
          <table:table-cell office:value-type="string" table:style-name="ce140">
            <text:p>1000 dozen</text:p>
          </table:table-cell>
          <table:table-cell office:value-type="string" table:style-name="ce134">
            <text:p><text:s text:c="4"/>Carnation</text:p>
          </table:table-cell>
          <table:table-cell table:number-columns-repeated="10" table:style-name="ce25"/>
          <table:table-cell table:number-columns-repeated="8" table:style-name="ce15"/>
          <table:table-cell table:number-columns-repeated="16341" table:style-name="ce25"/>
        </table:table-row>
        <table:table-row table:style-name="ro14">
          <table:table-cell table:number-columns-repeated="3" table:style-name="ce25"/>
          <table:table-cell office:value-type="string" table:style-name="ce92">
            <text:p>百合</text:p>
          </table:table-cell>
          <table:table-cell table:style-name="ce98"/>
          <table:table-cell office:value-type="string" table:style-name="ce93">
            <text:p>千<text:span text:style-name="T3"><text:s text:c="3"/></text:span>打</text:p>
          </table:table-cell>
          <table:table-cell office:value-type="float" office:value="6455.6210000000001" table:style-name="ce121">
            <text:p><text:s/>6 456</text:p>
          </table:table-cell>
          <table:table-cell office:value-type="float" office:value="374760" table:style-name="ce121">
            <text:p><text:s/>374 760</text:p>
          </table:table-cell>
          <table:table-cell office:value-type="float" office:value="2419308.5259600002" table:style-name="ce121">
            <text:p>2 419 309</text:p>
          </table:table-cell>
          <table:table-cell office:value-type="float" office:value="0.430001511958366" table:style-name="ce87">
            <text:p>0.43</text:p>
          </table:table-cell>
          <table:table-cell office:value-type="float" office:value="6838.0129999999999" table:style-name="ce121">
            <text:p><text:s/>6 838</text:p>
          </table:table-cell>
          <table:table-cell office:value-type="float" office:value="401880" table:style-name="ce121">
            <text:p><text:s/>401 880</text:p>
          </table:table-cell>
          <table:table-cell office:value-type="float" office:value="2748060.66444" table:style-name="ce121">
            <text:p>2 748 061</text:p>
          </table:table-cell>
          <table:table-cell office:value-type="float" office:value="0.47309268516877395" table:style-name="ce87">
            <text:p>0.47</text:p>
          </table:table-cell>
          <table:table-cell table:style-name="ce87"/>
          <table:table-cell office:value-type="float" office:value="5538.3050000000003" table:style-name="ce86">
            <text:p><text:s/>5 538</text:p>
          </table:table-cell>
          <table:table-cell office:value-type="float" office:value="392760" table:style-name="ce86">
            <text:p><text:s/>392 760</text:p>
          </table:table-cell>
          <table:table-cell office:value-type="float" office:value="2175224.6718000001" table:style-name="ce86">
            <text:p>2 175 225</text:p>
          </table:table-cell>
          <table:table-cell office:value-type="float" office:value="0.3615551254421342" table:style-name="ce87">
            <text:p>0.36</text:p>
          </table:table-cell>
          <table:table-cell office:value-type="float" office:value="5337.0079999999998" table:style-name="ce86">
            <text:p><text:s/>5 337</text:p>
          </table:table-cell>
          <table:table-cell office:value-type="float" office:value="407880" table:style-name="ce86">
            <text:p><text:s/>407 880</text:p>
          </table:table-cell>
          <table:table-cell office:value-type="float" office:value="2176858.8230400002" table:style-name="ce86">
            <text:p>2 176 859</text:p>
          </table:table-cell>
          <table:table-cell office:value-type="float" office:value="0.35563842434442094" table:style-name="ce87">
            <text:p>0.36</text:p>
          </table:table-cell>
          <table:table-cell office:value-type="string" table:style-name="ce140">
            <text:p>1000 dozen</text:p>
          </table:table-cell>
          <table:table-cell office:value-type="string" table:style-name="ce134">
            <text:p><text:s text:c="4"/>Lily</text:p>
          </table:table-cell>
          <table:table-cell table:number-columns-repeated="10" table:style-name="ce25"/>
          <table:table-cell table:number-columns-repeated="8" table:style-name="ce15"/>
          <table:table-cell table:number-columns-repeated="16341" table:style-name="ce25"/>
        </table:table-row>
        <table:table-row table:style-name="ro14">
          <table:table-cell table:number-columns-repeated="3" table:style-name="ce25"/>
          <table:table-cell office:value-type="string" table:style-name="ce92">
            <text:p>玫瑰</text:p>
          </table:table-cell>
          <table:table-cell table:style-name="ce98"/>
          <table:table-cell office:value-type="string" table:style-name="ce93">
            <text:p>千<text:span text:style-name="T3"><text:s text:c="3"/></text:span>打</text:p>
          </table:table-cell>
          <table:table-cell office:value-type="float" office:value="5989.3639999999996" table:style-name="ce121">
            <text:p><text:s/>5 989</text:p>
          </table:table-cell>
          <table:table-cell office:value-type="float" office:value="78840" table:style-name="ce121">
            <text:p><text:s/>78 840</text:p>
          </table:table-cell>
          <table:table-cell office:value-type="float" office:value="472201.45776000002" table:style-name="ce121">
            <text:p><text:s/>472 201</text:p>
          </table:table-cell>
          <table:table-cell office:value-type="float" office:value="8.39278407887947E-2" table:style-name="ce87">
            <text:p>0.08</text:p>
          </table:table-cell>
          <table:table-cell office:value-type="float" office:value="6010.6949999999997" table:style-name="ce121">
            <text:p><text:s/>6 011</text:p>
          </table:table-cell>
          <table:table-cell office:value-type="float" office:value="70680" table:style-name="ce121">
            <text:p><text:s/>70 680</text:p>
          </table:table-cell>
          <table:table-cell office:value-type="float" office:value="424835.92259999999" table:style-name="ce121">
            <text:p><text:s/>424 836</text:p>
          </table:table-cell>
          <table:table-cell office:value-type="float" office:value="7.3137674862772534E-2" table:style-name="ce87">
            <text:p>0.07</text:p>
          </table:table-cell>
          <table:table-cell table:style-name="ce87"/>
          <table:table-cell office:value-type="float" office:value="6199.5770000000002" table:style-name="ce86">
            <text:p><text:s/>6 200</text:p>
          </table:table-cell>
          <table:table-cell office:value-type="float" office:value="75840" table:style-name="ce86">
            <text:p><text:s/>75 840</text:p>
          </table:table-cell>
          <table:table-cell office:value-type="float" office:value="470175.91967999999" table:style-name="ce86">
            <text:p><text:s/>470 176</text:p>
          </table:table-cell>
          <table:table-cell office:value-type="float" office:value="7.8150324342865521E-2" table:style-name="ce87">
            <text:p>0.08</text:p>
          </table:table-cell>
          <table:table-cell office:value-type="float" office:value="5936.1244000000006" table:style-name="ce86">
            <text:p><text:s/>5 936</text:p>
          </table:table-cell>
          <table:table-cell office:value-type="float" office:value="77760" table:style-name="ce86">
            <text:p><text:s/>77 760</text:p>
          </table:table-cell>
          <table:table-cell office:value-type="float" office:value="461593.033344" table:style-name="ce86">
            <text:p><text:s/>461 593</text:p>
          </table:table-cell>
          <table:table-cell office:value-type="float" office:value="7.5411513750611947E-2" table:style-name="ce87">
            <text:p>0.08</text:p>
          </table:table-cell>
          <table:table-cell office:value-type="string" table:style-name="ce140">
            <text:p>1000 dozen</text:p>
          </table:table-cell>
          <table:table-cell office:value-type="string" table:style-name="ce135">
            <text:p><text:s text:c="4"/>Rose</text:p>
          </table:table-cell>
          <table:table-cell table:number-columns-repeated="10" table:style-name="ce25"/>
          <table:table-cell table:number-columns-repeated="8" table:style-name="ce15"/>
          <table:table-cell table:number-columns-repeated="16341" table:style-name="ce25"/>
        </table:table-row>
        <table:table-row table:style-name="ro14">
          <table:table-cell table:number-columns-repeated="3" table:style-name="ce25"/>
          <table:table-cell office:value-type="string" table:style-name="ce92">
            <text:p>火鶴花</text:p>
          </table:table-cell>
          <table:table-cell table:style-name="ce98"/>
          <table:table-cell office:value-type="string" table:style-name="ce93">
            <text:p>千<text:span text:style-name="T3"><text:s text:c="3"/></text:span>打</text:p>
          </table:table-cell>
          <table:table-cell office:value-type="float" office:value="2864.797" table:style-name="ce121">
            <text:p><text:s/>2 865</text:p>
          </table:table-cell>
          <table:table-cell office:value-type="float" office:value="125160" table:style-name="ce121">
            <text:p><text:s/>125 160</text:p>
          </table:table-cell>
          <table:table-cell office:value-type="float" office:value="358557.99252000003" table:style-name="ce121">
            <text:p><text:s/>358 558</text:p>
          </table:table-cell>
          <table:table-cell office:value-type="float" office:value="6.3729151223974823E-2" table:style-name="ce87">
            <text:p>0.06</text:p>
          </table:table-cell>
          <table:table-cell office:value-type="float" office:value="2823.8989999999999" table:style-name="ce121">
            <text:p><text:s/>2 824</text:p>
          </table:table-cell>
          <table:table-cell office:value-type="float" office:value="139680" table:style-name="ce121">
            <text:p><text:s/>139 680</text:p>
          </table:table-cell>
          <table:table-cell office:value-type="float" office:value="394442.21231999999" table:style-name="ce121">
            <text:p><text:s/>394 442</text:p>
          </table:table-cell>
          <table:table-cell office:value-type="float" office:value="6.790524233510957E-2" table:style-name="ce87">
            <text:p>0.07</text:p>
          </table:table-cell>
          <table:table-cell table:style-name="ce87"/>
          <table:table-cell office:value-type="float" office:value="2768.924" table:style-name="ce86">
            <text:p><text:s/>2 769</text:p>
          </table:table-cell>
          <table:table-cell office:value-type="float" office:value="139560" table:style-name="ce86">
            <text:p><text:s/>139 560</text:p>
          </table:table-cell>
          <table:table-cell office:value-type="float" office:value="386431.03344000003" table:style-name="ce86">
            <text:p><text:s/>386 431</text:p>
          </table:table-cell>
          <table:table-cell office:value-type="float" office:value="6.4230662046747364E-2" table:style-name="ce87">
            <text:p>0.06</text:p>
          </table:table-cell>
          <table:table-cell office:value-type="float" office:value="2622.8669" table:style-name="ce86">
            <text:p><text:s/>2 623</text:p>
          </table:table-cell>
          <table:table-cell office:value-type="float" office:value="146640" table:style-name="ce86">
            <text:p><text:s/>146 640</text:p>
          </table:table-cell>
          <table:table-cell office:value-type="float" office:value="384617.20221600001" table:style-name="ce86">
            <text:p><text:s/>384 617</text:p>
          </table:table-cell>
          <table:table-cell office:value-type="float" office:value="6.2835795470115488E-2" table:style-name="ce87">
            <text:p>0.06</text:p>
          </table:table-cell>
          <table:table-cell office:value-type="string" table:style-name="ce140">
            <text:p>1000 dozen</text:p>
          </table:table-cell>
          <table:table-cell office:value-type="string" table:style-name="ce134">
            <text:p><text:s text:c="4"/>Flamingo Flower</text:p>
          </table:table-cell>
          <table:table-cell table:number-columns-repeated="10" table:style-name="ce25"/>
          <table:table-cell table:number-columns-repeated="8" table:style-name="ce15"/>
          <table:table-cell table:number-columns-repeated="16341" table:style-name="ce25"/>
        </table:table-row>
        <table:table-row table:style-name="ro14">
          <table:table-cell table:number-columns-repeated="3" table:style-name="ce25"/>
          <table:table-cell office:value-type="string" table:style-name="ce92">
            <text:p>非洲菊</text:p>
          </table:table-cell>
          <table:table-cell table:style-name="ce98"/>
          <table:table-cell office:value-type="string" table:style-name="ce93">
            <text:p>千<text:span text:style-name="T3"><text:s text:c="3"/></text:span>打</text:p>
          </table:table-cell>
          <table:table-cell office:value-type="float" office:value="4889.0039999999999" table:style-name="ce121">
            <text:p><text:s/>4 889</text:p>
          </table:table-cell>
          <table:table-cell office:value-type="float" office:value="59520" table:style-name="ce121">
            <text:p><text:s/>59 520</text:p>
          </table:table-cell>
          <table:table-cell office:value-type="float" office:value="290993.51808000001" table:style-name="ce121">
            <text:p><text:s/>290 994</text:p>
          </table:table-cell>
          <table:table-cell office:value-type="float" office:value="5.1720419864528223E-2" table:style-name="ce87">
            <text:p>0.05</text:p>
          </table:table-cell>
          <table:table-cell office:value-type="float" office:value="4530.1130000000003" table:style-name="ce121">
            <text:p><text:s/>4 530</text:p>
          </table:table-cell>
          <table:table-cell office:value-type="float" office:value="67800" table:style-name="ce121">
            <text:p><text:s/>67 800</text:p>
          </table:table-cell>
          <table:table-cell office:value-type="float" office:value="307141.66139999998" table:style-name="ce121">
            <text:p><text:s/>307 142</text:p>
          </table:table-cell>
          <table:table-cell office:value-type="float" office:value="5.2876006413975912E-2" table:style-name="ce87">
            <text:p>0.05</text:p>
          </table:table-cell>
          <table:table-cell table:style-name="ce87"/>
          <table:table-cell office:value-type="float" office:value="4215.1189999999997" table:style-name="ce86">
            <text:p><text:s/>4 215</text:p>
          </table:table-cell>
          <table:table-cell office:value-type="float" office:value="79920" table:style-name="ce86">
            <text:p><text:s/>79 920</text:p>
          </table:table-cell>
          <table:table-cell office:value-type="float" office:value="336872.31047999999" table:style-name="ce86">
            <text:p><text:s/>336 872</text:p>
          </table:table-cell>
          <table:table-cell office:value-type="float" office:value="5.5993255341660914E-2" table:style-name="ce87">
            <text:p>0.06</text:p>
          </table:table-cell>
          <table:table-cell office:value-type="float" office:value="4126.7539999999999" table:style-name="ce86">
            <text:p><text:s/>4 127</text:p>
          </table:table-cell>
          <table:table-cell office:value-type="float" office:value="76080" table:style-name="ce86">
            <text:p><text:s/>76 080</text:p>
          </table:table-cell>
          <table:table-cell office:value-type="float" office:value="313963.44432000001" table:style-name="ce86">
            <text:p><text:s/>313 963</text:p>
          </table:table-cell>
          <table:table-cell office:value-type="float" office:value="5.1292928810046413E-2" table:style-name="ce87">
            <text:p>0.05</text:p>
          </table:table-cell>
          <table:table-cell office:value-type="string" table:style-name="ce140">
            <text:p>1000 dozen</text:p>
          </table:table-cell>
          <table:table-cell office:value-type="string" table:style-name="ce134">
            <text:p><text:s text:c="4"/>Transvaal Daisy</text:p>
          </table:table-cell>
          <table:table-cell table:number-columns-repeated="10" table:style-name="ce25"/>
          <table:table-cell table:number-columns-repeated="8" table:style-name="ce15"/>
          <table:table-cell table:number-columns-repeated="16341" table:style-name="ce25"/>
        </table:table-row>
        <table:table-row table:style-name="ro14">
          <table:table-cell table:number-columns-repeated="3" table:style-name="ce67"/>
          <table:table-cell office:value-type="string" table:style-name="ce92">
            <text:p>天堂鳥</text:p>
          </table:table-cell>
          <table:table-cell table:style-name="ce98"/>
          <table:table-cell office:value-type="string" table:style-name="ce93">
            <text:p>千<text:span text:style-name="T3"><text:s text:c="3"/></text:span>打</text:p>
          </table:table-cell>
          <table:table-cell office:value-type="float" office:value="520.21199999999999" table:style-name="ce121">
            <text:p><text:s text:c="2"/>520</text:p>
          </table:table-cell>
          <table:table-cell office:value-type="float" office:value="163800" table:style-name="ce121">
            <text:p><text:s/>163 800</text:p>
          </table:table-cell>
          <table:table-cell office:value-type="float" office:value="85210.725600000005" table:style-name="ce121">
            <text:p><text:s/>85 211</text:p>
          </table:table-cell>
          <table:table-cell office:value-type="float" office:value="1.5145129465672477E-2" table:style-name="ce87">
            <text:p>0.02</text:p>
          </table:table-cell>
          <table:table-cell office:value-type="float" office:value="514.97799999999995" table:style-name="ce121">
            <text:p><text:s text:c="2"/>515</text:p>
          </table:table-cell>
          <table:table-cell office:value-type="float" office:value="171720" table:style-name="ce121">
            <text:p><text:s/>171 720</text:p>
          </table:table-cell>
          <table:table-cell office:value-type="float" office:value="88432.022159999993" table:style-name="ce121">
            <text:p><text:s/>88 432</text:p>
          </table:table-cell>
          <table:table-cell office:value-type="float" office:value="1.5224024476586426E-2" table:style-name="ce87">
            <text:p>0.02</text:p>
          </table:table-cell>
          <table:table-cell table:style-name="ce87"/>
          <table:table-cell office:value-type="float" office:value="512.76400000000001" table:style-name="ce86">
            <text:p><text:s text:c="2"/>513</text:p>
          </table:table-cell>
          <table:table-cell office:value-type="float" office:value="201360" table:style-name="ce86">
            <text:p><text:s/>201 360</text:p>
          </table:table-cell>
          <table:table-cell office:value-type="float" office:value="103250.15904" table:style-name="ce86">
            <text:p><text:s/>103 250</text:p>
          </table:table-cell>
          <table:table-cell office:value-type="float" office:value="1.7161732618974197E-2" table:style-name="ce87">
            <text:p>0.02</text:p>
          </table:table-cell>
          <table:table-cell office:value-type="float" office:value="486.57150000000001" table:style-name="ce86">
            <text:p><text:s text:c="2"/>487</text:p>
          </table:table-cell>
          <table:table-cell office:value-type="float" office:value="201000" table:style-name="ce86">
            <text:p><text:s/>201 000</text:p>
          </table:table-cell>
          <table:table-cell office:value-type="float" office:value="97800.871499999994" table:style-name="ce86">
            <text:p><text:s/>97 801</text:p>
          </table:table-cell>
          <table:table-cell office:value-type="float" office:value="1.5977952943773452E-2" table:style-name="ce87">
            <text:p>0.02</text:p>
          </table:table-cell>
          <table:table-cell office:value-type="string" table:style-name="ce140">
            <text:p>1000 dozen</text:p>
          </table:table-cell>
          <table:table-cell office:value-type="string" table:style-name="ce134">
            <text:p><text:s text:c="4"/>Birdof Paradise</text:p>
          </table:table-cell>
          <table:table-cell table:number-columns-repeated="10" table:style-name="ce25"/>
          <table:table-cell table:number-columns-repeated="33" table:style-name="ce15"/>
          <table:table-cell table:number-columns-repeated="16316" table:style-name="ce67"/>
        </table:table-row>
        <table:table-row table:style-name="ro14">
          <table:table-cell table:number-columns-repeated="3" table:style-name="ce67"/>
          <table:table-cell office:value-type="string" table:style-name="ce92">
            <text:p>玉蘭花</text:p>
          </table:table-cell>
          <table:table-cell table:style-name="ce98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29.726" table:style-name="ce121">
            <text:p><text:s text:c="2"/>130</text:p>
          </table:table-cell>
          <table:table-cell office:value-type="float" office:value="142800" table:style-name="ce121">
            <text:p><text:s/>142 800</text:p>
          </table:table-cell>
          <table:table-cell office:value-type="float" office:value="18524.872800000001" table:style-name="ce121">
            <text:p><text:s/>18 525</text:p>
          </table:table-cell>
          <table:table-cell office:value-type="float" office:value="3.2925619975135451E-3" table:style-name="ce87">
            <text:p>0.00</text:p>
          </table:table-cell>
          <table:table-cell office:value-type="float" office:value="116.971" table:style-name="ce121">
            <text:p><text:s text:c="2"/>117</text:p>
          </table:table-cell>
          <table:table-cell office:value-type="float" office:value="162000" table:style-name="ce121">
            <text:p><text:s/>162 000</text:p>
          </table:table-cell>
          <table:table-cell office:value-type="float" office:value="18949.302" table:style-name="ce121">
            <text:p><text:s/>18 949</text:p>
          </table:table-cell>
          <table:table-cell office:value-type="float" office:value="3.2622191646853112E-3" table:style-name="ce87">
            <text:p>0.00</text:p>
          </table:table-cell>
          <table:table-cell table:style-name="ce87"/>
          <table:table-cell office:value-type="float" office:value="113.43600000000001" table:style-name="ce86">
            <text:p><text:s text:c="2"/>113</text:p>
          </table:table-cell>
          <table:table-cell office:value-type="float" office:value="176700" table:style-name="ce86">
            <text:p><text:s/>176 700</text:p>
          </table:table-cell>
          <table:table-cell office:value-type="float" office:value="20044.141199999998" table:style-name="ce86">
            <text:p><text:s/>20 044</text:p>
          </table:table-cell>
          <table:table-cell office:value-type="float" office:value="3.3316383727612373E-3" table:style-name="ce87">
            <text:p>0.00</text:p>
          </table:table-cell>
          <table:table-cell office:value-type="float" office:value="111.7445" table:style-name="ce86">
            <text:p><text:s text:c="2"/>112</text:p>
          </table:table-cell>
          <table:table-cell office:value-type="float" office:value="199600" table:style-name="ce86">
            <text:p><text:s/>199 600</text:p>
          </table:table-cell>
          <table:table-cell office:value-type="float" office:value="22304.2022" table:style-name="ce86">
            <text:p><text:s/>22 304</text:p>
          </table:table-cell>
          <table:table-cell office:value-type="float" office:value="3.6438887275151563E-3" table:style-name="ce87">
            <text:p>0.00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<text:s text:c="4"/>Magnolia</text:p>
          </table:table-cell>
          <table:table-cell table:number-columns-repeated="10" table:style-name="ce25"/>
          <table:table-cell table:number-columns-repeated="33" table:style-name="ce15"/>
          <table:table-cell table:number-columns-repeated="16316" table:style-name="ce67"/>
        </table:table-row>
        <table:table-row table:style-name="ro14">
          <table:table-cell table:number-columns-repeated="3" table:style-name="ce67"/>
          <table:table-cell office:value-type="string" table:style-name="ce92">
            <text:p>其他切花</text:p>
          </table:table-cell>
          <table:table-cell table:style-name="ce85"/>
          <table:table-cell office:value-type="string" table:style-name="ce93">
            <text:p>千<text:span text:style-name="T3"><text:s text:c="3"/></text:span>打</text:p>
          </table:table-cell>
          <table:table-cell office:value-type="float" office:value="15296.192999999999" table:style-name="ce121">
            <text:p><text:s/>15 296</text:p>
          </table:table-cell>
          <table:table-cell office:value-type="float" office:value="65737.889954252008" table:style-name="ce121">
            <text:p><text:s/>65 738</text:p>
          </table:table-cell>
          <table:table-cell office:value-type="float" office:value="1005539.4521529999" table:style-name="ce121">
            <text:p>1 005 539</text:p>
          </table:table-cell>
          <table:table-cell office:value-type="float" office:value="0.17872192823691382" table:style-name="ce87">
            <text:p>0.18</text:p>
          </table:table-cell>
          <table:table-cell office:value-type="float" office:value="14963.864" table:style-name="ce121">
            <text:p><text:s/>14 964</text:p>
          </table:table-cell>
          <table:table-cell office:value-type="float" office:value="66970.945307174683" table:style-name="ce121">
            <text:p><text:s/>66 971</text:p>
          </table:table-cell>
          <table:table-cell office:value-type="float" office:value="1002144.117528" table:style-name="ce121">
            <text:p>1 002 144</text:p>
          </table:table-cell>
          <table:table-cell office:value-type="float" office:value="0.1725242304954816" table:style-name="ce87">
            <text:p>0.17</text:p>
          </table:table-cell>
          <table:table-cell table:style-name="ce87"/>
          <table:table-cell office:value-type="float" office:value="13422.483" table:style-name="ce86">
            <text:p><text:s/>13 422</text:p>
          </table:table-cell>
          <table:table-cell office:value-type="float" office:value="76011.633267406636" table:style-name="ce86">
            <text:p><text:s/>76 012</text:p>
          </table:table-cell>
          <table:table-cell office:value-type="float" office:value="1020264.855334" table:style-name="ce86">
            <text:p>1 020 265</text:p>
          </table:table-cell>
          <table:table-cell office:value-type="float" office:value="0.16958339638968653" table:style-name="ce87">
            <text:p>0.17</text:p>
          </table:table-cell>
          <table:table-cell office:value-type="float" office:value="13921.545900000001" table:style-name="ce86">
            <text:p><text:s/>13 922</text:p>
          </table:table-cell>
          <table:table-cell office:value-type="float" office:value="73356.563802156481" table:style-name="ce86">
            <text:p><text:s/>73 357</text:p>
          </table:table-cell>
          <table:table-cell office:value-type="float" office:value="1021236.770038" table:style-name="ce86">
            <text:p>1 021 237</text:p>
          </table:table-cell>
          <table:table-cell office:value-type="float" office:value="0.16684179604798671" table:style-name="ce87">
            <text:p>0.17</text:p>
          </table:table-cell>
          <table:table-cell office:value-type="string" table:style-name="ce140">
            <text:p>1000 dozen</text:p>
          </table:table-cell>
          <table:table-cell office:value-type="string" table:style-name="ce134">
            <text:p><text:s text:c="4"/>Other Cut Flowers</text:p>
          </table:table-cell>
          <table:table-cell table:style-name="ce25"/>
          <table:table-cell table:style-name="ce141"/>
          <table:table-cell table:number-columns-repeated="8" table:style-name="ce25"/>
          <table:table-cell table:number-columns-repeated="33" table:style-name="ce15"/>
          <table:table-cell table:number-columns-repeated="37" table:style-name="ce25"/>
          <table:table-cell table:number-columns-repeated="16279" table:style-name="ce67"/>
        </table:table-row>
        <table:table-row table:style-name="ro14">
          <table:table-cell table:number-columns-repeated="2" table:style-name="ce25"/>
          <table:table-cell table:style-name="ce89"/>
          <table:table-cell office:value-type="string" table:style-name="ce92">
            <text:p>蘭花</text:p>
          </table:table-cell>
          <table:table-cell table:style-name="ce85"/>
          <table:table-cell office:value-type="string" table:style-name="ce93">
            <text:p>千<text:span text:style-name="T3"><text:s text:c="3"/></text:span>盆</text:p>
          </table:table-cell>
          <table:table-cell office:value-type="float" office:value="77559.774000000005" table:style-name="ce142">
            <text:p><text:s/>77 560</text:p>
          </table:table-cell>
          <table:table-cell office:value-type="float" office:value="87214" table:style-name="ce142">
            <text:p><text:s/>87 214</text:p>
          </table:table-cell>
          <table:table-cell office:value-type="float" office:value="6764298.1296359999" table:style-name="ce142">
            <text:p>6 764 298</text:p>
          </table:table-cell>
          <table:table-cell office:value-type="float" office:value="1.2022684960887529" table:style-name="ce87">
            <text:p>1.20</text:p>
          </table:table-cell>
          <table:table-cell office:value-type="float" office:value="72531.88" table:style-name="ce142">
            <text:p><text:s/>72 532</text:p>
          </table:table-cell>
          <table:table-cell office:value-type="float" office:value="82087" table:style-name="ce142">
            <text:p><text:s/>82 087</text:p>
          </table:table-cell>
          <table:table-cell office:value-type="float" office:value="5953924.4335599998" table:style-name="ce142">
            <text:p>5 953 924</text:p>
          </table:table-cell>
          <table:table-cell office:value-type="float" office:value="1.0249985140480409" table:style-name="ce87">
            <text:p>1.02</text:p>
          </table:table-cell>
          <table:table-cell table:style-name="ce87"/>
          <table:table-cell office:value-type="float" office:value="70625.472999999998" table:style-name="ce143">
            <text:p><text:s/>70 625</text:p>
          </table:table-cell>
          <table:table-cell office:value-type="float" office:value="88732" table:style-name="ce143">
            <text:p><text:s/>88 732</text:p>
          </table:table-cell>
          <table:table-cell office:value-type="float" office:value="6266739.4702359997" table:style-name="ce143">
            <text:p>6 266 739</text:p>
          </table:table-cell>
          <table:table-cell office:value-type="float" office:value="1.0416265522583572" table:style-name="ce87">
            <text:p>1.04</text:p>
          </table:table-cell>
          <table:table-cell office:value-type="float" office:value="66878.726800000004" table:style-name="ce143">
            <text:p><text:s/>66 879</text:p>
          </table:table-cell>
          <table:table-cell office:value-type="float" office:value="98354" table:style-name="ce86">
            <text:p><text:s/>98 354</text:p>
          </table:table-cell>
          <table:table-cell office:value-type="float" office:value="6577790.2956871996" table:style-name="ce86">
            <text:p>6 577 790</text:p>
          </table:table-cell>
          <table:table-cell office:value-type="float" office:value="1.0746287042902245" table:style-name="ce87">
            <text:p>1.07</text:p>
          </table:table-cell>
          <table:table-cell office:value-type="string" table:style-name="ce140">
            <text:p>1000 bowls</text:p>
          </table:table-cell>
          <table:table-cell office:value-type="string" table:style-name="ce144">
            <text:p><text:s text:c="4"/>Orchid</text:p>
          </table:table-cell>
          <table:table-cell table:style-name="ce25"/>
          <table:table-cell table:style-name="ce141"/>
          <table:table-cell table:number-columns-repeated="8" table:style-name="ce25"/>
          <table:table-cell table:number-columns-repeated="33" table:style-name="ce15"/>
          <table:table-cell table:number-columns-repeated="37" table:style-name="ce25"/>
          <table:table-cell table:number-columns-repeated="16279" table:style-name="ce67"/>
        </table:table-row>
        <table:table-row table:style-name="ro14">
          <table:table-cell table:number-columns-repeated="3" table:style-name="ce25"/>
          <table:table-cell office:value-type="string" table:style-name="ce92">
            <text:p>球根類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36.866999999999997" table:style-name="ce121">
            <text:p><text:s text:c="2"/>37</text:p>
          </table:table-cell>
          <table:table-cell office:value-type="float" office:value="43000" table:style-name="ce121">
            <text:p><text:s/>43 000</text:p>
          </table:table-cell>
          <table:table-cell office:value-type="float" office:value="1585.2809999999999" table:style-name="ce121">
            <text:p><text:s/>1 585</text:p>
          </table:table-cell>
          <table:table-cell office:value-type="float" office:value="2.8176366079988793E-4" table:style-name="ce87">
            <text:p>0.00</text:p>
          </table:table-cell>
          <table:table-cell office:value-type="float" office:value="3.8559999999999999" table:style-name="ce121">
            <text:p><text:s text:c="2"/>4</text:p>
          </table:table-cell>
          <table:table-cell office:value-type="float" office:value="43000" table:style-name="ce121">
            <text:p><text:s/>43 000</text:p>
          </table:table-cell>
          <table:table-cell office:value-type="float" office:value="165.80799999999999" table:style-name="ce121">
            <text:p><text:s text:c="2"/>166</text:p>
          </table:table-cell>
          <table:table-cell office:value-type="float" office:value="2.8544694430335324E-5" table:style-name="ce87">
            <text:p>0.00</text:p>
          </table:table-cell>
          <table:table-cell table:style-name="ce87"/>
          <table:table-cell office:value-type="float" office:value="4.2770000000000001" table:style-name="ce86">
            <text:p><text:s text:c="2"/>4</text:p>
          </table:table-cell>
          <table:table-cell office:value-type="float" office:value="50771" table:style-name="ce86">
            <text:p><text:s/>50 771</text:p>
          </table:table-cell>
          <table:table-cell office:value-type="float" office:value="217.14756700000001" table:style-name="ce86">
            <text:p><text:s text:c="2"/>217</text:p>
          </table:table-cell>
          <table:table-cell office:value-type="float" office:value="3.6093198483801438E-5" table:style-name="ce87">
            <text:p>0.00</text:p>
          </table:table-cell>
          <table:table-cell office:value-type="float" office:value="15.4" table:style-name="ce143">
            <text:p><text:s text:c="2"/>15</text:p>
          </table:table-cell>
          <table:table-cell office:value-type="float" office:value="51548" table:style-name="ce86">
            <text:p><text:s/>51 548</text:p>
          </table:table-cell>
          <table:table-cell office:value-type="float" office:value="793.83920000000001" table:style-name="ce86">
            <text:p><text:s text:c="2"/>794</text:p>
          </table:table-cell>
          <table:table-cell office:value-type="float" office:value="1.2969133288881545E-4" table:style-name="ce87">
            <text:p>0.00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<text:s text:c="4"/>Bulbs</text:p>
          </table:table-cell>
          <table:table-cell table:number-columns-repeated="16359" table:style-name="ce25"/>
        </table:table-row>
        <table:table-row table:style-name="ro22">
          <table:table-cell table:number-columns-repeated="3" table:style-name="ce99"/>
          <table:table-cell table:style-name="ce100"/>
          <table:table-cell table:style-name="ce101"/>
          <table:table-cell table:number-columns-repeated="9" table:style-name="ce99"/>
          <table:table-cell table:style-name="ce25"/>
          <table:table-cell table:number-columns-repeated="4" table:style-name="ce99"/>
          <table:table-cell table:number-columns-repeated="3" table:style-name="ce125"/>
          <table:table-cell table:number-columns-repeated="2" table:style-name="ce99"/>
          <table:table-cell table:style-name="ce103"/>
          <table:table-cell table:number-columns-repeated="16359" table:style-name="ce25"/>
        </table:table-row>
        <table:table-row table:style-name="ro24">
          <table:table-cell office:value-type="string" table:style-name="ce146">
            <text:p><text:s text:c="3"/><text:span text:style-name="T4">資料來源：農業部農糧署。</text:span></text:p>
          </table:table-cell>
          <table:table-cell table:number-columns-repeated="3" table:style-name="ce127"/>
          <table:table-cell table:style-name="ce128"/>
          <table:table-cell table:number-columns-repeated="10" table:style-name="ce127"/>
          <table:table-cell office:value-type="string" table:style-name="ce147">
            <text:p><text:s text:c="3"/>Source<text:span text:style-name="T10">：</text:span>Agriculture and Food Agency, MOA.</text:p>
          </table:table-cell>
          <table:table-cell table:number-columns-repeated="16368" table:style-name="ce127"/>
        </table:table-row>
        <table:table-row table:number-rows-repeated="1048531" table:style-name="ro19">
          <table:table-cell table:number-columns-repeated="16384"/>
        </table:table-row>
      </table:table>
      <table:table table:name="18_(2)" table:style-name="ta2">
        <table:table-column table:style-name="co22" table:default-cell-style-name="ce7"/>
        <table:table-column table:style-name="co23" table:default-cell-style-name="ce7"/>
        <table:table-column table:style-name="co24" table:default-cell-style-name="ce7"/>
        <table:table-column table:style-name="co25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13" table:default-cell-style-name="ce7"/>
        <table:table-column table:style-name="co15" table:default-cell-style-name="ce7"/>
        <table:table-column table:style-name="co26" table:default-cell-style-name="ce7"/>
        <table:table-column table:style-name="co6" table:default-cell-style-name="ce7"/>
        <table:table-column table:style-name="co18" table:default-cell-style-name="ce7"/>
        <table:table-column table:style-name="co27" table:default-cell-style-name="ce7"/>
        <table:table-column table:style-name="co10" table:default-cell-style-name="ce7"/>
        <table:table-column table:style-name="co11" table:default-cell-style-name="ce7"/>
        <table:table-column table:style-name="co19" table:number-columns-repeated="2" table:default-cell-style-name="ce7"/>
        <table:table-column table:style-name="co27" table:default-cell-style-name="ce7"/>
        <table:table-column table:style-name="co10" table:default-cell-style-name="ce7"/>
        <table:table-column table:style-name="co19" table:default-cell-style-name="ce114"/>
        <table:table-column table:style-name="co14" table:default-cell-style-name="ce114"/>
        <table:table-column table:style-name="co28" table:default-cell-style-name="ce114"/>
        <table:table-column table:style-name="co10" table:default-cell-style-name="ce7"/>
        <table:table-column table:style-name="co29" table:default-cell-style-name="ce7"/>
        <table:table-column table:style-name="co30" table:default-cell-style-name="ce7"/>
        <table:table-column table:style-name="co20" table:number-columns-repeated="16359" table:default-cell-style-name="ce7"/>
        <table:table-row table:style-name="ro1">
          <table:table-cell office:value-type="string" table:style-name="ce1">
            <text:p><text:s text:c="5"/><text:span text:style-name="T3"><text:s text:c="2"/></text:span>16 <text:s text:c="4"/>114<text:span text:style-name="T4">年農業統計年報</text:span></text:p>
          </table:table-cell>
          <table:table-cell table:number-columns-repeated="11" table:style-name="ce2"/>
          <table:table-cell table:style-name="ce3"/>
          <table:table-cell table:number-columns-repeated="7" table:style-name="ce2"/>
          <table:table-cell table:style-name="ce4"/>
          <table:table-cell table:number-columns-repeated="2" table:style-name="ce115"/>
          <table:table-cell table:style-name="ce2"/>
          <table:table-cell office:value-type="string" table:style-name="ce3">
            <text:p>AG. STATISTICS YEARBOOK 2025 <text:s text:c="6"/>17<text:s text:c="4"/></text:p>
          </table:table-cell>
          <table:table-cell table:number-columns-repeated="16359" table:style-name="ce2"/>
        </table:table-row>
        <table:table-row table:style-name="ro2">
          <table:table-cell office:value-type="string" table:number-columns-spanned="14" table:number-rows-spanned="1" table:style-name="ce6">
            <text:p>4.<text:s text:c="2"/><text:span text:style-name="T7">農產品生產量值</text:span><text:s/>(<text:span text:style-name="T7">續</text:span>4)</text:p>
          </table:table-cell>
          <table:covered-table-cell table:number-columns-repeated="13"/>
          <table:table-cell table:style-name="ce7"/>
          <table:table-cell office:value-type="string" table:number-columns-spanned="10" table:number-rows-spanned="1" table:style-name="ce6">
            <text:p><text:s/>4. <text:s/>Quantity and Value of Farm Products (Cont'd)</text:p>
          </table:table-cell>
          <table:covered-table-cell table:number-columns-repeated="9"/>
          <table:table-cell table:number-columns-repeated="16359"/>
        </table:table-row>
        <table:table-row table:style-name="ro3">
          <table:table-cell table:number-columns-repeated="3" table:style-name="ce7"/>
          <table:table-cell table:number-columns-repeated="16" table:style-name="ce8"/>
          <table:table-cell table:number-columns-repeated="3" table:style-name="ce10"/>
          <table:table-cell table:number-columns-repeated="3" table:style-name="ce8"/>
          <table:table-cell table:number-columns-repeated="16359"/>
        </table:table-row>
        <table:table-row table:style-name="ro4">
          <table:table-cell table:number-columns-repeated="3" table:style-name="ce7"/>
          <table:table-cell table:number-columns-repeated="11" table:style-name="ce11"/>
          <table:table-cell table:style-name="ce7"/>
          <table:table-cell table:number-columns-repeated="4" table:style-name="ce11"/>
          <table:table-cell table:number-columns-repeated="3" table:style-name="ce13"/>
          <table:table-cell table:number-columns-repeated="3" table:style-name="ce11"/>
          <table:table-cell table:number-columns-repeated="16359"/>
        </table:table-row>
        <table:table-row table:style-name="ro3">
          <table:table-cell table:number-columns-repeated="3" table:style-name="ce117"/>
          <table:table-cell table:style-name="ce25"/>
          <table:table-cell table:style-name="ce118"/>
          <table:table-cell office:value-type="string" table:style-name="ce38">
            <text:p>產<text:span text:style-name="T3"><text:s text:c="3"/></text:span>量</text:p>
          </table:table-cell>
          <table:table-cell office:value-type="string" table:number-columns-spanned="4" table:number-rows-spanned="1" table:style-name="ce230">
            <text:p>民<text:span text:style-name="T3"><text:s/></text:span>國<text:span text:style-name="T3"><text:s/>111<text:s/></text:span>年<text:span text:style-name="T3"><text:s/>(2022)</text:span></text:p>
          </table:table-cell>
          <table:covered-table-cell table:number-columns-repeated="3"/>
          <table:table-cell office:value-type="string" table:number-columns-spanned="4" table:number-rows-spanned="1" table:style-name="ce230">
            <text:p>民<text:span text:style-name="T3"><text:s/></text:span>國<text:span text:style-name="T3"><text:s/>112<text:s/></text:span>年<text:span text:style-name="T3"><text:s/>(2023)</text:span></text:p>
          </table:table-cell>
          <table:covered-table-cell table:number-columns-repeated="3"/>
          <table:table-cell table:style-name="ce119"/>
          <table:table-cell office:value-type="string" table:number-columns-spanned="4" table:number-rows-spanned="1" table:style-name="ce231">
            <text:p>民<text:span text:style-name="T3"><text:s/></text:span>國<text:span text:style-name="T3"><text:s/>113<text:s/></text:span>年<text:span text:style-name="T3"><text:s/>(2024)</text:span></text:p>
          </table:table-cell>
          <table:covered-table-cell table:number-columns-repeated="3"/>
          <table:table-cell office:value-type="string" table:number-columns-spanned="4" table:number-rows-spanned="1" table:style-name="ce230">
            <text:p>民<text:span text:style-name="T3"><text:s/></text:span>國<text:span text:style-name="T3"><text:s/>114<text:s/></text:span>年<text:span text:style-name="T3"><text:s/>(2025)</text:span></text:p>
          </table:table-cell>
          <table:covered-table-cell table:number-columns-repeated="3"/>
          <table:table-cell office:value-type="string" table:style-name="ce23">
            <text:p>Unit of</text:p>
          </table:table-cell>
          <table:table-cell table:style-name="ce34"/>
          <table:table-cell table:number-columns-repeated="16359" table:style-name="ce25"/>
        </table:table-row>
        <table:table-row table:style-name="ro5">
          <table:table-cell table:number-columns-repeated="4" table:style-name="ce25"/>
          <table:table-cell table:style-name="ce26"/>
          <table:table-cell table:style-name="ce27"/>
          <table:table-cell table:number-columns-repeated="3" table:style-name="ce28"/>
          <table:table-cell table:style-name="ce30"/>
          <table:table-cell table:number-columns-repeated="3" table:style-name="ce28"/>
          <table:table-cell table:style-name="ce30"/>
          <table:table-cell table:style-name="ce31"/>
          <table:table-cell table:number-columns-repeated="3" table:style-name="ce25"/>
          <table:table-cell table:style-name="ce30"/>
          <table:table-cell table:number-columns-repeated="3" table:style-name="ce33"/>
          <table:table-cell table:style-name="ce30"/>
          <table:table-cell table:style-name="ce25"/>
          <table:table-cell table:style-name="ce34"/>
          <table:table-cell table:number-columns-repeated="16359" table:style-name="ce25"/>
        </table:table-row>
        <table:table-row table:style-name="ro6">
          <table:table-cell office:value-type="string" table:number-columns-spanned="5" table:number-rows-spanned="1" table:style-name="ce229">
            <text:p>項<text:span text:style-name="T3"><text:s text:c="16"/></text:span>目</text:p>
          </table:table-cell>
          <table:covered-table-cell table:number-columns-repeated="4"/>
          <table:table-cell table:style-name="ce27"/>
          <table:table-cell office:value-type="string" table:style-name="ce38">
            <text:p>產 <text:s text:c="3"/>量</text:p>
          </table:table-cell>
          <table:table-cell office:value-type="string" table:style-name="ce38">
            <text:p>單 <text:s text:c="2"/>價<text:s/></text:p>
          </table:table-cell>
          <table:table-cell office:value-type="string" table:style-name="ce38">
            <text:p><text:s/>產 <text:s text:c="4"/>值</text:p>
          </table:table-cell>
          <table:table-cell office:value-type="string" table:style-name="ce38">
            <text:p>百 分 比</text:p>
          </table:table-cell>
          <table:table-cell office:value-type="string" table:style-name="ce38">
            <text:p>產 <text:s text:c="3"/>量</text:p>
          </table:table-cell>
          <table:table-cell office:value-type="string" table:style-name="ce38">
            <text:p>單 <text:s text:c="2"/>價<text:s/></text:p>
          </table:table-cell>
          <table:table-cell office:value-type="string" table:style-name="ce38">
            <text:p><text:s/>產 <text:s text:c="4"/>值</text:p>
          </table:table-cell>
          <table:table-cell office:value-type="string" table:style-name="ce38">
            <text:p>百 分 比</text:p>
          </table:table-cell>
          <table:table-cell table:style-name="ce137"/>
          <table:table-cell office:value-type="string" table:style-name="ce39">
            <text:p>產 <text:s text:c="3"/>量</text:p>
          </table:table-cell>
          <table:table-cell office:value-type="string" table:style-name="ce39">
            <text:p>單 <text:s text:c="2"/>價</text:p>
          </table:table-cell>
          <table:table-cell office:value-type="string" table:style-name="ce39">
            <text:p><text:s/>產 <text:s text:c="4"/>值</text:p>
          </table:table-cell>
          <table:table-cell office:value-type="string" table:style-name="ce38">
            <text:p>百 分 比</text:p>
          </table:table-cell>
          <table:table-cell office:value-type="string" table:style-name="ce130">
            <text:p>產 <text:s text:c="3"/>量</text:p>
          </table:table-cell>
          <table:table-cell office:value-type="string" table:style-name="ce120">
            <text:p>單 <text:s text:c="2"/>價</text:p>
          </table:table-cell>
          <table:table-cell office:value-type="string" table:style-name="ce39">
            <text:p><text:s/>產 <text:s text:c="4"/>值</text:p>
          </table:table-cell>
          <table:table-cell office:value-type="string" table:style-name="ce38">
            <text:p>百 分 比</text:p>
          </table:table-cell>
          <table:table-cell office:value-type="string" table:style-name="ce44">
            <text:p>Produc-</text:p>
          </table:table-cell>
          <table:table-cell office:value-type="string" table:style-name="ce45">
            <text:p>Items</text:p>
          </table:table-cell>
          <table:table-cell table:number-columns-repeated="16359" table:style-name="ce25"/>
        </table:table-row>
        <table:table-row table:style-name="ro25">
          <table:table-cell table:number-columns-repeated="4" table:style-name="ce25"/>
          <table:table-cell table:style-name="ce26"/>
          <table:table-cell office:value-type="string" table:number-columns-spanned="1" table:number-rows-spanned="2" table:style-name="ce148">
            <text:p>單<text:span text:style-name="T3"><text:s text:c="3"/></text:span>位</text:p>
          </table:table-cell>
          <table:table-cell office:value-type="string" table:style-name="ce56">
            <text:p>Produc-</text:p>
          </table:table-cell>
          <table:table-cell table:number-columns-repeated="2" table:style-name="ce48"/>
          <table:table-cell office:value-type="string" table:style-name="ce47">
            <text:p>Percent-</text:p>
          </table:table-cell>
          <table:table-cell office:value-type="string" table:style-name="ce47">
            <text:p>Produc-</text:p>
          </table:table-cell>
          <table:table-cell table:number-columns-repeated="2" table:style-name="ce48"/>
          <table:table-cell office:value-type="string" table:style-name="ce47">
            <text:p>Percent-</text:p>
          </table:table-cell>
          <table:table-cell table:style-name="ce49"/>
          <table:table-cell office:value-type="string" table:style-name="ce47">
            <text:p>Produc-</text:p>
          </table:table-cell>
          <table:table-cell table:number-columns-repeated="2" table:style-name="ce48"/>
          <table:table-cell office:value-type="string" table:style-name="ce47">
            <text:p>Percent-</text:p>
          </table:table-cell>
          <table:table-cell office:value-type="string" table:style-name="ce131">
            <text:p>Produc-</text:p>
          </table:table-cell>
          <table:table-cell table:number-columns-repeated="2" table:style-name="ce51"/>
          <table:table-cell office:value-type="string" table:style-name="ce47">
            <text:p>Percent-</text:p>
          </table:table-cell>
          <table:table-cell office:value-type="string" table:style-name="ce54">
            <text:p>tion</text:p>
          </table:table-cell>
          <table:table-cell table:number-columns-repeated="16360" table:style-name="ce25"/>
        </table:table-row>
        <table:table-row table:style-name="ro8">
          <table:table-cell table:number-columns-repeated="4" table:style-name="ce25"/>
          <table:table-cell table:style-name="ce26"/>
          <table:covered-table-cell/>
          <table:table-cell office:value-type="string" table:style-name="ce56">
            <text:p>tion</text:p>
          </table:table-cell>
          <table:table-cell office:value-type="string" table:style-name="ce56">
            <text:p><text:s/>Price</text:p>
          </table:table-cell>
          <table:table-cell office:value-type="string" table:style-name="ce56">
            <text:p>Value</text:p>
          </table:table-cell>
          <table:table-cell office:value-type="string" table:style-name="ce56">
            <text:p>age</text:p>
          </table:table-cell>
          <table:table-cell office:value-type="string" table:style-name="ce56">
            <text:p>tion</text:p>
          </table:table-cell>
          <table:table-cell office:value-type="string" table:style-name="ce56">
            <text:p><text:s/>Price</text:p>
          </table:table-cell>
          <table:table-cell office:value-type="string" table:style-name="ce56">
            <text:p>Value</text:p>
          </table:table-cell>
          <table:table-cell office:value-type="string" table:style-name="ce56">
            <text:p>age</text:p>
          </table:table-cell>
          <table:table-cell table:style-name="ce57"/>
          <table:table-cell office:value-type="string" table:style-name="ce56">
            <text:p>tion</text:p>
          </table:table-cell>
          <table:table-cell office:value-type="string" table:style-name="ce56">
            <text:p><text:s/>Price</text:p>
          </table:table-cell>
          <table:table-cell office:value-type="string" table:style-name="ce56">
            <text:p>Value</text:p>
          </table:table-cell>
          <table:table-cell office:value-type="string" table:style-name="ce56">
            <text:p>age</text:p>
          </table:table-cell>
          <table:table-cell office:value-type="string" table:style-name="ce59">
            <text:p>tion</text:p>
          </table:table-cell>
          <table:table-cell office:value-type="string" table:style-name="ce59">
            <text:p><text:s/>Price</text:p>
          </table:table-cell>
          <table:table-cell office:value-type="string" table:style-name="ce59">
            <text:p>Value</text:p>
          </table:table-cell>
          <table:table-cell office:value-type="string" table:style-name="ce56">
            <text:p>age</text:p>
          </table:table-cell>
          <table:table-cell table:style-name="ce60"/>
          <table:table-cell table:number-columns-repeated="16360" table:style-name="ce25"/>
        </table:table-row>
        <table:table-row table:style-name="ro9">
          <table:table-cell table:number-columns-repeated="4" table:style-name="ce61"/>
          <table:table-cell table:style-name="ce62"/>
          <table:table-cell table:number-columns-repeated="4" table:style-name="ce63"/>
          <table:table-cell table:style-name="ce64"/>
          <table:table-cell table:number-columns-repeated="3" table:style-name="ce63"/>
          <table:table-cell table:style-name="ce64"/>
          <table:table-cell table:style-name="ce49"/>
          <table:table-cell table:number-columns-repeated="3" table:style-name="ce63"/>
          <table:table-cell table:style-name="ce64"/>
          <table:table-cell table:number-columns-repeated="3" table:style-name="ce66"/>
          <table:table-cell table:style-name="ce64"/>
          <table:table-cell table:style-name="ce62"/>
          <table:table-cell table:style-name="ce61"/>
          <table:table-cell table:number-columns-repeated="16359" table:style-name="ce67"/>
        </table:table-row>
        <table:table-row table:style-name="ro10">
          <table:table-cell table:number-columns-repeated="4" table:style-name="ce68"/>
          <table:table-cell table:style-name="ce69"/>
          <table:table-cell table:number-columns-repeated="2" table:style-name="ce68"/>
          <table:table-cell office:value-type="string" table:style-name="ce70">
            <text:p><text:s text:c="12"/><text:span text:style-name="T9">元</text:span></text:p>
          </table:table-cell>
          <table:table-cell office:value-type="string" table:style-name="ce71">
            <text:p>千元</text:p>
          </table:table-cell>
          <table:table-cell office:value-type="string" table:style-name="ce70">
            <text:p>%</text:p>
          </table:table-cell>
          <table:table-cell table:style-name="ce68"/>
          <table:table-cell office:value-type="string" table:style-name="ce70">
            <text:p><text:s text:c="12"/><text:span text:style-name="T9">元</text:span></text:p>
          </table:table-cell>
          <table:table-cell office:value-type="string" table:style-name="ce71">
            <text:p>千元</text:p>
          </table:table-cell>
          <table:table-cell office:value-type="string" table:style-name="ce70">
            <text:p>%</text:p>
          </table:table-cell>
          <table:table-cell table:style-name="ce70"/>
          <table:table-cell table:style-name="ce72"/>
          <table:table-cell office:value-type="string" table:style-name="ce73">
            <text:p><text:s text:c="12"/>元</text:p>
          </table:table-cell>
          <table:table-cell office:value-type="string" table:style-name="ce74">
            <text:p>千元</text:p>
          </table:table-cell>
          <table:table-cell office:value-type="string" table:style-name="ce70">
            <text:p>%</text:p>
          </table:table-cell>
          <table:table-cell table:style-name="ce72"/>
          <table:table-cell office:value-type="string" table:style-name="ce73">
            <text:p><text:s text:c="12"/>元</text:p>
          </table:table-cell>
          <table:table-cell office:value-type="string" table:style-name="ce74">
            <text:p>千元</text:p>
          </table:table-cell>
          <table:table-cell office:value-type="string" table:style-name="ce70">
            <text:p>%</text:p>
          </table:table-cell>
          <table:table-cell table:style-name="ce70"/>
          <table:table-cell table:style-name="ce75"/>
          <table:table-cell table:number-columns-repeated="16359" table:style-name="ce68"/>
        </table:table-row>
        <table:table-row table:style-name="ro26">
          <table:table-cell table:number-columns-repeated="4" table:style-name="ce68"/>
          <table:table-cell table:style-name="ce69"/>
          <table:table-cell table:number-columns-repeated="2" table:style-name="ce68"/>
          <table:table-cell office:value-type="string" table:style-name="ce70">
            <text:p><text:s/>N.T.$</text:p>
          </table:table-cell>
          <table:table-cell office:value-type="string" table:style-name="ce70">
            <text:p><text:s/>N.T.$1,000</text:p>
          </table:table-cell>
          <table:table-cell table:style-name="ce70"/>
          <table:table-cell table:style-name="ce68"/>
          <table:table-cell office:value-type="string" table:style-name="ce70">
            <text:p><text:s/>N.T.$</text:p>
          </table:table-cell>
          <table:table-cell office:value-type="string" table:style-name="ce70">
            <text:p><text:s/>N.T.$1,000</text:p>
          </table:table-cell>
          <table:table-cell table:number-columns-repeated="2" table:style-name="ce70"/>
          <table:table-cell table:style-name="ce68"/>
          <table:table-cell office:value-type="string" table:style-name="ce70">
            <text:p><text:s/>N.T.$</text:p>
          </table:table-cell>
          <table:table-cell office:value-type="string" table:style-name="ce70">
            <text:p><text:s/>N.T.$1,000</text:p>
          </table:table-cell>
          <table:table-cell table:style-name="ce70"/>
          <table:table-cell table:style-name="ce76"/>
          <table:table-cell office:value-type="string" table:style-name="ce76">
            <text:p><text:s/>N.T.$</text:p>
          </table:table-cell>
          <table:table-cell office:value-type="string" table:style-name="ce76">
            <text:p><text:s/>N.T.$1,000</text:p>
          </table:table-cell>
          <table:table-cell table:number-columns-repeated="2" table:style-name="ce70"/>
          <table:table-cell table:style-name="ce75"/>
          <table:table-cell table:number-columns-repeated="16359" table:style-name="ce68"/>
        </table:table-row>
        <table:table-row table:style-name="ro3">
          <table:table-cell table:style-name="ce25"/>
          <table:table-cell table:number-columns-repeated="2" table:style-name="ce89"/>
          <table:table-cell office:value-type="string" table:style-name="ce92">
            <text:p>種籽類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0.571999999999999" table:style-name="ce121">
            <text:p><text:s text:c="2"/>11</text:p>
          </table:table-cell>
          <table:table-cell office:value-type="float" office:value="900000" table:style-name="ce121">
            <text:p><text:s/>900 000</text:p>
          </table:table-cell>
          <table:table-cell office:value-type="float" office:value="9514.7999999999993" table:style-name="ce121">
            <text:p><text:s/>9 515</text:p>
          </table:table-cell>
          <table:table-cell office:value-type="float" office:value="1.6911354389403353E-3" table:style-name="ce87">
            <text:p>0.00</text:p>
          </table:table-cell>
          <table:table-cell office:value-type="float" office:value="18.277999999999999" table:style-name="ce121">
            <text:p><text:s text:c="2"/>18</text:p>
          </table:table-cell>
          <table:table-cell office:value-type="float" office:value="900000" table:style-name="ce121">
            <text:p><text:s/>900 000</text:p>
          </table:table-cell>
          <table:table-cell office:value-type="float" office:value="16450.2" table:style-name="ce121">
            <text:p><text:s/>16 450</text:p>
          </table:table-cell>
          <table:table-cell office:value-type="float" office:value="2.8319859857057696E-3" table:style-name="ce87">
            <text:p>0.00</text:p>
          </table:table-cell>
          <table:table-cell table:style-name="ce87"/>
          <table:table-cell office:value-type="float" office:value="14.183999999999999" table:style-name="ce86">
            <text:p><text:s text:c="2"/>14</text:p>
          </table:table-cell>
          <table:table-cell office:value-type="float" office:value="903854" table:style-name="ce86">
            <text:p><text:s/>903 854</text:p>
          </table:table-cell>
          <table:table-cell office:value-type="float" office:value="12820.265136" table:style-name="ce86">
            <text:p><text:s/>12 820</text:p>
          </table:table-cell>
          <table:table-cell office:value-type="float" office:value="2.1309212926553657E-3" table:style-name="ce87">
            <text:p>0.00</text:p>
          </table:table-cell>
          <table:table-cell office:value-type="float" office:value="19.344000000000001" table:style-name="ce86">
            <text:p><text:s text:c="2"/>19</text:p>
          </table:table-cell>
          <table:table-cell office:value-type="float" office:value="968711" table:style-name="ce86">
            <text:p><text:s/>968 711</text:p>
          </table:table-cell>
          <table:table-cell office:value-type="float" office:value="18738.745584" table:style-name="ce86">
            <text:p><text:s/>18 739</text:p>
          </table:table-cell>
          <table:table-cell office:value-type="float" office:value="3.0613918932869081E-3" table:style-name="ce87">
            <text:p>0.00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<text:s text:c="4"/>Herbaceous Flower Seeds</text:p>
          </table:table-cell>
          <table:table-cell table:number-columns-repeated="16359" table:style-name="ce25"/>
        </table:table-row>
        <table:table-row table:style-name="ro3">
          <table:table-cell table:number-columns-repeated="3" table:style-name="ce25"/>
          <table:table-cell office:value-type="string" table:style-name="ce92">
            <text:p>苗圃類</text:p>
          </table:table-cell>
          <table:table-cell table:style-name="ce85"/>
          <table:table-cell office:value-type="string" table:style-name="ce149">
            <text:p>公<text:span text:style-name="T3"><text:s text:c="3"/></text:span>頃</text:p>
          </table:table-cell>
          <table:table-cell office:value-type="float" office:value="9306.89" table:style-name="ce121">
            <text:p><text:s/>9 307</text:p>
          </table:table-cell>
          <table:table-cell office:value-type="float" office:value="476380.70644436544" table:style-name="ce121">
            <text:p><text:s/>476 381</text:p>
          </table:table-cell>
          <table:table-cell office:value-type="float" office:value="4433622.8329999996" table:style-name="ce121">
            <text:p>4 433 623</text:p>
          </table:table-cell>
          <table:table-cell office:value-type="float" office:value="0.78802042037471598" table:style-name="ce87">
            <text:p>0.79</text:p>
          </table:table-cell>
          <table:table-cell office:value-type="float" office:value="9218.7199999999993" table:style-name="ce121">
            <text:p><text:s/>9 219</text:p>
          </table:table-cell>
          <table:table-cell office:value-type="float" office:value="466949.04769859591" table:style-name="ce121">
            <text:p><text:s/>466 949</text:p>
          </table:table-cell>
          <table:table-cell office:value-type="float" office:value="4304672.5250000004" table:style-name="ce121">
            <text:p>4 304 673</text:p>
          </table:table-cell>
          <table:table-cell office:value-type="float" office:value="0.74107137079504615" table:style-name="ce87">
            <text:p>0.74</text:p>
          </table:table-cell>
          <table:table-cell table:style-name="ce87"/>
          <table:table-cell office:value-type="float" office:value="9260.7099999999991" table:style-name="ce86">
            <text:p><text:s/>9 261</text:p>
          </table:table-cell>
          <table:table-cell office:value-type="float" office:value="462469.61831220286" table:style-name="ce86">
            <text:p><text:s/>462 470</text:p>
          </table:table-cell>
          <table:table-cell office:value-type="float" office:value="4282797.0190000003" table:style-name="ce86">
            <text:p>4 282 797</text:p>
          </table:table-cell>
          <table:table-cell office:value-type="float" office:value="0.71186541487982746" table:style-name="ce87">
            <text:p>0.71</text:p>
          </table:table-cell>
          <table:table-cell office:value-type="float" office:value="9097.5300000000007" table:style-name="ce143">
            <text:p><text:s/>9 098</text:p>
          </table:table-cell>
          <table:table-cell office:value-type="float" office:value="459153.57674006018" table:style-name="ce86">
            <text:p><text:s/>459 154</text:p>
          </table:table-cell>
          <table:table-cell office:value-type="float" office:value="4177163.4389999998" table:style-name="ce86">
            <text:p>4 177 163</text:p>
          </table:table-cell>
          <table:table-cell office:value-type="float" office:value="0.6824327824808073" table:style-name="ce87">
            <text:p>0.68</text:p>
          </table:table-cell>
          <table:table-cell office:value-type="string" table:style-name="ce89">
            <text:p>ha</text:p>
          </table:table-cell>
          <table:table-cell office:value-type="string" table:style-name="ce145">
            <text:p><text:s text:c="4"/>Nurseries</text:p>
          </table:table-cell>
          <table:table-cell table:number-columns-repeated="16359" table:style-name="ce25"/>
        </table:table-row>
        <table:table-row table:style-name="ro3">
          <table:table-cell table:number-columns-repeated="2" table:style-name="ce25"/>
          <table:table-cell table:style-name="ce89"/>
          <table:table-cell office:value-type="string" table:style-name="ce92">
            <text:p>盆花類</text:p>
          </table:table-cell>
          <table:table-cell table:style-name="ce85"/>
          <table:table-cell office:value-type="string" table:style-name="ce149">
            <text:p>公<text:span text:style-name="T3"><text:s text:c="3"/></text:span>頃</text:p>
          </table:table-cell>
          <table:table-cell office:value-type="float" office:value="1105.99" table:style-name="ce121">
            <text:p><text:s/>1 106</text:p>
          </table:table-cell>
          <table:table-cell office:value-type="float" office:value="922639.36473204999" table:style-name="ce121">
            <text:p><text:s/>922 639</text:p>
          </table:table-cell>
          <table:table-cell office:value-type="float" office:value="1020429.911" table:style-name="ce121">
            <text:p>1 020 430</text:p>
          </table:table-cell>
          <table:table-cell office:value-type="float" office:value="0.18136851909097745" table:style-name="ce87">
            <text:p>0.18</text:p>
          </table:table-cell>
          <table:table-cell office:value-type="float" office:value="1138.02" table:style-name="ce121">
            <text:p><text:s/>1 138</text:p>
          </table:table-cell>
          <table:table-cell office:value-type="float" office:value="869217.67631500331" table:style-name="ce121">
            <text:p><text:s/>869 218</text:p>
          </table:table-cell>
          <table:table-cell office:value-type="float" office:value="989187.1" table:style-name="ce121">
            <text:p><text:s/>989 187</text:p>
          </table:table-cell>
          <table:table-cell office:value-type="float" office:value="0.17029361372147034" table:style-name="ce87">
            <text:p>0.17</text:p>
          </table:table-cell>
          <table:table-cell table:style-name="ce87"/>
          <table:table-cell office:value-type="float" office:value="1168.3800000000001" table:style-name="ce86">
            <text:p><text:s/>1 168</text:p>
          </table:table-cell>
          <table:table-cell office:value-type="float" office:value="846312.75098854816" table:style-name="ce86">
            <text:p><text:s/>846 313</text:p>
          </table:table-cell>
          <table:table-cell office:value-type="float" office:value="988814.89199999999" table:style-name="ce86">
            <text:p><text:s/>988 815</text:p>
          </table:table-cell>
          <table:table-cell office:value-type="float" office:value="0.16435593846968904" table:style-name="ce87">
            <text:p>0.16</text:p>
          </table:table-cell>
          <table:table-cell office:value-type="float" office:value="1164.31" table:style-name="ce143">
            <text:p><text:s/>1 164</text:p>
          </table:table-cell>
          <table:table-cell office:value-type="float" office:value="828977.41666738247" table:style-name="ce86">
            <text:p><text:s/>828 977</text:p>
          </table:table-cell>
          <table:table-cell office:value-type="float" office:value="965186.696" table:style-name="ce86">
            <text:p><text:s/>965 187</text:p>
          </table:table-cell>
          <table:table-cell office:value-type="float" office:value="0.15768476675224896" table:style-name="ce87">
            <text:p>0.16</text:p>
          </table:table-cell>
          <table:table-cell office:value-type="string" table:style-name="ce89">
            <text:p>ha</text:p>
          </table:table-cell>
          <table:table-cell office:value-type="string" table:style-name="ce145">
            <text:p><text:s text:c="4"/>Potted Flowers</text:p>
          </table:table-cell>
          <table:table-cell table:number-columns-repeated="16359" table:style-name="ce25"/>
        </table:table-row>
        <table:table-row table:style-name="ro11">
          <table:table-cell table:number-columns-repeated="3" table:style-name="ce25"/>
          <table:table-cell table:style-name="ce97"/>
          <table:table-cell table:style-name="ce85"/>
          <table:table-cell table:style-name="ce89"/>
          <table:table-cell table:number-columns-repeated="3" table:style-name="ce121"/>
          <table:table-cell table:number-columns-repeated="6" table:style-name="ce87"/>
          <table:table-cell table:number-columns-repeated="3" table:style-name="ce86"/>
          <table:table-cell table:style-name="ce87"/>
          <table:table-cell table:number-columns-repeated="3" table:style-name="ce86"/>
          <table:table-cell table:style-name="ce87"/>
          <table:table-cell table:style-name="ce89"/>
          <table:table-cell table:style-name="ce145"/>
          <table:table-cell table:number-columns-repeated="16359" table:style-name="ce25"/>
        </table:table-row>
        <table:table-row table:style-name="ro3">
          <table:table-cell table:style-name="ce25"/>
          <table:table-cell table:style-name="ce25"/>
          <table:table-cell office:value-type="float" office:value="8" table:style-name="ce25">
            <text:p>8</text:p>
          </table:table-cell>
          <table:table-cell office:value-type="string" table:style-name="ce92">
            <text:p>牧草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table:number-columns-repeated="2" table:style-name="ce121"/>
          <table:table-cell office:value-type="float" office:value="1491069.87934" table:style-name="ce121">
            <text:p>1 491 070</text:p>
          </table:table-cell>
          <table:table-cell office:value-type="float" office:value="0.26501882487160672" table:style-name="ce87">
            <text:p>0.27</text:p>
          </table:table-cell>
          <table:table-cell table:number-columns-repeated="2" table:style-name="ce121"/>
          <table:table-cell office:value-type="float" office:value="1657855.14671" table:style-name="ce121">
            <text:p>1 657 855</text:p>
          </table:table-cell>
          <table:table-cell office:value-type="float" office:value="0.28540823466054527" table:style-name="ce87">
            <text:p>0.29</text:p>
          </table:table-cell>
          <table:table-cell table:style-name="ce87"/>
          <table:table-cell table:number-columns-repeated="2" table:style-name="ce121"/>
          <table:table-cell office:value-type="float" office:value="1367301.78994" table:style-name="ce121">
            <text:p>1 367 302</text:p>
          </table:table-cell>
          <table:table-cell office:value-type="float" office:value="0.22726616546231621" table:style-name="ce87">
            <text:p>0.23</text:p>
          </table:table-cell>
          <table:table-cell table:number-columns-repeated="2" table:style-name="ce121"/>
          <table:table-cell office:value-type="float" office:value="1503696.546844" table:style-name="ce121">
            <text:p>1 503 697</text:p>
          </table:table-cell>
          <table:table-cell office:value-type="float" office:value="0.24566235759144606" table:style-name="ce87">
            <text:p>0.25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8. <text:s/>Forage Crops</text:p>
          </table:table-cell>
          <table:table-cell table:number-columns-repeated="16359" table:style-name="ce25"/>
        </table:table-row>
        <table:table-row table:style-name="ro3">
          <table:table-cell table:style-name="ce25"/>
          <table:table-cell table:number-columns-repeated="2" table:style-name="ce25"/>
          <table:table-cell office:value-type="string" table:style-name="ce92">
            <text:p>盤固拉草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202607.84700000001" table:style-name="ce121">
            <text:p><text:s/>202 608</text:p>
          </table:table-cell>
          <table:table-cell office:value-type="float" office:value="1050" table:style-name="ce121">
            <text:p><text:s/>1 050</text:p>
          </table:table-cell>
          <table:table-cell office:value-type="float" office:value="212738.23934999999" table:style-name="ce121">
            <text:p><text:s/>212 738</text:p>
          </table:table-cell>
          <table:table-cell office:value-type="float" office:value="3.7811533167544917E-2" table:style-name="ce87">
            <text:p>0.04</text:p>
          </table:table-cell>
          <table:table-cell office:value-type="float" office:value="200165.94200000001" table:style-name="ce121">
            <text:p><text:s/>200 166</text:p>
          </table:table-cell>
          <table:table-cell office:value-type="float" office:value="1080" table:style-name="ce121">
            <text:p><text:s/>1 080</text:p>
          </table:table-cell>
          <table:table-cell office:value-type="float" office:value="216179.21736000001" table:style-name="ce121">
            <text:p><text:s/>216 179</text:p>
          </table:table-cell>
          <table:table-cell office:value-type="float" office:value="3.7216356881032538E-2" table:style-name="ce87">
            <text:p>0.04</text:p>
          </table:table-cell>
          <table:table-cell table:style-name="ce87"/>
          <table:table-cell office:value-type="float" office:value="201543.68700000001" table:style-name="ce121">
            <text:p><text:s/>201 544</text:p>
          </table:table-cell>
          <table:table-cell office:value-type="float" office:value="1080" table:style-name="ce121">
            <text:p><text:s/>1 080</text:p>
          </table:table-cell>
          <table:table-cell office:value-type="float" office:value="217667.18195999999" table:style-name="ce121">
            <text:p><text:s/>217 667</text:p>
          </table:table-cell>
          <table:table-cell office:value-type="float" office:value="3.6179566321790764E-2" table:style-name="ce87">
            <text:p>0.04</text:p>
          </table:table-cell>
          <table:table-cell office:value-type="float" office:value="203170.69830000002" table:style-name="ce121">
            <text:p><text:s/>203 171</text:p>
          </table:table-cell>
          <table:table-cell office:value-type="float" office:value="1070" table:style-name="ce121">
            <text:p><text:s/>1 070</text:p>
          </table:table-cell>
          <table:table-cell office:value-type="float" office:value="217392.64718100001" table:style-name="ce121">
            <text:p><text:s/>217 393</text:p>
          </table:table-cell>
          <table:table-cell office:value-type="float" office:value="3.5515935939081714E-2" table:style-name="ce87">
            <text:p>0.04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<text:s text:c="5"/>Pangola Grass</text:p>
          </table:table-cell>
          <table:table-cell table:number-columns-repeated="16359" table:style-name="ce25"/>
        </table:table-row>
        <table:table-row table:style-name="ro3">
          <table:table-cell table:style-name="ce25"/>
          <table:table-cell table:number-columns-repeated="2" table:style-name="ce25"/>
          <table:table-cell office:value-type="string" table:style-name="ce92">
            <text:p>狼尾草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290478.98" table:style-name="ce121">
            <text:p><text:s/>290 479</text:p>
          </table:table-cell>
          <table:table-cell office:value-type="float" office:value="1280" table:style-name="ce121">
            <text:p><text:s/>1 280</text:p>
          </table:table-cell>
          <table:table-cell office:value-type="float" office:value="371813.0944" table:style-name="ce121">
            <text:p><text:s/>371 813</text:p>
          </table:table-cell>
          <table:table-cell office:value-type="float" office:value="6.6085078047032869E-2" table:style-name="ce87">
            <text:p>0.07</text:p>
          </table:table-cell>
          <table:table-cell office:value-type="float" office:value="302955.109" table:style-name="ce121">
            <text:p><text:s/>302 955</text:p>
          </table:table-cell>
          <table:table-cell office:value-type="float" office:value="1390" table:style-name="ce121">
            <text:p><text:s/>1 390</text:p>
          </table:table-cell>
          <table:table-cell office:value-type="float" office:value="421107.60151000001" table:style-name="ce121">
            <text:p><text:s/>421 108</text:p>
          </table:table-cell>
          <table:table-cell office:value-type="float" office:value="7.2495825336499842E-2" table:style-name="ce87">
            <text:p>0.07</text:p>
          </table:table-cell>
          <table:table-cell table:style-name="ce87"/>
          <table:table-cell office:value-type="float" office:value="297848.10600000003" table:style-name="ce121">
            <text:p><text:s/>297 848</text:p>
          </table:table-cell>
          <table:table-cell office:value-type="float" office:value="1330" table:style-name="ce121">
            <text:p><text:s/>1 330</text:p>
          </table:table-cell>
          <table:table-cell office:value-type="float" office:value="396137.98097999999" table:style-name="ce121">
            <text:p><text:s/>396 138</text:p>
          </table:table-cell>
          <table:table-cell office:value-type="float" office:value="6.5844103031020826E-2" table:style-name="ce87">
            <text:p>0.07</text:p>
          </table:table-cell>
          <table:table-cell office:value-type="float" office:value="281669.94750000001" table:style-name="ce121">
            <text:p><text:s/>281 670</text:p>
          </table:table-cell>
          <table:table-cell office:value-type="float" office:value="1360" table:style-name="ce121">
            <text:p><text:s/>1 360</text:p>
          </table:table-cell>
          <table:table-cell office:value-type="float" office:value="383071.1286" table:style-name="ce121">
            <text:p><text:s/>383 071</text:p>
          </table:table-cell>
          <table:table-cell office:value-type="float" office:value="6.2583209873431342E-2" table:style-name="ce87">
            <text:p>0.06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<text:s text:c="5"/>Napier Grass</text:p>
          </table:table-cell>
          <table:table-cell table:number-columns-repeated="16359" table:style-name="ce25"/>
        </table:table-row>
        <table:table-row table:style-name="ro3">
          <table:table-cell table:style-name="ce25"/>
          <table:table-cell table:number-columns-repeated="2" table:style-name="ce25"/>
          <table:table-cell office:value-type="string" table:style-name="ce92">
            <text:p>其他牧草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486945.21" table:style-name="ce121">
            <text:p><text:s/>486 945</text:p>
          </table:table-cell>
          <table:table-cell office:value-type="float" office:value="1861.6438296826043" table:style-name="ce121">
            <text:p><text:s/>1 862</text:p>
          </table:table-cell>
          <table:table-cell office:value-type="float" office:value="906518.54558999999" table:style-name="ce121">
            <text:p><text:s/>906 519</text:p>
          </table:table-cell>
          <table:table-cell office:value-type="float" office:value="0.16112221365702895" table:style-name="ce87">
            <text:p>0.16</text:p>
          </table:table-cell>
          <table:table-cell office:value-type="float" office:value="453026.685" table:style-name="ce121">
            <text:p><text:s/>453 027</text:p>
          </table:table-cell>
          <table:table-cell office:value-type="float" office:value="2252.7775109759814" table:style-name="ce121">
            <text:p><text:s/>2 253</text:p>
          </table:table-cell>
          <table:table-cell office:value-type="float" office:value="1020568.3278399999" table:style-name="ce121">
            <text:p>1 020 568</text:p>
          </table:table-cell>
          <table:table-cell office:value-type="float" office:value="0.1756960524430129" table:style-name="ce87">
            <text:p>0.18</text:p>
          </table:table-cell>
          <table:table-cell table:style-name="ce87"/>
          <table:table-cell office:value-type="float" office:value="459303.23" table:style-name="ce121">
            <text:p><text:s/>459 303</text:p>
          </table:table-cell>
          <table:table-cell office:value-type="float" office:value="1640.5210714499003" table:style-name="ce121">
            <text:p><text:s/>1 641</text:p>
          </table:table-cell>
          <table:table-cell office:value-type="float" office:value="753496.62699999998" table:style-name="ce121">
            <text:p><text:s/>753 497</text:p>
          </table:table-cell>
          <table:table-cell office:value-type="float" office:value="0.12524249610950464" table:style-name="ce87">
            <text:p>0.13</text:p>
          </table:table-cell>
          <table:table-cell office:value-type="float" office:value="444892.44790000003" table:style-name="ce121">
            <text:p><text:s/>444 892</text:p>
          </table:table-cell>
          <table:table-cell office:value-type="float" office:value="2030.2272500386941" table:style-name="ce121">
            <text:p><text:s/>2 030</text:p>
          </table:table-cell>
          <table:table-cell office:value-type="float" office:value="903232.77106300008" table:style-name="ce121">
            <text:p><text:s/>903 233</text:p>
          </table:table-cell>
          <table:table-cell office:value-type="float" office:value="0.14756321177893303" table:style-name="ce87">
            <text:p>0.15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<text:s text:c="5"/>Other Forage Crops</text:p>
          </table:table-cell>
          <table:table-cell table:number-columns-repeated="16359" table:style-name="ce25"/>
        </table:table-row>
        <table:table-row table:style-name="ro11">
          <table:table-cell table:style-name="ce25"/>
          <table:table-cell table:number-columns-repeated="2" table:style-name="ce25"/>
          <table:table-cell table:style-name="ce97"/>
          <table:table-cell table:style-name="ce85"/>
          <table:table-cell table:style-name="ce89"/>
          <table:table-cell table:number-columns-repeated="3" table:style-name="ce121"/>
          <table:table-cell table:number-columns-repeated="6" table:style-name="ce87"/>
          <table:table-cell table:number-columns-repeated="3" table:style-name="ce86"/>
          <table:table-cell table:style-name="ce87"/>
          <table:table-cell table:number-columns-repeated="3" table:style-name="ce86"/>
          <table:table-cell table:style-name="ce87"/>
          <table:table-cell table:style-name="ce89"/>
          <table:table-cell table:style-name="ce145"/>
          <table:table-cell table:number-columns-repeated="16359" table:style-name="ce25"/>
        </table:table-row>
        <table:table-row table:style-name="ro3">
          <table:table-cell table:style-name="ce25"/>
          <table:table-cell office:value-type="float" office:value="9" table:number-columns-spanned="2" table:number-rows-spanned="1" table:style-name="ce150">
            <text:p>9</text:p>
          </table:table-cell>
          <table:covered-table-cell/>
          <table:table-cell office:value-type="string" table:style-name="ce92">
            <text:p>綠肥作物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table:number-columns-repeated="2" table:style-name="ce121"/>
          <table:table-cell office:value-type="float" office:value="890644.86" table:style-name="ce121">
            <text:p><text:s/>890 645</text:p>
          </table:table-cell>
          <table:table-cell office:value-type="float" office:value="0.15830086667676183" table:style-name="ce87">
            <text:p>0.16</text:p>
          </table:table-cell>
          <table:table-cell table:number-columns-repeated="2" table:style-name="ce121"/>
          <table:table-cell office:value-type="float" office:value="946997.66" table:style-name="ce121">
            <text:p><text:s/>946 998</text:p>
          </table:table-cell>
          <table:table-cell office:value-type="float" office:value="0.16303048604978401" table:style-name="ce87">
            <text:p>0.16</text:p>
          </table:table-cell>
          <table:table-cell office:value-type="string" table:style-name="ce87">
            <text:p><text:s/></text:p>
          </table:table-cell>
          <table:table-cell table:number-columns-repeated="2" table:style-name="ce121"/>
          <table:table-cell office:value-type="float" office:value="819362.18" table:style-name="ce121">
            <text:p><text:s/>819 362</text:p>
          </table:table-cell>
          <table:table-cell office:value-type="float" office:value="0.13619034374380184" table:style-name="ce87">
            <text:p>0.14</text:p>
          </table:table-cell>
          <table:table-cell table:number-columns-repeated="2" table:style-name="ce121"/>
          <table:table-cell office:value-type="float" office:value="729292.34" table:style-name="ce121">
            <text:p><text:s/>729 292</text:p>
          </table:table-cell>
          <table:table-cell office:value-type="float" office:value="0.11914616416045362" table:style-name="ce87">
            <text:p>0.12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9. <text:s/>Green Manure Crops</text:p>
          </table:table-cell>
          <table:table-cell table:number-columns-repeated="16359" table:style-name="ce25"/>
        </table:table-row>
        <table:table-row table:style-name="ro11">
          <table:table-cell table:style-name="ce25"/>
          <table:table-cell table:number-columns-repeated="2" table:style-name="ce25"/>
          <table:table-cell table:style-name="ce97"/>
          <table:table-cell table:style-name="ce85"/>
          <table:table-cell table:style-name="ce89"/>
          <table:table-cell table:number-columns-repeated="3" table:style-name="ce121"/>
          <table:table-cell table:number-columns-repeated="6" table:style-name="ce87"/>
          <table:table-cell table:number-columns-repeated="3" table:style-name="ce86"/>
          <table:table-cell table:style-name="ce87"/>
          <table:table-cell table:number-columns-repeated="3" table:style-name="ce86"/>
          <table:table-cell table:style-name="ce87"/>
          <table:table-cell table:style-name="ce89"/>
          <table:table-cell table:style-name="ce145"/>
          <table:table-cell table:number-columns-repeated="16359" table:style-name="ce25"/>
        </table:table-row>
        <table:table-row table:style-name="ro3">
          <table:table-cell table:style-name="ce25"/>
          <table:table-cell office:value-type="string" table:style-name="ce89">
            <text:p>II</text:p>
          </table:table-cell>
          <table:table-cell office:value-type="string" table:number-columns-spanned="2" table:number-rows-spanned="1" table:style-name="ce90">
            <text:p>畜產</text:p>
          </table:table-cell>
          <table:covered-table-cell/>
          <table:table-cell table:style-name="ce85"/>
          <table:table-cell table:style-name="ce89"/>
          <table:table-cell table:number-columns-repeated="2" table:style-name="ce121"/>
          <table:table-cell office:value-type="float" office:value="204172925.26016" table:style-name="ce121">
            <text:p>204 172 925</text:p>
          </table:table-cell>
          <table:table-cell office:value-type="float" office:value="36.289156848233588" table:style-name="ce87">
            <text:p>36.29</text:p>
          </table:table-cell>
          <table:table-cell table:number-columns-repeated="2" table:style-name="ce121"/>
          <table:table-cell office:value-type="float" office:value="214947172.51789999" table:style-name="ce121">
            <text:p>214 947 173</text:p>
          </table:table-cell>
          <table:table-cell office:value-type="float" office:value="37.004254066076584" table:style-name="ce87">
            <text:p>37.00</text:p>
          </table:table-cell>
          <table:table-cell table:style-name="ce87"/>
          <table:table-cell table:number-columns-repeated="2" table:style-name="ce86"/>
          <table:table-cell office:value-type="float" office:value="207266586.82539999" table:style-name="ce86">
            <text:p>207 266 587</text:p>
          </table:table-cell>
          <table:table-cell office:value-type="float" office:value="34.450830652637364" table:style-name="ce87">
            <text:p>34.45</text:p>
          </table:table-cell>
          <table:table-cell table:number-columns-repeated="2" table:style-name="ce86"/>
          <table:table-cell office:value-type="float" office:value="214917526.19299999" table:style-name="ce86">
            <text:p>214 917 526</text:p>
          </table:table-cell>
          <table:table-cell office:value-type="float" office:value="35.111569739988994" table:style-name="ce87">
            <text:p>35.11</text:p>
          </table:table-cell>
          <table:table-cell table:style-name="ce89"/>
          <table:table-cell office:value-type="string" table:style-name="ce34">
            <text:p><text:s text:c="4"/>II Livestock Production</text:p>
          </table:table-cell>
          <table:table-cell table:number-columns-repeated="16359" table:style-name="ce25"/>
        </table:table-row>
        <table:table-row table:style-name="ro3">
          <table:table-cell table:style-name="ce25"/>
          <table:table-cell table:number-columns-repeated="2" table:style-name="ce25"/>
          <table:table-cell office:value-type="string" table:style-name="ce92">
            <text:p>牛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8272.0640000000003" table:style-name="ce121">
            <text:p><text:s/>8 272</text:p>
          </table:table-cell>
          <table:table-cell office:value-type="float" office:value="329114.67935934727" table:style-name="ce121">
            <text:p><text:s/>329 115</text:p>
          </table:table-cell>
          <table:table-cell office:value-type="float" office:value="2722457.6910000001" table:style-name="ce121">
            <text:p>2 722 458</text:p>
          </table:table-cell>
          <table:table-cell office:value-type="float" office:value="0.48388244443033762" table:style-name="ce87">
            <text:p>0.48</text:p>
          </table:table-cell>
          <table:table-cell office:value-type="float" office:value="8311.7090000000007" table:style-name="ce121">
            <text:p><text:s/>8 312</text:p>
          </table:table-cell>
          <table:table-cell office:value-type="float" office:value="353512.46969786839" table:style-name="ce121">
            <text:p><text:s/>353 512</text:p>
          </table:table-cell>
          <table:table-cell office:value-type="float" office:value="2938292.7760000001" table:style-name="ce121">
            <text:p>2 938 293</text:p>
          </table:table-cell>
          <table:table-cell office:value-type="float" office:value="0.50584211520422251" table:style-name="ce87">
            <text:p>0.51</text:p>
          </table:table-cell>
          <table:table-cell table:style-name="ce87"/>
          <table:table-cell office:value-type="float" office:value="8338.3240000000005" table:style-name="ce86">
            <text:p><text:s/>8 338</text:p>
          </table:table-cell>
          <table:table-cell office:value-type="float" office:value="366983.78786912095" table:style-name="ce86">
            <text:p><text:s/>366 984</text:p>
          </table:table-cell>
          <table:table-cell office:value-type="float" office:value="3060029.7259999998" table:style-name="ce86">
            <text:p>3 060 030</text:p>
          </table:table-cell>
          <table:table-cell office:value-type="float" office:value="0.50862306123305778" table:style-name="ce87">
            <text:p>0.51</text:p>
          </table:table-cell>
          <table:table-cell office:value-type="float" office:value="7846.1109999999999" table:style-name="ce86">
            <text:p><text:s/>7 846</text:p>
          </table:table-cell>
          <table:table-cell office:value-type="float" office:value="408674.72433158284" table:style-name="ce86">
            <text:p><text:s/>408 675</text:p>
          </table:table-cell>
          <table:table-cell office:value-type="float" office:value="3206507.25" table:style-name="ce86">
            <text:p>3 206 507</text:p>
          </table:table-cell>
          <table:table-cell office:value-type="float" office:value="0.52385445209829673" table:style-name="ce87">
            <text:p>0.52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<text:s text:c="4"/>Cattle</text:p>
          </table:table-cell>
          <table:table-cell table:number-columns-repeated="16359" table:style-name="ce25"/>
        </table:table-row>
        <table:table-row table:style-name="ro3">
          <table:table-cell table:style-name="ce25"/>
          <table:table-cell table:style-name="ce25"/>
          <table:table-cell table:style-name="ce89"/>
          <table:table-cell office:value-type="string" table:style-name="ce92">
            <text:p>豬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808847.44900000002" table:style-name="ce121">
            <text:p><text:s/>808 847</text:p>
          </table:table-cell>
          <table:table-cell office:value-type="float" office:value="98715.021822365918" table:style-name="ce121">
            <text:p><text:s/>98 715</text:p>
          </table:table-cell>
          <table:table-cell office:value-type="float" office:value="79845393.578999996" table:style-name="ce121">
            <text:p>79 845 394</text:p>
          </table:table-cell>
          <table:table-cell office:value-type="float" office:value="14.191509513346153" table:style-name="ce87">
            <text:p>14.19</text:p>
          </table:table-cell>
          <table:table-cell office:value-type="float" office:value="783663.01699999999" table:style-name="ce121">
            <text:p><text:s/>783 663</text:p>
          </table:table-cell>
          <table:table-cell office:value-type="float" office:value="108618.16712603653" table:style-name="ce121">
            <text:p><text:s/>108 618</text:p>
          </table:table-cell>
          <table:table-cell office:value-type="float" office:value="85120040.550999999" table:style-name="ce121">
            <text:p>85 120 041</text:p>
          </table:table-cell>
          <table:table-cell office:value-type="float" office:value="14.653849919340725" table:style-name="ce87">
            <text:p>14.65</text:p>
          </table:table-cell>
          <table:table-cell table:style-name="ce87"/>
          <table:table-cell office:value-type="float" office:value="778817.64300000004" table:style-name="ce86">
            <text:p><text:s/>778 818</text:p>
          </table:table-cell>
          <table:table-cell office:value-type="float" office:value="109964.01019513112" table:style-name="ce86">
            <text:p><text:s/>109 964</text:p>
          </table:table-cell>
          <table:table-cell office:value-type="float" office:value="85641911.234999999" table:style-name="ce86">
            <text:p>85 641 911</text:p>
          </table:table-cell>
          <table:table-cell office:value-type="float" office:value="14.234976442250256" table:style-name="ce87">
            <text:p>14.23</text:p>
          </table:table-cell>
          <table:table-cell office:value-type="float" office:value="741849.03700000001" table:style-name="ce86">
            <text:p><text:s/>741 849</text:p>
          </table:table-cell>
          <table:table-cell office:value-type="float" office:value="117975.77450788009" table:style-name="ce86">
            <text:p><text:s/>117 976</text:p>
          </table:table-cell>
          <table:table-cell office:value-type="float" office:value="87520214.708000004" table:style-name="ce86">
            <text:p>87 520 215</text:p>
          </table:table-cell>
          <table:table-cell office:value-type="float" office:value="14.298378437592691" table:style-name="ce87">
            <text:p>14.30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<text:s text:c="4"/>Hogs</text:p>
          </table:table-cell>
          <table:table-cell table:number-columns-repeated="16359" table:style-name="ce25"/>
        </table:table-row>
        <table:table-row table:style-name="ro3">
          <table:table-cell table:style-name="ce25"/>
          <table:table-cell table:number-columns-repeated="2" table:style-name="ce25"/>
          <table:table-cell office:value-type="string" table:style-name="ce92">
            <text:p>羊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387.1020000000001" table:style-name="ce121">
            <text:p><text:s/>1 387</text:p>
          </table:table-cell>
          <table:table-cell office:value-type="float" office:value="657099.9854372642" table:style-name="ce121">
            <text:p><text:s/>657 100</text:p>
          </table:table-cell>
          <table:table-cell office:value-type="float" office:value="911464.70400000003" table:style-name="ce121">
            <text:p><text:s/>911 465</text:p>
          </table:table-cell>
          <table:table-cell office:value-type="float" office:value="0.16200133079808957" table:style-name="ce87">
            <text:p>0.16</text:p>
          </table:table-cell>
          <table:table-cell office:value-type="float" office:value="1160.078" table:style-name="ce121">
            <text:p><text:s/>1 160</text:p>
          </table:table-cell>
          <table:table-cell office:value-type="float" office:value="814164.64410151727" table:style-name="ce121">
            <text:p><text:s/>814 165</text:p>
          </table:table-cell>
          <table:table-cell office:value-type="float" office:value="944494.49199999997" table:style-name="ce121">
            <text:p><text:s/>944 494</text:p>
          </table:table-cell>
          <table:table-cell office:value-type="float" office:value="0.16259955288812838" table:style-name="ce87">
            <text:p>0.16</text:p>
          </table:table-cell>
          <table:table-cell table:style-name="ce87"/>
          <table:table-cell office:value-type="float" office:value="1089.375" table:style-name="ce86">
            <text:p><text:s/>1 089</text:p>
          </table:table-cell>
          <table:table-cell office:value-type="float" office:value="788484.22260470456" table:style-name="ce86">
            <text:p><text:s/>788 484</text:p>
          </table:table-cell>
          <table:table-cell office:value-type="float" office:value="858955" table:style-name="ce86">
            <text:p><text:s/>858 955</text:p>
          </table:table-cell>
          <table:table-cell office:value-type="float" office:value="0.14277126717083438" table:style-name="ce87">
            <text:p>0.14</text:p>
          </table:table-cell>
          <table:table-cell office:value-type="float" office:value="1178.7819999999999" table:style-name="ce86">
            <text:p><text:s/>1 179</text:p>
          </table:table-cell>
          <table:table-cell office:value-type="float" office:value="590854.28179256211" table:style-name="ce86">
            <text:p><text:s/>590 854</text:p>
          </table:table-cell>
          <table:table-cell office:value-type="float" office:value="696488.39199999999" table:style-name="ce86">
            <text:p><text:s/>696 488</text:p>
          </table:table-cell>
          <table:table-cell office:value-type="float" office:value="0.1137869078524565" table:style-name="ce87">
            <text:p>0.11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<text:s text:c="4"/>Goats</text:p>
          </table:table-cell>
          <table:table-cell table:number-columns-repeated="16359" table:style-name="ce25"/>
        </table:table-row>
        <table:table-row table:style-name="ro3">
          <table:table-cell table:style-name="ce25"/>
          <table:table-cell table:style-name="ce25"/>
          <table:table-cell table:style-name="ce89"/>
          <table:table-cell office:value-type="string" table:style-name="ce92">
            <text:p>馬</text:p>
          </table:table-cell>
          <table:table-cell table:style-name="ce85"/>
          <table:table-cell office:value-type="string" table:style-name="ce93">
            <text:p>頭</text:p>
          </table:table-cell>
          <table:table-cell office:value-type="float" office:value="43" table:style-name="ce121">
            <text:p><text:s text:c="2"/>43</text:p>
          </table:table-cell>
          <table:table-cell office:value-type="float" office:value="100000" table:style-name="ce121">
            <text:p><text:s/>100 000</text:p>
          </table:table-cell>
          <table:table-cell office:value-type="float" office:value="4300" table:style-name="ce121">
            <text:p><text:s/>4 300</text:p>
          </table:table-cell>
          <table:table-cell office:value-type="float" office:value="7.6427065071713973E-4" table:style-name="ce87">
            <text:p>0.00</text:p>
          </table:table-cell>
          <table:table-cell office:value-type="float" office:value="45" table:style-name="ce121">
            <text:p><text:s text:c="2"/>45</text:p>
          </table:table-cell>
          <table:table-cell office:value-type="float" office:value="100000" table:style-name="ce121">
            <text:p><text:s/>100 000</text:p>
          </table:table-cell>
          <table:table-cell office:value-type="float" office:value="4500" table:style-name="ce121">
            <text:p><text:s/>4 500</text:p>
          </table:table-cell>
          <table:table-cell office:value-type="float" office:value="7.7469799368250615E-4" table:style-name="ce87">
            <text:p>0.00</text:p>
          </table:table-cell>
          <table:table-cell table:style-name="ce87"/>
          <table:table-cell office:value-type="float" office:value="35" table:style-name="ce86">
            <text:p><text:s text:c="2"/>35</text:p>
          </table:table-cell>
          <table:table-cell office:value-type="float" office:value="100000" table:style-name="ce86">
            <text:p><text:s/>100 000</text:p>
          </table:table-cell>
          <table:table-cell office:value-type="float" office:value="3500" table:style-name="ce86">
            <text:p><text:s/>3 500</text:p>
          </table:table-cell>
          <table:table-cell office:value-type="float" office:value="5.8175275200437787E-4" table:style-name="ce87">
            <text:p>0.00</text:p>
          </table:table-cell>
          <table:table-cell office:value-type="float" office:value="37" table:style-name="ce86">
            <text:p><text:s text:c="2"/>37</text:p>
          </table:table-cell>
          <table:table-cell office:value-type="float" office:value="100000" table:style-name="ce86">
            <text:p><text:s/>100 000</text:p>
          </table:table-cell>
          <table:table-cell office:value-type="float" office:value="3700" table:style-name="ce86">
            <text:p><text:s/>3 700</text:p>
          </table:table-cell>
          <table:table-cell office:value-type="float" office:value="6.0447749580597317E-4" table:style-name="ce87">
            <text:p>0.00</text:p>
          </table:table-cell>
          <table:table-cell office:value-type="string" table:style-name="ce89">
            <text:p>head</text:p>
          </table:table-cell>
          <table:table-cell office:value-type="string" table:style-name="ce145">
            <text:p><text:s text:c="4"/>Horses</text:p>
          </table:table-cell>
          <table:table-cell table:number-columns-repeated="16359" table:style-name="ce25"/>
        </table:table-row>
        <table:table-row table:style-name="ro3">
          <table:table-cell table:style-name="ce25"/>
          <table:table-cell table:number-columns-repeated="2" table:style-name="ce25"/>
          <table:table-cell office:value-type="string" table:style-name="ce92">
            <text:p>鹿</text:p>
          </table:table-cell>
          <table:table-cell table:style-name="ce85"/>
          <table:table-cell office:value-type="string" table:style-name="ce93">
            <text:p>頭</text:p>
          </table:table-cell>
          <table:table-cell office:value-type="float" office:value="1059" table:style-name="ce121">
            <text:p><text:s/>1 059</text:p>
          </table:table-cell>
          <table:table-cell office:value-type="float" office:value="15000" table:style-name="ce121">
            <text:p><text:s/>15 000</text:p>
          </table:table-cell>
          <table:table-cell office:value-type="float" office:value="15885" table:style-name="ce121">
            <text:p><text:s/>15 885</text:p>
          </table:table-cell>
          <table:table-cell office:value-type="float" office:value="2.82335797363762E-3" table:style-name="ce87">
            <text:p>0.00</text:p>
          </table:table-cell>
          <table:table-cell office:value-type="float" office:value="1081" table:style-name="ce121">
            <text:p><text:s/>1 081</text:p>
          </table:table-cell>
          <table:table-cell office:value-type="float" office:value="25000" table:style-name="ce121">
            <text:p><text:s/>25 000</text:p>
          </table:table-cell>
          <table:table-cell office:value-type="float" office:value="27025" table:style-name="ce121">
            <text:p><text:s/>27 025</text:p>
          </table:table-cell>
          <table:table-cell office:value-type="float" office:value="4.6524918398377175E-3" table:style-name="ce87">
            <text:p>0.00</text:p>
          </table:table-cell>
          <table:table-cell table:style-name="ce87"/>
          <table:table-cell office:value-type="float" office:value="807" table:style-name="ce86">
            <text:p><text:s text:c="2"/>807</text:p>
          </table:table-cell>
          <table:table-cell office:value-type="float" office:value="35000" table:style-name="ce86">
            <text:p><text:s/>35 000</text:p>
          </table:table-cell>
          <table:table-cell office:value-type="float" office:value="28245" table:style-name="ce86">
            <text:p><text:s/>28 245</text:p>
          </table:table-cell>
          <table:table-cell office:value-type="float" office:value="4.6947447086753292E-3" table:style-name="ce87">
            <text:p>0.00</text:p>
          </table:table-cell>
          <table:table-cell office:value-type="float" office:value="624" table:style-name="ce86">
            <text:p><text:s text:c="2"/>624</text:p>
          </table:table-cell>
          <table:table-cell office:value-type="float" office:value="50000" table:style-name="ce86">
            <text:p><text:s/>50 000</text:p>
          </table:table-cell>
          <table:table-cell office:value-type="float" office:value="31200" table:style-name="ce86">
            <text:p><text:s/>31 200</text:p>
          </table:table-cell>
          <table:table-cell office:value-type="float" office:value="5.0972156403098282E-3" table:style-name="ce87">
            <text:p>0.01</text:p>
          </table:table-cell>
          <table:table-cell office:value-type="string" table:style-name="ce89">
            <text:p>head</text:p>
          </table:table-cell>
          <table:table-cell office:value-type="string" table:style-name="ce145">
            <text:p><text:s text:c="4"/>Deer</text:p>
          </table:table-cell>
          <table:table-cell table:number-columns-repeated="16359" table:style-name="ce25"/>
        </table:table-row>
        <table:table-row table:style-name="ro14">
          <table:table-cell table:style-name="ce25"/>
          <table:table-cell table:style-name="ce25"/>
          <table:table-cell table:style-name="ce89"/>
          <table:table-cell office:value-type="string" table:style-name="ce92">
            <text:p>蛋雞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7944.433000000001" table:style-name="ce121">
            <text:p><text:s/>17 944</text:p>
          </table:table-cell>
          <table:table-cell office:value-type="float" office:value="10323.497042230312" table:style-name="ce121">
            <text:p><text:s/>10 323</text:p>
          </table:table-cell>
          <table:table-cell office:value-type="float" office:value="185249.30100000001" table:style-name="ce121">
            <text:p><text:s/>185 249</text:p>
          </table:table-cell>
          <table:table-cell office:value-type="float" office:value="3.2925721818643096E-2" table:style-name="ce87">
            <text:p>0.03</text:p>
          </table:table-cell>
          <table:table-cell office:value-type="float" office:value="16201.992" table:style-name="ce121">
            <text:p><text:s/>16 202</text:p>
          </table:table-cell>
          <table:table-cell office:value-type="float" office:value="22500.000802370472" table:style-name="ce121">
            <text:p><text:s/>22 500</text:p>
          </table:table-cell>
          <table:table-cell office:value-type="float" office:value="364544.83299999998" table:style-name="ce121">
            <text:p><text:s/>364 545</text:p>
          </table:table-cell>
          <table:table-cell office:value-type="float" office:value="6.2758255718316502E-2" table:style-name="ce87">
            <text:p>0.06</text:p>
          </table:table-cell>
          <table:table-cell table:style-name="ce87"/>
          <table:table-cell office:value-type="float" office:value="20407.036" table:style-name="ce121">
            <text:p><text:s/>20 407</text:p>
          </table:table-cell>
          <table:table-cell office:value-type="float" office:value="7029.4406791853553" table:style-name="ce121">
            <text:p><text:s/>7 029</text:p>
          </table:table-cell>
          <table:table-cell office:value-type="float" office:value="143450.049" table:style-name="ce121">
            <text:p><text:s/>143 450</text:p>
          </table:table-cell>
          <table:table-cell office:value-type="float" office:value="2.3843560223117954E-2" table:style-name="ce87">
            <text:p>0.02</text:p>
          </table:table-cell>
          <table:table-cell office:value-type="float" office:value="15811.414000000001" table:style-name="ce121">
            <text:p><text:s/>15 811</text:p>
          </table:table-cell>
          <table:table-cell office:value-type="float" office:value="5558.8658294571251" table:style-name="ce121">
            <text:p><text:s/>5 559</text:p>
          </table:table-cell>
          <table:table-cell office:value-type="float" office:value="87893.528999999995" table:style-name="ce121">
            <text:p><text:s/>87 894</text:p>
          </table:table-cell>
          <table:table-cell office:value-type="float" office:value="1.4359367650667481E-2" table:style-name="ce87">
            <text:p>0.01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<text:s text:c="4"/>Layers</text:p>
          </table:table-cell>
          <table:table-cell table:number-columns-repeated="16359" table:style-name="ce25"/>
        </table:table-row>
        <table:table-row table:style-name="ro14">
          <table:table-cell table:style-name="ce25"/>
          <table:table-cell table:number-columns-repeated="2" table:style-name="ce25"/>
          <table:table-cell office:value-type="string" table:style-name="ce92">
            <text:p>白色肉雞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418607.554" table:style-name="ce121">
            <text:p><text:s/>418 608</text:p>
          </table:table-cell>
          <table:table-cell office:value-type="float" office:value="75276.687336129631" table:style-name="ce121">
            <text:p><text:s/>75 277</text:p>
          </table:table-cell>
          <table:table-cell office:value-type="float" office:value="31511389.958999999" table:style-name="ce121">
            <text:p>31 511 390</text:p>
          </table:table-cell>
          <table:table-cell office:value-type="float" office:value="5.6007512811549942" table:style-name="ce87">
            <text:p>5.60</text:p>
          </table:table-cell>
          <table:table-cell office:value-type="float" office:value="400487.14799999999" table:style-name="ce121">
            <text:p><text:s/>400 487</text:p>
          </table:table-cell>
          <table:table-cell office:value-type="float" office:value="81920.061684476328" table:style-name="ce121">
            <text:p><text:s/>81 920</text:p>
          </table:table-cell>
          <table:table-cell office:value-type="float" office:value="32807931.868000001" table:style-name="ce121">
            <text:p>32 807 932</text:p>
          </table:table-cell>
          <table:table-cell office:value-type="float" office:value="5.6480531100026568" table:style-name="ce87">
            <text:p>5.65</text:p>
          </table:table-cell>
          <table:table-cell table:style-name="ce87"/>
          <table:table-cell office:value-type="float" office:value="434658.60700000002" table:style-name="ce121">
            <text:p><text:s/>434 659</text:p>
          </table:table-cell>
          <table:table-cell office:value-type="float" office:value="75668.063041484871" table:style-name="ce121">
            <text:p><text:s/>75 668</text:p>
          </table:table-cell>
          <table:table-cell office:value-type="float" office:value="32889774.875999998" table:style-name="ce121">
            <text:p>32 889 775</text:p>
          </table:table-cell>
          <table:table-cell office:value-type="float" office:value="5.4667762991192701" table:style-name="ce87">
            <text:p>5.47</text:p>
          </table:table-cell>
          <table:table-cell office:value-type="float" office:value="481709.005" table:style-name="ce121">
            <text:p><text:s/>481 709</text:p>
          </table:table-cell>
          <table:table-cell office:value-type="float" office:value="73374.54767323687" table:style-name="ce121">
            <text:p><text:s/>73 375</text:p>
          </table:table-cell>
          <table:table-cell office:value-type="float" office:value="35345180.351999998" table:style-name="ce121">
            <text:p>35 345 180</text:p>
          </table:table-cell>
          <table:table-cell office:value-type="float" office:value="5.7744232724290399" table:style-name="ce87">
            <text:p>5.77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<text:s text:c="4"/>Broilers</text:p>
          </table:table-cell>
          <table:table-cell table:number-columns-repeated="16359" table:style-name="ce25"/>
        </table:table-row>
        <table:table-row table:style-name="ro14">
          <table:table-cell table:style-name="ce25"/>
          <table:table-cell table:number-columns-repeated="2" table:style-name="ce25"/>
          <table:table-cell office:value-type="string" table:style-name="ce92">
            <text:p>有色肉雞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244166.12899999999" table:style-name="ce121">
            <text:p><text:s/>244 166</text:p>
          </table:table-cell>
          <table:table-cell office:value-type="float" office:value="99760.477179043941" table:style-name="ce121">
            <text:p><text:s/>99 760</text:p>
          </table:table-cell>
          <table:table-cell office:value-type="float" office:value="24358129.539999999" table:style-name="ce121">
            <text:p>24 358 130</text:p>
          </table:table-cell>
          <table:table-cell office:value-type="float" office:value="4.329349654369345" table:style-name="ce87">
            <text:p>4.33</text:p>
          </table:table-cell>
          <table:table-cell office:value-type="float" office:value="240208.09299999999" table:style-name="ce121">
            <text:p><text:s/>240 208</text:p>
          </table:table-cell>
          <table:table-cell office:value-type="float" office:value="110885.74927823101" table:style-name="ce121">
            <text:p><text:s/>110 886</text:p>
          </table:table-cell>
          <table:table-cell office:value-type="float" office:value="26635654.375" table:style-name="ce121">
            <text:p>26 635 654</text:p>
          </table:table-cell>
          <table:table-cell office:value-type="float" office:value="4.5854640010518146" table:style-name="ce87">
            <text:p>4.59</text:p>
          </table:table-cell>
          <table:table-cell table:style-name="ce87"/>
          <table:table-cell office:value-type="float" office:value="250039.005" table:style-name="ce121">
            <text:p><text:s/>250 039</text:p>
          </table:table-cell>
          <table:table-cell office:value-type="float" office:value="107012.2425099236" table:style-name="ce121">
            <text:p><text:s/>107 012</text:p>
          </table:table-cell>
          <table:table-cell office:value-type="float" office:value="26757234.640000001" table:style-name="ce121">
            <text:p>26 757 235</text:p>
          </table:table-cell>
          <table:table-cell office:value-type="float" office:value="4.4474556822419622" table:style-name="ce87">
            <text:p>4.45</text:p>
          </table:table-cell>
          <table:table-cell office:value-type="float" office:value="245279.44899999999" table:style-name="ce121">
            <text:p><text:s/>245 279</text:p>
          </table:table-cell>
          <table:table-cell office:value-type="float" office:value="113454.72785206721" table:style-name="ce121">
            <text:p><text:s/>113 455</text:p>
          </table:table-cell>
          <table:table-cell office:value-type="float" office:value="27828113.134" table:style-name="ce121">
            <text:p>27 828 113</text:p>
          </table:table-cell>
          <table:table-cell office:value-type="float" office:value="4.5463427406069279" table:style-name="ce87">
            <text:p>4.55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<text:s text:c="4"/>Colored Broilers</text:p>
          </table:table-cell>
          <table:table-cell table:number-columns-repeated="16359" table:style-name="ce25"/>
        </table:table-row>
        <table:table-row table:style-name="ro14">
          <table:table-cell table:number-columns-repeated="3" table:style-name="ce25"/>
          <table:table-cell office:value-type="string" table:style-name="ce92">
            <text:p>蛋鴨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979.33" table:style-name="ce121">
            <text:p><text:s text:c="2"/>979</text:p>
          </table:table-cell>
          <table:table-cell office:value-type="string" table:style-name="ce121">
            <text:p>-</text:p>
          </table:table-cell>
          <table:table-cell office:value-type="string" table:style-name="ce121">
            <text:p>-</text:p>
          </table:table-cell>
          <table:table-cell office:value-type="string" table:style-name="ce87">
            <text:p>-</text:p>
          </table:table-cell>
          <table:table-cell office:value-type="float" office:value="973.52800000000002" table:style-name="ce121">
            <text:p><text:s text:c="2"/>974</text:p>
          </table:table-cell>
          <table:table-cell office:value-type="string" table:style-name="ce121">
            <text:p>-</text:p>
          </table:table-cell>
          <table:table-cell office:value-type="string" table:style-name="ce121">
            <text:p>-</text:p>
          </table:table-cell>
          <table:table-cell office:value-type="string" table:style-name="ce87">
            <text:p>-</text:p>
          </table:table-cell>
          <table:table-cell table:style-name="ce87"/>
          <table:table-cell office:value-type="float" office:value="979.86900000000003" table:style-name="ce121">
            <text:p><text:s text:c="2"/>980</text:p>
          </table:table-cell>
          <table:table-cell office:value-type="string" table:style-name="ce121">
            <text:p>-</text:p>
          </table:table-cell>
          <table:table-cell office:value-type="string" table:style-name="ce121">
            <text:p>-</text:p>
          </table:table-cell>
          <table:table-cell office:value-type="string" table:style-name="ce87">
            <text:p>-</text:p>
          </table:table-cell>
          <table:table-cell office:value-type="float" office:value="985.31700000000001" table:style-name="ce121">
            <text:p><text:s text:c="2"/>985</text:p>
          </table:table-cell>
          <table:table-cell office:value-type="string" table:style-name="ce121">
            <text:p>-</text:p>
          </table:table-cell>
          <table:table-cell office:value-type="string" table:style-name="ce121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<text:s text:c="4"/>Tsaiya</text:p>
          </table:table-cell>
          <table:table-cell table:number-columns-repeated="16359" table:style-name="ce25"/>
        </table:table-row>
        <table:table-row table:style-name="ro14">
          <table:table-cell table:number-columns-repeated="3" table:style-name="ce25"/>
          <table:table-cell office:value-type="string" table:style-name="ce92">
            <text:p>肉鴨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82751.233999999997" table:style-name="ce121">
            <text:p><text:s/>82 751</text:p>
          </table:table-cell>
          <table:table-cell office:value-type="float" office:value="117174.70069388935" table:style-name="ce121">
            <text:p><text:s/>117 175</text:p>
          </table:table-cell>
          <table:table-cell office:value-type="float" office:value="9696351.0759999994" table:style-name="ce121">
            <text:p>9 696 351</text:p>
          </table:table-cell>
          <table:table-cell office:value-type="float" office:value="1.7234038480084553" table:style-name="ce87">
            <text:p>1.72</text:p>
          </table:table-cell>
          <table:table-cell office:value-type="float" office:value="76258.278000000006" table:style-name="ce121">
            <text:p><text:s/>76 258</text:p>
          </table:table-cell>
          <table:table-cell office:value-type="float" office:value="117077.88393805588" table:style-name="ce121">
            <text:p><text:s/>117 078</text:p>
          </table:table-cell>
          <table:table-cell office:value-type="float" office:value="8928157.8210000005" table:style-name="ce121">
            <text:p>8 928 158</text:p>
          </table:table-cell>
          <table:table-cell office:value-type="float" office:value="1.5370279891576613" table:style-name="ce87">
            <text:p>1.54</text:p>
          </table:table-cell>
          <table:table-cell table:style-name="ce87"/>
          <table:table-cell office:value-type="float" office:value="77216.471000000005" table:style-name="ce121">
            <text:p><text:s/>77 216</text:p>
          </table:table-cell>
          <table:table-cell office:value-type="float" office:value="117888.33879756044" table:style-name="ce121">
            <text:p><text:s/>117 888</text:p>
          </table:table-cell>
          <table:table-cell office:value-type="float" office:value="9102921.4940000009" table:style-name="ce121">
            <text:p>9 102 921</text:p>
          </table:table-cell>
          <table:table-cell office:value-type="float" office:value="1.5130427515469438" table:style-name="ce87">
            <text:p>1.51</text:p>
          </table:table-cell>
          <table:table-cell office:value-type="float" office:value="77589.676999999996" table:style-name="ce121">
            <text:p><text:s/>77 590</text:p>
          </table:table-cell>
          <table:table-cell office:value-type="float" office:value="117878.52353090735" table:style-name="ce121">
            <text:p><text:s/>117 879</text:p>
          </table:table-cell>
          <table:table-cell office:value-type="float" office:value="9146156.5659999996" table:style-name="ce121">
            <text:p>9 146 157</text:p>
          </table:table-cell>
          <table:table-cell office:value-type="float" office:value="1.4942285992608213" table:style-name="ce87">
            <text:p>1.49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<text:s text:c="4"/>Mule &amp; Muscovy Ducks</text:p>
          </table:table-cell>
          <table:table-cell table:number-columns-repeated="16359" table:style-name="ce25"/>
        </table:table-row>
        <table:table-row table:style-name="ro14">
          <table:table-cell table:number-columns-repeated="2" table:style-name="ce25"/>
          <table:table-cell table:style-name="ce89"/>
          <table:table-cell office:value-type="string" table:style-name="ce92">
            <text:p>鵝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7861.605" table:style-name="ce121">
            <text:p><text:s/>17 862</text:p>
          </table:table-cell>
          <table:table-cell office:value-type="float" office:value="139131.02338787584" table:style-name="ce121">
            <text:p><text:s/>139 131</text:p>
          </table:table-cell>
          <table:table-cell office:value-type="float" office:value="2485103.3829999999" table:style-name="ce121">
            <text:p>2 485 103</text:p>
          </table:table-cell>
          <table:table-cell office:value-type="float" office:value="0.44169571619180825" table:style-name="ce87">
            <text:p>0.44</text:p>
          </table:table-cell>
          <table:table-cell office:value-type="float" office:value="15805.933000000001" table:style-name="ce121">
            <text:p><text:s/>15 806</text:p>
          </table:table-cell>
          <table:table-cell office:value-type="float" office:value="147786.09582869927" table:style-name="ce121">
            <text:p><text:s/>147 786</text:p>
          </table:table-cell>
          <table:table-cell office:value-type="float" office:value="2335897.1290000002" table:style-name="ce121">
            <text:p>2 335 897</text:p>
          </table:table-cell>
          <table:table-cell office:value-type="float" office:value="0.40213662650778359" table:style-name="ce87">
            <text:p>0.40</text:p>
          </table:table-cell>
          <table:table-cell table:style-name="ce87"/>
          <table:table-cell office:value-type="float" office:value="16043.647000000001" table:style-name="ce121">
            <text:p><text:s/>16 044</text:p>
          </table:table-cell>
          <table:table-cell office:value-type="float" office:value="151405.96324513995" table:style-name="ce121">
            <text:p><text:s/>151 406</text:p>
          </table:table-cell>
          <table:table-cell office:value-type="float" office:value="2429103.8280000002" table:style-name="ce121">
            <text:p>2 429 104</text:p>
          </table:table-cell>
          <table:table-cell office:value-type="float" office:value="0.40375366766953402" table:style-name="ce87">
            <text:p>0.40</text:p>
          </table:table-cell>
          <table:table-cell office:value-type="float" office:value="18571.175999999999" table:style-name="ce121">
            <text:p><text:s/>18 571</text:p>
          </table:table-cell>
          <table:table-cell office:value-type="float" office:value="145904.68918069592" table:style-name="ce121">
            <text:p><text:s/>145 905</text:p>
          </table:table-cell>
          <table:table-cell office:value-type="float" office:value="2709621.662" table:style-name="ce121">
            <text:p>2 709 622</text:p>
          </table:table-cell>
          <table:table-cell office:value-type="float" office:value="0.44267711265604848" table:style-name="ce87">
            <text:p>0.44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<text:s text:c="4"/>Geese</text:p>
          </table:table-cell>
          <table:table-cell table:number-columns-repeated="16359" table:style-name="ce25"/>
        </table:table-row>
        <table:table-row table:style-name="ro14">
          <table:table-cell table:number-columns-repeated="3" table:style-name="ce25"/>
          <table:table-cell office:value-type="string" table:style-name="ce92">
            <text:p>火雞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2252.8910000000001" table:style-name="ce121">
            <text:p><text:s/>2 253</text:p>
          </table:table-cell>
          <table:table-cell office:value-type="float" office:value="148954.57969338066" table:style-name="ce121">
            <text:p><text:s/>148 955</text:p>
          </table:table-cell>
          <table:table-cell office:value-type="float" office:value="335578.43199999997" table:style-name="ce121">
            <text:p><text:s/>335 578</text:p>
          </table:table-cell>
          <table:table-cell office:value-type="float" office:value="5.9644824788669171E-2" table:style-name="ce87">
            <text:p>0.06</text:p>
          </table:table-cell>
          <table:table-cell office:value-type="float" office:value="1718.4570000000001" table:style-name="ce121">
            <text:p><text:s/>1 718</text:p>
          </table:table-cell>
          <table:table-cell office:value-type="float" office:value="159090.25364032967" table:style-name="ce121">
            <text:p><text:s/>159 090</text:p>
          </table:table-cell>
          <table:table-cell office:value-type="float" office:value="273389.76" table:style-name="ce121">
            <text:p><text:s/>273 390</text:p>
          </table:table-cell>
          <table:table-cell office:value-type="float" office:value="4.7065444125631524E-2" table:style-name="ce87">
            <text:p>0.05</text:p>
          </table:table-cell>
          <table:table-cell table:style-name="ce87"/>
          <table:table-cell office:value-type="float" office:value="2353.7339999999999" table:style-name="ce121">
            <text:p><text:s/>2 354</text:p>
          </table:table-cell>
          <table:table-cell office:value-type="float" office:value="159090.56843296651" table:style-name="ce121">
            <text:p><text:s/>159 091</text:p>
          </table:table-cell>
          <table:table-cell office:value-type="float" office:value="374456.88" table:style-name="ce121">
            <text:p><text:s/>374 457</text:p>
          </table:table-cell>
          <table:table-cell office:value-type="float" office:value="6.2240377270563731E-2" table:style-name="ce87">
            <text:p>0.06</text:p>
          </table:table-cell>
          <table:table-cell office:value-type="float" office:value="2490.7600000000002" table:style-name="ce121">
            <text:p><text:s/>2 491</text:p>
          </table:table-cell>
          <table:table-cell office:value-type="float" office:value="159090.96018885801" table:style-name="ce121">
            <text:p><text:s/>159 091</text:p>
          </table:table-cell>
          <table:table-cell office:value-type="float" office:value="396257.4" table:style-name="ce121">
            <text:p><text:s/>396 257</text:p>
          </table:table-cell>
          <table:table-cell office:value-type="float" office:value="6.4737481309888073E-2" table:style-name="ce87">
            <text:p>0.06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<text:s text:c="4"/>Turkeys</text:p>
          </table:table-cell>
          <table:table-cell table:number-columns-repeated="16359" table:style-name="ce25"/>
        </table:table-row>
        <table:table-row table:style-name="ro14">
          <table:table-cell table:number-columns-repeated="3" table:style-name="ce25"/>
          <table:table-cell office:value-type="string" table:style-name="ce92">
            <text:p>鵪鶉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617.53200000000004" table:style-name="ce121">
            <text:p><text:s text:c="2"/>618</text:p>
          </table:table-cell>
          <table:table-cell office:value-type="float" office:value="101309.73131756735" table:style-name="ce121">
            <text:p><text:s/>101 310</text:p>
          </table:table-cell>
          <table:table-cell office:value-type="float" office:value="62562.000999999997" table:style-name="ce121">
            <text:p><text:s/>62 562</text:p>
          </table:table-cell>
          <table:table-cell office:value-type="float" office:value="1.1119604933589848E-2" table:style-name="ce87">
            <text:p>0.01</text:p>
          </table:table-cell>
          <table:table-cell office:value-type="float" office:value="639.35599999999999" table:style-name="ce121">
            <text:p><text:s text:c="2"/>639</text:p>
          </table:table-cell>
          <table:table-cell office:value-type="float" office:value="120645.71381202334" table:style-name="ce121">
            <text:p><text:s/>120 646</text:p>
          </table:table-cell>
          <table:table-cell office:value-type="float" office:value="77135.561000000002" table:style-name="ce121">
            <text:p><text:s/>77 136</text:p>
          </table:table-cell>
          <table:table-cell office:value-type="float" office:value="1.3279280966283237E-2" table:style-name="ce87">
            <text:p>0.01</text:p>
          </table:table-cell>
          <table:table-cell table:style-name="ce87"/>
          <table:table-cell office:value-type="float" office:value="522.64700000000005" table:style-name="ce121">
            <text:p><text:s text:c="2"/>523</text:p>
          </table:table-cell>
          <table:table-cell office:value-type="float" office:value="87248.946229481851" table:style-name="ce121">
            <text:p><text:s/>87 249</text:p>
          </table:table-cell>
          <table:table-cell office:value-type="float" office:value="45600.4" table:style-name="ce121">
            <text:p><text:s/>45 600</text:p>
          </table:table-cell>
          <table:table-cell office:value-type="float" office:value="7.5794737692858379E-3" table:style-name="ce87">
            <text:p>0.01</text:p>
          </table:table-cell>
          <table:table-cell office:value-type="float" office:value="509.49200000000002" table:style-name="ce121">
            <text:p><text:s text:c="2"/>509</text:p>
          </table:table-cell>
          <table:table-cell office:value-type="float" office:value="75501.434762469289" table:style-name="ce121">
            <text:p><text:s/>75 501</text:p>
          </table:table-cell>
          <table:table-cell office:value-type="float" office:value="38467.377" table:style-name="ce121">
            <text:p><text:s/>38 467</text:p>
          </table:table-cell>
          <table:table-cell office:value-type="float" office:value="6.2845037078876464E-3" table:style-name="ce87">
            <text:p>0.01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<text:s text:c="4"/>Quails</text:p>
          </table:table-cell>
          <table:table-cell table:number-columns-repeated="16359" table:style-name="ce25"/>
        </table:table-row>
        <table:table-row table:style-name="ro14">
          <table:table-cell table:number-columns-repeated="3" table:style-name="ce25"/>
          <table:table-cell office:value-type="string" table:style-name="ce92">
            <text:p>牛乳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463094.86800000002" table:style-name="ce121">
            <text:p><text:s/>463 095</text:p>
          </table:table-cell>
          <table:table-cell office:value-type="float" office:value="27340.000004059642" table:style-name="ce121">
            <text:p><text:s/>27 340</text:p>
          </table:table-cell>
          <table:table-cell office:value-type="float" office:value="12661013.693" table:style-name="ce121">
            <text:p>12 661 014</text:p>
          </table:table-cell>
          <table:table-cell office:value-type="float" office:value="2.250335156718076" table:style-name="ce87">
            <text:p>2.25</text:p>
          </table:table-cell>
          <table:table-cell office:value-type="float" office:value="472449.16399999999" table:style-name="ce121">
            <text:p><text:s/>472 449</text:p>
          </table:table-cell>
          <table:table-cell office:value-type="float" office:value="28169.999998137366" table:style-name="ce121">
            <text:p><text:s/>28 170</text:p>
          </table:table-cell>
          <table:table-cell office:value-type="float" office:value="13308892.948999999" table:style-name="ce121">
            <text:p>13 308 893</text:p>
          </table:table-cell>
          <table:table-cell office:value-type="float" office:value="2.2911939257167893" table:style-name="ce87">
            <text:p>2.29</text:p>
          </table:table-cell>
          <table:table-cell table:style-name="ce87"/>
          <table:table-cell office:value-type="float" office:value="452413.58899999998" table:style-name="ce86">
            <text:p><text:s/>452 414</text:p>
          </table:table-cell>
          <table:table-cell office:value-type="float" office:value="28169.99998202972" table:style-name="ce86">
            <text:p><text:s/>28 170</text:p>
          </table:table-cell>
          <table:table-cell office:value-type="float" office:value="12744490.794" table:style-name="ce86">
            <text:p>12 744 491</text:p>
          </table:table-cell>
          <table:table-cell office:value-type="float" office:value="2.1183264549439884" table:style-name="ce87">
            <text:p>2.12</text:p>
          </table:table-cell>
          <table:table-cell office:value-type="float" office:value="466095.55900000001" table:style-name="ce86">
            <text:p><text:s/>466 096</text:p>
          </table:table-cell>
          <table:table-cell office:value-type="float" office:value="28170.000021390464" table:style-name="ce86">
            <text:p><text:s/>28 170</text:p>
          </table:table-cell>
          <table:table-cell office:value-type="float" office:value="13129911.907" table:style-name="ce86">
            <text:p>13 129 912</text:p>
          </table:table-cell>
          <table:table-cell office:value-type="float" office:value="2.1450638566747" table:style-name="ce87">
            <text:p>2.15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<text:s text:c="4"/>Cow Milk</text:p>
          </table:table-cell>
          <table:table-cell table:number-columns-repeated="16359" table:style-name="ce25"/>
        </table:table-row>
        <table:table-row table:style-name="ro14">
          <table:table-cell table:number-columns-repeated="3" table:style-name="ce25"/>
          <table:table-cell office:value-type="string" table:style-name="ce92">
            <text:p>羊乳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11439.241" table:style-name="ce121">
            <text:p><text:s/>11 439</text:p>
          </table:table-cell>
          <table:table-cell office:value-type="float" office:value="35019.999753480151" table:style-name="ce121">
            <text:p><text:s/>35 020</text:p>
          </table:table-cell>
          <table:table-cell office:value-type="float" office:value="400602.217" table:style-name="ce121">
            <text:p><text:s/>400 602</text:p>
          </table:table-cell>
          <table:table-cell office:value-type="float" office:value="7.1201980712864849E-2" table:style-name="ce87">
            <text:p>0.07</text:p>
          </table:table-cell>
          <table:table-cell office:value-type="float" office:value="10596.644" table:style-name="ce121">
            <text:p><text:s/>10 597</text:p>
          </table:table-cell>
          <table:table-cell office:value-type="float" office:value="35270.001898714348" table:style-name="ce121">
            <text:p><text:s/>35 270</text:p>
          </table:table-cell>
          <table:table-cell office:value-type="float" office:value="373743.65399999998" table:style-name="ce121">
            <text:p><text:s/>373 744</text:p>
          </table:table-cell>
          <table:table-cell office:value-type="float" office:value="6.4341879756748613E-2" table:style-name="ce87">
            <text:p>0.06</text:p>
          </table:table-cell>
          <table:table-cell table:style-name="ce87"/>
          <table:table-cell office:value-type="float" office:value="10282.933000000001" table:style-name="ce86">
            <text:p><text:s/>10 283</text:p>
          </table:table-cell>
          <table:table-cell office:value-type="float" office:value="35410.001309937543" table:style-name="ce86">
            <text:p><text:s/>35 410</text:p>
          </table:table-cell>
          <table:table-cell office:value-type="float" office:value="364118.67099999997" table:style-name="ce86">
            <text:p><text:s/>364 119</text:p>
          </table:table-cell>
          <table:table-cell office:value-type="float" office:value="6.0522011117264754E-2" table:style-name="ce87">
            <text:p>0.06</text:p>
          </table:table-cell>
          <table:table-cell office:value-type="float" office:value="10118.406999999999" table:style-name="ce86">
            <text:p><text:s/>10 118</text:p>
          </table:table-cell>
          <table:table-cell office:value-type="float" office:value="36590.000678960627" table:style-name="ce86">
            <text:p><text:s/>36 590</text:p>
          </table:table-cell>
          <table:table-cell office:value-type="float" office:value="370232.51899999997" table:style-name="ce86">
            <text:p><text:s/>370 233</text:p>
          </table:table-cell>
          <table:table-cell office:value-type="float" office:value="6.0485736743529021E-2" table:style-name="ce87">
            <text:p>0.06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<text:s text:c="4"/>Goat Milk</text:p>
          </table:table-cell>
          <table:table-cell table:number-columns-repeated="16359" table:style-name="ce25"/>
        </table:table-row>
        <table:table-row table:style-name="ro3">
          <table:table-cell table:number-columns-repeated="3" table:style-name="ce25"/>
          <table:table-cell office:value-type="string" table:style-name="ce92">
            <text:p>生皮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6689.0388999999996" table:style-name="ce121">
            <text:p><text:s/>6 689</text:p>
          </table:table-cell>
          <table:table-cell office:value-type="float" office:value="11961.607369333733" table:style-name="ce121">
            <text:p><text:s/>11 962</text:p>
          </table:table-cell>
          <table:table-cell office:value-type="float" office:value="80011.657000000007" table:style-name="ce121">
            <text:p><text:s/>80 012</text:p>
          </table:table-cell>
          <table:table-cell office:value-type="float" office:value="1.4221060734964324E-2" table:style-name="ce87">
            <text:p>0.01</text:p>
          </table:table-cell>
          <table:table-cell office:value-type="float" office:value="5608.1629999999996" table:style-name="ce121">
            <text:p><text:s/>5 608</text:p>
          </table:table-cell>
          <table:table-cell office:value-type="float" office:value="13741.72558821846" table:style-name="ce121">
            <text:p><text:s/>13 742</text:p>
          </table:table-cell>
          <table:table-cell office:value-type="float" office:value="77065.837" table:style-name="ce121">
            <text:p><text:s/>77 066</text:p>
          </table:table-cell>
          <table:table-cell office:value-type="float" office:value="1.3267277623414011E-2" table:style-name="ce87">
            <text:p>0.01</text:p>
          </table:table-cell>
          <table:table-cell table:style-name="ce121"/>
          <table:table-cell office:value-type="float" office:value="5814.2505000000001" table:style-name="ce86">
            <text:p><text:s/>5 814</text:p>
          </table:table-cell>
          <table:table-cell office:value-type="float" office:value="13707.100339072078" table:style-name="ce86">
            <text:p><text:s/>13 707</text:p>
          </table:table-cell>
          <table:table-cell office:value-type="float" office:value="79696.514999999999" table:style-name="ce86">
            <text:p><text:s/>79 697</text:p>
          </table:table-cell>
          <table:table-cell office:value-type="float" office:value="1.3246761978973764E-2" table:style-name="ce87">
            <text:p>0.01</text:p>
          </table:table-cell>
          <table:table-cell office:value-type="float" office:value="4608.7420000000002" table:style-name="ce86">
            <text:p><text:s/>4 609</text:p>
          </table:table-cell>
          <table:table-cell office:value-type="float" office:value="13060.403468017954" table:style-name="ce86">
            <text:p><text:s/>13 060</text:p>
          </table:table-cell>
          <table:table-cell office:value-type="float" office:value="60192.03" table:style-name="ce86">
            <text:p><text:s/>60 192</text:p>
          </table:table-cell>
          <table:table-cell office:value-type="float" office:value="9.8337101518589237E-3" table:style-name="ce87">
            <text:p>0.01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<text:s text:c="4"/>Hides</text:p>
          </table:table-cell>
          <table:table-cell table:number-columns-repeated="16359" table:style-name="ce25"/>
        </table:table-row>
        <table:table-row table:style-name="ro3">
          <table:table-cell table:number-columns-repeated="3" table:style-name="ce25"/>
          <table:table-cell office:value-type="string" table:style-name="ce92">
            <text:p>鹿茸</text:p>
          </table:table-cell>
          <table:table-cell table:style-name="ce85"/>
          <table:table-cell office:value-type="string" table:style-name="ce93">
            <text:p>公<text:span text:style-name="T3"><text:s text:c="3"/></text:span>斤</text:p>
          </table:table-cell>
          <table:table-cell office:value-type="float" office:value="27837.487499999999" table:style-name="ce121">
            <text:p><text:s/>27 837</text:p>
          </table:table-cell>
          <table:table-cell office:value-type="float" office:value="23297.000312977241" table:style-name="ce121">
            <text:p><text:s/>23 297</text:p>
          </table:table-cell>
          <table:table-cell office:value-type="float" office:value="648529.95499999996" table:style-name="ce121">
            <text:p><text:s/>648 530</text:p>
          </table:table-cell>
          <table:table-cell office:value-type="float" office:value="0.11526800249242032" table:style-name="ce87">
            <text:p>0.12</text:p>
          </table:table-cell>
          <table:table-cell office:value-type="float" office:value="25192.575000000001" table:style-name="ce121">
            <text:p><text:s/>25 193</text:p>
          </table:table-cell>
          <table:table-cell office:value-type="float" office:value="23515.199934901455" table:style-name="ce121">
            <text:p><text:s/>23 515</text:p>
          </table:table-cell>
          <table:table-cell office:value-type="float" office:value="592408.43799999997" table:style-name="ce121">
            <text:p><text:s/>592 408</text:p>
          </table:table-cell>
          <table:table-cell office:value-type="float" office:value="0.10198613963537495" table:style-name="ce87">
            <text:p>0.10</text:p>
          </table:table-cell>
          <table:table-cell table:style-name="ce87"/>
          <table:table-cell office:value-type="float" office:value="21499.462500000001" table:style-name="ce86">
            <text:p><text:s/>21 499</text:p>
          </table:table-cell>
          <table:table-cell office:value-type="float" office:value="24198.00095002375" table:style-name="ce86">
            <text:p><text:s/>24 198</text:p>
          </table:table-cell>
          <table:table-cell office:value-type="float" office:value="520244.01400000002" table:style-name="ce86">
            <text:p><text:s/>520 244</text:p>
          </table:table-cell>
          <table:table-cell office:value-type="float" office:value="8.6472396245229746E-2" table:style-name="ce87">
            <text:p>0.09</text:p>
          </table:table-cell>
          <table:table-cell office:value-type="float" office:value="20206.387500000001" table:style-name="ce86">
            <text:p><text:s/>20 206</text:p>
          </table:table-cell>
          <table:table-cell office:value-type="float" office:value="24384.00000989786" table:style-name="ce86">
            <text:p><text:s/>24 384</text:p>
          </table:table-cell>
          <table:table-cell office:value-type="float" office:value="492712.55300000001" table:style-name="ce86">
            <text:p><text:s/>492 713</text:p>
          </table:table-cell>
          <table:table-cell office:value-type="float" office:value="8.0495581132326452E-2" table:style-name="ce87">
            <text:p>0.08</text:p>
          </table:table-cell>
          <table:table-cell office:value-type="string" table:style-name="ce122">
            <text:p>kg</text:p>
          </table:table-cell>
          <table:table-cell office:value-type="string" table:style-name="ce145">
            <text:p><text:s text:c="4"/>Deer Velvet</text:p>
          </table:table-cell>
          <table:table-cell table:number-columns-repeated="16359" table:style-name="ce25"/>
        </table:table-row>
        <table:table-row table:style-name="ro3">
          <table:table-cell table:number-columns-repeated="3" table:style-name="ce67"/>
          <table:table-cell office:value-type="string" table:style-name="ce92">
            <text:p>蜂蜜</text:p>
          </table:table-cell>
          <table:table-cell table:style-name="ce85"/>
          <table:table-cell office:value-type="string" table:style-name="ce93">
            <text:p>公<text:span text:style-name="T3"><text:s text:c="3"/></text:span>噸</text:p>
          </table:table-cell>
          <table:table-cell office:value-type="float" office:value="9332.0334800000001" table:style-name="ce121">
            <text:p><text:s/>9 332</text:p>
          </table:table-cell>
          <table:table-cell office:value-type="float" office:value="221108.77597923062" table:style-name="ce121">
            <text:p><text:s/>221 109</text:p>
          </table:table-cell>
          <table:table-cell office:value-type="float" office:value="2063394.5001600001" table:style-name="ce121">
            <text:p>2 063 395</text:p>
          </table:table-cell>
          <table:table-cell office:value-type="float" office:value="0.36674229240080247" table:style-name="ce87">
            <text:p>0.37</text:p>
          </table:table-cell>
          <table:table-cell office:value-type="float" office:value="11198.177960000001" table:style-name="ce121">
            <text:p><text:s/>11 198</text:p>
          </table:table-cell>
          <table:table-cell office:value-type="float" office:value="239420.70642892335" table:style-name="ce121">
            <text:p><text:s/>239 421</text:p>
          </table:table-cell>
          <table:table-cell office:value-type="float" office:value="2681075.6779" table:style-name="ce121">
            <text:p>2 681 076</text:p>
          </table:table-cell>
          <table:table-cell office:value-type="float" office:value="0.46156087746224334" table:style-name="ce87">
            <text:p>0.46</text:p>
          </table:table-cell>
          <table:table-cell table:style-name="ce87"/>
          <table:table-cell office:value-type="float" office:value="2917.1597599999996" table:style-name="ce86">
            <text:p><text:s/>2 917</text:p>
          </table:table-cell>
          <table:table-cell office:value-type="float" office:value="197772.38679584692" table:style-name="ce86">
            <text:p><text:s/>197 772</text:p>
          </table:table-cell>
          <table:table-cell office:value-type="float" office:value="576933.64839999995" table:style-name="ce86">
            <text:p><text:s/>576 934</text:p>
          </table:table-cell>
          <table:table-cell office:value-type="float" office:value="9.5895067908750312E-2" table:style-name="ce87">
            <text:p>0.10</text:p>
          </table:table-cell>
          <table:table-cell office:value-type="float" office:value="12168.61476" table:style-name="ce86">
            <text:p><text:s/>12 169</text:p>
          </table:table-cell>
          <table:table-cell office:value-type="float" office:value="323868.01042915095" table:style-name="ce86">
            <text:p><text:s/>323 868</text:p>
          </table:table-cell>
          <table:table-cell office:value-type="float" office:value="3941025.0520000001" table:style-name="ce86">
            <text:p>3 941 025</text:p>
          </table:table-cell>
          <table:table-cell office:value-type="float" office:value="0.64385431198420695" table:style-name="ce87">
            <text:p>0.64</text:p>
          </table:table-cell>
          <table:table-cell office:value-type="string" table:style-name="ce89">
            <text:p>m.t.</text:p>
          </table:table-cell>
          <table:table-cell office:value-type="string" table:style-name="ce145">
            <text:p><text:s text:c="4"/>Honey</text:p>
          </table:table-cell>
          <table:table-cell table:number-columns-repeated="16359" table:style-name="ce67"/>
        </table:table-row>
        <table:table-row table:style-name="ro3">
          <table:table-cell table:number-columns-repeated="3" table:style-name="ce67"/>
          <table:table-cell office:value-type="string" table:style-name="ce92">
            <text:p>蜂皇漿</text:p>
          </table:table-cell>
          <table:table-cell table:style-name="ce85"/>
          <table:table-cell office:value-type="string" table:style-name="ce149">
            <text:p>公<text:span text:style-name="T3"><text:s text:c="3"/></text:span>斤</text:p>
          </table:table-cell>
          <table:table-cell office:value-type="float" office:value="460288.64" table:style-name="ce121">
            <text:p><text:s/>460 289</text:p>
          </table:table-cell>
          <table:table-cell office:value-type="float" office:value="2500" table:style-name="ce121">
            <text:p><text:s/>2 500</text:p>
          </table:table-cell>
          <table:table-cell office:value-type="float" office:value="1150721.6000000001" table:style-name="ce121">
            <text:p>1 150 722</text:p>
          </table:table-cell>
          <table:table-cell office:value-type="float" office:value="0.20452622000610893" table:style-name="ce87">
            <text:p>0.20</text:p>
          </table:table-cell>
          <table:table-cell office:value-type="float" office:value="455633.99" table:style-name="ce121">
            <text:p><text:s/>455 634</text:p>
          </table:table-cell>
          <table:table-cell office:value-type="float" office:value="2000" table:style-name="ce121">
            <text:p><text:s/>2 000</text:p>
          </table:table-cell>
          <table:table-cell office:value-type="float" office:value="911267.98" table:style-name="ce121">
            <text:p><text:s/>911 268</text:p>
          </table:table-cell>
          <table:table-cell office:value-type="float" office:value="0.15687943906958002" table:style-name="ce87">
            <text:p>0.16</text:p>
          </table:table-cell>
          <table:table-cell table:style-name="ce87"/>
          <table:table-cell office:value-type="float" office:value="482111" table:style-name="ce86">
            <text:p><text:s/>482 111</text:p>
          </table:table-cell>
          <table:table-cell office:value-type="float" office:value="2000" table:style-name="ce86">
            <text:p><text:s/>2 000</text:p>
          </table:table-cell>
          <table:table-cell office:value-type="float" office:value="964222" table:style-name="ce86">
            <text:p><text:s/>964 222</text:p>
          </table:table-cell>
          <table:table-cell office:value-type="float" office:value="0.16026822915519007" table:style-name="ce87">
            <text:p>0.16</text:p>
          </table:table-cell>
          <table:table-cell office:value-type="float" office:value="451282.44" table:style-name="ce86">
            <text:p><text:s/>451 282</text:p>
          </table:table-cell>
          <table:table-cell office:value-type="float" office:value="2000" table:style-name="ce86">
            <text:p><text:s/>2 000</text:p>
          </table:table-cell>
          <table:table-cell office:value-type="float" office:value="902564.88" table:style-name="ce86">
            <text:p><text:s/>902 565</text:p>
          </table:table-cell>
          <table:table-cell office:value-type="float" office:value="0.14745409688238345" table:style-name="ce87">
            <text:p>0.15</text:p>
          </table:table-cell>
          <table:table-cell office:value-type="string" table:style-name="ce122">
            <text:p>kg</text:p>
          </table:table-cell>
          <table:table-cell office:value-type="string" table:style-name="ce84">
            <text:p><text:s text:c="4"/>Royal Jelly</text:p>
          </table:table-cell>
          <table:table-cell table:number-columns-repeated="10" table:style-name="ce25"/>
          <table:table-cell table:number-columns-repeated="16349" table:style-name="ce67"/>
        </table:table-row>
        <table:table-row table:style-name="ro3">
          <table:table-cell table:number-columns-repeated="3" table:style-name="ce67"/>
          <table:table-cell office:value-type="string" table:style-name="ce92">
            <text:p>雞蛋</text:p>
          </table:table-cell>
          <table:table-cell table:style-name="ce85"/>
          <table:table-cell office:value-type="string" table:style-name="ce93">
            <text:p>千<text:span text:style-name="T3"><text:s text:c="3"/></text:span>個</text:p>
          </table:table-cell>
          <table:table-cell office:value-type="float" office:value="8242193.5259999996" table:style-name="ce121">
            <text:p>8 242 194</text:p>
          </table:table-cell>
          <table:table-cell office:value-type="float" office:value="3950.0000042828406" table:style-name="ce121">
            <text:p><text:s/>3 950</text:p>
          </table:table-cell>
          <table:table-cell office:value-type="float" office:value="32556664.463" table:style-name="ce121">
            <text:p>32 556 664</text:p>
          </table:table-cell>
          <table:table-cell office:value-type="float" office:value="5.7865356126317646" table:style-name="ce87">
            <text:p>5.79</text:p>
          </table:table-cell>
          <table:table-cell office:value-type="float" office:value="8002959.909" table:style-name="ce121">
            <text:p>8 002 960</text:p>
          </table:table-cell>
          <table:table-cell office:value-type="float" office:value="4230.0000008659299" table:style-name="ce121">
            <text:p><text:s/>4 230</text:p>
          </table:table-cell>
          <table:table-cell office:value-type="float" office:value="33852520.421999998" table:style-name="ce121">
            <text:p>33 852 520</text:p>
          </table:table-cell>
          <table:table-cell office:value-type="float" office:value="5.8278843671154368" table:style-name="ce87">
            <text:p>5.83</text:p>
          </table:table-cell>
          <table:table-cell table:style-name="ce87"/>
          <table:table-cell office:value-type="float" office:value="8941093.0309999995" table:style-name="ce86">
            <text:p>8 941 093</text:p>
          </table:table-cell>
          <table:table-cell office:value-type="float" office:value="3129.9999998848016" table:style-name="ce86">
            <text:p><text:s/>3 130</text:p>
          </table:table-cell>
          <table:table-cell office:value-type="float" office:value="27985621.186000001" table:style-name="ce86">
            <text:p>27 985 621</text:p>
          </table:table-cell>
          <table:table-cell office:value-type="float" office:value="4.6516320404307203" table:style-name="ce87">
            <text:p>4.65</text:p>
          </table:table-cell>
          <table:table-cell office:value-type="float" office:value="9445896.9269999992" table:style-name="ce86">
            <text:p>9 445 897</text:p>
          </table:table-cell>
          <table:table-cell office:value-type="float" office:value="2810.0000003313608" table:style-name="ce86">
            <text:p><text:s/>2 810</text:p>
          </table:table-cell>
          <table:table-cell office:value-type="float" office:value="26542970.368000001" table:style-name="ce86">
            <text:p>26 542 970</text:p>
          </table:table-cell>
          <table:table-cell office:value-type="float" office:value="4.3363860160272409" table:style-name="ce87">
            <text:p>4.34</text:p>
          </table:table-cell>
          <table:table-cell office:value-type="string" table:style-name="ce152">
            <text:p>1000 pieces</text:p>
          </table:table-cell>
          <table:table-cell office:value-type="string" table:style-name="ce84">
            <text:p><text:s text:c="4"/>Hen Eggs</text:p>
          </table:table-cell>
          <table:table-cell table:number-columns-repeated="10" table:style-name="ce25"/>
          <table:table-cell table:number-columns-repeated="16349" table:style-name="ce67"/>
        </table:table-row>
        <table:table-row table:style-name="ro3">
          <table:table-cell table:number-columns-repeated="3" table:style-name="ce67"/>
          <table:table-cell office:value-type="string" table:style-name="ce92">
            <text:p>鴨蛋</text:p>
          </table:table-cell>
          <table:table-cell table:style-name="ce85"/>
          <table:table-cell office:value-type="string" table:style-name="ce93">
            <text:p>千<text:span text:style-name="T3"><text:s text:c="3"/></text:span>個</text:p>
          </table:table-cell>
          <table:table-cell office:value-type="float" office:value="410792.67499999999" table:style-name="ce121">
            <text:p><text:s/>410 793</text:p>
          </table:table-cell>
          <table:table-cell office:value-type="float" office:value="4909.9999969571027" table:style-name="ce121">
            <text:p><text:s/>4 910</text:p>
          </table:table-cell>
          <table:table-cell office:value-type="float" office:value="2016992.0330000001" table:style-name="ce121">
            <text:p>2 016 992</text:p>
          </table:table-cell>
          <table:table-cell office:value-type="float" office:value="0.35849484036097601" table:style-name="ce87">
            <text:p>0.36</text:p>
          </table:table-cell>
          <table:table-cell office:value-type="float" office:value="410941.20500000002" table:style-name="ce121">
            <text:p><text:s/>410 941</text:p>
          </table:table-cell>
          <table:table-cell office:value-type="float" office:value="5549.9999908746067" table:style-name="ce121">
            <text:p><text:s/>5 550</text:p>
          </table:table-cell>
          <table:table-cell office:value-type="float" office:value="2280723.6839999999" table:style-name="ce121">
            <text:p>2 280 724</text:p>
          </table:table-cell>
          <table:table-cell office:value-type="float" office:value="0.39263823603088316" table:style-name="ce87">
            <text:p>0.39</text:p>
          </table:table-cell>
          <table:table-cell table:style-name="ce87"/>
          <table:table-cell office:value-type="float" office:value="411657.00599999999" table:style-name="ce86">
            <text:p><text:s/>411 657</text:p>
          </table:table-cell>
          <table:table-cell office:value-type="float" office:value="5429.9999985910599" table:style-name="ce86">
            <text:p><text:s/>5 430</text:p>
          </table:table-cell>
          <table:table-cell office:value-type="float" office:value="2235297.5419999999" table:style-name="ce86">
            <text:p>2 235 298</text:p>
          </table:table-cell>
          <table:table-cell office:value-type="float" office:value="0.37154014188774898" table:style-name="ce87">
            <text:p>0.37</text:p>
          </table:table-cell>
          <table:table-cell office:value-type="float" office:value="399709.21299999999" table:style-name="ce86">
            <text:p><text:s/>399 709</text:p>
          </table:table-cell>
          <table:table-cell office:value-type="float" office:value="4940.0000194641498" table:style-name="ce86">
            <text:p><text:s/>4 940</text:p>
          </table:table-cell>
          <table:table-cell office:value-type="float" office:value="1974563.52" table:style-name="ce86">
            <text:p>1 974 564</text:p>
          </table:table-cell>
          <table:table-cell office:value-type="float" office:value="0.32258897618362914" table:style-name="ce87">
            <text:p>0.32</text:p>
          </table:table-cell>
          <table:table-cell office:value-type="string" table:style-name="ce152">
            <text:p>1000 pieces</text:p>
          </table:table-cell>
          <table:table-cell office:value-type="string" table:style-name="ce153">
            <text:p><text:s text:c="4"/>Duck Eggs</text:p>
          </table:table-cell>
          <table:table-cell table:number-columns-repeated="10" table:style-name="ce25"/>
          <table:table-cell table:number-columns-repeated="16349" table:style-name="ce67"/>
        </table:table-row>
        <table:table-row table:style-name="ro3">
          <table:table-cell table:number-columns-repeated="3" table:style-name="ce67"/>
          <table:table-cell office:value-type="string" table:style-name="ce92">
            <text:p>鵪鶉蛋</text:p>
          </table:table-cell>
          <table:table-cell table:style-name="ce85"/>
          <table:table-cell office:value-type="string" table:style-name="ce93">
            <text:p>千<text:span text:style-name="T3"><text:s text:c="3"/></text:span>個</text:p>
          </table:table-cell>
          <table:table-cell office:value-type="float" office:value="499788.913" table:style-name="ce121">
            <text:p><text:s/>499 789</text:p>
          </table:table-cell>
          <table:table-cell office:value-type="float" office:value="849.99999989995774" table:style-name="ce121">
            <text:p><text:s text:c="2"/>850</text:p>
          </table:table-cell>
          <table:table-cell office:value-type="float" office:value="424820.576" table:style-name="ce121">
            <text:p><text:s/>424 821</text:p>
          </table:table-cell>
          <table:table-cell office:value-type="float" office:value="7.5506487920360493E-2" table:style-name="ce87">
            <text:p>0.08</text:p>
          </table:table-cell>
          <table:table-cell office:value-type="float" office:value="351819.62300000002" table:style-name="ce121">
            <text:p><text:s/>351 820</text:p>
          </table:table-cell>
          <table:table-cell office:value-type="float" office:value="1029.9999951964021" table:style-name="ce121">
            <text:p><text:s/>1 030</text:p>
          </table:table-cell>
          <table:table-cell office:value-type="float" office:value="362374.21" table:style-name="ce121">
            <text:p><text:s/>362 374</text:p>
          </table:table-cell>
          <table:table-cell office:value-type="float" office:value="6.2384571877618478E-2" table:style-name="ce87">
            <text:p>0.06</text:p>
          </table:table-cell>
          <table:table-cell table:style-name="ce87"/>
          <table:table-cell office:value-type="float" office:value="477494.86200000002" table:style-name="ce86">
            <text:p><text:s/>477 495</text:p>
          </table:table-cell>
          <table:table-cell office:value-type="float" office:value="910.00000540319945" table:style-name="ce86">
            <text:p><text:s text:c="2"/>910</text:p>
          </table:table-cell>
          <table:table-cell office:value-type="float" office:value="434520.32699999999" table:style-name="ce86">
            <text:p><text:s/>434 520</text:p>
          </table:table-cell>
          <table:table-cell office:value-type="float" office:value="7.2223827438312044E-2" table:style-name="ce87">
            <text:p>0.07</text:p>
          </table:table-cell>
          <table:table-cell office:value-type="float" office:value="458950.821" table:style-name="ce86">
            <text:p><text:s/>458 951</text:p>
          </table:table-cell>
          <table:table-cell office:value-type="float" office:value="960.00001272467489" table:style-name="ce86">
            <text:p><text:s text:c="2"/>960</text:p>
          </table:table-cell>
          <table:table-cell office:value-type="float" office:value="440592.79399999999" table:style-name="ce86">
            <text:p><text:s/>440 593</text:p>
          </table:table-cell>
          <table:table-cell office:value-type="float" office:value="7.1980656428993789E-2" table:style-name="ce87">
            <text:p>0.07</text:p>
          </table:table-cell>
          <table:table-cell office:value-type="string" table:style-name="ce152">
            <text:p>1000 pieces</text:p>
          </table:table-cell>
          <table:table-cell office:value-type="string" table:style-name="ce153">
            <text:p><text:s text:c="4"/>Quail Eggs</text:p>
          </table:table-cell>
          <table:table-cell table:number-columns-repeated="10" table:style-name="ce25"/>
          <table:table-cell table:number-columns-repeated="16349" table:style-name="ce67"/>
        </table:table-row>
        <table:table-row table:style-name="ro3">
          <table:table-cell table:number-columns-repeated="3" table:style-name="ce25"/>
          <table:table-cell office:value-type="string" table:style-name="ce92">
            <text:p>其他畜產</text:p>
          </table:table-cell>
          <table:table-cell table:style-name="ce85"/>
          <table:table-cell table:style-name="ce93"/>
          <table:table-cell office:value-type="string" table:style-name="ce86">
            <text:p>-</text:p>
          </table:table-cell>
          <table:table-cell office:value-type="string" table:style-name="ce86">
            <text:p>-</text:p>
          </table:table-cell>
          <table:table-cell office:value-type="float" office:value="36309.9" table:style-name="ce86">
            <text:p><text:s/>36 310</text:p>
          </table:table-cell>
          <table:table-cell office:value-type="float" office:value="6.9157607021869567E-5" table:style-name="ce87">
            <text:p>0.00</text:p>
          </table:table-cell>
          <table:table-cell office:value-type="string" table:style-name="ce86">
            <text:p>-</text:p>
          </table:table-cell>
          <table:table-cell office:value-type="string" table:style-name="ce86">
            <text:p>-</text:p>
          </table:table-cell>
          <table:table-cell office:value-type="float" office:value="50035.5" table:style-name="ce86">
            <text:p><text:s/>50 036</text:p>
          </table:table-cell>
          <table:table-cell office:value-type="float" office:value="1.394456388628511E-5" table:style-name="ce87">
            <text:p>0.00</text:p>
          </table:table-cell>
          <table:table-cell table:style-name="ce87"/>
          <table:table-cell office:value-type="string" table:style-name="ce86">
            <text:p>-</text:p>
          </table:table-cell>
          <table:table-cell office:value-type="string" table:style-name="ce86">
            <text:p>-</text:p>
          </table:table-cell>
          <table:table-cell office:value-type="float" office:value="26259" table:style-name="ce86">
            <text:p><text:s/>26 259</text:p>
          </table:table-cell>
          <table:table-cell office:value-type="float" office:value="3.3658552080253287E-5" table:style-name="ce87">
            <text:p>0.00</text:p>
          </table:table-cell>
          <table:table-cell office:value-type="string" table:style-name="ce86">
            <text:p>-</text:p>
          </table:table-cell>
          <table:table-cell office:value-type="string" table:style-name="ce86">
            <text:p>-</text:p>
          </table:table-cell>
          <table:table-cell office:value-type="float" office:value="52960.2" table:style-name="ce86">
            <text:p><text:s/>52 960</text:p>
          </table:table-cell>
          <table:table-cell office:value-type="float" office:value="3.401411206129828E-5" table:style-name="ce87">
            <text:p>0.00</text:p>
          </table:table-cell>
          <table:table-cell table:style-name="ce89"/>
          <table:table-cell office:value-type="string" table:style-name="ce145">
            <text:p><text:s text:c="4"/>Others<text:s/></text:p>
          </table:table-cell>
          <table:table-cell table:number-columns-repeated="16359" table:style-name="ce25"/>
        </table:table-row>
        <table:table-row table:style-name="ro22">
          <table:table-cell table:number-columns-repeated="4" table:style-name="ce99"/>
          <table:table-cell table:style-name="ce101"/>
          <table:table-cell table:number-columns-repeated="9" table:style-name="ce99"/>
          <table:table-cell table:style-name="ce25"/>
          <table:table-cell table:number-columns-repeated="4" table:style-name="ce99"/>
          <table:table-cell table:number-columns-repeated="3" table:style-name="ce125"/>
          <table:table-cell table:style-name="ce154"/>
          <table:table-cell table:style-name="ce99"/>
          <table:table-cell table:style-name="ce103"/>
          <table:table-cell table:number-columns-repeated="16359" table:style-name="ce25"/>
        </table:table-row>
        <table:table-row table:style-name="ro24">
          <table:table-cell office:value-type="string" table:style-name="ce155">
            <text:p><text:s text:c="3"/><text:span text:style-name="T4">註︰</text:span>111<text:span text:style-name="T4">年起增加鵪鶉與鵪鶉蛋之生產量值</text:span><text:span text:style-name="T12">。</text:span></text:p>
          </table:table-cell>
          <table:table-cell table:number-columns-repeated="5" table:style-name="ce128"/>
          <table:table-cell table:number-columns-repeated="9" table:style-name="ce127"/>
          <table:table-cell office:value-type="string" table:style-name="ce147">
            <text:p><text:s text:c="3"/>Note<text:span text:style-name="T12">：</text:span>The production value of quail and quail eggs quantity increases since 2022.</text:p>
          </table:table-cell>
          <table:table-cell table:number-columns-repeated="16368" table:style-name="ce127"/>
        </table:table-row>
        <table:table-row table:style-name="ro24">
          <table:table-cell office:value-type="string" table:style-name="ce146">
            <text:p><text:s text:c="3"/><text:span text:style-name="T4">資料來源：農業部統計處、農糧署。</text:span></text:p>
          </table:table-cell>
          <table:table-cell table:number-columns-repeated="14" table:style-name="ce127"/>
          <table:table-cell office:value-type="string" table:style-name="ce147">
            <text:p><text:s text:c="3"/>Source<text:span text:style-name="T10">：</text:span>Department of Statistics, Agriculture and Food Agency, MOA.</text:p>
          </table:table-cell>
          <table:table-cell table:number-columns-repeated="16368" table:style-name="ce127"/>
        </table:table-row>
        <table:table-row table:number-rows-repeated="1048526" table:style-name="ro19">
          <table:table-cell table:number-columns-repeated="16384"/>
        </table:table-row>
      </table:table>
      <table:table table:name="20_(2)" table:style-name="ta2">
        <table:table-column table:style-name="co31" table:default-cell-style-name="ce7"/>
        <table:table-column table:style-name="co32" table:default-cell-style-name="ce7"/>
        <table:table-column table:style-name="co32" table:default-cell-style-name="ce25"/>
        <table:table-column table:style-name="co32" table:number-columns-repeated="2" table:default-cell-style-name="ce7"/>
        <table:table-column table:style-name="co33" table:default-cell-style-name="ce7"/>
        <table:table-column table:style-name="co31" table:default-cell-style-name="ce7"/>
        <table:table-column table:style-name="co26" table:default-cell-style-name="ce67"/>
        <table:table-column table:style-name="co15" table:default-cell-style-name="ce7"/>
        <table:table-column table:style-name="co34" table:default-cell-style-name="ce7"/>
        <table:table-column table:style-name="co14" table:default-cell-style-name="ce7"/>
        <table:table-column table:style-name="co15" table:default-cell-style-name="ce7"/>
        <table:table-column table:style-name="co34" table:default-cell-style-name="ce7"/>
        <table:table-column table:style-name="co14" table:default-cell-style-name="ce7"/>
        <table:table-column table:style-name="co11" table:default-cell-style-name="ce7"/>
        <table:table-column table:style-name="co35" table:default-cell-style-name="ce7"/>
        <table:table-column table:style-name="co36" table:default-cell-style-name="ce7"/>
        <table:table-column table:style-name="co14" table:default-cell-style-name="ce7"/>
        <table:table-column table:style-name="co35" table:default-cell-style-name="ce7"/>
        <table:table-column table:style-name="co36" table:default-cell-style-name="ce7"/>
        <table:table-column table:style-name="co14" table:default-cell-style-name="ce7"/>
        <table:table-column table:style-name="co7" table:default-cell-style-name="ce7"/>
        <table:table-column table:style-name="co37" table:default-cell-style-name="ce67"/>
        <table:table-column table:style-name="co20" table:number-columns-repeated="16361" table:default-cell-style-name="ce7"/>
        <table:table-row table:style-name="ro1">
          <table:table-cell office:value-type="string" table:style-name="ce1">
            <text:p><text:s text:c="6"/>18 <text:s text:c="4"/>114<text:span text:style-name="T4">年農業統計年報</text:span></text:p>
          </table:table-cell>
          <table:table-cell table:style-name="ce2"/>
          <table:table-cell table:style-name="ce156"/>
          <table:table-cell table:number-columns-repeated="11" table:style-name="ce2"/>
          <table:table-cell table:style-name="ce4"/>
          <table:table-cell table:number-columns-repeated="2" table:style-name="ce115"/>
          <table:table-cell table:number-columns-repeated="5" table:style-name="ce2"/>
          <table:table-cell office:value-type="string" table:style-name="ce3">
            <text:p>AG. STATISTICS YEARBOOK 2025 <text:s text:c="6"/>19<text:s/></text:p>
          </table:table-cell>
          <table:table-cell table:number-columns-repeated="16361" table:style-name="ce2"/>
        </table:table-row>
        <table:table-row table:style-name="ro2">
          <table:table-cell office:value-type="string" table:number-columns-spanned="14" table:number-rows-spanned="1" table:style-name="ce6">
            <text:p>4.<text:s text:c="2"/><text:span text:style-name="T7">農產品生產量值</text:span><text:s/>(<text:span text:style-name="T7">續完</text:span>)</text:p>
          </table:table-cell>
          <table:covered-table-cell table:number-columns-repeated="13"/>
          <table:table-cell table:style-name="ce157"/>
          <table:table-cell office:value-type="string" table:number-columns-spanned="8" table:number-rows-spanned="1" table:style-name="ce6">
            <text:p><text:s/>4. <text:s/>Quantity and Value of Farm Products (Cont'd)</text:p>
          </table:table-cell>
          <table:covered-table-cell table:number-columns-repeated="7"/>
          <table:table-cell table:number-columns-repeated="3" table:style-name="ce8"/>
          <table:table-cell table:number-columns-repeated="16358" table:style-name="ce157"/>
        </table:table-row>
        <table:table-row table:style-name="ro3">
          <table:table-cell table:number-columns-repeated="2" table:style-name="ce157"/>
          <table:table-cell table:style-name="ce15"/>
          <table:table-cell table:number-columns-repeated="2" table:style-name="ce157"/>
          <table:table-cell table:style-name="ce7"/>
          <table:table-cell table:style-name="ce157"/>
          <table:table-cell table:style-name="ce158"/>
          <table:table-cell table:number-columns-repeated="14" table:style-name="ce157"/>
          <table:table-cell table:style-name="ce159"/>
          <table:table-cell table:number-columns-repeated="16361" table:style-name="ce157"/>
        </table:table-row>
        <table:table-row table:style-name="ro4">
          <table:table-cell table:number-columns-repeated="2" table:style-name="ce157"/>
          <table:table-cell table:style-name="ce15"/>
          <table:table-cell table:number-columns-repeated="4" table:style-name="ce157"/>
          <table:table-cell table:style-name="ce159"/>
          <table:table-cell table:number-columns-repeated="14" table:style-name="ce157"/>
          <table:table-cell table:style-name="ce159"/>
          <table:table-cell table:number-columns-repeated="16361" table:style-name="ce157"/>
        </table:table-row>
        <table:table-row table:style-name="ro21">
          <table:table-cell office:value-type="string" table:number-columns-spanned="7" table:number-rows-spanned="5" table:style-name="ce232">
            <text:p>項<text:span text:style-name="T3"><text:s text:c="12"/></text:span>目</text:p>
          </table:table-cell>
          <table:covered-table-cell table:number-columns-repeated="6"/>
          <table:table-cell office:value-type="string" table:style-name="ce162">
            <text:p>產<text:span text:style-name="T3"><text:s/></text:span>量</text:p>
          </table:table-cell>
          <table:table-cell office:value-type="string" table:number-columns-spanned="3" table:number-rows-spanned="1" table:style-name="ce233">
            <text:p>民<text:span text:style-name="T3"><text:s/></text:span>國<text:span text:style-name="T3"><text:s/>111<text:s/></text:span>年<text:span text:style-name="T3"><text:s/>(2022)</text:span></text:p>
          </table:table-cell>
          <table:covered-table-cell table:number-columns-repeated="2"/>
          <table:table-cell office:value-type="string" table:number-columns-spanned="3" table:number-rows-spanned="1" table:style-name="ce233">
            <text:p>民<text:span text:style-name="T3"><text:s/></text:span>國<text:span text:style-name="T3"><text:s/>112<text:s/></text:span>年<text:span text:style-name="T3"><text:s/>(2023)</text:span></text:p>
          </table:table-cell>
          <table:covered-table-cell table:number-columns-repeated="2"/>
          <table:table-cell table:style-name="ce21"/>
          <table:table-cell office:value-type="string" table:number-columns-spanned="3" table:number-rows-spanned="1" table:style-name="ce234">
            <text:p>民<text:span text:style-name="T3"><text:s/></text:span>國<text:span text:style-name="T3"><text:s/>113<text:s/></text:span>年<text:span text:style-name="T3"><text:s/>(2024)</text:span></text:p>
          </table:table-cell>
          <table:covered-table-cell table:number-columns-repeated="2"/>
          <table:table-cell office:value-type="string" table:number-columns-spanned="3" table:number-rows-spanned="1" table:style-name="ce233">
            <text:p>民<text:span text:style-name="T3"><text:s/></text:span>國<text:span text:style-name="T3"><text:s/>114<text:s/></text:span>年<text:span text:style-name="T3"><text:s/>(2025)</text:span></text:p>
          </table:table-cell>
          <table:covered-table-cell table:number-columns-repeated="2"/>
          <table:table-cell office:value-type="string" table:style-name="ce167">
            <text:p>Unit<text:s/><text:span text:style-name="T14"><text:s/></text:span>of</text:p>
          </table:table-cell>
          <table:table-cell table:style-name="ce168"/>
          <table:table-cell table:number-columns-repeated="16361" table:style-name="ce15"/>
        </table:table-row>
        <table:table-row table:style-name="ro27">
          <table:covered-table-cell/>
          <table:covered-table-cell table:number-columns-repeated="6"/>
          <table:table-cell table:style-name="ce171"/>
          <table:table-cell office:value-type="string" table:style-name="ce172">
            <text:p><text:s/>數 <text:s text:c="3"/>量</text:p>
          </table:table-cell>
          <table:table-cell office:value-type="string" table:style-name="ce39">
            <text:p><text:s/>產 <text:s text:c="4"/>值</text:p>
          </table:table-cell>
          <table:table-cell office:value-type="string" table:style-name="ce39">
            <text:p>百<text:span text:style-name="T3"><text:s/></text:span>分<text:span text:style-name="T3"><text:s/></text:span>比<text:span text:style-name="T3"><text:s/></text:span></text:p>
          </table:table-cell>
          <table:table-cell office:value-type="string" table:style-name="ce173">
            <text:p>數 <text:s text:c="3"/>量</text:p>
          </table:table-cell>
          <table:table-cell office:value-type="string" table:style-name="ce39">
            <text:p><text:s/>產 <text:s text:c="4"/>值</text:p>
          </table:table-cell>
          <table:table-cell office:value-type="string" table:style-name="ce174">
            <text:p>百 分 比</text:p>
          </table:table-cell>
          <table:table-cell table:style-name="ce40"/>
          <table:table-cell office:value-type="string" table:style-name="ce173">
            <text:p><text:s/>數 <text:s text:c="3"/>量</text:p>
          </table:table-cell>
          <table:table-cell office:value-type="string" table:style-name="ce39">
            <text:p>產 <text:s text:c="4"/>值</text:p>
          </table:table-cell>
          <table:table-cell office:value-type="string" table:style-name="ce174">
            <text:p>百 分 比</text:p>
          </table:table-cell>
          <table:table-cell office:value-type="string" table:style-name="ce172">
            <text:p><text:s/>數 <text:s text:c="3"/>量</text:p>
          </table:table-cell>
          <table:table-cell office:value-type="string" table:style-name="ce39">
            <text:p>產 <text:s text:c="4"/>值</text:p>
          </table:table-cell>
          <table:table-cell office:value-type="string" table:style-name="ce174">
            <text:p>百 分 比</text:p>
          </table:table-cell>
          <table:table-cell office:value-type="string" table:style-name="ce175">
            <text:p>Produc-</text:p>
          </table:table-cell>
          <table:table-cell office:value-type="string" table:style-name="ce176">
            <text:p>Items</text:p>
          </table:table-cell>
          <table:table-cell table:number-columns-repeated="16361" table:style-name="ce15"/>
        </table:table-row>
        <table:table-row table:style-name="ro28">
          <table:covered-table-cell/>
          <table:covered-table-cell table:number-columns-repeated="6"/>
          <table:table-cell office:value-type="string" table:number-columns-spanned="1" table:number-rows-spanned="2" table:style-name="ce148">
            <text:p>單<text:span text:style-name="T3"><text:s/></text:span>位</text:p>
          </table:table-cell>
          <table:table-cell table:style-name="ce177"/>
          <table:table-cell table:style-name="ce171"/>
          <table:table-cell office:value-type="string" table:style-name="ce47">
            <text:p>Percent-</text:p>
          </table:table-cell>
          <table:table-cell table:number-columns-repeated="2" table:style-name="ce171"/>
          <table:table-cell office:value-type="string" table:style-name="ce23">
            <text:p>Percent-</text:p>
          </table:table-cell>
          <table:table-cell table:style-name="ce49"/>
          <table:table-cell table:number-columns-repeated="2" table:style-name="ce171"/>
          <table:table-cell office:value-type="string" table:style-name="ce23">
            <text:p>Percent-</text:p>
          </table:table-cell>
          <table:table-cell table:style-name="ce177"/>
          <table:table-cell table:style-name="ce171"/>
          <table:table-cell office:value-type="string" table:style-name="ce23">
            <text:p>Percent-</text:p>
          </table:table-cell>
          <table:table-cell office:value-type="string" table:style-name="ce175">
            <text:p><text:s/>tion</text:p>
          </table:table-cell>
          <table:table-cell table:style-name="ce178"/>
          <table:table-cell table:number-columns-repeated="16361" table:style-name="ce15"/>
        </table:table-row>
        <table:table-row table:style-name="ro27">
          <table:covered-table-cell/>
          <table:covered-table-cell table:number-columns-repeated="6"/>
          <table:covered-table-cell/>
          <table:table-cell office:value-type="string" table:style-name="ce179">
            <text:p>Quantity</text:p>
          </table:table-cell>
          <table:table-cell office:value-type="string" table:style-name="ce180">
            <text:p>Value</text:p>
          </table:table-cell>
          <table:table-cell office:value-type="string" table:style-name="ce181">
            <text:p><text:s/>age</text:p>
          </table:table-cell>
          <table:table-cell office:value-type="string" table:style-name="ce180">
            <text:p>Quantity</text:p>
          </table:table-cell>
          <table:table-cell office:value-type="string" table:style-name="ce180">
            <text:p>Value</text:p>
          </table:table-cell>
          <table:table-cell office:value-type="string" table:style-name="ce182">
            <text:p><text:s/>age</text:p>
          </table:table-cell>
          <table:table-cell table:style-name="ce183"/>
          <table:table-cell office:value-type="string" table:style-name="ce180">
            <text:p>Quantity</text:p>
          </table:table-cell>
          <table:table-cell office:value-type="string" table:style-name="ce180">
            <text:p>Value</text:p>
          </table:table-cell>
          <table:table-cell office:value-type="string" table:style-name="ce182">
            <text:p><text:s/>age</text:p>
          </table:table-cell>
          <table:table-cell office:value-type="string" table:style-name="ce179">
            <text:p>Quantity</text:p>
          </table:table-cell>
          <table:table-cell office:value-type="string" table:style-name="ce180">
            <text:p>Value</text:p>
          </table:table-cell>
          <table:table-cell office:value-type="string" table:style-name="ce182">
            <text:p><text:s/>age</text:p>
          </table:table-cell>
          <table:table-cell table:style-name="ce184"/>
          <table:table-cell table:style-name="ce185"/>
          <table:table-cell table:number-columns-repeated="16361" table:style-name="ce159"/>
        </table:table-row>
        <table:table-row table:style-name="ro22">
          <table:covered-table-cell/>
          <table:covered-table-cell table:number-columns-repeated="6"/>
          <table:table-cell table:style-name="ce188"/>
          <table:table-cell table:style-name="ce189"/>
          <table:table-cell table:number-columns-repeated="4" table:style-name="ce188"/>
          <table:table-cell table:style-name="ce190"/>
          <table:table-cell table:style-name="ce191"/>
          <table:table-cell table:number-columns-repeated="2" table:style-name="ce188"/>
          <table:table-cell table:style-name="ce190"/>
          <table:table-cell table:style-name="ce189"/>
          <table:table-cell table:style-name="ce188"/>
          <table:table-cell table:style-name="ce190"/>
          <table:table-cell table:style-name="ce192"/>
          <table:table-cell table:style-name="ce193"/>
          <table:table-cell table:number-columns-repeated="16361" table:style-name="ce15"/>
        </table:table-row>
        <table:table-row table:style-name="ro8">
          <table:table-cell table:number-columns-repeated="2" table:style-name="ce139"/>
          <table:table-cell table:style-name="ce15"/>
          <table:table-cell table:number-columns-repeated="3" table:style-name="ce139"/>
          <table:table-cell table:style-name="ce194"/>
          <table:table-cell table:style-name="ce139"/>
          <table:table-cell table:style-name="ce195"/>
          <table:table-cell office:value-type="string" table:style-name="ce196">
            <text:p>千元</text:p>
          </table:table-cell>
          <table:table-cell office:value-type="string" table:style-name="ce70">
            <text:p>%</text:p>
          </table:table-cell>
          <table:table-cell table:style-name="ce195"/>
          <table:table-cell office:value-type="string" table:style-name="ce196">
            <text:p>千元</text:p>
          </table:table-cell>
          <table:table-cell office:value-type="string" table:style-name="ce70">
            <text:p>%</text:p>
          </table:table-cell>
          <table:table-cell table:style-name="ce70"/>
          <table:table-cell table:style-name="ce195"/>
          <table:table-cell office:value-type="string" table:style-name="ce196">
            <text:p>千元</text:p>
          </table:table-cell>
          <table:table-cell office:value-type="string" table:style-name="ce70">
            <text:p>%</text:p>
          </table:table-cell>
          <table:table-cell table:style-name="ce70"/>
          <table:table-cell office:value-type="string" table:style-name="ce196">
            <text:p>千元</text:p>
          </table:table-cell>
          <table:table-cell office:value-type="string" table:style-name="ce70">
            <text:p>%</text:p>
          </table:table-cell>
          <table:table-cell table:style-name="ce195"/>
          <table:table-cell table:style-name="ce197"/>
          <table:table-cell table:number-columns-repeated="16361" table:style-name="ce139"/>
        </table:table-row>
        <table:table-row table:style-name="ro29">
          <table:table-cell table:number-columns-repeated="2" table:style-name="ce139"/>
          <table:table-cell table:style-name="ce15"/>
          <table:table-cell table:number-columns-repeated="3" table:style-name="ce139"/>
          <table:table-cell table:style-name="ce194"/>
          <table:table-cell table:style-name="ce139"/>
          <table:table-cell table:style-name="ce195"/>
          <table:table-cell office:value-type="string" table:style-name="ce195">
            <text:p><text:s/>N.T.$1,000</text:p>
          </table:table-cell>
          <table:table-cell table:number-columns-repeated="2" table:style-name="ce195"/>
          <table:table-cell office:value-type="string" table:style-name="ce195">
            <text:p><text:s/>N.T.$1,000</text:p>
          </table:table-cell>
          <table:table-cell table:number-columns-repeated="3" table:style-name="ce195"/>
          <table:table-cell office:value-type="string" table:style-name="ce195">
            <text:p><text:s/>N.T.$1,000</text:p>
          </table:table-cell>
          <table:table-cell table:number-columns-repeated="2" table:style-name="ce195"/>
          <table:table-cell office:value-type="string" table:style-name="ce195">
            <text:p><text:s/>N.T.$1,000</text:p>
          </table:table-cell>
          <table:table-cell table:number-columns-repeated="2" table:style-name="ce195"/>
          <table:table-cell table:style-name="ce197"/>
          <table:table-cell table:number-columns-repeated="16361" table:style-name="ce139"/>
        </table:table-row>
        <table:table-row table:style-name="ro16">
          <table:table-cell table:number-columns-repeated="6" table:style-name="ce15"/>
          <table:table-cell table:style-name="ce198"/>
          <table:table-cell table:style-name="ce15"/>
          <table:table-cell table:number-columns-repeated="12" table:style-name="ce199"/>
          <table:table-cell table:style-name="ce200"/>
          <table:table-cell table:style-name="ce15"/>
          <table:table-cell table:style-name="ce197"/>
          <table:table-cell table:number-columns-repeated="16361" table:style-name="ce15"/>
        </table:table-row>
        <table:table-row table:style-name="ro30">
          <table:table-cell table:style-name="ce15"/>
          <table:table-cell office:value-type="string" table:style-name="ce201">
            <text:p>Ⅲ</text:p>
          </table:table-cell>
          <table:table-cell office:value-type="string" table:number-columns-spanned="4" table:number-rows-spanned="1" table:style-name="ce90">
            <text:p>林產</text:p>
          </table:table-cell>
          <table:covered-table-cell table:number-columns-repeated="3"/>
          <table:table-cell table:style-name="ce26"/>
          <table:table-cell table:style-name="ce25"/>
          <table:table-cell table:style-name="ce121"/>
          <table:table-cell office:value-type="float" office:value="326206.39476999996" table:style-name="ce121">
            <text:p><text:s/>326 206</text:p>
          </table:table-cell>
          <table:table-cell office:value-type="float" office:value="5.7979063627665132E-2" table:style-name="ce202">
            <text:p>0.06<text:s/></text:p>
          </table:table-cell>
          <table:table-cell table:style-name="ce203"/>
          <table:table-cell office:value-type="float" office:value="321615.38932000007" table:style-name="ce121">
            <text:p><text:s/>321 615</text:p>
          </table:table-cell>
          <table:table-cell office:value-type="float" office:value="5.5367732631916029E-2" table:style-name="ce202">
            <text:p>0.06<text:s/></text:p>
          </table:table-cell>
          <table:table-cell table:style-name="ce203"/>
          <table:table-cell table:style-name="ce86"/>
          <table:table-cell office:value-type="float" office:value="479525.27688999998" table:style-name="ce86">
            <text:p><text:s/>479 525</text:p>
          </table:table-cell>
          <table:table-cell office:value-type="float" office:value="7.9704328424691079E-2" table:style-name="ce202">
            <text:p>0.08<text:s/></text:p>
          </table:table-cell>
          <table:table-cell table:style-name="ce86"/>
          <table:table-cell office:value-type="float" office:value="560451.90847999998" table:style-name="ce86">
            <text:p><text:s/>560 452</text:p>
          </table:table-cell>
          <table:table-cell office:value-type="float" office:value="9.1562315177748349E-2" table:style-name="ce87">
            <text:p>0.09</text:p>
          </table:table-cell>
          <table:table-cell table:style-name="ce204"/>
          <table:table-cell office:value-type="string" table:style-name="ce88">
            <text:p><text:s/><text:span text:style-name="T15">Ⅲ</text:span><text:s/>Forestry Production</text:p>
          </table:table-cell>
          <table:table-cell table:number-columns-repeated="16361" table:style-name="ce15"/>
        </table:table-row>
        <table:table-row table:style-name="ro30">
          <table:table-cell table:style-name="ce15"/>
          <table:table-cell table:number-columns-repeated="5" table:style-name="ce25"/>
          <table:table-cell table:style-name="ce26"/>
          <table:table-cell table:style-name="ce25"/>
          <table:table-cell table:number-columns-repeated="2" table:style-name="ce121"/>
          <table:table-cell table:number-columns-repeated="2" table:style-name="ce203"/>
          <table:table-cell table:style-name="ce121"/>
          <table:table-cell table:number-columns-repeated="2" table:style-name="ce203"/>
          <table:table-cell table:number-columns-repeated="2" table:style-name="ce86"/>
          <table:table-cell table:style-name="ce203"/>
          <table:table-cell table:number-columns-repeated="2" table:style-name="ce86"/>
          <table:table-cell table:style-name="ce87"/>
          <table:table-cell table:style-name="ce204"/>
          <table:table-cell table:style-name="ce88"/>
          <table:table-cell table:number-columns-repeated="16361" table:style-name="ce15"/>
        </table:table-row>
        <table:table-row table:style-name="ro30">
          <table:table-cell table:style-name="ce15"/>
          <table:table-cell table:style-name="ce25"/>
          <table:table-cell office:value-type="float" office:value="1" table:style-name="ce25">
            <text:p>1</text:p>
          </table:table-cell>
          <table:table-cell office:value-type="string" table:number-columns-spanned="3" table:number-rows-spanned="1" table:style-name="ce90">
            <text:p>主產品</text:p>
          </table:table-cell>
          <table:covered-table-cell table:number-columns-repeated="2"/>
          <table:table-cell table:style-name="ce26"/>
          <table:table-cell table:style-name="ce25"/>
          <table:table-cell table:style-name="ce121"/>
          <table:table-cell office:value-type="float" office:value="318258.37576999998" table:style-name="ce121">
            <text:p><text:s/>318 258</text:p>
          </table:table-cell>
          <table:table-cell office:value-type="float" office:value="5.6566403708352996E-2" table:style-name="ce202">
            <text:p>0.06<text:s/></text:p>
          </table:table-cell>
          <table:table-cell table:style-name="ce121"/>
          <table:table-cell office:value-type="float" office:value="313059.30732000008" table:style-name="ce121">
            <text:p><text:s/>313 059</text:p>
          </table:table-cell>
          <table:table-cell office:value-type="float" office:value="5.3894759396542036E-2" table:style-name="ce202">
            <text:p>0.05<text:s/></text:p>
          </table:table-cell>
          <table:table-cell table:style-name="ce203"/>
          <table:table-cell table:style-name="ce86"/>
          <table:table-cell office:value-type="float" office:value="473917.25289" table:style-name="ce86">
            <text:p><text:s/>473 917</text:p>
          </table:table-cell>
          <table:table-cell office:value-type="float" office:value="7.8772190311746343E-2" table:style-name="ce202">
            <text:p>0.08<text:s/></text:p>
          </table:table-cell>
          <table:table-cell table:style-name="ce86"/>
          <table:table-cell office:value-type="float" office:value="556548.24248000002" table:style-name="ce86">
            <text:p><text:s/>556 548</text:p>
          </table:table-cell>
          <table:table-cell office:value-type="float" office:value="9.0924564299871891E-2" table:style-name="ce87">
            <text:p>0.09</text:p>
          </table:table-cell>
          <table:table-cell table:style-name="ce25"/>
          <table:table-cell office:value-type="string" table:style-name="ce88">
            <text:p><text:s text:c="6"/>1. <text:s/>Total Value of</text:p>
          </table:table-cell>
          <table:table-cell table:number-columns-repeated="16361" table:style-name="ce15"/>
        </table:table-row>
        <table:table-row table:style-name="ro30">
          <table:table-cell table:style-name="ce15"/>
          <table:table-cell table:number-columns-repeated="5" table:style-name="ce25"/>
          <table:table-cell table:style-name="ce26"/>
          <table:table-cell table:style-name="ce25"/>
          <table:table-cell table:number-columns-repeated="2" table:style-name="ce121"/>
          <table:table-cell table:style-name="ce203"/>
          <table:table-cell table:number-columns-repeated="2" table:style-name="ce121"/>
          <table:table-cell table:number-columns-repeated="2" table:style-name="ce203"/>
          <table:table-cell table:number-columns-repeated="2" table:style-name="ce86"/>
          <table:table-cell table:style-name="ce203"/>
          <table:table-cell table:number-columns-repeated="2" table:style-name="ce86"/>
          <table:table-cell table:style-name="ce87"/>
          <table:table-cell table:style-name="ce205"/>
          <table:table-cell office:value-type="string" table:style-name="ce206">
            <text:p><text:s text:c="11"/>Main-Products</text:p>
          </table:table-cell>
          <table:table-cell table:number-columns-repeated="16361" table:style-name="ce15"/>
        </table:table-row>
        <table:table-row table:style-name="ro30">
          <table:table-cell table:style-name="ce15"/>
          <table:table-cell table:number-columns-repeated="2" table:style-name="ce25"/>
          <table:table-cell table:style-name="ce93"/>
          <table:table-cell office:value-type="string" table:number-columns-spanned="2" table:number-rows-spanned="1" table:style-name="ce90">
            <text:p>木材</text:p>
          </table:table-cell>
          <table:covered-table-cell/>
          <table:table-cell table:style-name="ce26"/>
          <table:table-cell office:value-type="string" table:style-name="ce93">
            <text:p>立方</text:p>
          </table:table-cell>
          <table:table-cell office:value-type="float" office:value="53846.7" table:style-name="ce121">
            <text:p><text:s/>53 847</text:p>
          </table:table-cell>
          <table:table-cell office:value-type="float" office:value="314680.92527000001" table:style-name="ce121">
            <text:p><text:s/>314 681</text:p>
          </table:table-cell>
          <table:table-cell office:value-type="float" office:value="5.5930557098691755E-2" table:style-name="ce202">
            <text:p>0.06<text:s/></text:p>
          </table:table-cell>
          <table:table-cell office:value-type="float" office:value="61596.38" table:style-name="ce121">
            <text:p><text:s/>61 596</text:p>
          </table:table-cell>
          <table:table-cell office:value-type="float" office:value="308651.31372000003" table:style-name="ce121">
            <text:p><text:s/>308 651</text:p>
          </table:table-cell>
          <table:table-cell office:value-type="float" office:value="5.3135900774745289E-2" table:style-name="ce202">
            <text:p>0.05<text:s/></text:p>
          </table:table-cell>
          <table:table-cell table:style-name="ce203"/>
          <table:table-cell office:value-type="float" office:value="84446.02" table:style-name="ce86">
            <text:p><text:s/>84 446</text:p>
          </table:table-cell>
          <table:table-cell office:value-type="float" office:value="460246.06289" table:style-name="ce86">
            <text:p><text:s/>460 246</text:p>
          </table:table-cell>
          <table:table-cell office:value-type="float" office:value="7.6499832481553565E-2" table:style-name="ce202">
            <text:p>0.08<text:s/></text:p>
          </table:table-cell>
          <table:table-cell office:value-type="float" office:value="97449.56" table:style-name="ce86">
            <text:p><text:s/>97 450</text:p>
          </table:table-cell>
          <table:table-cell office:value-type="float" office:value="544726.10648000007" table:style-name="ce86">
            <text:p><text:s/>544 726</text:p>
          </table:table-cell>
          <table:table-cell office:value-type="float" office:value="8.8993154795991444E-2" table:style-name="ce87">
            <text:p>0.09</text:p>
          </table:table-cell>
          <table:table-cell office:value-type="string" table:style-name="ce89">
            <text:p>m<text:span text:style-name="T16">3</text:span></text:p>
          </table:table-cell>
          <table:table-cell office:value-type="string" table:style-name="ce88">
            <text:p><text:s text:c="12"/>Timber</text:p>
          </table:table-cell>
          <table:table-cell table:number-columns-repeated="16361" table:style-name="ce15"/>
        </table:table-row>
        <table:table-row table:style-name="ro30">
          <table:table-cell table:style-name="ce15"/>
          <table:table-cell table:number-columns-repeated="5" table:style-name="ce25"/>
          <table:table-cell table:style-name="ce26"/>
          <table:table-cell office:value-type="string" table:style-name="ce207">
            <text:p>公尺</text:p>
          </table:table-cell>
          <table:table-cell table:number-columns-repeated="2" table:style-name="ce121"/>
          <table:table-cell table:style-name="ce203"/>
          <table:table-cell table:number-columns-repeated="2" table:style-name="ce121"/>
          <table:table-cell table:number-columns-repeated="2" table:style-name="ce203"/>
          <table:table-cell table:number-columns-repeated="2" table:style-name="ce86"/>
          <table:table-cell table:style-name="ce203"/>
          <table:table-cell table:number-columns-repeated="2" table:style-name="ce86"/>
          <table:table-cell table:style-name="ce87"/>
          <table:table-cell table:style-name="ce89"/>
          <table:table-cell office:value-type="string" table:style-name="ce88">
            <text:p><text:s text:c="4"/></text:p>
          </table:table-cell>
          <table:table-cell table:number-columns-repeated="16361" table:style-name="ce15"/>
        </table:table-row>
        <table:table-row table:style-name="ro30">
          <table:table-cell table:style-name="ce15"/>
          <table:table-cell table:number-columns-repeated="3" table:style-name="ce25"/>
          <table:table-cell table:style-name="ce93"/>
          <table:table-cell office:value-type="string" table:style-name="ce92">
            <text:p>用材</text:p>
          </table:table-cell>
          <table:table-cell table:style-name="ce26"/>
          <table:table-cell office:value-type="string" table:style-name="ce93">
            <text:p>立方</text:p>
          </table:table-cell>
          <table:table-cell office:value-type="float" office:value="31648.48" table:style-name="ce121">
            <text:p><text:s/>31 648</text:p>
          </table:table-cell>
          <table:table-cell office:value-type="float" office:value="221693.30631000001" table:style-name="ce121">
            <text:p><text:s/>221 693</text:p>
          </table:table-cell>
          <table:table-cell office:value-type="float" office:value="3.9403183133297187E-2" table:style-name="ce202">
            <text:p>0.04<text:s/></text:p>
          </table:table-cell>
          <table:table-cell office:value-type="float" office:value="31967.15" table:style-name="ce121">
            <text:p><text:s/>31 967</text:p>
          </table:table-cell>
          <table:table-cell office:value-type="float" office:value="144035.41761999999" table:style-name="ce121">
            <text:p><text:s/>144 035</text:p>
          </table:table-cell>
          <table:table-cell office:value-type="float" office:value="2.479643312209686E-2" table:style-name="ce202">
            <text:p>0.02<text:s/></text:p>
          </table:table-cell>
          <table:table-cell table:style-name="ce203"/>
          <table:table-cell office:value-type="float" office:value="22696.33" table:style-name="ce86">
            <text:p><text:s/>22 696</text:p>
          </table:table-cell>
          <table:table-cell office:value-type="float" office:value="122445.34643000001" table:style-name="ce86">
            <text:p><text:s/>122 445</text:p>
          </table:table-cell>
          <table:table-cell office:value-type="float" office:value="2.0352262073080548E-2" table:style-name="ce202">
            <text:p>0.02<text:s/></text:p>
          </table:table-cell>
          <table:table-cell office:value-type="float" office:value="37448" table:style-name="ce86">
            <text:p><text:s/>37 448</text:p>
          </table:table-cell>
          <table:table-cell office:value-type="float" office:value="218244.7819" table:style-name="ce86">
            <text:p><text:s/>218 245</text:p>
          </table:table-cell>
          <table:table-cell office:value-type="float" office:value="3.5655151144765619E-2" table:style-name="ce87">
            <text:p>0.04</text:p>
          </table:table-cell>
          <table:table-cell office:value-type="string" table:style-name="ce89">
            <text:p>m<text:span text:style-name="T16">3</text:span></text:p>
          </table:table-cell>
          <table:table-cell office:value-type="string" table:style-name="ce88">
            <text:p><text:s text:c="15"/>Saw-timber</text:p>
          </table:table-cell>
          <table:table-cell table:style-name="ce208"/>
          <table:table-cell table:number-columns-repeated="16360" table:style-name="ce15"/>
        </table:table-row>
        <table:table-row table:style-name="ro30">
          <table:table-cell table:style-name="ce15"/>
          <table:table-cell table:number-columns-repeated="5" table:style-name="ce25"/>
          <table:table-cell table:style-name="ce26"/>
          <table:table-cell office:value-type="string" table:style-name="ce207">
            <text:p>公尺</text:p>
          </table:table-cell>
          <table:table-cell table:number-columns-repeated="2" table:style-name="ce121"/>
          <table:table-cell table:style-name="ce203"/>
          <table:table-cell table:number-columns-repeated="2" table:style-name="ce121"/>
          <table:table-cell table:number-columns-repeated="2" table:style-name="ce203"/>
          <table:table-cell table:number-columns-repeated="2" table:style-name="ce86"/>
          <table:table-cell table:style-name="ce203"/>
          <table:table-cell table:number-columns-repeated="2" table:style-name="ce86"/>
          <table:table-cell table:style-name="ce87"/>
          <table:table-cell table:style-name="ce204"/>
          <table:table-cell table:style-name="ce88"/>
          <table:table-cell table:number-columns-repeated="16361" table:style-name="ce15"/>
        </table:table-row>
        <table:table-row table:style-name="ro30">
          <table:table-cell table:style-name="ce15"/>
          <table:table-cell table:number-columns-repeated="4" table:style-name="ce25"/>
          <table:table-cell office:value-type="string" table:style-name="ce209">
            <text:p>針葉樹</text:p>
          </table:table-cell>
          <table:table-cell table:style-name="ce26"/>
          <table:table-cell office:value-type="string" table:style-name="ce93">
            <text:p>立方</text:p>
          </table:table-cell>
          <table:table-cell office:value-type="float" office:value="28273.18" table:style-name="ce121">
            <text:p><text:s/>28 273</text:p>
          </table:table-cell>
          <table:table-cell office:value-type="float" office:value="207821.03557000001" table:style-name="ce121">
            <text:p><text:s/>207 821</text:p>
          </table:table-cell>
          <table:table-cell office:value-type="float" office:value="3.6937562345998549E-2" table:style-name="ce202">
            <text:p>0.04<text:s/></text:p>
          </table:table-cell>
          <table:table-cell office:value-type="float" office:value="19060.22" table:style-name="ce121">
            <text:p><text:s/>19 060</text:p>
          </table:table-cell>
          <table:table-cell office:value-type="float" office:value="94721.872199999998" table:style-name="ce121">
            <text:p><text:s/>94 722</text:p>
          </table:table-cell>
          <table:table-cell office:value-type="float" office:value="1.6306854300264611E-2" table:style-name="ce202">
            <text:p>0.02<text:s/></text:p>
          </table:table-cell>
          <table:table-cell table:style-name="ce203"/>
          <table:table-cell office:value-type="float" office:value="16907.61" table:style-name="ce86">
            <text:p><text:s/>16 908</text:p>
          </table:table-cell>
          <table:table-cell office:value-type="float" office:value="99187.92048999999" table:style-name="ce86">
            <text:p><text:s/>99 188</text:p>
          </table:table-cell>
          <table:table-cell office:value-type="float" office:value="1.6486527345899688E-2" table:style-name="ce202">
            <text:p>0.02<text:s/></text:p>
          </table:table-cell>
          <table:table-cell office:value-type="float" office:value="27538.89" table:style-name="ce86">
            <text:p><text:s/>27 539</text:p>
          </table:table-cell>
          <table:table-cell office:value-type="float" office:value="182250.71455999999" table:style-name="ce86">
            <text:p><text:s/>182 251</text:p>
          </table:table-cell>
          <table:table-cell office:value-type="float" office:value="2.9774717715156218E-2" table:style-name="ce87">
            <text:p>0.03</text:p>
          </table:table-cell>
          <table:table-cell office:value-type="string" table:style-name="ce89">
            <text:p>m<text:span text:style-name="T16">3</text:span></text:p>
          </table:table-cell>
          <table:table-cell office:value-type="string" table:style-name="ce88">
            <text:p><text:s text:c="20"/>Conifer</text:p>
          </table:table-cell>
          <table:table-cell table:number-columns-repeated="16361" table:style-name="ce15"/>
        </table:table-row>
        <table:table-row table:style-name="ro30">
          <table:table-cell table:style-name="ce15"/>
          <table:table-cell table:number-columns-repeated="4" table:style-name="ce25"/>
          <table:table-cell table:style-name="ce97"/>
          <table:table-cell table:style-name="ce26"/>
          <table:table-cell office:value-type="string" table:style-name="ce207">
            <text:p>公尺</text:p>
          </table:table-cell>
          <table:table-cell table:number-columns-repeated="2" table:style-name="ce121"/>
          <table:table-cell table:style-name="ce203"/>
          <table:table-cell table:number-columns-repeated="2" table:style-name="ce121"/>
          <table:table-cell table:number-columns-repeated="2" table:style-name="ce203"/>
          <table:table-cell table:number-columns-repeated="2" table:style-name="ce86"/>
          <table:table-cell table:style-name="ce203"/>
          <table:table-cell table:number-columns-repeated="2" table:style-name="ce86"/>
          <table:table-cell table:style-name="ce87"/>
          <table:table-cell table:style-name="ce89"/>
          <table:table-cell table:style-name="ce88"/>
          <table:table-cell table:number-columns-repeated="16361" table:style-name="ce15"/>
        </table:table-row>
        <table:table-row table:style-name="ro30">
          <table:table-cell table:style-name="ce15"/>
          <table:table-cell table:number-columns-repeated="4" table:style-name="ce25"/>
          <table:table-cell office:value-type="string" table:style-name="ce209">
            <text:p>闊葉樹</text:p>
          </table:table-cell>
          <table:table-cell table:style-name="ce26"/>
          <table:table-cell office:value-type="string" table:style-name="ce93">
            <text:p>立方</text:p>
          </table:table-cell>
          <table:table-cell office:value-type="float" office:value="3375.3" table:style-name="ce121">
            <text:p><text:s/>3 375</text:p>
          </table:table-cell>
          <table:table-cell office:value-type="float" office:value="13872.27074" table:style-name="ce121">
            <text:p><text:s/>13 872</text:p>
          </table:table-cell>
          <table:table-cell office:value-type="float" office:value="2.4656207872986368E-3" table:style-name="ce202">
            <text:p>0.00<text:s/></text:p>
          </table:table-cell>
          <table:table-cell office:value-type="float" office:value="12906.93" table:style-name="ce121">
            <text:p><text:s/>12 907</text:p>
          </table:table-cell>
          <table:table-cell office:value-type="float" office:value="49313.545420000002" table:style-name="ce121">
            <text:p><text:s/>49 314</text:p>
          </table:table-cell>
          <table:table-cell office:value-type="float" office:value="8.4895788218322527E-3" table:style-name="ce202">
            <text:p>0.01<text:s/></text:p>
          </table:table-cell>
          <table:table-cell table:style-name="ce203"/>
          <table:table-cell office:value-type="float" office:value="5788.72" table:style-name="ce86">
            <text:p><text:s/>5 789</text:p>
          </table:table-cell>
          <table:table-cell office:value-type="float" office:value="23257.425940000001" table:style-name="ce86">
            <text:p><text:s/>23 257</text:p>
          </table:table-cell>
          <table:table-cell office:value-type="float" office:value="3.8657347271808585E-3" table:style-name="ce202">
            <text:p>0.00<text:s/></text:p>
          </table:table-cell>
          <table:table-cell office:value-type="float" office:value="9909.11" table:style-name="ce86">
            <text:p><text:s/>9 909</text:p>
          </table:table-cell>
          <table:table-cell office:value-type="float" office:value="35994.067340000001" table:style-name="ce86">
            <text:p><text:s/>35 994</text:p>
          </table:table-cell>
          <table:table-cell office:value-type="float" office:value="5.8804334296093967E-3" table:style-name="ce87">
            <text:p>0.01</text:p>
          </table:table-cell>
          <table:table-cell office:value-type="string" table:style-name="ce89">
            <text:p>m<text:span text:style-name="T16">3</text:span></text:p>
          </table:table-cell>
          <table:table-cell office:value-type="string" table:style-name="ce88">
            <text:p><text:s text:c="20"/>Hardwood</text:p>
          </table:table-cell>
          <table:table-cell table:number-columns-repeated="16361" table:style-name="ce15"/>
        </table:table-row>
        <table:table-row table:style-name="ro30">
          <table:table-cell table:style-name="ce15"/>
          <table:table-cell table:number-columns-repeated="4" table:style-name="ce25"/>
          <table:table-cell table:style-name="ce97"/>
          <table:table-cell table:style-name="ce26"/>
          <table:table-cell office:value-type="string" table:style-name="ce207">
            <text:p>公尺</text:p>
          </table:table-cell>
          <table:table-cell table:number-columns-repeated="2" table:style-name="ce121"/>
          <table:table-cell table:style-name="ce203"/>
          <table:table-cell table:number-columns-repeated="2" table:style-name="ce121"/>
          <table:table-cell table:number-columns-repeated="2" table:style-name="ce203"/>
          <table:table-cell table:number-columns-repeated="2" table:style-name="ce86"/>
          <table:table-cell table:style-name="ce203"/>
          <table:table-cell table:number-columns-repeated="2" table:style-name="ce86"/>
          <table:table-cell table:style-name="ce87"/>
          <table:table-cell table:style-name="ce89"/>
          <table:table-cell table:style-name="ce88"/>
          <table:table-cell table:number-columns-repeated="16361" table:style-name="ce15"/>
        </table:table-row>
        <table:table-row table:style-name="ro30">
          <table:table-cell table:style-name="ce15"/>
          <table:table-cell table:number-columns-repeated="3" table:style-name="ce25"/>
          <table:table-cell table:style-name="ce93"/>
          <table:table-cell office:value-type="string" table:style-name="ce92">
            <text:p>薪材</text:p>
          </table:table-cell>
          <table:table-cell table:style-name="ce26"/>
          <table:table-cell office:value-type="string" table:style-name="ce93">
            <text:p>立方</text:p>
          </table:table-cell>
          <table:table-cell office:value-type="float" office:value="3648.04" table:style-name="ce121">
            <text:p><text:s/>3 648</text:p>
          </table:table-cell>
          <table:table-cell office:value-type="float" office:value="8970.5303599999988" table:style-name="ce121">
            <text:p><text:s/>8 971</text:p>
          </table:table-cell>
          <table:table-cell office:value-type="float" office:value="1.5943983896546646E-3" table:style-name="ce202">
            <text:p>0.00<text:s/></text:p>
          </table:table-cell>
          <table:table-cell office:value-type="float" office:value="2183" table:style-name="ce121">
            <text:p><text:s/>2 183</text:p>
          </table:table-cell>
          <table:table-cell office:value-type="float" office:value="5060.1940000000004" table:style-name="ce121">
            <text:p><text:s/>5 060</text:p>
          </table:table-cell>
          <table:table-cell office:value-type="float" office:value="8.7113825320983454E-4" table:style-name="ce202">
            <text:p>0.00<text:s/></text:p>
          </table:table-cell>
          <table:table-cell table:style-name="ce203"/>
          <table:table-cell office:value-type="float" office:value="1417.96" table:style-name="ce86">
            <text:p><text:s/>1 418</text:p>
          </table:table-cell>
          <table:table-cell office:value-type="float" office:value="3142.1993600000001" table:style-name="ce86">
            <text:p><text:s/>3 142</text:p>
          </table:table-cell>
          <table:table-cell office:value-type="float" office:value="5.2228089286468417E-4" table:style-name="ce202">
            <text:p>0.00<text:s/></text:p>
          </table:table-cell>
          <table:table-cell office:value-type="float" office:value="1377.06" table:style-name="ce86">
            <text:p><text:s/>1 377</text:p>
          </table:table-cell>
          <table:table-cell office:value-type="float" office:value="2951.0395800000001" table:style-name="ce86">
            <text:p><text:s/>2 951</text:p>
          </table:table-cell>
          <table:table-cell office:value-type="float" office:value="4.8211811225478681E-4" table:style-name="ce87">
            <text:p>0.00</text:p>
          </table:table-cell>
          <table:table-cell office:value-type="string" table:style-name="ce89">
            <text:p>m<text:span text:style-name="T16">3</text:span></text:p>
          </table:table-cell>
          <table:table-cell office:value-type="string" table:style-name="ce88">
            <text:p><text:s text:c="15"/>Firewood</text:p>
          </table:table-cell>
          <table:table-cell table:number-columns-repeated="16361" table:style-name="ce15"/>
        </table:table-row>
        <table:table-row table:style-name="ro30">
          <table:table-cell table:style-name="ce15"/>
          <table:table-cell table:number-columns-repeated="4" table:style-name="ce25"/>
          <table:table-cell table:style-name="ce97"/>
          <table:table-cell table:style-name="ce26"/>
          <table:table-cell office:value-type="string" table:style-name="ce207">
            <text:p>公尺</text:p>
          </table:table-cell>
          <table:table-cell table:number-columns-repeated="2" table:style-name="ce121"/>
          <table:table-cell table:style-name="ce203"/>
          <table:table-cell table:number-columns-repeated="2" table:style-name="ce121"/>
          <table:table-cell table:number-columns-repeated="2" table:style-name="ce203"/>
          <table:table-cell table:number-columns-repeated="2" table:style-name="ce86"/>
          <table:table-cell table:style-name="ce203"/>
          <table:table-cell table:number-columns-repeated="2" table:style-name="ce86"/>
          <table:table-cell table:style-name="ce87"/>
          <table:table-cell table:style-name="ce89"/>
          <table:table-cell table:style-name="ce88"/>
          <table:table-cell table:number-columns-repeated="16361" table:style-name="ce15"/>
        </table:table-row>
        <table:table-row table:style-name="ro30">
          <table:table-cell table:style-name="ce15"/>
          <table:table-cell table:number-columns-repeated="3" table:style-name="ce25"/>
          <table:table-cell table:style-name="ce93"/>
          <table:table-cell office:value-type="string" table:style-name="ce92">
            <text:p>枝梢材</text:p>
          </table:table-cell>
          <table:table-cell table:style-name="ce26"/>
          <table:table-cell office:value-type="string" table:style-name="ce93">
            <text:p>立方</text:p>
          </table:table-cell>
          <table:table-cell office:value-type="float" office:value="18.18" table:style-name="ce121">
            <text:p><text:s text:c="2"/>18</text:p>
          </table:table-cell>
          <table:table-cell office:value-type="float" office:value="23.0886" table:style-name="ce121">
            <text:p><text:s text:c="2"/>23</text:p>
          </table:table-cell>
          <table:table-cell office:value-type="float" office:value="4.1037068246855236E-6" table:style-name="ce202">
            <text:p>0.00<text:s/></text:p>
          </table:table-cell>
          <table:table-cell office:value-type="float" office:value="183.23" table:style-name="ce121">
            <text:p><text:s text:c="2"/>183</text:p>
          </table:table-cell>
          <table:table-cell office:value-type="float" office:value="232.7021" table:style-name="ce121">
            <text:p><text:s text:c="2"/>233</text:p>
          </table:table-cell>
          <table:table-cell office:value-type="float" office:value="4.0060855554601312E-5" table:style-name="ce202">
            <text:p>0.00<text:s/></text:p>
          </table:table-cell>
          <table:table-cell table:style-name="ce203"/>
          <table:table-cell office:value-type="float" office:value="3917.73" table:style-name="ce86">
            <text:p><text:s/>3 918</text:p>
          </table:table-cell>
          <table:table-cell office:value-type="float" office:value="4975.5171" table:style-name="ce86">
            <text:p><text:s/>4 976</text:p>
          </table:table-cell>
          <table:table-cell office:value-type="float" office:value="8.2700593301995471E-4" table:style-name="ce202">
            <text:p>0.00<text:s/></text:p>
          </table:table-cell>
          <table:table-cell office:value-type="float" office:value="4169.5" table:style-name="ce86">
            <text:p><text:s/>4 170</text:p>
          </table:table-cell>
          <table:table-cell office:value-type="float" office:value="5295.2650000000003" table:style-name="ce86">
            <text:p><text:s/>5 295</text:p>
          </table:table-cell>
          <table:table-cell office:value-type="float" office:value="8.6509960184568031E-4" table:style-name="ce87">
            <text:p>0.00</text:p>
          </table:table-cell>
          <table:table-cell office:value-type="string" table:style-name="ce89">
            <text:p>m<text:span text:style-name="T16">3</text:span></text:p>
          </table:table-cell>
          <table:table-cell office:value-type="string" table:style-name="ce88">
            <text:p><text:s text:c="15"/>Tree top wood</text:p>
          </table:table-cell>
          <table:table-cell table:number-columns-repeated="16361" table:style-name="ce15"/>
        </table:table-row>
        <table:table-row table:style-name="ro30">
          <table:table-cell table:style-name="ce15"/>
          <table:table-cell table:number-columns-repeated="4" table:style-name="ce25"/>
          <table:table-cell table:style-name="ce97"/>
          <table:table-cell table:style-name="ce26"/>
          <table:table-cell office:value-type="string" table:style-name="ce207">
            <text:p>公尺</text:p>
          </table:table-cell>
          <table:table-cell table:number-columns-repeated="2" table:style-name="ce121"/>
          <table:table-cell table:style-name="ce203"/>
          <table:table-cell table:number-columns-repeated="2" table:style-name="ce121"/>
          <table:table-cell table:number-columns-repeated="2" table:style-name="ce203"/>
          <table:table-cell table:number-columns-repeated="2" table:style-name="ce86"/>
          <table:table-cell table:style-name="ce203"/>
          <table:table-cell table:number-columns-repeated="2" table:style-name="ce86"/>
          <table:table-cell table:style-name="ce87"/>
          <table:table-cell table:style-name="ce25"/>
          <table:table-cell table:style-name="ce88"/>
          <table:table-cell table:number-columns-repeated="16361" table:style-name="ce15"/>
        </table:table-row>
        <table:table-row table:style-name="ro30">
          <table:table-cell table:style-name="ce15"/>
          <table:table-cell table:number-columns-repeated="4" table:style-name="ce25"/>
          <table:table-cell office:value-type="string" table:style-name="ce92">
            <text:p>其他項</text:p>
          </table:table-cell>
          <table:table-cell table:style-name="ce26"/>
          <table:table-cell office:value-type="string" table:style-name="ce93">
            <text:p>立方</text:p>
          </table:table-cell>
          <table:table-cell office:value-type="float" office:value="18532" table:style-name="ce121">
            <text:p><text:s/>18 532</text:p>
          </table:table-cell>
          <table:table-cell office:value-type="float" office:value="83994" table:style-name="ce121">
            <text:p><text:s/>83 994</text:p>
          </table:table-cell>
          <table:table-cell office:value-type="float" office:value="1.4928871868915219E-2" table:style-name="ce202">
            <text:p>0.01<text:s/></text:p>
          </table:table-cell>
          <table:table-cell office:value-type="float" office:value="27263" table:style-name="ce121">
            <text:p><text:s/>27 263</text:p>
          </table:table-cell>
          <table:table-cell office:value-type="float" office:value="159323" table:style-name="ce121">
            <text:p><text:s/>159 323</text:p>
          </table:table-cell>
          <table:table-cell office:value-type="float" office:value="2.7428268543883985E-2" table:style-name="ce202">
            <text:p>0.03<text:s/></text:p>
          </table:table-cell>
          <table:table-cell table:style-name="ce203"/>
          <table:table-cell office:value-type="float" office:value="56414" table:style-name="ce86">
            <text:p><text:s/>56 414</text:p>
          </table:table-cell>
          <table:table-cell office:value-type="float" office:value="329683" table:style-name="ce86">
            <text:p><text:s/>329 683</text:p>
          </table:table-cell>
          <table:table-cell office:value-type="float" office:value="5.479828358258837E-2" table:style-name="ce202">
            <text:p>0.05<text:s/></text:p>
          </table:table-cell>
          <table:table-cell office:value-type="float" office:value="54455" table:style-name="ce86">
            <text:p><text:s/>54 455</text:p>
          </table:table-cell>
          <table:table-cell office:value-type="float" office:value="318235.02" table:style-name="ce86">
            <text:p><text:s/>318 235</text:p>
          </table:table-cell>
          <table:table-cell office:value-type="float" office:value="5.1990785937125354E-2" table:style-name="ce87">
            <text:p>0.05</text:p>
          </table:table-cell>
          <table:table-cell office:value-type="string" table:style-name="ce89">
            <text:p>m<text:span text:style-name="T16">3</text:span></text:p>
          </table:table-cell>
          <table:table-cell office:value-type="string" table:style-name="ce88">
            <text:p><text:s text:c="15"/>Others</text:p>
          </table:table-cell>
          <table:table-cell table:number-columns-repeated="16361" table:style-name="ce15"/>
        </table:table-row>
        <table:table-row table:style-name="ro30">
          <table:table-cell table:style-name="ce15"/>
          <table:table-cell table:number-columns-repeated="4" table:style-name="ce25"/>
          <table:table-cell table:style-name="ce97"/>
          <table:table-cell table:style-name="ce26"/>
          <table:table-cell office:value-type="string" table:style-name="ce207">
            <text:p>公尺</text:p>
          </table:table-cell>
          <table:table-cell table:number-columns-repeated="2" table:style-name="ce121"/>
          <table:table-cell table:style-name="ce203"/>
          <table:table-cell table:number-columns-repeated="2" table:style-name="ce121"/>
          <table:table-cell table:number-columns-repeated="2" table:style-name="ce203"/>
          <table:table-cell table:number-columns-repeated="2" table:style-name="ce86"/>
          <table:table-cell table:style-name="ce203"/>
          <table:table-cell table:number-columns-repeated="2" table:style-name="ce86"/>
          <table:table-cell table:style-name="ce87"/>
          <table:table-cell table:style-name="ce25"/>
          <table:table-cell table:style-name="ce88"/>
          <table:table-cell table:number-columns-repeated="16361" table:style-name="ce15"/>
        </table:table-row>
        <table:table-row table:style-name="ro30">
          <table:table-cell table:style-name="ce15"/>
          <table:table-cell table:number-columns-repeated="2" table:style-name="ce25"/>
          <table:table-cell table:style-name="ce93"/>
          <table:table-cell office:value-type="string" table:number-columns-spanned="2" table:number-rows-spanned="1" table:style-name="ce210">
            <text:p>竹</text:p>
          </table:table-cell>
          <table:covered-table-cell/>
          <table:table-cell table:style-name="ce26"/>
          <table:table-cell office:value-type="string" table:style-name="ce93">
            <text:p>千根</text:p>
          </table:table-cell>
          <table:table-cell office:value-type="float" office:value="366.91800000000001" table:style-name="ce121">
            <text:p><text:s text:c="2"/>367</text:p>
          </table:table-cell>
          <table:table-cell office:value-type="float" office:value="3577.4504999999999" table:style-name="ce121">
            <text:p><text:s/>3 577</text:p>
          </table:table-cell>
          <table:table-cell office:value-type="float" office:value="6.3584660966124577E-4" table:style-name="ce202">
            <text:p>0.00<text:s/></text:p>
          </table:table-cell>
          <table:table-cell office:value-type="float" office:value="459.166" table:style-name="ce121">
            <text:p><text:s text:c="2"/>459</text:p>
          </table:table-cell>
          <table:table-cell office:value-type="float" office:value="4407.9935999999998" table:style-name="ce121">
            <text:p><text:s/>4 408</text:p>
          </table:table-cell>
          <table:table-cell office:value-type="float" office:value="7.5885862179673937E-4" table:style-name="ce202">
            <text:p>0.00<text:s/></text:p>
          </table:table-cell>
          <table:table-cell table:style-name="ce203"/>
          <table:table-cell office:value-type="float" office:value="1051.6300000000001" table:style-name="ce86">
            <text:p><text:s/>1 052</text:p>
          </table:table-cell>
          <table:table-cell office:value-type="float" office:value="13671.19" table:style-name="ce86">
            <text:p><text:s/>13 671</text:p>
          </table:table-cell>
          <table:table-cell office:value-type="float" office:value="2.27235783019278E-3" table:style-name="ce202">
            <text:p>0.00<text:s/></text:p>
          </table:table-cell>
          <table:table-cell office:value-type="float" office:value="492.589" table:style-name="ce86">
            <text:p><text:s text:c="2"/>493</text:p>
          </table:table-cell>
          <table:table-cell office:value-type="float" office:value="11822.136" table:style-name="ce86">
            <text:p><text:s/>11 822</text:p>
          </table:table-cell>
          <table:table-cell office:value-type="float" office:value="1.9314095038804448E-3" table:style-name="ce87">
            <text:p>0.00</text:p>
          </table:table-cell>
          <table:table-cell office:value-type="string" table:style-name="ce23">
            <text:p>1000 pieces</text:p>
          </table:table-cell>
          <table:table-cell office:value-type="string" table:style-name="ce88">
            <text:p><text:s text:c="12"/>Bamboo</text:p>
          </table:table-cell>
          <table:table-cell table:number-columns-repeated="16361" table:style-name="ce15"/>
        </table:table-row>
        <table:table-row table:style-name="ro30">
          <table:table-cell table:style-name="ce15"/>
          <table:table-cell table:number-columns-repeated="2" table:style-name="ce25"/>
          <table:table-cell table:style-name="ce89"/>
          <table:table-cell table:style-name="ce97"/>
          <table:table-cell table:style-name="ce25"/>
          <table:table-cell table:style-name="ce26"/>
          <table:table-cell table:number-columns-repeated="3" table:style-name="ce25"/>
          <table:table-cell table:style-name="ce203"/>
          <table:table-cell table:number-columns-repeated="2" table:style-name="ce121"/>
          <table:table-cell table:number-columns-repeated="2" table:style-name="ce203"/>
          <table:table-cell table:number-columns-repeated="2" table:style-name="ce86"/>
          <table:table-cell table:style-name="ce203"/>
          <table:table-cell table:number-columns-repeated="2" table:style-name="ce86"/>
          <table:table-cell table:style-name="ce87"/>
          <table:table-cell table:style-name="ce15"/>
          <table:table-cell table:style-name="ce88"/>
          <table:table-cell table:number-columns-repeated="16361" table:style-name="ce15"/>
        </table:table-row>
        <table:table-row table:style-name="ro30">
          <table:table-cell table:style-name="ce15"/>
          <table:table-cell table:style-name="ce25"/>
          <table:table-cell office:value-type="float" office:value="2" table:style-name="ce89">
            <text:p>2</text:p>
          </table:table-cell>
          <table:table-cell office:value-type="string" table:number-columns-spanned="3" table:number-rows-spanned="1" table:style-name="ce90">
            <text:p>副產品</text:p>
          </table:table-cell>
          <table:covered-table-cell table:number-columns-repeated="2"/>
          <table:table-cell table:style-name="ce26"/>
          <table:table-cell table:style-name="ce89"/>
          <table:table-cell table:style-name="ce25"/>
          <table:table-cell office:value-type="float" office:value="7948.0190000000002" table:style-name="ce121">
            <text:p><text:s/>7 948</text:p>
          </table:table-cell>
          <table:table-cell office:value-type="float" office:value="1.4126599193121374E-3" table:style-name="ce202">
            <text:p>0.00<text:s/></text:p>
          </table:table-cell>
          <table:table-cell table:style-name="ce121"/>
          <table:table-cell office:value-type="float" office:value="8556.0820000000003" table:style-name="ce121">
            <text:p><text:s/>8 556</text:p>
          </table:table-cell>
          <table:table-cell office:value-type="float" office:value="1.4729732353740009E-3" table:style-name="ce202">
            <text:p>0.00<text:s/></text:p>
          </table:table-cell>
          <table:table-cell table:style-name="ce203"/>
          <table:table-cell table:style-name="ce86"/>
          <table:table-cell office:value-type="float" office:value="5608.0240000000003" table:style-name="ce86">
            <text:p><text:s/>5 608</text:p>
          </table:table-cell>
          <table:table-cell office:value-type="float" office:value="9.3213811294474275E-4" table:style-name="ce202">
            <text:p>0.00<text:s/></text:p>
          </table:table-cell>
          <table:table-cell table:style-name="ce86"/>
          <table:table-cell office:value-type="float" office:value="3903.6660000000002" table:style-name="ce86">
            <text:p><text:s/>3 904</text:p>
          </table:table-cell>
          <table:table-cell office:value-type="float" office:value="6.3775087787646496E-4" table:style-name="ce87">
            <text:p>0.00</text:p>
          </table:table-cell>
          <table:table-cell table:style-name="ce89"/>
          <table:table-cell office:value-type="string" table:style-name="ce88">
            <text:p><text:s text:c="7"/>2. <text:s/>Value of By-</text:p>
          </table:table-cell>
          <table:table-cell table:number-columns-repeated="16361" table:style-name="ce15"/>
        </table:table-row>
        <table:table-row table:style-name="ro30">
          <table:table-cell table:style-name="ce15"/>
          <table:table-cell table:number-columns-repeated="5" table:style-name="ce25"/>
          <table:table-cell table:style-name="ce26"/>
          <table:table-cell table:style-name="ce89"/>
          <table:table-cell table:style-name="ce25"/>
          <table:table-cell table:style-name="ce121"/>
          <table:table-cell table:number-columns-repeated="2" table:style-name="ce203"/>
          <table:table-cell table:style-name="ce121"/>
          <table:table-cell table:number-columns-repeated="2" table:style-name="ce203"/>
          <table:table-cell table:number-columns-repeated="2" table:style-name="ce86"/>
          <table:table-cell table:style-name="ce203"/>
          <table:table-cell table:number-columns-repeated="2" table:style-name="ce86"/>
          <table:table-cell table:style-name="ce87"/>
          <table:table-cell table:style-name="ce89"/>
          <table:table-cell office:value-type="string" table:style-name="ce212">
            <text:p><text:s text:c="12"/>Products</text:p>
          </table:table-cell>
          <table:table-cell table:number-columns-repeated="16361" table:style-name="ce15"/>
        </table:table-row>
        <table:table-row table:style-name="ro30">
          <table:table-cell table:style-name="ce15"/>
          <table:table-cell office:value-type="string" table:style-name="ce201">
            <text:p>Ⅳ</text:p>
          </table:table-cell>
          <table:table-cell office:value-type="string" table:number-columns-spanned="4" table:number-rows-spanned="1" table:style-name="ce90">
            <text:p>漁產</text:p>
          </table:table-cell>
          <table:covered-table-cell table:number-columns-repeated="3"/>
          <table:table-cell table:style-name="ce26"/>
          <table:table-cell office:value-type="string" table:style-name="ce93">
            <text:p>公噸</text:p>
          </table:table-cell>
          <table:table-cell office:value-type="float" office:value="874696.11846999999" table:style-name="ce121">
            <text:p><text:s/>874 696</text:p>
          </table:table-cell>
          <table:table-cell office:value-type="float" office:value="82206232.429169998" table:style-name="ce121">
            <text:p>82 206 232</text:p>
          </table:table-cell>
          <table:table-cell office:value-type="float" office:value="14.611118779452603" table:style-name="ce202">
            <text:p>14.61<text:s/></text:p>
          </table:table-cell>
          <table:table-cell office:value-type="float" office:value="894863.49554000003" table:style-name="ce121">
            <text:p><text:s/>894 863</text:p>
          </table:table-cell>
          <table:table-cell office:value-type="float" office:value="90524543.244690001" table:style-name="ce121">
            <text:p>90 524 543</text:p>
          </table:table-cell>
          <table:table-cell office:value-type="float" office:value="15.584262673485913" table:style-name="ce202">
            <text:p>15.58<text:s/></text:p>
          </table:table-cell>
          <table:table-cell table:style-name="ce203"/>
          <table:table-cell office:value-type="float" office:value="1038626.49745" table:style-name="ce86">
            <text:p>1 038 626</text:p>
          </table:table-cell>
          <table:table-cell office:value-type="float" office:value="101675720.83345" table:style-name="ce86">
            <text:p>101 675 721</text:p>
          </table:table-cell>
          <table:table-cell office:value-type="float" office:value="16.90003725911097" table:style-name="ce202">
            <text:p>16.90<text:s/></text:p>
          </table:table-cell>
          <table:table-cell office:value-type="float" office:value="892196.67093999998" table:style-name="ce86">
            <text:p><text:s/>892 197</text:p>
          </table:table-cell>
          <table:table-cell office:value-type="float" office:value="96460044.900450006" table:style-name="ce86">
            <text:p>96 460 045</text:p>
          </table:table-cell>
          <table:table-cell office:value-type="float" office:value="15.758899023447503" table:style-name="ce87">
            <text:p>15.76</text:p>
          </table:table-cell>
          <table:table-cell office:value-type="string" table:style-name="ce89">
            <text:p>m.t.</text:p>
          </table:table-cell>
          <table:table-cell office:value-type="string" table:style-name="ce88">
            <text:p><text:s/><text:span text:style-name="T15">Ⅳ</text:span><text:s/>Fishery Production</text:p>
          </table:table-cell>
          <table:table-cell table:number-columns-repeated="16361" table:style-name="ce15"/>
        </table:table-row>
        <table:table-row table:style-name="ro30">
          <table:table-cell table:style-name="ce15"/>
          <table:table-cell table:number-columns-repeated="5" table:style-name="ce25"/>
          <table:table-cell table:style-name="ce26"/>
          <table:table-cell table:style-name="ce25"/>
          <table:table-cell table:number-columns-repeated="2" table:style-name="ce121"/>
          <table:table-cell table:style-name="ce203"/>
          <table:table-cell table:number-columns-repeated="2" table:style-name="ce121"/>
          <table:table-cell table:number-columns-repeated="2" table:style-name="ce203"/>
          <table:table-cell table:number-columns-repeated="2" table:style-name="ce86"/>
          <table:table-cell table:style-name="ce203"/>
          <table:table-cell table:number-columns-repeated="2" table:style-name="ce86"/>
          <table:table-cell table:style-name="ce87"/>
          <table:table-cell table:style-name="ce89"/>
          <table:table-cell table:style-name="ce88"/>
          <table:table-cell table:number-columns-repeated="16361" table:style-name="ce15"/>
        </table:table-row>
        <table:table-row table:style-name="ro30">
          <table:table-cell table:style-name="ce15"/>
          <table:table-cell table:style-name="ce25"/>
          <table:table-cell office:value-type="float" office:value="1" table:style-name="ce89">
            <text:p>1</text:p>
          </table:table-cell>
          <table:table-cell office:value-type="string" table:number-columns-spanned="3" table:number-rows-spanned="1" table:style-name="ce90">
            <text:p>遠洋漁業</text:p>
          </table:table-cell>
          <table:covered-table-cell table:number-columns-repeated="2"/>
          <table:table-cell table:style-name="ce26"/>
          <table:table-cell office:value-type="string" table:style-name="ce93">
            <text:p>公噸</text:p>
          </table:table-cell>
          <table:table-cell office:value-type="float" office:value="475110.82744000002" table:style-name="ce121">
            <text:p><text:s/>475 111</text:p>
          </table:table-cell>
          <table:table-cell office:value-type="float" office:value="35498911.148010001" table:style-name="ce121">
            <text:p>35 498 911</text:p>
          </table:table-cell>
          <table:table-cell office:value-type="float" office:value="6.3094827727533787" table:style-name="ce202">
            <text:p>6.31<text:s/></text:p>
          </table:table-cell>
          <table:table-cell office:value-type="float" office:value="435257.76672000001" table:style-name="ce121">
            <text:p><text:s/>435 258</text:p>
          </table:table-cell>
          <table:table-cell office:value-type="float" office:value="34166999.580339998" table:style-name="ce121">
            <text:p>34 167 000</text:p>
          </table:table-cell>
          <table:table-cell office:value-type="float" office:value="5.8820235611200946" table:style-name="ce202">
            <text:p>5.88<text:s/></text:p>
          </table:table-cell>
          <table:table-cell table:style-name="ce203"/>
          <table:table-cell office:value-type="float" office:value="599838.91292000003" table:style-name="ce86">
            <text:p><text:s/>599 839</text:p>
          </table:table-cell>
          <table:table-cell office:value-type="float" office:value="47723322.210450001" table:style-name="ce86">
            <text:p>47 723 322</text:p>
          </table:table-cell>
          <table:table-cell office:value-type="float" office:value="7.9323354373488391" table:style-name="ce202">
            <text:p>7.93<text:s/></text:p>
          </table:table-cell>
          <table:table-cell office:value-type="float" office:value="497276.57793000003" table:style-name="ce86">
            <text:p><text:s/>497 277</text:p>
          </table:table-cell>
          <table:table-cell office:value-type="float" office:value="45974085.609439999" table:style-name="ce86">
            <text:p>45 974 086</text:p>
          </table:table-cell>
          <table:table-cell office:value-type="float" office:value="7.5108919300442487" table:style-name="ce87">
            <text:p>7.51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1. <text:s/>Deep Sea Fisheries</text:p>
          </table:table-cell>
          <table:table-cell table:number-columns-repeated="16361" table:style-name="ce15"/>
        </table:table-row>
        <table:table-row table:style-name="ro30">
          <table:table-cell table:style-name="ce15"/>
          <table:table-cell table:style-name="ce25"/>
          <table:table-cell table:style-name="ce89"/>
          <table:table-cell table:number-columns-repeated="3" table:style-name="ce25"/>
          <table:table-cell table:style-name="ce26"/>
          <table:table-cell table:style-name="ce89"/>
          <table:table-cell table:number-columns-repeated="2" table:style-name="ce121"/>
          <table:table-cell table:style-name="ce203"/>
          <table:table-cell table:number-columns-repeated="2" table:style-name="ce121"/>
          <table:table-cell table:number-columns-repeated="2" table:style-name="ce203"/>
          <table:table-cell table:number-columns-repeated="2" table:style-name="ce86"/>
          <table:table-cell table:style-name="ce203"/>
          <table:table-cell table:number-columns-repeated="2" table:style-name="ce86"/>
          <table:table-cell table:style-name="ce87"/>
          <table:table-cell table:style-name="ce89"/>
          <table:table-cell table:style-name="ce134"/>
          <table:table-cell table:number-columns-repeated="16361" table:style-name="ce15"/>
        </table:table-row>
        <table:table-row table:style-name="ro30">
          <table:table-cell table:style-name="ce15"/>
          <table:table-cell table:style-name="ce25"/>
          <table:table-cell office:value-type="float" office:value="2" table:style-name="ce89">
            <text:p>2</text:p>
          </table:table-cell>
          <table:table-cell office:value-type="string" table:number-columns-spanned="3" table:number-rows-spanned="1" table:style-name="ce90">
            <text:p>近海漁業</text:p>
          </table:table-cell>
          <table:covered-table-cell table:number-columns-repeated="2"/>
          <table:table-cell table:style-name="ce26"/>
          <table:table-cell office:value-type="string" table:style-name="ce93">
            <text:p>公噸</text:p>
          </table:table-cell>
          <table:table-cell office:value-type="float" office:value="115325.26369000001" table:style-name="ce121">
            <text:p><text:s/>115 325</text:p>
          </table:table-cell>
          <table:table-cell office:value-type="float" office:value="9794756.8576500006" table:style-name="ce121">
            <text:p>9 794 757</text:p>
          </table:table-cell>
          <table:table-cell office:value-type="float" office:value="1.7408942319098448" table:style-name="ce202">
            <text:p>1.74<text:s/></text:p>
          </table:table-cell>
          <table:table-cell office:value-type="float" office:value="158515.50292999999" table:style-name="ce121">
            <text:p><text:s/>158 516</text:p>
          </table:table-cell>
          <table:table-cell office:value-type="float" office:value="13452382.37617" table:style-name="ce121">
            <text:p>13 452 382</text:p>
          </table:table-cell>
          <table:table-cell office:value-type="float" office:value="2.3158963637930676" table:style-name="ce202">
            <text:p>2.32<text:s/></text:p>
          </table:table-cell>
          <table:table-cell table:style-name="ce203"/>
          <table:table-cell office:value-type="float" office:value="147297.89016000001" table:style-name="ce86">
            <text:p><text:s/>147 298</text:p>
          </table:table-cell>
          <table:table-cell office:value-type="float" office:value="11448226.44885" table:style-name="ce86">
            <text:p>11 448 226</text:p>
          </table:table-cell>
          <table:table-cell office:value-type="float" office:value="1.9028677834822267" table:style-name="ce202">
            <text:p>1.90<text:s/></text:p>
          </table:table-cell>
          <table:table-cell office:value-type="float" office:value="112526.85116999999" table:style-name="ce86">
            <text:p><text:s/>112 527</text:p>
          </table:table-cell>
          <table:table-cell office:value-type="float" office:value="9671873.3531599995" table:style-name="ce86">
            <text:p>9 671 873</text:p>
          </table:table-cell>
          <table:table-cell office:value-type="float" office:value="1.5801161579109941" table:style-name="ce87">
            <text:p>1.58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2. <text:s/>Offshore Fisheries</text:p>
          </table:table-cell>
          <table:table-cell table:number-columns-repeated="16361" table:style-name="ce15"/>
        </table:table-row>
        <table:table-row table:style-name="ro30">
          <table:table-cell table:style-name="ce15"/>
          <table:table-cell table:style-name="ce25"/>
          <table:table-cell table:style-name="ce89"/>
          <table:table-cell table:number-columns-repeated="3" table:style-name="ce25"/>
          <table:table-cell table:style-name="ce26"/>
          <table:table-cell table:style-name="ce89"/>
          <table:table-cell table:number-columns-repeated="2" table:style-name="ce121"/>
          <table:table-cell table:style-name="ce203"/>
          <table:table-cell table:number-columns-repeated="2" table:style-name="ce121"/>
          <table:table-cell table:number-columns-repeated="2" table:style-name="ce203"/>
          <table:table-cell table:number-columns-repeated="2" table:style-name="ce86"/>
          <table:table-cell table:style-name="ce203"/>
          <table:table-cell table:number-columns-repeated="2" table:style-name="ce86"/>
          <table:table-cell table:style-name="ce87"/>
          <table:table-cell table:style-name="ce89"/>
          <table:table-cell table:style-name="ce134"/>
          <table:table-cell table:number-columns-repeated="16361" table:style-name="ce15"/>
        </table:table-row>
        <table:table-row table:style-name="ro30">
          <table:table-cell table:style-name="ce15"/>
          <table:table-cell table:style-name="ce25"/>
          <table:table-cell office:value-type="float" office:value="3" table:style-name="ce89">
            <text:p>3</text:p>
          </table:table-cell>
          <table:table-cell office:value-type="string" table:number-columns-spanned="3" table:number-rows-spanned="1" table:style-name="ce90">
            <text:p>沿岸漁業</text:p>
          </table:table-cell>
          <table:covered-table-cell table:number-columns-repeated="2"/>
          <table:table-cell table:style-name="ce26"/>
          <table:table-cell office:value-type="string" table:style-name="ce93">
            <text:p>公噸</text:p>
          </table:table-cell>
          <table:table-cell office:value-type="float" office:value="19862.973429999998" table:style-name="ce121">
            <text:p><text:s/>19 863</text:p>
          </table:table-cell>
          <table:table-cell office:value-type="float" office:value="3352285.2916600001" table:style-name="ce121">
            <text:p>3 352 285</text:p>
          </table:table-cell>
          <table:table-cell office:value-type="float" office:value="0.59582633982476396" table:style-name="ce202">
            <text:p>0.60<text:s/></text:p>
          </table:table-cell>
          <table:table-cell office:value-type="float" office:value="33479.25071" table:style-name="ce121">
            <text:p><text:s/>33 479</text:p>
          </table:table-cell>
          <table:table-cell office:value-type="float" office:value="4931367.21215" table:style-name="ce121">
            <text:p>4 931 367</text:p>
          </table:table-cell>
          <table:table-cell office:value-type="float" office:value="0.84896006341428853" table:style-name="ce202">
            <text:p>0.85<text:s/></text:p>
          </table:table-cell>
          <table:table-cell table:style-name="ce203"/>
          <table:table-cell office:value-type="float" office:value="26368.69529" table:style-name="ce86">
            <text:p><text:s/>26 369</text:p>
          </table:table-cell>
          <table:table-cell office:value-type="float" office:value="4309014.9326299997" table:style-name="ce86">
            <text:p>4 309 015</text:p>
          </table:table-cell>
          <table:table-cell office:value-type="float" office:value="0.7162232272815604" table:style-name="ce202">
            <text:p>0.72<text:s/></text:p>
          </table:table-cell>
          <table:table-cell office:value-type="float" office:value="24901.516009999999" table:style-name="ce86">
            <text:p><text:s/>24 902</text:p>
          </table:table-cell>
          <table:table-cell office:value-type="float" office:value="4389587.9704400003" table:style-name="ce86">
            <text:p>4 389 588</text:p>
          </table:table-cell>
          <table:table-cell office:value-type="float" office:value="0.71713706594367455" table:style-name="ce87">
            <text:p>0.72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3. <text:s/>Coastal Fisheries</text:p>
          </table:table-cell>
          <table:table-cell table:number-columns-repeated="16361" table:style-name="ce15"/>
        </table:table-row>
        <table:table-row table:style-name="ro30">
          <table:table-cell table:style-name="ce15"/>
          <table:table-cell table:style-name="ce25"/>
          <table:table-cell table:style-name="ce89"/>
          <table:table-cell table:number-columns-repeated="3" table:style-name="ce25"/>
          <table:table-cell table:style-name="ce26"/>
          <table:table-cell table:style-name="ce89"/>
          <table:table-cell table:number-columns-repeated="2" table:style-name="ce121"/>
          <table:table-cell table:style-name="ce203"/>
          <table:table-cell table:number-columns-repeated="2" table:style-name="ce121"/>
          <table:table-cell table:number-columns-repeated="2" table:style-name="ce203"/>
          <table:table-cell table:number-columns-repeated="2" table:style-name="ce86"/>
          <table:table-cell table:style-name="ce203"/>
          <table:table-cell table:number-columns-repeated="2" table:style-name="ce86"/>
          <table:table-cell table:style-name="ce87"/>
          <table:table-cell table:style-name="ce89"/>
          <table:table-cell table:style-name="ce134"/>
          <table:table-cell table:number-columns-repeated="16361" table:style-name="ce15"/>
        </table:table-row>
        <table:table-row table:style-name="ro30">
          <table:table-cell table:style-name="ce15"/>
          <table:table-cell table:style-name="ce25"/>
          <table:table-cell office:value-type="float" office:value="4" table:style-name="ce89">
            <text:p>4</text:p>
          </table:table-cell>
          <table:table-cell office:value-type="string" table:number-columns-spanned="3" table:number-rows-spanned="1" table:style-name="ce90">
            <text:p>海面養殖業</text:p>
          </table:table-cell>
          <table:covered-table-cell table:number-columns-repeated="2"/>
          <table:table-cell table:style-name="ce26"/>
          <table:table-cell office:value-type="string" table:style-name="ce93">
            <text:p>公噸</text:p>
          </table:table-cell>
          <table:table-cell office:value-type="float" office:value="19168.223760000001" table:style-name="ce121">
            <text:p><text:s/>19 168</text:p>
          </table:table-cell>
          <table:table-cell office:value-type="float" office:value="4639083.27293" table:style-name="ce121">
            <text:p>4 639 083</text:p>
          </table:table-cell>
          <table:table-cell office:value-type="float" office:value="0.82453841668214178" table:style-name="ce202">
            <text:p>0.82<text:s/></text:p>
          </table:table-cell>
          <table:table-cell office:value-type="float" office:value="23544.059399999998" table:style-name="ce121">
            <text:p><text:s/>23 544</text:p>
          </table:table-cell>
          <table:table-cell office:value-type="float" office:value="6496602.8801999995" table:style-name="ce121">
            <text:p>6 496 603</text:p>
          </table:table-cell>
          <table:table-cell office:value-type="float" office:value="1.1184233815650957" table:style-name="ce202">
            <text:p>1.12<text:s/></text:p>
          </table:table-cell>
          <table:table-cell table:style-name="ce203"/>
          <table:table-cell office:value-type="float" office:value="18438.733840000001" table:style-name="ce86">
            <text:p><text:s/>18 439</text:p>
          </table:table-cell>
          <table:table-cell office:value-type="float" office:value="5010981.2732699998" table:style-name="ce86">
            <text:p>5 010 981</text:p>
          </table:table-cell>
          <table:table-cell office:value-type="float" office:value="0.83290061313349251" table:style-name="ce202">
            <text:p>0.83<text:s/></text:p>
          </table:table-cell>
          <table:table-cell office:value-type="float" office:value="16058.209559999999" table:style-name="ce86">
            <text:p><text:s/>16 058</text:p>
          </table:table-cell>
          <table:table-cell office:value-type="float" office:value="4789587.17038" table:style-name="ce86">
            <text:p>4 789 587</text:p>
          </table:table-cell>
          <table:table-cell office:value-type="float" office:value="0.78248585370154589" table:style-name="ce87">
            <text:p>0.78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4. <text:s/>Marine Aquaculture</text:p>
          </table:table-cell>
          <table:table-cell table:number-columns-repeated="16361" table:style-name="ce15"/>
        </table:table-row>
        <table:table-row table:style-name="ro30">
          <table:table-cell table:style-name="ce15"/>
          <table:table-cell table:style-name="ce25"/>
          <table:table-cell table:style-name="ce89"/>
          <table:table-cell table:number-columns-repeated="3" table:style-name="ce25"/>
          <table:table-cell table:style-name="ce26"/>
          <table:table-cell table:style-name="ce89"/>
          <table:table-cell table:number-columns-repeated="2" table:style-name="ce121"/>
          <table:table-cell table:style-name="ce203"/>
          <table:table-cell table:number-columns-repeated="2" table:style-name="ce121"/>
          <table:table-cell table:number-columns-repeated="2" table:style-name="ce203"/>
          <table:table-cell table:number-columns-repeated="2" table:style-name="ce86"/>
          <table:table-cell table:style-name="ce203"/>
          <table:table-cell table:number-columns-repeated="2" table:style-name="ce86"/>
          <table:table-cell table:style-name="ce87"/>
          <table:table-cell table:style-name="ce89"/>
          <table:table-cell table:style-name="ce134"/>
          <table:table-cell table:number-columns-repeated="16361" table:style-name="ce15"/>
        </table:table-row>
        <table:table-row table:style-name="ro30">
          <table:table-cell table:style-name="ce15"/>
          <table:table-cell table:style-name="ce25"/>
          <table:table-cell office:value-type="float" office:value="5" table:style-name="ce89">
            <text:p>5</text:p>
          </table:table-cell>
          <table:table-cell office:value-type="string" table:number-columns-spanned="3" table:number-rows-spanned="1" table:style-name="ce90">
            <text:p>內陸漁撈業</text:p>
          </table:table-cell>
          <table:covered-table-cell table:number-columns-repeated="2"/>
          <table:table-cell table:style-name="ce26"/>
          <table:table-cell office:value-type="string" table:style-name="ce93">
            <text:p>公噸</text:p>
          </table:table-cell>
          <table:table-cell office:value-type="float" office:value="125.746" table:style-name="ce121">
            <text:p><text:s text:c="2"/>126</text:p>
          </table:table-cell>
          <table:table-cell office:value-type="float" office:value="16254.433999999999" table:style-name="ce121">
            <text:p><text:s/>16 254</text:p>
          </table:table-cell>
          <table:table-cell office:value-type="float" office:value="2.8890201977253022E-3" table:style-name="ce202">
            <text:p>0.00<text:s/></text:p>
          </table:table-cell>
          <table:table-cell office:value-type="float" office:value="170.32550000000001" table:style-name="ce121">
            <text:p><text:s text:c="2"/>170</text:p>
          </table:table-cell>
          <table:table-cell office:value-type="float" office:value="25912.321199999998" table:style-name="ce121">
            <text:p><text:s/>25 912</text:p>
          </table:table-cell>
          <table:table-cell office:value-type="float" office:value="4.4609384989548152E-3" table:style-name="ce202">
            <text:p>0.00<text:s/></text:p>
          </table:table-cell>
          <table:table-cell table:style-name="ce203"/>
          <table:table-cell office:value-type="float" office:value="129.0968" table:style-name="ce86">
            <text:p><text:s text:c="2"/>129</text:p>
          </table:table-cell>
          <table:table-cell office:value-type="float" office:value="11308.61499" table:style-name="ce86">
            <text:p><text:s/>11 309</text:p>
          </table:table-cell>
          <table:table-cell office:value-type="float" office:value="1.8796622547972743E-3" table:style-name="ce202">
            <text:p>0.00<text:s/></text:p>
          </table:table-cell>
          <table:table-cell office:value-type="float" office:value="37.923000000000002" table:style-name="ce86">
            <text:p><text:s text:c="2"/>38</text:p>
          </table:table-cell>
          <table:table-cell office:value-type="float" office:value="3017.1278499999999" table:style-name="ce86">
            <text:p><text:s/>3 017</text:p>
          </table:table-cell>
          <table:table-cell office:value-type="float" office:value="4.9291510467417842E-4" table:style-name="ce87">
            <text:p>0.00</text:p>
          </table:table-cell>
          <table:table-cell office:value-type="string" table:style-name="ce89">
            <text:p>m.t.</text:p>
          </table:table-cell>
          <table:table-cell office:value-type="string" table:style-name="ce134">
            <text:p>5. <text:s/>Inland Water</text:p>
          </table:table-cell>
          <table:table-cell table:number-columns-repeated="16361" table:style-name="ce15"/>
        </table:table-row>
        <table:table-row table:style-name="ro30">
          <table:table-cell table:style-name="ce15"/>
          <table:table-cell table:style-name="ce25"/>
          <table:table-cell table:style-name="ce89"/>
          <table:table-cell table:number-columns-repeated="3" table:style-name="ce25"/>
          <table:table-cell table:style-name="ce26"/>
          <table:table-cell table:style-name="ce25"/>
          <table:table-cell table:number-columns-repeated="2" table:style-name="ce121"/>
          <table:table-cell table:style-name="ce203"/>
          <table:table-cell table:number-columns-repeated="2" table:style-name="ce121"/>
          <table:table-cell table:number-columns-repeated="2" table:style-name="ce203"/>
          <table:table-cell table:number-columns-repeated="2" table:style-name="ce86"/>
          <table:table-cell table:style-name="ce203"/>
          <table:table-cell table:number-columns-repeated="2" table:style-name="ce86"/>
          <table:table-cell table:style-name="ce87"/>
          <table:table-cell table:style-name="ce122"/>
          <table:table-cell office:value-type="string" table:style-name="ce213">
            <text:p><text:s text:c="5"/>Fisheries</text:p>
          </table:table-cell>
          <table:table-cell table:number-columns-repeated="16361" table:style-name="ce15"/>
        </table:table-row>
        <table:table-row table:style-name="ro30">
          <table:table-cell table:style-name="ce15"/>
          <table:table-cell table:style-name="ce25"/>
          <table:table-cell office:value-type="float" office:value="6" table:style-name="ce89">
            <text:p>6</text:p>
          </table:table-cell>
          <table:table-cell office:value-type="string" table:number-columns-spanned="3" table:number-rows-spanned="1" table:style-name="ce90">
            <text:p>內陸養殖業</text:p>
          </table:table-cell>
          <table:covered-table-cell table:number-columns-repeated="2"/>
          <table:table-cell table:style-name="ce26"/>
          <table:table-cell office:value-type="string" table:style-name="ce93">
            <text:p>公噸</text:p>
          </table:table-cell>
          <table:table-cell office:value-type="float" office:value="245103.08415000001" table:style-name="ce121">
            <text:p><text:s/>245 103</text:p>
          </table:table-cell>
          <table:table-cell office:value-type="float" office:value="28904941.42492" table:style-name="ce121">
            <text:p>28 904 941</text:p>
          </table:table-cell>
          <table:table-cell office:value-type="float" office:value="5.1374879980847483" table:style-name="ce202">
            <text:p>5.14<text:s/></text:p>
          </table:table-cell>
          <table:table-cell office:value-type="float" office:value="243896.59028" table:style-name="ce121">
            <text:p><text:s/>243 897</text:p>
          </table:table-cell>
          <table:table-cell office:value-type="float" office:value="31451278.87463" table:style-name="ce121">
            <text:p>31 451 279</text:p>
          </table:table-cell>
          <table:table-cell office:value-type="float" office:value="5.4144983650944116" table:style-name="ce202">
            <text:p>5.41<text:s/></text:p>
          </table:table-cell>
          <table:table-cell table:style-name="ce203"/>
          <table:table-cell office:value-type="float" office:value="246553.16844000001" table:style-name="ce86">
            <text:p><text:s/>246 553</text:p>
          </table:table-cell>
          <table:table-cell office:value-type="float" office:value="33172867.353259999" table:style-name="ce86">
            <text:p>33 172 867</text:p>
          </table:table-cell>
          <table:table-cell office:value-type="float" office:value="5.5138305356100528" table:style-name="ce202">
            <text:p>5.51<text:s/></text:p>
          </table:table-cell>
          <table:table-cell office:value-type="float" office:value="241395.59327000001" table:style-name="ce86">
            <text:p><text:s/>241 396</text:p>
          </table:table-cell>
          <table:table-cell office:value-type="float" office:value="31631893.669179998" table:style-name="ce86">
            <text:p>31 631 894</text:p>
          </table:table-cell>
          <table:table-cell office:value-type="float" office:value="5.1677751007423636" table:style-name="ce87">
            <text:p>5.17</text:p>
          </table:table-cell>
          <table:table-cell office:value-type="string" table:style-name="ce122">
            <text:p>m.t.</text:p>
          </table:table-cell>
          <table:table-cell office:value-type="string" table:style-name="ce135">
            <text:p>6. <text:s/>Inland Water Aquaculture</text:p>
          </table:table-cell>
          <table:table-cell table:number-columns-repeated="16361" table:style-name="ce15"/>
        </table:table-row>
        <table:table-row table:style-name="ro22">
          <table:table-cell table:style-name="ce190"/>
          <table:table-cell table:number-columns-repeated="5" table:style-name="ce99"/>
          <table:table-cell table:style-name="ce214"/>
          <table:table-cell table:number-columns-repeated="3" table:style-name="ce99"/>
          <table:table-cell table:style-name="ce215"/>
          <table:table-cell table:style-name="ce99"/>
          <table:table-cell table:style-name="ce216"/>
          <table:table-cell table:style-name="ce215"/>
          <table:table-cell table:style-name="ce217"/>
          <table:table-cell table:number-columns-repeated="5" table:style-name="ce216"/>
          <table:table-cell table:style-name="ce218"/>
          <table:table-cell table:style-name="ce219"/>
          <table:table-cell office:value-type="string" table:style-name="ce220">
            <text:p><text:s text:c="6"/></text:p>
          </table:table-cell>
          <table:table-cell table:number-columns-repeated="16361" table:style-name="ce15"/>
        </table:table-row>
        <table:table-row table:style-name="ro17">
          <table:table-cell office:value-type="string" table:number-columns-spanned="15" table:number-rows-spanned="1" table:style-name="ce221">
            <text:p><text:s text:c="3"/><text:span text:style-name="T4">註：</text:span>1.<text:span text:style-name="T4">其他項係指非林業用地(含農牧用地)之主產物生產量值，無法以用材、薪材或枝梢材項目細分者</text:span><text:span text:style-name="T4">，主要品項為</text:span></text:p>
          </table:table-cell>
          <table:covered-table-cell table:number-columns-repeated="14"/>
          <table:table-cell office:value-type="string" table:number-columns-spanned="8" table:number-rows-spanned="1" table:style-name="ce223">
            <text:p><text:s text:c="3"/>Note: 1. Others refers to the production and value of main-products on non-forestry lands (including farming and grazing lands),<text:s/></text:p>
          </table:table-cell>
          <table:covered-table-cell table:number-columns-repeated="7"/>
          <table:table-cell table:number-columns-repeated="5" table:style-name="ce217"/>
          <table:table-cell table:style-name="ce89"/>
          <table:table-cell table:number-columns-repeated="16355" table:style-name="ce25"/>
        </table:table-row>
        <table:table-row table:style-name="ro17">
          <table:table-cell office:value-type="string" table:number-columns-spanned="15" table:number-rows-spanned="1" table:style-name="ce225">
            <text:p><text:s text:c="7"/>殘材及廢材。</text:p>
          </table:table-cell>
          <table:covered-table-cell table:number-columns-repeated="14"/>
          <table:table-cell office:value-type="string" table:number-columns-spanned="8" table:number-rows-spanned="1" table:style-name="ce221">
            <text:p><text:s text:c="17"/>and the parts cannot be subdivided into the items of saw-timber, firewood or mill-wood, and the main items are<text:s text:c="2"/></text:p>
          </table:table-cell>
          <table:covered-table-cell table:number-columns-repeated="7"/>
          <table:table-cell table:number-columns-repeated="5" table:style-name="ce217"/>
          <table:table-cell table:style-name="ce89"/>
          <table:table-cell table:number-columns-repeated="16355" table:style-name="ce25"/>
        </table:table-row>
        <table:table-row table:style-name="ro17">
          <table:table-cell office:value-type="string" table:number-columns-spanned="14" table:number-rows-spanned="1" table:style-name="ce221">
            <text:p><text:s text:c="11"/>2.<text:span text:style-name="T4">副產品包括生筍、愛玉子、菌類、樹實類、其他等</text:span><text:s/><text:span text:style-name="T4">。</text:span></text:p>
          </table:table-cell>
          <table:covered-table-cell table:number-columns-repeated="13"/>
          <table:table-cell table:style-name="ce25"/>
          <table:table-cell office:value-type="string" table:number-columns-spanned="8" table:number-rows-spanned="1" table:style-name="ce221">
            <text:p><text:s text:c="17"/>woody debris and waste wood.</text:p>
          </table:table-cell>
          <table:covered-table-cell table:number-columns-repeated="7"/>
          <table:table-cell table:number-columns-repeated="5" table:style-name="ce217"/>
          <table:table-cell table:style-name="ce89"/>
          <table:table-cell table:number-columns-repeated="16355" table:style-name="ce25"/>
        </table:table-row>
        <table:table-row table:style-name="ro25">
          <table:table-cell office:value-type="string" table:style-name="ce226">
            <text:p><text:s text:c="3"/><text:span text:style-name="T4">資料來源：農業部漁業署、林業及自然保育署。</text:span></text:p>
          </table:table-cell>
          <table:table-cell table:number-columns-repeated="14" table:style-name="ce25"/>
          <table:table-cell office:value-type="string" table:number-columns-spanned="8" table:number-rows-spanned="1" table:style-name="ce221">
            <text:p><text:s text:c="12"/>2. The Value of by-products includes that of Raw bamboo Shoot, Fices Awkeotsang, Mushroom, Fruits and Others, etc.</text:p>
          </table:table-cell>
          <table:covered-table-cell table:number-columns-repeated="7"/>
          <table:table-cell table:number-columns-repeated="6" table:style-name="ce112"/>
          <table:table-cell table:number-columns-repeated="16355" table:style-name="ce25"/>
        </table:table-row>
        <table:table-row table:style-name="ro25">
          <table:table-cell table:style-name="ce111"/>
          <table:table-cell table:style-name="ce227"/>
          <table:table-cell table:style-name="ce111"/>
          <table:table-cell table:number-columns-repeated="12" table:style-name="ce227"/>
          <table:table-cell office:value-type="string" table:style-name="ce228">
            <text:p><text:s text:c="3"/>Source<text:span text:style-name="T10">：</text:span>Fisheries Agency, Forestry and Nature Conservation Agency, MOA.</text:p>
          </table:table-cell>
          <table:table-cell table:number-columns-repeated="7" table:style-name="ce112"/>
          <table:table-cell table:number-columns-repeated="16361" table:style-name="ce227"/>
        </table:table-row>
        <table:table-row table:style-name="ro18">
          <table:table-cell table:style-name="ce15"/>
          <table:table-cell table:number-columns-repeated="4" table:style-name="ce25"/>
          <table:table-cell table:number-columns-repeated="2" table:style-name="ce7"/>
          <table:table-cell table:style-name="ce25"/>
          <table:table-cell table:style-name="ce15"/>
          <table:table-cell table:number-columns-repeated="6" table:style-name="ce25"/>
          <table:table-cell table:number-columns-repeated="8" table:style-name="ce227"/>
          <table:table-cell table:number-columns-repeated="16361" table:style-name="ce15"/>
        </table:table-row>
        <table:table-row table:style-name="ro8">
          <table:table-cell table:style-name="ce15"/>
          <table:table-cell table:number-columns-repeated="22" table:style-name="ce25"/>
          <table:table-cell table:number-columns-repeated="16361" table:style-name="ce15"/>
        </table:table-row>
        <table:table-row table:style-name="ro19">
          <table:table-cell table:number-columns-repeated="2" table:style-name="ce7"/>
          <table:table-cell table:style-name="ce25"/>
          <table:table-cell table:number-columns-repeated="4" table:style-name="ce7"/>
          <table:table-cell table:style-name="ce67"/>
          <table:table-cell table:number-columns-repeated="7" table:style-name="ce7"/>
          <table:table-cell table:number-columns-repeated="8" table:style-name="ce25"/>
          <table:table-cell table:number-columns-repeated="16361" table:style-name="ce7"/>
        </table:table-row>
        <table:table-row table:number-rows-repeated="1048520" table:style-name="ro1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楷書體W5" svg:font-family="華康楷書體W5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48P1">
      <number:text>-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date-style style:name="N49" number:language="zh" number:country="TW">
      <number:text>   民    國    </number:text>
      <number:year/>
      <number:text>    年   (</number:text>
      <number:year number:style="long"/>
      <number:text>)</number:text>
    </number:date-style>
    <number:number-style style:name="N50P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0P1">
      <number:text>-</number:text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number:number-style style:name="N51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2P0">
      <number:text> </number:text>
      <number:fill-character> </number:fill-character>
      <number:number number:decimal-places="0" number:min-decimal-places="0" number:min-integer-digits="1">
        <number:embedded-text number:position="0"> </number:embedded-text>
        <number:embedded-text number:position="3"> </number:embedded-text>
        <number:embedded-text number:position="6"> </number:embedded-text>
      </number:number>
    </number:number-style>
    <number:number-style style:name="N52P1">
      <number:text>-</number:text>
      <number:fill-character> </number:fill-character>
      <number:number number:decimal-places="0" number:min-decimal-places="0" number:min-integer-digits="1">
        <number:embedded-text number:position="0"> </number:embedded-text>
        <number:embedded-text number:position="3"> </number:embedded-text>
        <number:embedded-text number:position="6"> </number:embedded-text>
      </number:number>
    </number:number-style>
    <number:number-style style:name="N52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"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number:number-style style:name="N54">
      <number:number number:decimal-places="2" number:min-decimal-places="2" number:min-integer-digits="1"/>
      <number:text> </number:text>
    </number:number-style>
    <number:number-style style:name="N55P0">
      <number:number number:decimal-places="2" number:min-decimal-places="2" number:min-integer-digits="1"/>
    </number:number-style>
    <number:number-style style:name="N55">
      <style:text-properties fo:color="#FF0000"/>
      <number:number number:decimal-places="2" number:min-decimal-places="2" number:min-integer-digits="1"/>
      <style:map style:condition="value()&gt;=0" style:apply-style-name="N55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010" style:display-name="一般_010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e" style:display-name="一般_26e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83" style:display-name="一般_283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2080__27083_90" style:display-name="一般_結構90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style style:name="_19968__33324___37327__20540_90" style:display-name="一般_量值90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99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  <style:page-layout style:name="pm2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7-28T02:18:14Z</meta:creation-date>
    <dc:date>2026-08-11T06:10:31Z</dc:date>
  </office:meta>
</office:document-meta>
</file>