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2F300000183357BCCC545E2F827.png" manifest:media-type="image/png"/>
  <manifest:file-entry manifest:full-path="Pictures/10000201000002F40000018E61F40C39BDEB13B0.png" manifest:media-type="image/png"/>
  <manifest:file-entry manifest:full-path="Pictures/10000201000002F0000002A105C1CD935C2C55FE.png" manifest:media-type="image/png"/>
  <manifest:file-entry manifest:full-path="Pictures/10000201000002F60000012B837CA33D4E7156ED.png" manifest:media-type="image/png"/>
  <manifest:file-entry manifest:full-path="Pictures/10000201000002F10000018C7C5E9210A709AF4C.png" manifest:media-type="image/png"/>
  <manifest:file-entry manifest:full-path="Pictures/1000020100000308000001D1309C252C23879F53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orphans="2" fo:widows="2"/>
      <style:text-properties fo:color="#000000" style:font-name="Times New Roman" fo:language="none" fo:country="none" style:font-name-asian="Times New Roman" style:language-asian="none" style:country-asian="none" style:font-name-complex="Times New Roman"/>
    </style:style>
    <style:style style:name="P3" style:family="paragraph" style:parent-style-name="Standard">
      <style:paragraph-properties style:line-height-at-least="0.776cm" fo:text-align="justify" style:justify-single-word="false" style:snap-to-layout-grid="false"/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P4" style:family="paragraph" style:parent-style-name="Standard">
      <style:paragraph-properties fo:orphans="2" fo:widows="2" fo:break-before="page"/>
      <style:text-properties fo:color="#000000"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P5" style:family="paragraph" style:parent-style-name="Standard">
      <style:paragraph-properties fo:margin-top="0.318cm" fo:margin-bottom="0cm" loext:contextual-spacing="false" fo:text-align="justify" style:justify-single-word="false" style:snap-to-layout-grid="false">
        <style:tab-stops>
          <style:tab-stop style:position="4.251cm"/>
        </style:tab-stops>
      </style:paragraph-properties>
      <style:text-properties fo:color="#000000" style:font-name="Times New Roman" fo:font-size="8pt" fo:language="none" fo:country="none" fo:font-weight="bold" style:font-name-asian="標楷體" style:font-size-asian="8pt" style:language-asian="none" style:country-asian="none" style:font-weight-asian="bold" style:font-name-complex="Times New Roman" style:font-size-complex="8pt"/>
    </style:style>
    <style:style style:name="P6" style:family="paragraph" style:parent-style-name="Standard">
      <style:paragraph-properties fo:margin-left="2.997cm" fo:margin-right="0cm" fo:margin-top="0.191cm" fo:margin-bottom="0cm" loext:contextual-spacing="false" fo:text-align="justify" style:justify-single-word="false" fo:orphans="2" fo:widows="2" fo:text-indent="0cm" style:auto-text-indent="false" style:snap-to-layout-grid="false">
        <style:tab-stops>
          <style:tab-stop style:position="2cm"/>
          <style:tab-stop style:position="2.752cm"/>
          <style:tab-stop style:position="3cm"/>
        </style:tab-stops>
      </style:paragraph-properties>
    </style:style>
    <style:style style:name="P7" style:family="paragraph" style:parent-style-name="清單段落">
      <style:paragraph-properties fo:margin-left="2.997cm" fo:margin-right="0cm" fo:margin-top="0.318cm" fo:margin-bottom="0cm" loext:contextual-spacing="false" fo:text-align="justify" style:justify-single-word="false" fo:text-indent="0.847cm" style:auto-text-indent="false" style:snap-to-layout-grid="false">
        <style:tab-stops>
          <style:tab-stop style:position="2.752cm"/>
          <style:tab-stop style:position="4.251cm"/>
        </style:tab-stops>
      </style:paragraph-properties>
    </style:style>
    <style:style style:name="P8" style:family="paragraph" style:parent-style-name="清單段落">
      <style:paragraph-properties fo:margin-left="2.997cm" fo:margin-right="0cm" fo:margin-top="0.318cm" fo:margin-bottom="0cm" loext:contextual-spacing="false" fo:text-align="justify" style:justify-single-word="false" fo:text-indent="0.635cm" style:auto-text-indent="false" style:snap-to-layout-grid="false">
        <style:tab-stops>
          <style:tab-stop style:position="2.752cm"/>
          <style:tab-stop style:position="4.251cm"/>
        </style:tab-stops>
      </style:paragraph-properties>
    </style:style>
    <style:style style:name="P9" style:family="paragraph" style:parent-style-name="清單段落">
      <style:paragraph-properties fo:margin-left="2.997cm" fo:margin-right="0cm" fo:margin-top="0.318cm" fo:margin-bottom="0cm" loext:contextual-spacing="false" fo:text-align="justify" style:justify-single-word="false" fo:text-indent="0.635cm" style:auto-text-indent="false" style:snap-to-layout-grid="false">
        <style:tab-stops>
          <style:tab-stop style:position="2.752cm"/>
          <style:tab-stop style:position="4.251cm"/>
        </style:tab-stops>
      </style:paragraph-properties>
      <style:text-properties style:font-name="Times New Roman" fo:font-size="2pt" style:font-name-asian="標楷體" style:font-size-asian="2pt" style:font-name-complex="Times New Roman" style:font-size-complex="2pt" style:font-weight-complex="bold"/>
    </style:style>
    <style:style style:name="P10" style:family="paragraph" style:parent-style-name="清單段落">
      <style:paragraph-properties fo:margin-left="2.997cm" fo:margin-right="0cm" fo:margin-top="0.254cm" fo:margin-bottom="0cm" loext:contextual-spacing="false" fo:text-align="justify" style:justify-single-word="false" fo:text-indent="1.175cm" style:auto-text-indent="false" style:snap-to-layout-grid="false">
        <style:tab-stops>
          <style:tab-stop style:position="4.251cm"/>
        </style:tab-stops>
      </style:paragraph-properties>
    </style:style>
    <style:style style:name="P11" style:family="paragraph" style:parent-style-name="清單段落">
      <style:paragraph-properties fo:margin-left="2.997cm" fo:margin-right="0cm" fo:margin-top="0.191cm" fo:margin-bottom="0cm" loext:contextual-spacing="false" fo:text-align="justify" style:justify-single-word="false" fo:text-indent="1.175cm" style:auto-text-indent="false" style:snap-to-layout-grid="false">
        <style:tab-stops>
          <style:tab-stop style:position="4.251cm"/>
        </style:tab-stops>
      </style:paragraph-properties>
    </style:style>
    <style:style style:name="P12" style:family="paragraph" style:parent-style-name="清單段落">
      <style:paragraph-properties fo:margin-left="1.499cm" fo:margin-right="0cm" fo:margin-top="0.318cm" fo:margin-bottom="0cm" loext:contextual-spacing="false" fo:text-align="justify" style:justify-single-word="false" fo:text-indent="0cm" style:auto-text-indent="false" style:snap-to-layout-grid="false">
        <style:tab-stops>
          <style:tab-stop style:position="1.752cm"/>
          <style:tab-stop style:position="2cm"/>
          <style:tab-stop style:position="2.251cm"/>
        </style:tab-stops>
      </style:paragraph-properties>
    </style:style>
    <style:style style:name="P13" style:family="paragraph" style:parent-style-name="清單段落">
      <style:paragraph-properties fo:margin-left="1.499cm" fo:margin-right="0cm" fo:margin-top="0.318cm" fo:margin-bottom="0cm" loext:contextual-spacing="false" fo:text-align="justify" style:justify-single-word="false" fo:text-indent="0cm" style:auto-text-indent="false" style:snap-to-layout-grid="false">
        <style:tab-stops>
          <style:tab-stop style:position="1.752cm"/>
          <style:tab-stop style:position="2cm"/>
          <style:tab-stop style:position="2.251cm"/>
        </style:tab-stops>
      </style:paragraph-properties>
      <style:text-properties style:font-name="Times New Roman" fo:font-size="16pt" style:font-name-asian="標楷體" style:font-size-asian="16pt" style:font-name-complex="Times New Roman" style:font-size-complex="16pt"/>
    </style:style>
    <style:style style:name="P14" style:family="paragraph" style:parent-style-name="Standard" style:master-page-name="Standard">
      <style:paragraph-properties fo:margin-left="0cm" fo:margin-right="0cm" style:line-height-at-least="0.776cm" fo:text-align="center" style:justify-single-word="false" fo:text-indent="1.131cm" style:auto-text-indent="false" style:page-number="auto" style:snap-to-layout-grid="false"/>
      <style:text-properties style:font-name="Times New Roman" fo:font-size="16pt" fo:font-weight="bold" style:font-name-asian="標楷體" style:font-size-asian="16pt" style:font-weight-asian="bold" style:font-name-complex="Times New Roman" style:font-size-complex="16pt" style:font-weight-complex="bold"/>
    </style:style>
    <style:style style:name="P15" style:family="paragraph" style:parent-style-name="清單段落" style:list-style-name="WW8Num16">
      <style:paragraph-properties fo:margin-left="0cm" fo:margin-right="0cm" fo:margin-top="0.635cm" fo:margin-bottom="0cm" loext:contextual-spacing="false" style:line-height-at-least="0.776cm" fo:text-align="justify" style:justify-single-word="false" fo:text-indent="0.859cm" style:auto-text-indent="false" style:snap-to-layout-grid="false">
        <style:tab-stops>
          <style:tab-stop style:position="1.752cm"/>
          <style:tab-stop style:position="2cm"/>
        </style:tab-stops>
      </style:paragraph-properties>
      <style:text-properties style:font-name="Times New Roman" fo:font-size="16pt" fo:font-weight="bold" style:font-name-asian="標楷體" style:font-size-asian="16pt" style:font-weight-asian="bold" style:font-name-complex="Times New Roman" style:font-size-complex="16pt" style:font-weight-complex="bold"/>
    </style:style>
    <style:style style:name="P16" style:family="paragraph" style:parent-style-name="清單段落" style:list-style-name="WW8Num13">
      <style:paragraph-properties fo:margin-left="0.85cm" fo:margin-right="0cm" fo:margin-top="0.318cm" fo:margin-bottom="0cm" loext:contextual-spacing="false" fo:text-align="justify" style:justify-single-word="false" fo:text-indent="0.85cm" style:auto-text-indent="false" style:snap-to-layout-grid="false">
        <style:tab-stops>
          <style:tab-stop style:position="2cm"/>
          <style:tab-stop style:position="2.752cm"/>
          <style:tab-stop style:position="3cm"/>
        </style:tab-stops>
      </style:paragraph-properties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P17" style:family="paragraph" style:parent-style-name="清單段落" style:list-style-name="WW8Num15">
      <style:paragraph-properties fo:margin-left="4.001cm" fo:margin-right="0cm" fo:margin-top="0.191cm" fo:margin-bottom="0cm" loext:contextual-spacing="false" fo:text-align="justify" style:justify-single-word="false" fo:text-indent="-1cm" style:auto-text-indent="false" style:snap-to-layout-grid="false">
        <style:tab-stops>
          <style:tab-stop style:position="4.001cm"/>
        </style:tab-stops>
      </style:paragraph-properties>
    </style:style>
    <style:style style:name="P18" style:family="paragraph" style:parent-style-name="清單段落" style:list-style-name="WW8Num13" style:master-page-name="轉換_20_1">
      <style:paragraph-properties fo:margin-left="3cm" fo:margin-right="0cm" fo:margin-top="0.318cm" fo:margin-bottom="0cm" loext:contextual-spacing="false" fo:text-align="justify" style:justify-single-word="false" fo:text-indent="-1.251cm" style:auto-text-indent="false" style:page-number="auto" style:snap-to-layout-grid="false"/>
      <style:text-properties fo:color="#000000"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P19" style:family="paragraph" style:parent-style-name="清單段落" style:list-style-name="WW8Num13">
      <style:paragraph-properties fo:margin-left="3cm" fo:margin-right="0cm" fo:margin-top="0.318cm" fo:margin-bottom="0cm" loext:contextual-spacing="false" fo:text-align="justify" style:justify-single-word="false" fo:text-indent="-1.251cm" style:auto-text-indent="false" style:snap-to-layout-grid="false"/>
      <style:text-properties fo:color="#000000"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P20" style:family="paragraph" style:parent-style-name="清單段落" style:list-style-name="WW8Num13">
      <style:paragraph-properties fo:margin-left="3cm" fo:margin-right="0cm" fo:margin-top="0.318cm" fo:margin-bottom="0cm" loext:contextual-spacing="false" fo:text-align="justify" style:justify-single-word="false" fo:text-indent="-1.251cm" style:auto-text-indent="false" style:snap-to-layout-grid="false"/>
      <style:text-properties fo:color="#000000" style:font-name="Times New Roman" fo:font-size="16pt" fo:font-weight="bold" officeooo:paragraph-rsid="001dd1a9" style:font-name-asian="標楷體" style:font-size-asian="16pt" style:font-weight-asian="bold" style:font-name-complex="Times New Roman" style:font-size-complex="16pt"/>
    </style:style>
    <style:style style:name="P21" style:family="paragraph" style:parent-style-name="清單段落" style:list-style-name="WW8Num13">
      <style:paragraph-properties fo:margin-left="3cm" fo:margin-right="0cm" fo:margin-top="0.318cm" fo:margin-bottom="0cm" loext:contextual-spacing="false" fo:text-align="justify" style:justify-single-word="false" fo:text-indent="-1.251cm" style:auto-text-indent="false" style:snap-to-layout-grid="false"/>
      <style:text-properties fo:color="#000000" style:font-name="Times New Roman" fo:font-size="2pt" fo:font-weight="bold" style:font-name-asian="標楷體" style:font-size-asian="2pt" style:font-weight-asian="bold" style:font-name-complex="Times New Roman" style:font-size-complex="2pt"/>
    </style:style>
    <style:style style:name="P22" style:family="paragraph" style:parent-style-name="清單段落" style:list-style-name="WW8Num13">
      <style:paragraph-properties fo:margin-left="3cm" fo:margin-right="0cm" fo:margin-top="0.318cm" fo:margin-bottom="0cm" loext:contextual-spacing="false" fo:text-align="justify" style:justify-single-word="false" fo:text-indent="-1.251cm" style:auto-text-indent="false" fo:break-before="page" style:snap-to-layout-grid="false"/>
      <style:text-properties fo:color="#000000" style:font-name="Times New Roman" fo:font-size="2pt" fo:font-weight="bold" officeooo:paragraph-rsid="001dd1a9" style:font-name-asian="Times New Roman" style:font-size-asian="2pt" style:font-weight-asian="bold" style:font-name-complex="Times New Roman" style:font-size-complex="2pt"/>
    </style:style>
    <style:style style:name="P23" style:family="paragraph" style:parent-style-name="清單段落" style:list-style-name="WW8Num16" style:master-page-name="轉換_20_2">
      <style:paragraph-properties fo:margin-top="0.318cm" fo:margin-bottom="0cm" loext:contextual-spacing="false" style:line-height-at-least="0.776cm" fo:text-align="justify" style:justify-single-word="false" style:page-number="auto" style:snap-to-layout-grid="false">
        <style:tab-stops>
          <style:tab-stop style:position="1.752cm"/>
          <style:tab-stop style:position="2cm"/>
          <style:tab-stop style:position="2.251cm"/>
        </style:tab-stops>
      </style:paragraph-properties>
      <style:text-properties style:font-name="Times New Roman" fo:font-size="16pt" fo:font-weight="bold" style:font-name-asian="標楷體" style:font-size-asian="16pt" style:font-weight-asian="bold" style:font-name-complex="Times New Roman" style:font-size-complex="16pt" style:font-weight-complex="bold"/>
    </style:style>
    <style:style style:name="P24" style:family="paragraph" style:parent-style-name="清單段落">
      <style:paragraph-properties fo:margin-left="2.997cm" fo:margin-right="0cm" fo:margin-top="0.254cm" fo:margin-bottom="0cm" loext:contextual-spacing="false" fo:text-align="justify" style:justify-single-word="false" fo:text-indent="1.175cm" style:auto-text-indent="false" style:snap-to-layout-grid="false">
        <style:tab-stops>
          <style:tab-stop style:position="4.251cm"/>
        </style:tab-stops>
      </style:paragraph-properties>
      <style:text-properties fo:font-weight="normal" style:font-weight-asian="normal" style:font-weight-complex="normal"/>
    </style:style>
    <style:style style:name="T1" style:family="text"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T2" style:family="text">
      <style:text-properties style:font-name="Times New Roman" fo:font-size="16pt" style:font-name-asian="標楷體" style:font-size-asian="16pt" style:font-name-complex="Times New Roman" style:font-size-complex="16pt"/>
    </style:style>
    <style:style style:name="T3" style:family="text">
      <style:text-properties style:font-name="Times New Roman" fo:font-size="16pt" style:font-name-asian="標楷體" style:font-size-asian="16pt" style:font-name-complex="Times New Roman" style:font-size-complex="16pt" style:font-weight-complex="bold"/>
    </style:style>
    <style:style style:name="T4" style:family="text">
      <style:text-properties style:font-name="Times New Roman" fo:font-size="16pt" style:font-name-asian="Times New Roman" style:font-size-asian="16pt" style:font-name-complex="Times New Roman" style:font-size-complex="16pt"/>
    </style:style>
    <style:style style:name="T5" style:family="text">
      <style:text-properties style:font-name="Times New Roman" fo:font-size="16pt" fo:font-weight="normal" style:font-name-asian="標楷體" style:font-size-asian="16pt" style:font-weight-asian="normal" style:font-name-complex="Times New Roman" style:font-size-complex="16pt" style:font-weight-complex="normal"/>
    </style:style>
    <style:style style:name="T6" style:family="text">
      <style:text-properties fo:color="#000000" style:font-name="Times New Roman" fo:font-size="16pt" style:font-name-asian="Times New Roman" style:font-size-asian="16pt" style:font-name-complex="Times New Roman" style:font-size-complex="16pt"/>
    </style:style>
    <style:style style:name="T7" style:family="text">
      <style:text-properties fo:color="#000000" style:font-name="Times New Roman" fo:font-size="16pt" style:font-name-asian="Times New Roman" style:font-size-asian="16pt" style:font-name-complex="Times New Roman" style:font-size-complex="16pt" style:font-weight-complex="bold"/>
    </style:style>
    <style:style style:name="T8" style:family="text">
      <style:text-properties fo:color="#000000"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T9" style:family="text">
      <style:text-properties fo:color="#000000" style:font-name="Times New Roman" fo:font-size="16pt" fo:font-weight="bold" style:font-name-asian="Times New Roman" style:font-size-asian="16pt" style:font-weight-asian="bold" style:font-name-complex="Times New Roman" style:font-size-complex="16pt"/>
    </style:style>
    <style:style style:name="T10" style:family="text">
      <style:text-properties fo:color="#000000" style:font-name="Times New Roman" fo:font-size="16pt" style:font-name-asian="標楷體" style:font-size-asian="16pt" style:font-name-complex="Times New Roman" style:font-size-complex="16pt"/>
    </style:style>
    <style:style style:name="T11" style:family="text">
      <style:text-properties fo:color="#000000" style:font-name="Times New Roman" fo:font-size="16pt" fo:language="none" fo:country="none" style:font-name-asian="標楷體" style:font-size-asian="16pt" style:language-asian="none" style:country-asian="none" style:font-name-complex="Times New Roman" style:font-size-complex="16pt"/>
    </style:style>
    <style:style style:name="T12" style:family="text">
      <style:text-properties fo:color="#000000" style:font-name="Times New Roman" fo:font-size="16pt" fo:language="none" fo:country="none" fo:font-weight="bold" style:font-name-asian="標楷體" style:font-size-asian="16pt" style:language-asian="none" style:country-asian="none" style:font-weight-asian="bold" style:font-name-complex="Times New Roman" style:font-size-complex="16pt" style:font-weight-complex="bold"/>
    </style:style>
    <style:style style:name="T13" style:family="text">
      <style:text-properties fo:color="#000000" style:font-name="Times New Roman" fo:font-size="16pt" fo:language="none" fo:country="none" fo:font-weight="normal" style:font-name-asian="標楷體" style:font-size-asian="16pt" style:language-asian="none" style:country-asian="none" style:font-weight-asian="normal" style:font-name-complex="Times New Roman" style:font-size-complex="16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114年主力農家所得調查結果綜合分析</text:p>
      <text:list xml:id="list1498343616" text:style-name="WW8Num16">
        <text:list-item>
          <text:p text:style-name="P15">主力農家所得調查概況</text:p>
        </text:list-item>
      </text:list>
      <text:list xml:id="list2220397669" text:style-name="WW8Num13">
        <text:list-item>
          <text:p text:style-name="P16">平均每戶所得總額178.6萬元，年增4.2%</text:p>
        </text:list-item>
      </text:list>
      <text:p text:style-name="P7"><text:span text:style-name="T6"><text:s/></text:span><text:span text:style-name="T2">114年主力農家平均每戶所得總額178.6萬元，較上(113)年增加7.2萬元(+4.2%)，其中農業所得58.5萬元(占32.7%)、受僱人員報酬57.3萬元(占32.1%)、經常移轉收入40.8萬元(占22.8%)。戶內所得來源變動分析如次：</text:span></text:p>
      <text:list xml:id="list3881212068" text:style-name="WW8Num15">
        <text:list-item>
          <text:p text:style-name="P17"><text:span text:style-name="T5">農業所得：</text:span><text:span text:style-name="T3">114年平均每戶農業所得較上年增加2.4萬元(+4.2%)，主因稻作、水果、甘藷、落花生及豬價格上揚，加上蜂蜜產量回穩，所得增加，惟蔬菜價格下跌且雞蛋供過於求，抑低整體平均農業所得增幅。</text:span></text:p>
        </text:list-item>
        <text:list-item>
          <text:p text:style-name="P17"><text:span text:style-name="T5">受僱人員報酬：</text:span><text:span text:style-name="T3">114年國內景氣持續成長，帶動整體就業及薪資提高，致受僱人員報酬增加2.0萬元（+3.7%）。</text:span></text:p>
        </text:list-item>
        <text:list-item>
          <text:p text:style-name="P17"><draw:frame draw:style-name="fr1" draw:name="影像1" text:anchor-type="paragraph" svg:x="3.089cm" svg:y="3.096cm" svg:width="14cm" svg:height="7.572cm" draw:z-index="0"><draw:image xlink:href="Pictures/10000201000002F40000018E61F40C39BDEB13B0.png" xlink:type="simple" xlink:show="embed" xlink:actuate="onLoad" loext:mime-type="image/png"/></draw:frame><text:bookmark-start text:name="_Hlk206141759"/><text:span text:style-name="T5">從政府移轉收入</text:span><text:bookmark-end text:name="_Hlk206141759"/><text:span text:style-name="T5">：</text:span><text:span text:style-name="T3">114年平均每戶從政府移轉收入增加3.8萬元(+22.3%)，主因114年全民普發1萬元、農業天然災害救助增加，及</text:span><text:bookmark-start text:name="_Hlk237453423"/><text:span text:style-name="T3">「糧食產業全面升級計畫」</text:span><text:bookmark-end text:name="_Hlk237453423"/><text:span text:style-name="T3">調升作物轉作休耕獎勵金所致。(表1) </text:span></text:p>
        </text:list-item>
      </text:list>
      <text:list xml:id="list143210880428385" text:continue-list="list2220397669" text:style-name="WW8Num13">
        <text:list-item>
          <text:p text:style-name="P18">各規模別主力農家平均每戶所得總額均呈增加</text:p>
        </text:list-item>
      </text:list>
      <text:p text:style-name="P7"><text:span text:style-name="T8">　</text:span><text:span text:style-name="T5">大型農家</text:span><text:span text:style-name="T3">平均每戶所得總額為328.3萬元，較上年增加19.1萬元(+6.2%)，所得來源以農業所得為主(占63.5%)，較上年增加13.8萬元(+7.1%)較多，主因農耕業稻作、雜糧特作及水果產值增加，推升農業所得；畜牧業因飼料價格下跌，飼養成本降低，加以毛豬價格上漲及蜂蜜產量回升，豬農及蜂農所得增加，惟雞蛋價格下跌，抑低部分畜牧業所得增幅。</text:span></text:p>
      <text:p text:style-name="P7"><text:span text:style-name="T3">　</text:span><text:span text:style-name="T5">中、小型農家</text:span><text:span text:style-name="T3">所得來源以非農所得為主，平均每戶所得總額分別為178.5萬元及155.1萬元，較上年增加8.6萬元(+5.1%)及4.7萬元(+3.1%)，主因戶內人口從政府移轉收入及受僱報酬增加所致。(表2) </text:span><text:span text:style-name="T10"><text:s/></text:span></text:p>
      <text:p text:style-name="P2"><draw:frame draw:style-name="fr1" draw:name="影像2" text:anchor-type="paragraph" svg:x="3.113cm" svg:y="0.201cm" svg:width="14.004cm" svg:height="12.532cm" draw:z-index="1"><draw:image xlink:href="Pictures/10000201000002F0000002A105C1CD935C2C55FE.png" xlink:type="simple" xlink:show="embed" xlink:actuate="onLoad" loext:mime-type="image/png"/></draw:frame><text:s/></text:p>
      <text:p text:style-name="P4"/>
      <text:list xml:id="list143210182887090" text:continue-numbering="true" text:style-name="WW8Num13">
        <text:list-item>
          <text:p text:style-name="P19">專業(中、大型)農家平均每戶所得總額216.9萬元，年增5.5 %</text:p>
        </text:list-item>
      </text:list>
      <text:p text:style-name="P8"><text:span text:style-name="T9"><text:s text:c="2"/></text:span><text:span text:style-name="T5">專業農家</text:span><text:span text:style-name="T3">平均每戶所得總額216.9萬元，較上年增加11.3萬元(+5.5%)，其中農業所得增加5.1萬元(+5.2%)；非農業所得增加6.2萬元(+5.8%)，主因從政府移轉收入(全民普發1萬元、天然災害救助、轉作休耕、有機及友善環境耕作補貼等)增加4.6萬元(+19.8%)，受僱人員報酬亦增1.5萬元(+3.3%)所致。(表3) </text:span></text:p>
      <text:p text:style-name="P9"><draw:frame draw:style-name="fr1" draw:name="影像3" text:anchor-type="paragraph" svg:x="3.062cm" svg:y="0.131cm" svg:width="14.289cm" svg:height="5.512cm" draw:z-index="2"><draw:image xlink:href="Pictures/10000201000002F60000012B837CA33D4E7156ED.png" xlink:type="simple" xlink:show="embed" xlink:actuate="onLoad" loext:mime-type="image/png"/></draw:frame></text:p>
      <text:list xml:id="list143210828882192" text:continue-numbering="true" text:style-name="WW8Num13">
        <text:list-item>
          <text:p text:style-name="P19">各產業別主力農家所得總額：除「蔬菜栽培業」較上年減少外，餘均增加</text:p>
        </text:list-item>
      </text:list>
      <text:p text:style-name="P10"><text:span text:style-name="T11">主力農家平均每戶</text:span><text:span text:style-name="T13">所得總額按產業別觀察，平均而言畜牧業較農耕業高，其中「豬飼育業」達331.3萬元，居各產業別之冠，其次為</text:span><text:bookmark-start text:name="_Hlk175301056"/><text:span text:style-name="T13">「雞飼育業」</text:span><text:bookmark-end text:name="_Hlk175301056"/><text:span text:style-name="T13">每戶所得總額292.8萬元</text:span><text:bookmark-start text:name="_Hlk175323254"/><text:span text:style-name="T13">；</text:span><text:bookmark-end text:name="_Hlk175323254"/><text:span text:style-name="T13">農耕業則以涵蓋花卉、菇菌類等「其他農作栽培業」每戶所得總額206.3萬元最高。</text:span><text:bookmark-start text:name="_Hlk175324378"/><text:span text:style-name="T13">(圖1)</text:span><text:bookmark-end text:name="_Hlk175324378"/></text:p>
      <text:p text:style-name="P11"><text:span text:style-name="T13">若與上年比較，以「其他畜牧業」增12.6%最多，主因養蜂業者受113年龍眼、荔枝開花率偏低影響，蜂蜜產量比較基期低，114年產量回穩，農業所得增加較多；「豬飼育業」增12.4%居次，主因毛豬價格上揚，</text:span><text:bookmark-start text:name="_Hlk206514902"/><text:span text:style-name="T13">所得維持增勢；「雜糧及特作栽培業」增10.6%，主因農業外產業主所得(例如兼營水電行或自家農產品以外之批發零售營業所得)增加；「稻作栽培業」增9.1%，主因推動「糧食產業全面升級計畫」，促進濕穀價格創新高，農業所得增加較多；「雞飼育業」、「果樹栽培業」及「其他農作栽培業」均因從政府移轉收入增加，致總所得分別增加5.1%、4.2%</text:span><text:bookmark-end text:name="_Hlk206514902"/><text:span text:style-name="T13">及1.1%；「蔬菜栽培業」</text:span><text:span text:style-name="T11">則因農業外產業主所得減少，致所得總額平均每戶減少1.4%。(圖1)</text:span></text:p>
      <text:p text:style-name="P5"/>
      <text:list xml:id="list143211466542205" text:continue-numbering="true" text:style-name="WW8Num13">
        <text:list-header>
          <text:p text:style-name="P21"><draw:frame draw:style-name="fr1" draw:name="影像4" text:anchor-type="paragraph" svg:x="2.889cm" svg:y="0.002cm" svg:width="14.215cm" svg:height="7.542cm" draw:z-index="3"><draw:image xlink:href="Pictures/10000201000002F300000183357BCCC545E2F827.png" xlink:type="simple" xlink:show="embed" xlink:actuate="onLoad" loext:mime-type="image/png"/></draw:frame><text:soft-page-break/></text:p>
        </text:list-header>
        <text:list-item>
          <text:p text:style-name="P19">農業所得以「稻作栽培業」成長最多，「蔬菜栽培業」減幅較大</text:p>
        </text:list-item>
      </text:list>
      <text:p text:style-name="P10"><text:span text:style-name="T11">就114年各產業別之</text:span><text:span text:style-name="T13">農業所得觀察，「稻作栽培業」平均每戶農業所得37.3萬元，較上年增21.5%，增幅最大，主因公糧收購調整方案奏效，帶動濕穀價格上揚所致。</text:span></text:p>
      <text:p text:style-name="P24"><text:bookmark-start text:name="_Hlk143271758"/><text:bookmark-start text:name="_Hlk174800613"/><text:bookmark-start text:name="_Hlk143272506"/><text:span text:style-name="T11">「其他畜牧業」因蜂蜜產量回升及政策引導寡產乳牛淘汰，產乳效率提高，生乳產量增加，加上肉牛價格上漲，農業所得增加18.9%；「豬飼育業」則受毛豬價格上揚，致農業所得增加14.5%；</text:span><text:bookmark-end text:name="_Hlk143271758"/><text:bookmark-end text:name="_Hlk143272506"/><text:span text:style-name="T11">「雜糧及特作栽培業」因甘藷、落花生、食用玉米及茶價格上漲，致農業所得增8.9%。</text:span></text:p>
      <text:p text:style-name="P24"><text:span text:style-name="T11">「果樹栽培業」受颱風及豪雨影響，產量雖減少，惟價格明顯上揚，農業所得增2.6%；「雞飼育業」因飼料成本下降，及白肉雞需求增、有色肉雞價格上漲，農業所得增加，惟雞蛋產量供過於求，價格下滑，收益下降，抵銷部分增幅，致農業所得僅增1.3%。</text:span></text:p>
      <text:p text:style-name="P10"><text:bookmark-end text:name="_Hlk174800613"/><text:span text:style-name="T13">「蔬菜栽培業」農業所得減少1.8%，主因甘藍、不結球白菜等葉菜類盛產，價格明顯回落，加上肥料、農藥及工資等成本上漲影響，致農業所得減少；「其他農作栽培業」</text:span><text:span text:style-name="T11">農業所得減少0.4%，主因蝴蝶蘭、文心蘭等主要外銷花卉需求轉弱，抑低農業所得。(圖2)</text:span></text:p>
      <text:list xml:id="list143211025105090" text:continue-numbering="true" text:style-name="WW8Num13">
        <text:list-header>
          <text:p text:style-name="P22"><draw:frame draw:style-name="fr1" draw:name="影像5" text:anchor-type="paragraph" svg:x="2.85cm" svg:y="0.187cm" svg:width="13.989cm" svg:height="7.299cm" draw:z-index="4"><draw:image xlink:href="Pictures/10000201000002F10000018C7C5E9210A709AF4C.png" xlink:type="simple" xlink:show="embed" xlink:actuate="onLoad" loext:mime-type="image/png"/></draw:frame></text:p>
        </text:list-header>
        <text:list-item>
          <text:p text:style-name="P20">農業依存度</text:p>
        </text:list-item>
      </text:list>
      <text:p text:style-name="P6"><draw:frame draw:style-name="fr1" draw:name="影像6" text:anchor-type="paragraph" svg:x="3.119cm" svg:y="3.016cm" svg:width="14.236cm" svg:height="8.528cm" draw:z-index="5"><draw:image xlink:href="Pictures/1000020100000308000001D1309C252C23879F53.png" xlink:type="simple" xlink:show="embed" xlink:actuate="onLoad" loext:mime-type="image/png"/></draw:frame><text:span text:style-name="T7"><text:s text:c="4"/></text:span><text:span text:style-name="T11">農業所得占農家所得總額比重可用於觀察農業依存度。畜牧業農業所得占比超過6成，農業依存度高；農耕業除</text:span><text:span text:style-name="T13">「其他農作栽培業」</text:span><text:span text:style-name="T11">外，農業所得占比均不及4成，顯示農耕業對其他非農業所得依存度較高。(圖3) </text:span></text:p>
      <text:list xml:id="list143210281548429" text:continue-list="list1498343616" text:style-name="WW8Num16">
        <text:list-item>
          <text:p text:style-name="P23">相關附件</text:p>
        </text:list-item>
      </text:list>
      <text:p text:style-name="P13">一、主力農家所得調查簡介</text:p>
      <text:p text:style-name="P13">二、主力農家所得調查表</text:p>
      <text:p text:style-name="P13">三、名詞解釋</text:p>
      <text:p text:style-name="P12"><text:span text:style-name="T2">四、114年主力農家所得統計表</text:span><text:span text:style-name="T4"> </text:span></text:p>
      <text:p text:style-name="P13">五、Q&amp;A</text:p>
      <text:p text:style-name="P13">六、聯絡資訊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494cm" loext:contextual-spacing="false" fo:orphans="2" fo:widows="2"/>
      <style:text-properties style:font-name="新細明體" fo:font-family="新細明體, PMingLiU" style:font-family-generic="roman" style:font-pitch="variable" style:letter-kerning="fals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 style:font-size-complex="12pt"/>
    </style:style>
    <style:style style:name="修訂" style:family="paragraph">
      <style:paragraph-properties fo:orphans="2" fo:widows="2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fo:font-size="16pt" fo:language="en" fo:country="US" fo:font-weight="bold" style:font-name-asian="標楷體" style:font-family-asian="標楷體" style:font-family-generic-asian="script" style:font-size-asian="16pt" style:font-weight-asian="bold" style:font-name-complex="標楷體" style:font-family-complex="標楷體" style:font-family-generic-complex="script" style:font-size-complex="16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font-size="16pt" fo:language="en" fo:country="US" fo:font-weight="bold" style:font-size-asian="16pt" style:font-weight-asian="bold" style:font-size-complex="16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fo:color="#000000" style:font-name="Times New Roman" fo:font-family="'Times New Roman'" style:font-family-generic="roman" style:font-pitch="variable" fo:font-size="16pt" fo:language="en" fo:country="US" fo:font-weight="bold" style:font-name-asian="標楷體" style:font-family-asian="標楷體" style:font-family-generic-asian="script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標楷體" fo:font-family="標楷體" style:font-family-generic="script" style:font-name-complex="標楷體" style:font-family-complex="標楷體" style:font-family-generic-complex="script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Times New Roman" fo:font-family="'Times New Roman'" style:font-family-generic="roman" style:font-pitch="variable" fo:font-size="16pt" style:font-name-asian="標楷體" style:font-family-asian="標楷體" style:font-family-generic-asian="script" style:font-size-asian="16pt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fo:font-size="16pt" fo:language="en" fo:country="US" fo:font-weight="bold" style:font-size-asian="16pt" style:font-weight-asian="bold" style:font-size-complex="16pt" style:font-weight-complex="bold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771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3.26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68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3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5.376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22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7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7.916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76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868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715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61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5.408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25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01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7.948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795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3.522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00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3.196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62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66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847cm" fo:margin-left="5.313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6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06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847cm" fo:margin-left="7.853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7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3.117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63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847cm" fo:margin-left="5.657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50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5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847cm" fo:margin-left="8.197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4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164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11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858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847cm" fo:margin-left="3.704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551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9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847cm" fo:margin-left="6.244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91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9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3.196cm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62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66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847cm" fo:margin-left="5.313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6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06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847cm" fo:margin-left="7.853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7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3.117cm"/>
        </style:list-level-properties>
      </text:list-level-style-number>
      <text:list-level-style-number text:level="2" text:style-name="WW8Num12z0" style:num-suffix="." style:num-format="1">
        <style:list-level-properties text:list-level-position-and-space-mode="label-alignment">
          <style:list-level-label-alignment text:label-followed-by="listtab" fo:text-indent="-0.635cm" fo:margin-left="3.752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81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847cm" fo:margin-left="5.65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50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5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847cm" fo:margin-left="8.19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4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27cm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､" style:num-format="一, 二, 三, ...">
        <style:list-level-properties text:list-level-position-and-space-mode="label-alignment">
          <style:list-level-label-alignment text:label-followed-by="listtab" fo:text-indent="-1.27cm" fo:margin-left="2.413cm"/>
        </style:list-level-properties>
      </text:list-level-style-number>
      <text:list-level-style-number text:level="2" text:style-name="WW8Num1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836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683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fo:text-indent="-0.847cm" fo:margin-left="4.53cm"/>
        </style:list-level-properties>
      </text:list-level-style-number>
      <text:list-level-style-number text:level="5" text:style-name="WW8Num1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376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223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fo:text-indent="-0.847cm" fo:margin-left="7.07cm"/>
        </style:list-level-properties>
      </text:list-level-style-number>
      <text:list-level-style-number text:level="8" text:style-name="WW8Num1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916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76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6.597cm"/>
        </style:list-level-properties>
      </text:list-level-style-number>
      <text:list-level-style-number text:level="2" text:style-name="WW8Num1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44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9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847cm" fo:margin-left="9.137cm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984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3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847cm" fo:margin-left="11.677cm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524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3.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、" style:num-format="壹, 貳, 參, ...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2" text:style-name="WW8Num1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text:style-name="WW8Num1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text:style-name="WW8Num1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、" style:num-format="壹, 貳, 參, ...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text:style-name="WW8Num1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text:style-name="WW8Num1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text:style-name="WW8Num1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199cm" fo:margin-bottom="0.501cm" fo:margin-left="2cm" fo:margin-right="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.4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0.501cm" fo:margin-left="1.3cm" fo:margin-right="1.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3cm" fo:margin-left="0cm" fo:margin-right="0cm" fo:margin-top="1.2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style:num-format="1" text:select-page="current">1</text:page-number></text:p>
      </style:footer>
    </style:master-page>
    <style:master-page style:name="轉換_20_1" style:display-name="轉換 1" style:page-layout-name="Mpm1">
      <style:footer>
        <text:p text:style-name="MP1"><text:page-number style:num-format="1" text:select-page="current">5</text:page-number></text:p>
      </style:footer>
    </style:master-page>
    <style:master-page style:name="轉換_20_2" style:display-name="轉換 2" style:page-layout-name="Mpm2">
      <style:footer>
        <text:p text:style-name="MP1"><text:page-number style:num-format="1" text:select-page="current">6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調查統計科李慧姿</meta:initial-creator>
    <meta:creation-date>2026-08-25T17:34:00</meta:creation-date>
    <dc:date>2026-08-31T14:32:09.388000000</dc:date>
    <meta:print-date>2026-08-17T14:28:00</meta:print-date>
    <meta:editing-cycles>8</meta:editing-cycles>
    <meta:editing-duration>PT21M11S</meta:editing-duration>
    <meta:generator>NDC_ODF_Application_Tools/2.0.4$Windows_X86_64 LibreOffice_project/ace8b54cb4771cd6636f2ccb1aac7c9dad875112</meta:generator>
    <meta:document-statistic meta:table-count="0" meta:image-count="6" meta:object-count="0" meta:page-count="6" meta:paragraph-count="33" meta:word-count="1777" meta:character-count="2055" meta:non-whitespace-character-count="2038"/>
  </office:meta>
</office:document-meta>
</file>