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84000003A05792CDA2FE4E5EAE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5.12cm" style:rel-width="90%" fo:margin-left="1.743cm" table:align="left" style:writing-mode="lr-tb"/>
    </style:style>
    <style:style style:name="表格1.A" style:family="table-column">
      <style:table-column-properties style:column-width="7.428cm" style:rel-column-width="4252*"/>
    </style:style>
    <style:style style:name="表格1.B" style:family="table-column">
      <style:table-column-properties style:column-width="7.692cm" style:rel-column-width="4403*"/>
    </style:style>
    <style:style style:name="表格1.1" style:family="table-row">
      <style:table-row-properties style:row-height="0.672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表格1.2" style:family="table-row">
      <style:table-row-properties style:min-row-height="1.321cm" fo:keep-together="auto"/>
    </style:style>
    <style:style style:name="表格1.3" style:family="table-row">
      <style:table-row-properties style:row-height="0.9cm" fo:keep-together="auto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3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4" style:family="table-row">
      <style:table-row-properties style:row-height="0.764cm" fo:keep-together="auto"/>
    </style:style>
    <style:style style:name="表格1.5" style:family="table-row">
      <style:table-row-properties style:row-height="0.751cm" fo:keep-together="auto"/>
    </style:style>
    <style:style style:name="表格1.11" style:family="table-row">
      <style:table-row-properties style:row-height="1.025cm" fo:keep-together="auto"/>
    </style:style>
    <style:style style:name="P1" style:family="paragraph" style:parent-style-name="Footer">
      <style:paragraph-properties fo:text-align="center" style:justify-single-word="false"/>
      <style:text-properties fo:language="zh" fo:country="TW"/>
    </style:style>
    <style:style style:name="P2" style:family="paragraph" style:parent-style-name="Standard">
      <style:paragraph-properties style:line-height-at-least="0.423cm" fo:text-align="center" style:justify-single-wor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 style:font-weight-complex="bold"/>
    </style:style>
    <style:style style:name="P3" style:family="paragraph" style:parent-style-name="Standard">
      <style:paragraph-properties style:line-height-at-least="0.423cm" fo:text-align="center" style:justify-single-wor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P4" style:family="paragraph" style:parent-style-name="Standard">
      <style:paragraph-properties style:line-height-at-least="0.423cm" fo:text-align="justify" style:justify-single-wor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5" style:family="paragraph" style:parent-style-name="Standard">
      <style:paragraph-properties fo:text-align="justify" style:justify-single-word="false" fo:orphans="2" fo:widows="2"/>
      <style:text-properties style:font-name="Times New Roman" fo:font-size="14pt" fo:language="none" fo:country="none" fo:font-weight="bold" style:font-name-asian="標楷體" style:font-size-asian="14pt" style:language-asian="none" style:country-asian="none" style:font-weight-asian="bold" style:font-name-complex="Times New Roman"/>
    </style:style>
    <style:style style:name="P6" style:family="paragraph" style:parent-style-name="Standard">
      <style:paragraph-properties fo:margin-left="1.251cm" fo:margin-right="0cm" fo:line-height="150%" fo:text-align="justify" style:justify-single-word="false" fo:text-indent="0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7" style:family="paragraph" style:parent-style-name="Standard">
      <style:paragraph-properties fo:margin-left="1.247cm" fo:margin-right="0cm" fo:line-height="150%" fo:text-align="justify" style:justify-single-word="false" fo:text-indent="-0.01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8" style:family="paragraph" style:parent-style-name="Standard">
      <style:paragraph-properties fo:margin-left="2.907cm" fo:margin-right="0cm" fo:line-height="150%" fo:text-align="justify" style:justify-single-word="false" fo:text-indent="-1.976cm" style:auto-text-indent="false"/>
    </style:style>
    <style:style style:name="P9" style:family="paragraph" style:parent-style-name="Standard">
      <style:paragraph-properties fo:margin-left="2.413cm" fo:margin-right="0cm" fo:line-height="150%" fo:text-align="justify" style:justify-single-word="false" fo:text-indent="-1.482cm" style:auto-text-indent="false"/>
    </style:style>
    <style:style style:name="P10" style:family="paragraph" style:parent-style-name="Standard">
      <style:paragraph-properties fo:margin-left="0.346cm" fo:margin-right="-0.191cm" style:line-height-at-least="0.423cm" fo:text-align="justify" style:justify-single-word="false" fo:text-indent="-0.346cm" style:auto-text-indent="false"/>
    </style:style>
    <style:style style:name="P11" style:family="paragraph" style:parent-style-name="Standard">
      <style:paragraph-properties fo:margin-left="2.512cm" fo:margin-right="0cm" fo:line-height="150%" fo:text-align="justify" style:justify-single-word="false" fo:text-indent="-1.58cm" style:auto-text-indent="false"/>
    </style:style>
    <style:style style:name="P12" style:family="paragraph" style:parent-style-name="Standard">
      <style:paragraph-properties fo:margin-left="1.55cm" fo:margin-right="0cm" fo:line-height="150%" fo:text-align="justify" style:justify-single-word="false" fo:text-indent="-0.3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13" style:family="paragraph" style:parent-style-name="Standard">
      <style:paragraph-properties fo:margin-left="1.251cm" fo:margin-right="0cm" fo:line-height="150%" fo:text-align="justify" style:justify-single-word="false" fo:text-indent="-0.034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14" style:family="paragraph" style:parent-style-name="Standard">
      <style:paragraph-properties fo:margin-left="1.619cm" fo:margin-right="0cm" fo:line-height="150%" fo:text-align="justify" style:justify-single-word="false" fo:text-indent="-0.3cm" style:auto-text-indent="false"/>
    </style:style>
    <style:style style:name="P15" style:family="paragraph" style:parent-style-name="Standard">
      <style:paragraph-properties fo:margin-left="1.752cm" fo:margin-right="0cm" fo:line-height="150%" fo:text-align="justify" style:justify-single-word="false" fo:text-indent="0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16" style:family="paragraph" style:parent-style-name="清單段落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 style:font-weight-complex="bold"/>
    </style:style>
    <style:style style:name="P17" style:family="paragraph" style:parent-style-name="清單段落">
      <style:paragraph-properties fo:margin-left="0.042cm" fo:margin-right="0.877cm" style:line-height-at-least="0.423cm" fo:text-align="end" style:justify-single-word="false" fo:text-indent="0.751cm" style:auto-text-indent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18" style:family="paragraph" style:parent-style-name="清單段落">
      <style:paragraph-properties fo:margin-left="0.049cm" fo:margin-right="0cm" style:line-height-at-least="0.423cm" fo:text-indent="0cm" style:auto-text-indent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19" style:family="paragraph" style:parent-style-name="Standard" style:master-page-name="Standard">
      <style:paragraph-properties fo:line-height="200%" fo:text-align="center" style:justify-single-word="false" style:page-number="auto"/>
      <style:text-properties style:font-name="Times New Roman" fo:font-size="18pt" fo:font-weight="bold" style:font-name-asian="標楷體" style:font-size-asian="18pt" style:font-weight-asian="bold" style:font-name-complex="Times New Roman" style:font-size-complex="18pt"/>
    </style:style>
    <style:style style:name="P20" style:family="paragraph" style:parent-style-name="清單段落" style:list-style-name="WW8Num16">
      <style:paragraph-properties fo:margin-left="1.136cm" fo:margin-right="0cm" fo:line-height="150%" fo:text-align="justify" style:justify-single-word="false" fo:text-indent="-1.136cm" style:auto-text-indent="false"/>
      <style:text-properties style:font-name="Times New Roman" fo:font-size="14pt" fo:font-weight="bold" style:letter-kerning="false" style:font-name-asian="標楷體" style:font-size-asian="14pt" style:font-weight-asian="bold" style:font-name-complex="Times New Roman" style:font-size-complex="14pt"/>
    </style:style>
    <style:style style:name="P21" style:family="paragraph" style:parent-style-name="清單段落" style:list-style-name="WW8Num1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2" style:family="paragraph" style:parent-style-name="清單段落" style:list-style-name="WW8Num2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3" style:family="paragraph" style:parent-style-name="清單段落" style:list-style-name="WW8Num13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4" style:family="paragraph" style:parent-style-name="清單段落" style:list-style-name="WW8Num14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5" style:family="paragraph" style:parent-style-name="清單段落" style:list-style-name="WW8Num21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6" style:family="paragraph" style:parent-style-name="清單段落" style:list-style-name="WW8Num11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7" style:family="paragraph" style:parent-style-name="清單段落" style:list-style-name="WW8Num8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8" style:family="paragraph" style:parent-style-name="清單段落" style:list-style-name="WW8Num10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29" style:family="paragraph" style:parent-style-name="清單段落" style:list-style-name="WW8Num17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30" style:family="paragraph" style:parent-style-name="清單段落" style:list-style-name="WW8Num19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31" style:family="paragraph" style:parent-style-name="清單段落" style:list-style-name="WW8Num19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 style:font-weight-complex="bold"/>
    </style:style>
    <style:style style:name="P32" style:family="paragraph" style:parent-style-name="清單段落" style:list-style-name="WW8Num9">
      <style:paragraph-properties fo:margin-left="2.3cm" fo:margin-right="0cm" fo:line-height="150%" fo:text-align="justify" style:justify-single-word="false" fo:text-indent="-1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 style:font-weight-complex="bold"/>
    </style:style>
    <style:style style:name="P33" style:family="paragraph" style:parent-style-name="清單段落" style:list-style-name="WW8Num19">
      <style:paragraph-properties fo:margin-left="2.3cm" fo:margin-right="0cm" fo:line-height="150%" fo:text-align="justify" style:justify-single-word="false" fo:text-indent="-1cm" style:auto-text-indent="false"/>
    </style:style>
    <style:style style:name="P34" style:family="paragraph" style:parent-style-name="清單段落" style:list-style-name="WW8Num9">
      <style:paragraph-properties fo:margin-left="2.3cm" fo:margin-right="0cm" fo:line-height="150%" fo:text-align="justify" style:justify-single-word="false" fo:text-indent="-1cm" style:auto-text-indent="false"/>
    </style:style>
    <style:style style:name="P35" style:family="paragraph" style:parent-style-name="清單段落" style:list-style-name="WW8Num20">
      <style:paragraph-properties fo:margin-left="2.72cm" fo:margin-right="0cm" fo:line-height="150%" fo:text-align="justify" style:justify-single-word="false" fo:text-indent="-0.52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36" style:family="paragraph" style:parent-style-name="清單段落" style:list-style-name="WW8Num16">
      <style:paragraph-properties fo:margin-left="1.139cm" fo:margin-right="0cm" fo:line-height="150%" fo:text-align="justify" style:justify-single-word="false" fo:text-indent="-1.139cm" style:auto-text-indent="false"/>
    </style:style>
    <style:style style:name="P37" style:family="paragraph" style:parent-style-name="清單段落" style:list-style-name="WW8Num16">
      <style:paragraph-properties fo:margin-left="1.139cm" fo:margin-right="0cm" fo:margin-top="0.455cm" fo:margin-bottom="0cm" loext:contextual-spacing="false" fo:line-height="0.847cm" fo:text-align="justify" style:justify-single-word="false" fo:text-indent="-1.139cm" style:auto-text-indent="false"/>
      <style:text-properties style:font-name="Times New Roman" fo:font-size="14pt" fo:font-weight="bold" officeooo:paragraph-rsid="0017363b" style:letter-kerning="false" style:font-name-asian="標楷體" style:font-size-asian="14pt" style:font-weight-asian="bold" style:font-name-complex="Times New Roman" style:font-size-complex="14pt"/>
    </style:style>
    <style:style style:name="P38" style:family="paragraph" style:parent-style-name="清單段落" style:list-style-name="WW8Num6">
      <style:paragraph-properties fo:margin-left="2.891cm" fo:margin-right="0cm" fo:line-height="150%" fo:text-align="justify" style:justify-single-word="false" fo:text-indent="-0.591cm" style:auto-text-indent="false"/>
    </style:style>
    <style:style style:name="P39" style:family="paragraph" style:parent-style-name="清單段落" style:list-style-name="WW8Num18">
      <style:paragraph-properties fo:margin-left="2.769cm" fo:margin-right="0cm" fo:line-height="150%" fo:text-align="justify" style:justify-single-word="false" fo:text-indent="-0.57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 style:font-weight-complex="bold"/>
    </style:style>
    <style:style style:name="P40" style:family="paragraph" style:parent-style-name="清單段落" style:list-style-name="WW8Num3">
      <style:paragraph-properties fo:margin-left="2.769cm" fo:margin-right="0cm" fo:line-height="150%" fo:text-align="justify" style:justify-single-word="false" fo:text-indent="-0.57cm" style:auto-text-indent="false"/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P41" style:family="paragraph" style:parent-style-name="清單段落" style:list-style-name="WW8Num3">
      <style:paragraph-properties fo:margin-left="2.769cm" fo:margin-right="0cm" fo:line-height="150%" fo:text-align="justify" style:justify-single-word="false" fo:text-indent="-0.57cm" style:auto-text-indent="false"/>
    </style:style>
    <style:style style:name="T1" style:family="text">
      <style:text-properties style:font-name="Times New Roman" fo:font-size="14pt" fo:font-weight="bold" style:letter-kerning="false" style:font-name-asian="標楷體" style:font-size-asian="14pt" style:font-weight-asian="bold" style:font-name-complex="Times New Roman" style:font-size-complex="14pt"/>
    </style:style>
    <style:style style:name="T2" style:family="text">
      <style:text-properties style:font-name="Times New Roman" fo:font-size="14pt" fo:font-weight="bold" style:letter-kerning="false" style:font-name-asian="Times New Roman" style:font-size-asian="14pt" style:font-weight-asian="bold" style:font-name-complex="Times New Roman" style:font-size-complex="14pt"/>
    </style:style>
    <style:style style:name="T3" style:family="text">
      <style:text-properties style:font-name="Times New Roman" fo:font-size="14pt" style:letter-kerning="false" style:font-name-asian="標楷體" style:font-size-asian="14pt" style:font-name-complex="Times New Roman" style:font-size-complex="14pt"/>
    </style:style>
    <style:style style:name="T4" style:family="text">
      <style:text-properties style:font-name="Times New Roman" fo:font-size="14pt" style:letter-kerning="false" style:font-name-asian="標楷體" style:font-size-asian="14pt" style:font-name-complex="Times New Roman" style:font-size-complex="14pt" style:font-weight-complex="bold"/>
    </style:style>
    <style:style style:name="T5" style:family="text">
      <style:text-properties style:font-name="Times New Roman" fo:font-size="14pt" style:letter-kerning="false" style:font-name-asian="Times New Roman" style:font-size-asian="14pt" style:font-name-complex="Times New Roman" style:font-size-complex="14pt"/>
    </style:style>
    <style:style style:name="T6" style:family="text">
      <style:text-properties style:font-name="Times New Roman" fo:font-size="14pt" style:text-underline-style="solid" style:text-underline-width="auto" style:text-underline-color="font-color" style:letter-kerning="false" style:font-name-asian="標楷體" style:font-size-asian="14pt" style:font-name-complex="Times New Roman" style:font-size-complex="14pt"/>
    </style:style>
    <style:style style:name="T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8" style:family="text">
      <style:text-properties style:font-name="Times New Roman" fo:font-size="14pt" style:font-name-asian="Times New Roman" style:font-size-asian="14pt" style:font-name-complex="Times New Roman" style:font-size-complex="14pt"/>
    </style:style>
    <style:style style:name="T9" style:family="text">
      <style:text-properties style:font-name="Times New Roman" fo:font-size="14pt" fo:letter-spacing="-0.011cm" style:letter-kerning="false" style:font-name-asian="標楷體" style:font-size-asian="14pt" style:font-name-complex="Times New Roman" style:font-size-complex="14pt"/>
    </style:style>
    <style:style style:name="T10" style:family="text">
      <style:text-properties style:font-name="標楷體" fo:font-size="14pt" fo:font-weight="bold" style:letter-kerning="false" style:font-name-asian="標楷體" style:font-size-asian="14pt" style:font-weight-asian="bold" style:font-name-complex="標楷體" style:font-size-complex="14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.004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名詞解釋</text:p>
      <text:list xml:id="list3755139360" text:style-name="WW8Num16">
        <text:list-item>
          <text:p text:style-name="P20">戶內人口：</text:p>
        </text:list-item>
      </text:list>
      <text:p text:style-name="P6">與戶長同戶籍且共同生活為原則，若合乎下列原則亦屬於戶內人口。</text:p>
      <text:list xml:id="list3869268881" text:style-name="WW8Num1">
        <text:list-item>
          <text:list>
            <text:list-item>
              <text:p text:style-name="P21">與戶長同戶籍，但在外生活者如：</text:p>
            </text:list-item>
          </text:list>
        </text:list-item>
      </text:list>
      <text:list xml:id="list1326017041" text:style-name="WW8Num20">
        <text:list-item>
          <text:list>
            <text:list-item>
              <text:list>
                <text:list-item>
                  <text:p text:style-name="P35">其個人所得50%以上提供家用。</text:p>
                </text:list-item>
                <text:list-item>
                  <text:p text:style-name="P35">其個人生活費用50%以上由家庭供給。</text:p>
                </text:list-item>
                <text:list-item>
                  <text:p text:style-name="P35">其個人所得提供金額占該戶家計費用50%以上。</text:p>
                </text:list-item>
              </text:list>
            </text:list-item>
          </text:list>
        </text:list-item>
      </text:list>
      <text:list xml:id="list152656839862643" text:continue-list="list3869268881" text:style-name="WW8Num1">
        <text:list-item>
          <text:list>
            <text:list-item>
              <text:p text:style-name="P21">與戶長非同戶籍，但共同生活而具前項1、2、3情形者。</text:p>
            </text:list-item>
          </text:list>
        </text:list-item>
      </text:list>
      <text:list xml:id="list152656871550407" text:continue-list="list3755139360" text:style-name="WW8Num16">
        <text:list-item>
          <text:p text:style-name="P20">經濟戶長：</text:p>
        </text:list-item>
      </text:list>
      <text:list xml:id="list819669071" text:style-name="WW8Num2">
        <text:list-item>
          <text:p text:style-name="P22">係指戶內成員中，收入最多且負責維持家庭主要生計者。</text:p>
        </text:list-item>
        <text:list-item>
          <text:p text:style-name="P22">如某成員收入雖較其他成員為多，但並未負擔家庭主要生計，不視為經濟戶長，而以收入次多且負擔家庭主要生計者為經濟戶長。</text:p>
        </text:list-item>
        <text:list-item>
          <text:p text:style-name="P22">若該戶內有二人以上，其收入相若，且負擔家計之重要性亦相差無幾，則以年長者為經濟戶長。</text:p>
        </text:list-item>
        <text:list-item>
          <text:p text:style-name="P22">如該戶各成員均無職業又無收入，則以戶籍戶長為經濟戶長。</text:p>
        </text:list-item>
      </text:list>
      <text:list xml:id="list152658512692593" text:continue-list="list152656871550407" text:style-name="WW8Num16">
        <text:list-item>
          <text:p text:style-name="P20">就業人口：</text:p>
        </text:list-item>
      </text:list>
      <text:p text:style-name="P7">係指年滿15歲以上人口在調查標準期（一年）內，合乎下列條件之一者：</text:p>
      <text:list xml:id="list813724199" text:style-name="WW8Num13">
        <text:list-item>
          <text:p text:style-name="P23">凡從事有酬工作達六個月以上，且年內收入達172,000元以上者（雇主及自營作業者不受收入金額限制）。</text:p>
        </text:list-item>
        <text:list-item>
          <text:p text:style-name="P23">原有職業但在標準期內因傷病、休假、天氣惡劣、災害、勞資爭議、工作場所整修及季節性休閒等原因暫未工作，而年內領有172,000元以上之勞動報酬者（不包括賠償金及醫藥費）。</text:p>
        </text:list-item>
        <text:list-item>
          <text:p text:style-name="P23">在學學生，於課餘兼任有酬工作，工作期間達六個月以上，且年內收入達172,000元以上者。</text:p>
        </text:list-item>
        <text:list-item>
          <text:p text:style-name="P23">每週工作十五個小時以上，或每天工作三小時以上，達六個月以上之無酬家屬工作者（含在學學生）。</text:p>
          <text:p text:style-name="P23"/>
        </text:list-item>
      </text:list>
      <text:list xml:id="list152657320360551" text:continue-list="list152658512692593" text:style-name="WW8Num16">
        <text:list-item>
          <text:p text:style-name="P20"><text:soft-page-break/>主力農家：</text:p>
        </text:list-item>
      </text:list>
      <text:list xml:id="list3835229254" text:style-name="WW8Num14">
        <text:list-item>
          <text:p text:style-name="P24">農家係指一般家庭從事農作物之栽培，家畜、家禽及蜂、蠶等飼養事業，且符合下列農林漁牧業普查之農牧戶標準(以下簡稱普查標準)之一者：</text:p>
        </text:list-item>
      </text:list>
      <text:p text:style-name="P8"><text:span text:style-name="T5"><text:s text:c="14"/></text:span><text:span text:style-name="T3">1.年底經營(含租借用、受委託，但不含出租者)之耕作地面積在0.05公頃以上(不論有無實際種植農作物均包括在內）。</text:span></text:p>
      <text:p text:style-name="P8"><text:span text:style-name="T5"><text:s text:c="14"/></text:span><text:span text:style-name="T3">2.年底飼養1頭以上之大型動物（如牛、鹿、馬等）。</text:span></text:p>
      <text:p text:style-name="P9"><text:span text:style-name="T5"><text:s text:c="14"/></text:span><text:span text:style-name="T3">3.年底飼養3頭以上之中型動物（如豬、羊、鴕鳥等）。</text:span></text:p>
      <text:p text:style-name="P9"><text:span text:style-name="T5"><text:s text:c="14"/></text:span><text:span text:style-name="T3">4.年底飼養100隻以上之小型動物（如雞、鴨、鵝、兔等）。</text:span></text:p>
      <text:p text:style-name="P8"><text:span text:style-name="T5"><text:s text:c="14"/></text:span><text:span text:style-name="T3">5.全年自營農畜產品之生產價值（含</text:span><text:span text:style-name="T6">銷售</text:span><text:span text:style-name="T3">、</text:span><text:span text:style-name="T6">自用</text:span><text:span text:style-name="T3">及</text:span><text:span text:style-name="T6">可銷售尚未銷售之價值</text:span><text:span text:style-name="T3">）在新臺幣2萬元以上。</text:span></text:p>
      <text:list xml:id="list152657575994169" text:continue-numbering="true" text:style-name="WW8Num14">
        <text:list-item>
          <text:p text:style-name="P24">主力農家係指符合農業普查標準之農牧戶，其戶內至少有一位非高齡(65歲以下)從農者，且初級農產品年銷售額可達20萬元以上者。惟避免銷售額受當年產量供過於求，價格低落，或疫病及天然災害損失造成當年銷售額偏離，影響抽樣調查權數推估，設算初級農產品年銷售額可達20萬元之實際門檻如下：</text:p>
        </text:list-item>
      </text:list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>對象</text:p>
          </table:table-cell>
          <table:table-cell table:style-name="表格1.B1" office:value-type="string">
            <text:p text:style-name="P3">實際經營門檻</text:p>
          </table:table-cell>
        </table:table-row>
        <table:table-row table:style-name="表格1.2">
          <table:table-cell table:style-name="表格1.A1" office:value-type="string">
            <text:p text:style-name="P10"><text:span text:style-name="T7">1.純種植稻作面積</text:span><text:span text:style-name="T8"> <text:s/></text:span></text:p>
            <text:p text:style-name="P10"><text:span text:style-name="T8"><text:s text:c="3"/></text:span><text:span text:style-name="T7">稻作為主兼種其他作物種植面積</text:span></text:p>
          </table:table-cell>
          <table:table-cell table:style-name="表格1.B1" office:value-type="string">
            <text:p text:style-name="P17">1.0公頃</text:p>
            <text:p text:style-name="P17">0.7公頃</text:p>
          </table:table-cell>
        </table:table-row>
        <table:table-row table:style-name="表格1.3">
          <table:table-cell table:style-name="表格1.A3" office:value-type="string">
            <text:p text:style-name="P4">2.蔬菜及戶外短期作物種植面積</text:p>
          </table:table-cell>
          <table:table-cell table:style-name="表格1.B3" office:value-type="string">
            <text:p text:style-name="P17">0.3公頃</text:p>
          </table:table-cell>
        </table:table-row>
        <table:table-row table:style-name="表格1.4">
          <table:table-cell table:style-name="表格1.A3" office:value-type="string">
            <text:p text:style-name="P4">3.果樹栽培面積</text:p>
          </table:table-cell>
          <table:table-cell table:style-name="表格1.B3" office:value-type="string">
            <text:p text:style-name="P17">0.3公頃</text:p>
          </table:table-cell>
        </table:table-row>
        <table:table-row table:style-name="表格1.5">
          <table:table-cell table:style-name="表格1.A3" office:value-type="string">
            <text:p text:style-name="P4">4.其他農作栽培面積(設施作物)</text:p>
          </table:table-cell>
          <table:table-cell table:style-name="表格1.B3" office:value-type="string">
            <text:p text:style-name="P17">0.05公頃</text:p>
          </table:table-cell>
        </table:table-row>
        <table:table-row table:style-name="表格1.3">
          <table:table-cell table:style-name="表格1.A3" office:value-type="string">
            <text:p text:style-name="P4">5.牛飼養頭數</text:p>
          </table:table-cell>
          <table:table-cell table:style-name="表格1.B3" office:value-type="string">
            <text:p text:style-name="P17">2頭</text:p>
          </table:table-cell>
        </table:table-row>
        <table:table-row table:style-name="表格1.3">
          <table:table-cell table:style-name="表格1.A3" office:value-type="string">
            <text:p text:style-name="P4">6.豬飼養頭數</text:p>
          </table:table-cell>
          <table:table-cell table:style-name="表格1.B3" office:value-type="string">
            <text:p text:style-name="P17">30頭</text:p>
          </table:table-cell>
        </table:table-row>
        <table:table-row table:style-name="表格1.3">
          <table:table-cell table:style-name="表格1.A3" office:value-type="string">
            <text:p text:style-name="P4">7.蛋雞飼養隻數</text:p>
          </table:table-cell>
          <table:table-cell table:style-name="表格1.B3" office:value-type="string">
            <text:p text:style-name="P17">300隻</text:p>
          </table:table-cell>
        </table:table-row>
        <table:table-row table:style-name="表格1.3">
          <table:table-cell table:style-name="表格1.A3" office:value-type="string">
            <text:p text:style-name="P4">8.小型肉雞年間出貨隻數</text:p>
          </table:table-cell>
          <table:table-cell table:style-name="表格1.B3" office:value-type="string">
            <text:p text:style-name="P17">2,400隻</text:p>
          </table:table-cell>
        </table:table-row>
        <table:table-row table:style-name="表格1.3">
          <table:table-cell table:style-name="表格1.A3" office:value-type="string">
            <text:p text:style-name="P4">9.小型土雞年間出貨隻數</text:p>
          </table:table-cell>
          <table:table-cell table:style-name="表格1.B3" office:value-type="string">
            <text:p text:style-name="P17">1,200隻</text:p>
          </table:table-cell>
        </table:table-row>
        <table:table-row table:style-name="表格1.11">
          <table:table-cell table:style-name="表格1.A3" office:value-type="string">
            <text:p text:style-name="P4">10.其他</text:p>
          </table:table-cell>
          <table:table-cell table:style-name="表格1.B3" office:value-type="string">
            <text:p text:style-name="P18">初級農產品年銷售額可達20萬元</text:p>
          </table:table-cell>
        </table:table-row>
      </table:table>
      <text:list xml:id="list152657055371546" text:continue-list="list152657320360551" text:style-name="WW8Num16">
        <text:list-item>
          <text:p text:style-name="P36"><text:soft-page-break/><text:span text:style-name="T1">耕作地及所有權屬</text:span><text:bookmark-start text:name="_Hlk175671795"/><text:span text:style-name="T10">：</text:span><text:bookmark-end text:name="_Hlk175671795"/></text:p>
        </text:list-item>
      </text:list>
      <text:list xml:id="list2141624325" text:style-name="WW8Num21">
        <text:list-item>
          <text:p text:style-name="P25">耕作地包括可耕作地及人工鋪面：</text:p>
        </text:list-item>
      </text:list>
      <text:p text:style-name="P11"><text:span text:style-name="T5"><text:s text:c="10"/></text:span><text:span text:style-name="T3">1.可耕作地：指地面上之土壤能直接栽培農作物，不論有無實際耕種，只要能生產農作物，即視為可耕作地。</text:span></text:p>
      <text:p text:style-name="P11"><text:span text:style-name="T5"><text:s text:c="10"/></text:span><text:span text:style-name="T3">2.人工鋪面：係指改建為溫網室、菇舍、植物工廠等可從事農作物栽培之設施占地，經鋪設水泥、瀝青等不易回復為可耕作地者。</text:span></text:p>
      <text:list xml:id="list152657341543559" text:continue-numbering="true" text:style-name="WW8Num21">
        <text:list-item>
          <text:p text:style-name="P25">耕作地所有權屬：</text:p>
        </text:list-item>
      </text:list>
      <text:p text:style-name="P11"><text:span text:style-name="T5"><text:s text:c="11"/></text:span><text:span text:style-name="T3">1.自有：係指可耕作地及人工鋪面為農牧戶本身擁有或具有使用權。</text:span></text:p>
      <text:p text:style-name="P11"><text:span text:style-name="T5"><text:s text:c="11"/></text:span><text:span text:style-name="T3">2.租借入、占用或接受委託經營</text:span><text:span text:style-name="T1">：</text:span><text:span text:style-name="T3">係指向政府、國營事業單位、私人（企業）、團體租（借、占）用或接受委託經營國有、公有、私有地；接受委託經營係指他人委託該單位經營，受託者為被動接受委託但可按本身意願工作，並處理收穫物，惟須支付委託者土地權利金或約定收穫物。</text:span></text:p>
      <text:list xml:id="list152657286978340" text:continue-list="list152657055371546" text:style-name="WW8Num16">
        <text:list-item>
          <text:p text:style-name="P20">住宅所屬：</text:p>
        </text:list-item>
      </text:list>
      <text:list xml:id="list884200295" text:style-name="WW8Num11">
        <text:list-item>
          <text:p text:style-name="P26">自有(指本宅為戶內經常居住成員所擁有)：本戶內經常居住人口之ㄧ擁有本住宅(房屋)之所有權。</text:p>
        </text:list-item>
        <text:list-item>
          <text:p text:style-name="P26">不住在一起的配偶、父母或子女所擁有：本住宅(房屋)的所有權為不住在本戶的配偶、父母或子女，並非戶內經常居住成員所擁有。</text:p>
        </text:list-item>
        <text:list-item>
          <text:p text:style-name="P26">租押：住戶對其住用之家宅，無所有權，而以租賃或租押方式，向他人租用者。</text:p>
        </text:list-item>
        <text:list-item>
          <text:p text:style-name="P26">配住：住戶對其住用之家宅，無所有權，而由所服務之機關、團體、公司、行號或學校等分配住用者。</text:p>
        </text:list-item>
        <text:list-item>
          <text:p text:style-name="P26">其他(含借用)：除上列各項外則為其他(包括借用)；借用指目前居住之住宅係向他人借用，而不需支付任何代價者（如退休人員續住公家宿舍）。</text:p>
        </text:list-item>
      </text:list>
      <text:list xml:id="list152657090631674" text:continue-list="list152657286978340" text:style-name="WW8Num16">
        <text:list-item>
          <text:p text:style-name="P20">建坪：</text:p>
        </text:list-item>
      </text:list>
      <text:p text:style-name="P12">係指房屋總樓地板面積的總坪數，包括樓梯間、陽臺、走廊。</text:p>
      <text:p text:style-name="P12"/>
      <text:list xml:id="list152657532993018" text:continue-numbering="true" text:style-name="WW8Num16">
        <text:list-item>
          <text:p text:style-name="P20"><text:soft-page-break/>受僱人員報酬：</text:p>
        </text:list-item>
      </text:list>
      <text:p text:style-name="P12">指戶內人員從服務處所獲得之全部收入(包括本職及兼職)。</text:p>
      <text:list xml:id="list3991839935" text:style-name="WW8Num8">
        <text:list-item>
          <text:p text:style-name="P27">本業薪資：指現金收入毛額，包括本俸、專業補助費、工作補助費、實物代金、配住宿舍租金設算及工資等（未扣除公保費、勞保費及所得稅前之金額）等。</text:p>
        </text:list-item>
        <text:list-item>
          <text:p text:style-name="P27">兼業薪資：指從事各項兼業之現金收入毛額及退休(伍)金。</text:p>
        </text:list-item>
        <text:list-item>
          <text:p text:style-name="P27">其他收入：包括加(值)班費、差旅費剩餘、車馬費、年終獎金、非按月發放之考績獎金、月退或年內退休之三節慰問金、工作獎金、不休假獎金、福利金、雇主負擔公、勞、軍、健保費或工會費、撫卹金、遣散費、教育補助費、婚、喪、生產補助費及其他各種補助費等。</text:p>
        </text:list-item>
      </text:list>
      <text:list xml:id="list152658395162790" text:continue-list="list152657532993018" text:style-name="WW8Num16">
        <text:list-item>
          <text:p text:style-name="P20">產業主所得：</text:p>
        </text:list-item>
      </text:list>
      <text:p text:style-name="P13">指戶內成員經營家庭非公司企業，賺得之淨盈餘。分初級農業淨收入、農業關聯自產農產品淨收入及非農業關聯事業淨收入。</text:p>
      <text:list xml:id="list1946764309" text:style-name="WW8Num10">
        <text:list-item>
          <text:p text:style-name="P28">初級農業淨收入：為農業生產收入(含自家消費或出售)扣除生產成本(含生產所投入各項費用、稅捐、折舊及修繕費)之淨收入。</text:p>
        </text:list-item>
        <text:list-item>
          <text:p text:style-name="P28">農業相關事業淨收入：包括農產品加工、休閒體驗、門票、民宿、餐飲、商品販售、遊憩及市民農園租金收入等，扣除成本後之淨收入。</text:p>
        </text:list-item>
        <text:list-item>
          <text:p text:style-name="P28">非農業相關事業淨收入：指獨資經營農業關聯事業以外之營業收入，如經營商店、工廠、礦場、服務業等之經營淨盈餘或合夥企業淨盈餘之分配（淨盈餘指總收入扣除營業費用後之淨收入。如商業盈餘、工廠盈餘、計程車收入、自營水泥工收入、自營藥房藥局收入等。營業決算前，由經營人自企業總收入中提供家庭之生活費，需併入計算），以及自行執業者之業務收入扣減業務費用後之淨額（如律師之辯護收入、會計師之查帳收入、助產士之助產收入、醫師之診療收入、代書之代書收入、建築師之繪圖費收入等）。</text:p>
          <text:p text:style-name="P28"/>
        </text:list-item>
      </text:list>
      <text:list xml:id="list152658069925654" text:continue-list="list152658395162790" text:style-name="WW8Num16">
        <text:list-item>
          <text:p text:style-name="P20"><text:soft-page-break/>財產所得收入：</text:p>
        </text:list-item>
      </text:list>
      <text:list xml:id="list1163791934" text:style-name="WW8Num17">
        <text:list-item>
          <text:list>
            <text:list-item>
              <text:list>
                <text:list-item>
                  <text:p text:style-name="P29">利息收入：包括定期存款、儲蓄存款及各種存款、債券、貸出款、活會及儲蓄性人壽保險等之利息收入。</text:p>
                </text:list-item>
                <text:list-item>
                  <text:p text:style-name="P29">投資收入：股票證券、基金等所孳生之股息及投資之紅利收入，不含買賣股票、基金之價差。</text:p>
                </text:list-item>
                <text:list-item>
                  <text:p text:style-name="P29">其他財產所得收入：包括土地（不包括地上建築物）之租金淨收入（須扣除地價稅及土地改良費）、權益金淨收入（如商標、版權、專利權或專業執照等出租或出讓所取得之收入且扣除已攤銷之成本）、其他租金淨收入（如住宅、廠房、運輸工具等各項財產出租之實際租金收入，並扣除各項稅捐、折舊及修繕費等）。</text:p>
                </text:list-item>
              </text:list>
            </text:list-item>
          </text:list>
        </text:list-item>
      </text:list>
      <text:list xml:id="list152656967042149" text:continue-list="list152658069925654" text:style-name="WW8Num16">
        <text:list-item>
          <text:p text:style-name="P20">自用住宅及其他營建物設算租金：</text:p>
        </text:list-item>
      </text:list>
      <text:p text:style-name="P14"><text:span text:style-name="T5"><text:s text:c="3"/></text:span><text:span text:style-name="T3">由自用住宅及其他營建物設算租金扣除折舊後之餘額。</text:span></text:p>
      <text:list xml:id="list152657186545488" text:continue-numbering="true" text:style-name="WW8Num16">
        <text:list-item>
          <text:p text:style-name="P20">經常移轉收入：</text:p>
        </text:list-item>
      </text:list>
      <text:list xml:id="list3306839816" text:style-name="WW8Num19">
        <text:list-item>
          <text:p text:style-name="P30">從私人：私人贈款收入、禮金收入、救濟金、慰問金收入、聘金收入、向私人借住房屋之租金設算收入、民間社團贈予之獎（助）學金收入等，且該項收入多用於當期消費，而非用於固定資產或金融資產之投資者。</text:p>
        </text:list-item>
        <text:list-item>
          <text:p text:style-name="P30">從政府：包括低收入戶生活補助、敬老福利生活津貼、國保老年基本保證年金、老農津貼、彩券中獎獎金及其他（災害、急難救助、身心障礙生活補助、失業及馬上關懷急難救助等）。</text:p>
        </text:list-item>
      </text:list>
      <text:list xml:id="list4095732048" text:style-name="WW8Num6">
        <text:list-item>
          <text:p text:style-name="P38"><text:span text:style-name="T1">農業移轉收入：</text:span><text:span text:style-name="T3">包括休耕給付、轉作補貼、農業天然災害救助、老農津貼、造林補助、農漁民子女助學金及其他等無償經常移轉收入。</text:span></text:p>
        </text:list-item>
      </text:list>
      <text:list xml:id="list152657103596860" text:continue-list="list3306839816" text:style-name="WW8Num19">
        <text:list-item>
          <text:p text:style-name="P31">社會保險受益：包括公、勞、農、漁、軍、健保保險受益、就業保險給付及參加國民年金保險繳費後獲得之給付。</text:p>
        </text:list-item>
        <text:list-item>
          <text:p text:style-name="P31">從企業：包括人身意外災害保險受益及其他（如其他保險現金受益、中獎、救濟金、人壽保險公司之生日禮金、獎學金等）。</text:p>
        </text:list-item>
        <text:list-item>
          <text:p text:style-name="P33"><text:span text:style-name="T4">從國外：來自國外之贈款、禮金等收入，且該收入多用於當期消費</text:span><text:soft-page-break/><text:span text:style-name="T4">而非用於購買固定資產或金融資產之投資者。</text:span></text:p>
        </text:list-item>
      </text:list>
      <text:list xml:id="list152658088081766" text:continue-list="list152657186545488" text:style-name="WW8Num16">
        <text:list-item>
          <text:p text:style-name="P20">雜項收入：</text:p>
        </text:list-item>
      </text:list>
      <text:p text:style-name="P15">如廢物變賣收入、賣舊報紙收入、偶爾撿拾林產收入、垂釣收入及報廢家庭設備年內出售未達2萬元之所得款等。</text:p>
      <text:list xml:id="list152657004882192" text:continue-numbering="true" text:style-name="WW8Num16">
        <text:list-item>
          <text:p text:style-name="P20">利息支出：</text:p>
        </text:list-item>
      </text:list>
      <text:p text:style-name="P15">消費性借款利息、典當利息、購置私有住宅貸款利息及死會利息支出等，其中貸款利息是指扣除還本後的利息支出。</text:p>
      <text:list xml:id="list152658475062645" text:continue-numbering="true" text:style-name="WW8Num16">
        <text:list-item>
          <text:p text:style-name="P20">經常移轉支出：</text:p>
        </text:list-item>
      </text:list>
      <text:list xml:id="list2262247436" text:style-name="WW8Num9">
        <text:list-item>
          <text:p text:style-name="P32">對私人：</text:p>
        </text:list-item>
      </text:list>
      <text:list xml:id="list740985877" text:style-name="WW8Num18">
        <text:list-item>
          <text:list>
            <text:list-item>
              <text:list>
                <text:list-item>
                  <text:p text:style-name="P39">婚喪壽慶禮金：包括禮金、賀儀，奠儀、聘金等。</text:p>
                </text:list-item>
                <text:list-item>
                  <text:p text:style-name="P39">公益慈善捐款：包括對教堂、寺廟、學校、財團法人(含對私人)等之捐款。</text:p>
                </text:list-item>
                <text:list-item>
                  <text:p text:style-name="P39">其他：包括黨費、互助金、救濟金等。</text:p>
                </text:list-item>
              </text:list>
            </text:list-item>
          </text:list>
        </text:list-item>
      </text:list>
      <text:list xml:id="list152658307041516" text:continue-list="list2262247436" text:style-name="WW8Num9">
        <text:list-item>
          <text:p text:style-name="P34"><text:span text:style-name="T4">對政府：</text:span><text:span text:style-name="T2"> </text:span></text:p>
        </text:list-item>
      </text:list>
      <text:list xml:id="list449415354" text:style-name="WW8Num3">
        <text:list-item>
          <text:list>
            <text:list-item>
              <text:list>
                <text:list-item>
                  <text:p text:style-name="P40">房屋稅、地價稅：僅包括自用住宅及其他營建物、土地之房屋稅、地價稅。</text:p>
                </text:list-item>
                <text:list-item>
                  <text:p text:style-name="P41"><text:span text:style-name="T3">綜合所得稅：</text:span><text:span text:style-name="T9">包括受僱人員報酬、產業主所得、財產所得、移轉及其他收入所繳納之所得稅。</text:span></text:p>
                </text:list-item>
                <text:list-item>
                  <text:p text:style-name="P40">其他直接稅：包括契稅、遺產稅、土地增值稅、汽機車牌照稅、證交稅、贈與稅等。</text:p>
                </text:list-item>
                <text:list-item>
                  <text:p text:style-name="P40">彩券：購買彩券支出。</text:p>
                </text:list-item>
                <text:list-item>
                  <text:p text:style-name="P40">其他：包括罰款、規費、工程受益費、燃料使用費、行車執照費等。</text:p>
                </text:list-item>
              </text:list>
            </text:list-item>
          </text:list>
        </text:list-item>
      </text:list>
      <text:list xml:id="list152658744753263" text:continue-list="list152658307041516" text:style-name="WW8Num9">
        <text:list-item>
          <text:p text:style-name="P32">社會保險：包括公、勞、農、漁、軍、健保及國民年金等社會保險保費支出。</text:p>
        </text:list-item>
        <text:list-item>
          <text:p text:style-name="P32">對國外。</text:p>
        </text:list-item>
      </text:list>
      <text:p text:style-name="P16"/>
      <text:p text:style-name="P16"/>
      <text:list xml:id="list152657403974023" text:continue-list="list152658475062645" text:style-name="WW8Num16">
        <text:list-item>
          <text:p text:style-name="P37"><text:soft-page-break/>主力農家所得架構圖：</text:p>
        </text:list-item>
      </text:list>
      <text:p text:style-name="P5"><draw:frame draw:style-name="fr1" draw:name="影像1" text:anchor-type="paragraph" svg:x="0cm" svg:y="0.344cm" svg:width="15.813cm" svg:height="12.693cm" draw:z-index="0"><draw:image xlink:href="Pictures/1000000000000484000003A05792CDA2FE4E5EAE.jpg" xlink:type="simple" xlink:show="embed" xlink:actuate="onLoad" loext:mime-type="image/jpe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size-asian="9pt" style:font-name-complex="Cambria" style:font-family-complex="Cambria" style:font-family-generic-complex="roman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176cm" fo:margin-bottom="0.176cm" loext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附件目錄" style:family="paragraph" style:parent-style-name="Standard">
      <style:text-properties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無間距" style:family="paragraph">
      <style:paragraph-properties fo:orphans="0" fo:widows="0" fo:hyphenation-ladder-count="no-limit" style:vertical-align="baseline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>
      <style:text-properties style:font-name="Times New Roman" fo:font-family="'Times New Roman'" style:font-family-generic="roman" style:font-pitch="variable" fo:font-size="14pt" fo:letter-spacing="-0.011cm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Wingdings" fo:font-family="Wingdings" style:font-pitch="variable" style:font-charset="x-symbol" fo:font-size="14pt" style:letter-kerning="false" style:font-name-asian="標楷體" style:font-family-asian="標楷體" style:font-family-generic-asian="script" style:font-size-asian="14pt" style:font-name-complex="Wingdings" style:font-family-complex="Wingdings" style:font-pitch-complex="variable" style:font-charset-complex="x-symbol" style:font-size-complex="14pt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Times New Roman" fo:font-family="'Times New Roman'" style:font-family-generic="roman" style:font-pitch="variable" fo:font-size="14pt" fo:font-weight="normal" style:letter-kerning="false" style:font-name-asian="標楷體" style:font-family-asian="標楷體" style:font-family-generic-asian="script" style:font-size-asian="14pt" style:font-weight-asian="normal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Times New Roman" fo:font-family="'Times New Roman'" style:font-family-generic="roman" style:font-pitch="variable" fo:font-size="14pt" fo:language="en" fo:country="US" fo:font-weight="bold" style:letter-kerning="false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 style:font-size-complex="14pt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>
      <style:text-properties style:font-name="Times New Roman" fo:font-family="'Times New Roman'" style:font-family-generic="roman" style:font-pitch="variable" fo:font-size="14pt" fo:font-weight="normal" style:letter-kerning="false" style:font-name-asian="標楷體" style:font-family-asian="標楷體" style:font-family-generic-asian="script" style:font-size-asian="14pt" style:font-weight-asian="normal" style:font-name-complex="Times New Roman" style:font-family-complex="'Times New Roman'" style:font-family-generic-complex="roman" style:font-pitch-complex="variable" style:font-size-complex="14pt" style:font-weight-complex="normal"/>
    </style:style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Times New Roman" fo:font-family="'Times New Roman'" style:font-family-generic="roman" style:font-pitch="variable" fo:font-size="14pt" fo:font-weight="normal" style:letter-kerning="false" style:font-name-asian="標楷體" style:font-family-asian="標楷體" style:font-family-generic-asian="script" style:font-size-asian="14pt" style:font-weight-asian="normal" style:font-name-complex="Times New Roman" style:font-family-complex="'Times New Roman'" style:font-family-generic-complex="roman" style:font-pitch-complex="variable" style:font-size-complex="14pt" style:font-weight-complex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清單段落_20_字元" style:display-name="清單段落 字元" style:family="text" style:parent-style-name="預設段落字型"/>
    <style:style style:name="附件目錄_20_字元" style:display-name="附件目錄 字元" style:family="text">
      <style:text-properties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預留位置文字" style:family="text">
      <style:text-properties fo:color="#808080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1z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1z2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83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847cm" fo:margin-left="2.44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93cm"/>
        </style:list-level-properties>
      </text:list-level-style-number>
      <text:list-level-style-number text:level="3" text:style-name="WW8Num3z2" style:num-suffix="." style:num-format="1">
        <style:list-level-properties text:list-level-position-and-space-mode="label-alignment">
          <style:list-level-label-alignment text:label-followed-by="listtab" fo:text-indent="-0.847cm" fo:margin-left="4.1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4.9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7.5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3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style:num-suffix="." text:bullet-char="">
        <style:list-level-properties text:list-level-position-and-space-mode="label-alignment">
          <style:list-level-label-alignment text:label-followed-by="listtab" fo:text-indent="-0.847cm" fo:margin-left="2.598cm"/>
        </style:list-level-properties>
        <style:text-properties style:font-name="Wingdings"/>
      </text:list-level-style-bullet>
      <text:list-level-style-bullet text:level="2" text:style-name="WW8Num6z0" style:num-suffix="." text:bullet-char="">
        <style:list-level-properties text:list-level-position-and-space-mode="label-alignment">
          <style:list-level-label-alignment text:label-followed-by="listtab" fo:text-indent="-0.847cm" fo:margin-left="3.445cm"/>
        </style:list-level-properties>
        <style:text-properties style:font-name="Wingdings"/>
      </text:list-level-style-bullet>
      <text:list-level-style-bullet text:level="3" text:style-name="WW8Num6z0" style:num-suffix="." text:bullet-char="">
        <style:list-level-properties text:list-level-position-and-space-mode="label-alignment">
          <style:list-level-label-alignment text:label-followed-by="listtab" fo:text-indent="-0.847cm" fo:margin-left="4.292cm"/>
        </style:list-level-properties>
        <style:text-properties style:font-name="Wingdings"/>
      </text:list-level-style-bullet>
      <text:list-level-style-bullet text:level="4" text:style-name="WW8Num6z0" style:num-suffix="." text:bullet-char="">
        <style:list-level-properties text:list-level-position-and-space-mode="label-alignment">
          <style:list-level-label-alignment text:label-followed-by="listtab" fo:text-indent="-0.847cm" fo:margin-left="5.138cm"/>
        </style:list-level-properties>
        <style:text-properties style:font-name="Wingdings"/>
      </text:list-level-style-bullet>
      <text:list-level-style-bullet text:level="5" text:style-name="WW8Num6z0" style:num-suffix="." text:bullet-char="">
        <style:list-level-properties text:list-level-position-and-space-mode="label-alignment">
          <style:list-level-label-alignment text:label-followed-by="listtab" fo:text-indent="-0.847cm" fo:margin-left="5.985cm"/>
        </style:list-level-properties>
        <style:text-properties style:font-name="Wingdings"/>
      </text:list-level-style-bullet>
      <text:list-level-style-bullet text:level="6" text:style-name="WW8Num6z0" style:num-suffix="." text:bullet-char="">
        <style:list-level-properties text:list-level-position-and-space-mode="label-alignment">
          <style:list-level-label-alignment text:label-followed-by="listtab" fo:text-indent="-0.847cm" fo:margin-left="6.832cm"/>
        </style:list-level-properties>
        <style:text-properties style:font-name="Wingdings"/>
      </text:list-level-style-bullet>
      <text:list-level-style-bullet text:level="7" text:style-name="WW8Num6z0" style:num-suffix="." text:bullet-char="">
        <style:list-level-properties text:list-level-position-and-space-mode="label-alignment">
          <style:list-level-label-alignment text:label-followed-by="listtab" fo:text-indent="-0.847cm" fo:margin-left="7.678cm"/>
        </style:list-level-properties>
        <style:text-properties style:font-name="Wingdings"/>
      </text:list-level-style-bullet>
      <text:list-level-style-bullet text:level="8" text:style-name="WW8Num6z0" style:num-suffix="." text:bullet-char="">
        <style:list-level-properties text:list-level-position-and-space-mode="label-alignment">
          <style:list-level-label-alignment text:label-followed-by="listtab" fo:text-indent="-0.847cm" fo:margin-left="8.525cm"/>
        </style:list-level-properties>
        <style:text-properties style:font-name="Wingdings"/>
      </text:list-level-style-bullet>
      <text:list-level-style-bullet text:level="9" text:style-name="WW8Num6z0" style:num-suffix="." text:bullet-char="">
        <style:list-level-properties text:list-level-position-and-space-mode="label-alignment">
          <style:list-level-label-alignment text:label-followed-by="listtab" fo:text-indent="-0.847cm" fo:margin-left="9.37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66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013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59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847cm" fo:margin-left="4.706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5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99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847cm" fo:margin-left="7.246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9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3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1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16cm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847cm" fo:margin-left="4.256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03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5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847cm" fo:margin-left="6.796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43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1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6z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WW8Num16z2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66cm"/>
        </style:list-level-properties>
      </text:list-level-style-number>
      <text:list-level-style-number text:level="2" text:style-name="WW8Num1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013cm"/>
        </style:list-level-properties>
      </text:list-level-style-number>
      <text:list-level-style-number text:level="3" text:style-name="WW8Num17z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3.859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fo:text-indent="-0.847cm" fo:margin-left="4.706cm"/>
        </style:list-level-properties>
      </text:list-level-style-number>
      <text:list-level-style-number text:level="5" text:style-name="WW8Num1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53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99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fo:text-indent="-0.847cm" fo:margin-left="7.246cm"/>
        </style:list-level-properties>
      </text:list-level-style-number>
      <text:list-level-style-number text:level="8" text:style-name="WW8Num1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93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3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fo:text-indent="-0.847cm" fo:margin-left="2.447cm"/>
        </style:list-level-properties>
      </text:list-level-style-number>
      <text:list-level-style-number text:level="2" text:style-name="WW8Num1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93cm"/>
        </style:list-level-properties>
      </text:list-level-style-number>
      <text:list-level-style-number text:level="3" text:style-name="WW8Num18z2" style:num-suffix="." style:num-format="1">
        <style:list-level-properties text:list-level-position-and-space-mode="label-alignment">
          <style:list-level-label-alignment text:label-followed-by="listtab" fo:text-indent="-0.847cm" fo:margin-left="4.14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847cm" fo:margin-left="4.987cm"/>
        </style:list-level-properties>
      </text:list-level-style-number>
      <text:list-level-style-number text:level="5" text:style-name="WW8Num1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33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8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847cm" fo:margin-left="7.527cm"/>
        </style:list-level-properties>
      </text:list-level-style-number>
      <text:list-level-style-number text:level="8" text:style-name="WW8Num1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373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3.859cm"/>
        </style:list-level-properties>
      </text:list-level-style-number>
      <text:list-level-style-number text:level="2" text:style-name="WW8Num1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06cm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53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847cm" fo:margin-left="6.399cm"/>
        </style:list-level-properties>
      </text:list-level-style-number>
      <text:list-level-style-number text:level="5" text:style-name="WW8Num1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46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93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847cm" fo:margin-left="8.939cm"/>
        </style:list-level-properties>
      </text:list-level-style-number>
      <text:list-level-style-number text:level="8" text:style-name="WW8Num1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86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63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847cm" fo:margin-left="1.947cm"/>
        </style:list-level-properties>
      </text:list-level-style-number>
      <text:list-level-style-number text:level="2" text:style-name="WW8Num2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94cm"/>
        </style:list-level-properties>
      </text:list-level-style-number>
      <text:list-level-style-number text:level="3" text:style-name="WW8Num20z2" style:num-suffix="." style:num-format="1">
        <style:list-level-properties text:list-level-position-and-space-mode="label-alignment">
          <style:list-level-label-alignment text:label-followed-by="listtab" fo:text-indent="-0.847cm" fo:margin-left="3.641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847cm" fo:margin-left="4.487cm"/>
        </style:list-level-properties>
      </text:list-level-style-number>
      <text:list-level-style-number text:level="5" text:style-name="WW8Num2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334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81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847cm" fo:margin-left="7.027cm"/>
        </style:list-level-properties>
      </text:list-level-style-number>
      <text:list-level-style-number text:level="8" text:style-name="WW8Num2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74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7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8Num21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63cm"/>
        </style:list-level-properties>
      </text:list-level-style-number>
      <text:list-level-style-number text:level="2" text:style-name="WW8Num21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1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1z0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1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1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1z0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1z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1z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1.75cm" fo:margin-left="2.2cm" fo:margin-right="2cm" style:writing-mode="lr-tb" style:layout-grid-color="#c0c0c0" style:layout-grid-lines="28" style:layout-grid-base-height="0.912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7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調查統計科黃煥昇</meta:initial-creator>
    <meta:creation-date>2025-08-29T17:26:00</meta:creation-date>
    <dc:date>2026-08-26T15:26:56.522000000</dc:date>
    <meta:print-date>2025-08-29T17:26:00</meta:print-date>
    <meta:editing-cycles>7</meta:editing-cycles>
    <meta:editing-duration>PT10M5S</meta:editing-duration>
    <meta:generator>NDC_ODF_Application_Tools/2.0.4$Windows_X86_64 LibreOffice_project/ace8b54cb4771cd6636f2ccb1aac7c9dad875112</meta:generator>
    <meta:document-statistic meta:table-count="1" meta:image-count="1" meta:object-count="0" meta:page-count="7" meta:paragraph-count="108" meta:word-count="3513" meta:character-count="3722" meta:non-whitespace-character-count="3601"/>
  </office:meta>
</office:document-meta>
</file>